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egoe UI Semilight" svg:font-family="'Segoe UI Semilight'"/>
    <style:font-face style:name="Source Code Pro Black" svg:font-family="'Source Code Pro Black'"/>
    <style:font-face style:name="Source Code Pro10" svg:font-family="'Source Code Pro10'"/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Segoe UI Emoji" svg:font-family="'Segoe UI Emoji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 officeooo:rsid="00281912" officeooo:paragraph-rsid="00058f1b"/>
    </style:style>
    <style:style style:name="P2" style:family="paragraph" style:parent-style-name="Standard">
      <style:text-properties style:font-name="Source Code Pro" officeooo:rsid="00058f1b" officeooo:paragraph-rsid="00058f1b"/>
    </style:style>
    <style:style style:name="P3" style:family="paragraph" style:parent-style-name="Standard">
      <style:text-properties style:font-name="Source Code Pro" officeooo:rsid="00058f1b" officeooo:paragraph-rsid="0006708b"/>
    </style:style>
    <style:style style:name="P4" style:family="paragraph" style:parent-style-name="Standard">
      <style:text-properties style:font-name="Source Code Pro" officeooo:rsid="00058f1b" officeooo:paragraph-rsid="000fad40"/>
    </style:style>
    <style:style style:name="P5" style:family="paragraph" style:parent-style-name="Standard">
      <style:text-properties style:font-name="Source Code Pro" officeooo:rsid="00058f1b" officeooo:paragraph-rsid="001450d6"/>
    </style:style>
    <style:style style:name="P6" style:family="paragraph" style:parent-style-name="Standard">
      <style:text-properties style:font-name="Source Code Pro" officeooo:rsid="00058f1b" officeooo:paragraph-rsid="00220f23"/>
    </style:style>
    <style:style style:name="P7" style:family="paragraph" style:parent-style-name="Standard">
      <style:text-properties style:font-name="Source Code Pro" officeooo:rsid="00058f1b" officeooo:paragraph-rsid="00296b67"/>
    </style:style>
    <style:style style:name="P8" style:family="paragraph" style:parent-style-name="Standard">
      <style:text-properties style:font-name="Source Code Pro" officeooo:rsid="00058f1b" officeooo:paragraph-rsid="0019b1b7"/>
    </style:style>
    <style:style style:name="P9" style:family="paragraph" style:parent-style-name="Standard">
      <style:text-properties style:font-name="Source Code Pro" officeooo:rsid="00058f1b" officeooo:paragraph-rsid="002ba7ae"/>
    </style:style>
    <style:style style:name="P10" style:family="paragraph" style:parent-style-name="Standard">
      <style:text-properties style:font-name="Source Code Pro" officeooo:rsid="0006708b" officeooo:paragraph-rsid="0006708b"/>
    </style:style>
    <style:style style:name="P11" style:family="paragraph" style:parent-style-name="Standard">
      <style:text-properties style:font-name="Source Code Pro" officeooo:rsid="0006708b" officeooo:paragraph-rsid="000fad40"/>
    </style:style>
    <style:style style:name="P12" style:family="paragraph" style:parent-style-name="Standard">
      <style:text-properties style:font-name="Source Code Pro" officeooo:rsid="0006708b" officeooo:paragraph-rsid="0013b76a"/>
    </style:style>
    <style:style style:name="P13" style:family="paragraph" style:parent-style-name="Standard">
      <style:text-properties style:font-name="Source Code Pro" officeooo:rsid="0006708b" officeooo:paragraph-rsid="00058f1b"/>
    </style:style>
    <style:style style:name="P14" style:family="paragraph" style:parent-style-name="Standard">
      <style:text-properties style:font-name="Source Code Pro" officeooo:rsid="00135b59" officeooo:paragraph-rsid="00135b59"/>
    </style:style>
    <style:style style:name="P15" style:family="paragraph" style:parent-style-name="Standard">
      <style:text-properties style:font-name="Source Code Pro" officeooo:rsid="00135b59" officeooo:paragraph-rsid="00162cc9"/>
    </style:style>
    <style:style style:name="P16" style:family="paragraph" style:parent-style-name="Standard">
      <style:text-properties style:font-name="Source Code Pro" officeooo:rsid="00135b59" officeooo:paragraph-rsid="00208dae"/>
    </style:style>
    <style:style style:name="P17" style:family="paragraph" style:parent-style-name="Standard">
      <style:text-properties style:font-name="Source Code Pro" officeooo:rsid="00135b59" officeooo:paragraph-rsid="001f3770"/>
    </style:style>
    <style:style style:name="P18" style:family="paragraph" style:parent-style-name="Standard">
      <style:text-properties style:font-name="Source Code Pro" officeooo:rsid="00135b59" officeooo:paragraph-rsid="00258eaf"/>
    </style:style>
    <style:style style:name="P19" style:family="paragraph" style:parent-style-name="Standard">
      <style:text-properties style:font-name="Source Code Pro" officeooo:rsid="00135b59" officeooo:paragraph-rsid="0027ac8e"/>
    </style:style>
    <style:style style:name="P20" style:family="paragraph" style:parent-style-name="Standard">
      <style:text-properties style:font-name="Source Code Pro" officeooo:rsid="001379bc" officeooo:paragraph-rsid="001379bc"/>
    </style:style>
    <style:style style:name="P21" style:family="paragraph" style:parent-style-name="Standard">
      <style:text-properties style:font-name="Source Code Pro" fo:font-size="12pt" officeooo:paragraph-rsid="00256696" style:font-size-asian="12pt" style:font-size-complex="12pt"/>
    </style:style>
    <style:style style:name="P22" style:family="paragraph" style:parent-style-name="Standard">
      <style:text-properties style:font-name="Source Code Pro" officeooo:rsid="000fad40" officeooo:paragraph-rsid="000fad40"/>
    </style:style>
    <style:style style:name="P23" style:family="paragraph" style:parent-style-name="Standard">
      <style:text-properties style:font-name="Source Code Pro" officeooo:rsid="000fad40" officeooo:paragraph-rsid="00271458"/>
    </style:style>
    <style:style style:name="P24" style:family="paragraph" style:parent-style-name="Standard">
      <style:text-properties style:font-name="Source Code Pro" officeooo:rsid="000fad40" officeooo:paragraph-rsid="0028326f"/>
    </style:style>
    <style:style style:name="P25" style:family="paragraph" style:parent-style-name="Standard">
      <style:text-properties style:font-name="Source Code Pro" officeooo:rsid="000fad40" officeooo:paragraph-rsid="00256696"/>
    </style:style>
    <style:style style:name="P26" style:family="paragraph" style:parent-style-name="Standard">
      <style:text-properties style:font-name="Source Code Pro" officeooo:rsid="00246d09" officeooo:paragraph-rsid="0027ac8e"/>
    </style:style>
    <style:style style:name="P27" style:family="paragraph" style:parent-style-name="Standard">
      <style:text-properties style:font-name="Source Code Pro" officeooo:rsid="00162cc9" officeooo:paragraph-rsid="00162cc9"/>
    </style:style>
    <style:style style:name="P28" style:family="paragraph" style:parent-style-name="Standard">
      <style:text-properties style:font-name="Source Code Pro" officeooo:rsid="0012a229" officeooo:paragraph-rsid="0015f0b2"/>
    </style:style>
    <style:style style:name="P29" style:family="paragraph" style:parent-style-name="Standard">
      <style:text-properties style:font-name="Source Code Pro" officeooo:rsid="0012a229" officeooo:paragraph-rsid="0028326f"/>
    </style:style>
    <style:style style:name="P30" style:family="paragraph" style:parent-style-name="Standard">
      <style:text-properties style:font-name="Source Code Pro" officeooo:rsid="0028326f" officeooo:paragraph-rsid="0028326f"/>
    </style:style>
    <style:style style:name="P31" style:family="paragraph" style:parent-style-name="Standard">
      <style:paragraph-properties fo:break-before="page"/>
      <style:text-properties style:font-name="Source Code Pro" officeooo:rsid="00058f1b" officeooo:paragraph-rsid="00058f1b"/>
    </style:style>
    <style:style style:name="P32" style:family="paragraph">
      <loext:graphic-properties draw:fill-color="#00cc00" draw:opacity="50%"/>
      <style:paragraph-properties fo:text-align="center"/>
    </style:style>
    <style:style style:name="P33" style:family="paragraph">
      <loext:graphic-properties draw:fill-color="#00cc00" draw:opacity="0%"/>
      <style:paragraph-properties fo:text-align="center"/>
    </style:style>
    <style:style style:name="P34" style:family="paragraph">
      <loext:graphic-properties draw:fill-color="#282828" draw:opacity="100%"/>
      <style:paragraph-properties fo:text-align="center"/>
    </style:style>
    <style:style style:name="P35" style:family="paragraph">
      <loext:graphic-properties draw:fill="solid" draw:fill-color="#282828" draw:opacity="100%"/>
      <style:paragraph-properties fo:text-align="center"/>
    </style:style>
    <style:style style:name="P36" style:family="paragraph">
      <loext:graphic-properties draw:fill="none" draw:fill-color="#000000" draw:opacity="100%"/>
      <style:paragraph-properties fo:text-align="center"/>
    </style:style>
    <style:style style:name="T1" style:family="text">
      <style:text-properties officeooo:rsid="0006708b"/>
    </style:style>
    <style:style style:name="T2" style:family="text">
      <style:text-properties officeooo:rsid="0012a229"/>
    </style:style>
    <style:style style:name="T3" style:family="text">
      <style:text-properties officeooo:rsid="00135b59"/>
    </style:style>
    <style:style style:name="T4" style:family="text">
      <style:text-properties officeooo:rsid="001379bc"/>
    </style:style>
    <style:style style:name="T5" style:family="text">
      <style:text-properties officeooo:rsid="0013b76a"/>
    </style:style>
    <style:style style:name="T6" style:family="text">
      <style:text-properties officeooo:rsid="00162cc9"/>
    </style:style>
    <style:style style:name="T7" style:family="text">
      <style:text-properties officeooo:rsid="0018fb36"/>
    </style:style>
    <style:style style:name="T8" style:family="text">
      <style:text-properties officeooo:rsid="0019b1b7"/>
    </style:style>
    <style:style style:name="T9" style:family="text">
      <style:text-properties officeooo:rsid="00246d09"/>
    </style:style>
    <style:style style:name="T10" style:family="text">
      <style:text-properties officeooo:rsid="00256696"/>
    </style:style>
    <style:style style:name="T11" style:family="text">
      <style:text-properties fo:color="#000000"/>
    </style:style>
    <style:style style:name="T12" style:family="text">
      <style:text-properties fo:color="#000000" officeooo:rsid="0005d0de"/>
    </style:style>
    <style:style style:name="T13" style:family="text">
      <style:text-properties fo:color="#000000" officeooo:rsid="00057ca3"/>
    </style:style>
    <style:style style:name="T14" style:family="text">
      <style:text-properties fo:color="#000000" officeooo:rsid="00256696"/>
    </style:style>
    <style:style style:name="T15" style:family="text">
      <style:text-properties officeooo:rsid="00258eaf"/>
    </style:style>
    <style:style style:name="T16" style:family="text">
      <style:text-properties style:font-name="Source Code Pro" officeooo:rsid="00058f1b"/>
    </style:style>
    <style:style style:name="T17" style:family="text">
      <style:text-properties style:font-name="Source Code Pro" officeooo:rsid="0006708b"/>
    </style:style>
    <style:style style:name="T18" style:family="text">
      <style:text-properties officeooo:rsid="0027ac8e"/>
    </style:style>
    <style:style style:name="T19" style:family="text">
      <style:text-properties officeooo:rsid="0028326f"/>
    </style:style>
    <style:style style:name="T20" style:family="text">
      <style:text-properties officeooo:rsid="00296b67"/>
    </style:style>
    <style:style style:name="T21" style:family="text">
      <style:text-properties officeooo:rsid="002992a1"/>
    </style:style>
    <style:style style:name="T22" style:family="text">
      <style:text-properties fo:color="#fefa01" style:font-name="Source Code Pro Black" fo:font-size="20pt" fo:font-style="normal" fo:font-weight="normal"/>
    </style:style>
    <style:style style:name="T23" style:family="text">
      <style:text-properties fo:color="#009afe" style:font-name="Source Code Pro Black" fo:font-size="20pt" fo:font-style="normal" fo:font-weight="normal"/>
    </style:style>
    <style:style style:name="T24" style:family="text">
      <style:text-properties fo:color="#ee92e5" style:font-name="Source Code Pro Black" fo:font-size="20pt" fo:font-style="normal" fo:font-weight="normal"/>
    </style:style>
    <style:style style:name="T25" style:family="text">
      <style:text-properties fo:color="#ef0a28" style:font-name="Source Code Pro Black" fo:font-size="20pt" fo:font-style="normal" fo:font-weight="normal"/>
    </style:style>
    <style:style style:name="T26" style:family="text">
      <style:text-properties fo:color="#fc3109" style:font-name="Source Code Pro Black" fo:font-size="20pt" fo:font-style="normal" fo:font-weight="normal"/>
    </style:style>
    <style:style style:name="T27" style:family="text">
      <style:text-properties fo:color="#8400fe" style:font-name="Source Code Pro Black" fo:font-size="20pt" fo:font-style="normal" fo:font-weight="normal"/>
    </style:style>
    <style:style style:name="T28" style:family="text">
      <style:text-properties fo:color="#dd5320" style:font-name="Source Code Pro Black" fo:font-size="20pt" fo:font-style="normal" fo:font-weight="normal"/>
    </style:style>
    <style:style style:name="T29" style:family="text">
      <style:text-properties fo:color="#9f03fe" style:font-name="Source Code Pro Black" fo:font-size="20pt" fo:font-style="normal" fo:font-weight="normal"/>
    </style:style>
    <style:style style:name="T30" style:family="text">
      <style:text-properties fo:color="#01d2fb" style:font-name="Source Code Pro Black" fo:font-size="20pt" fo:font-style="normal" fo:font-weight="normal"/>
    </style:style>
    <style:style style:name="T31" style:family="text">
      <style:text-properties fo:color="#d8dc47" style:font-name="Source Code Pro Black" fo:font-size="20pt" fo:font-style="normal" fo:font-weight="normal"/>
    </style:style>
    <style:style style:name="T32" style:family="text">
      <style:text-properties fo:color="#3bfc27" style:font-name="Source Code Pro Black" fo:font-size="20pt" fo:font-style="normal" fo:font-weight="normal"/>
    </style:style>
    <style:style style:name="T33" style:family="text">
      <style:text-properties fo:color="#1d01fe" style:font-name="Source Code Pro Black" fo:font-size="20pt" fo:font-style="normal" fo:font-weight="normal"/>
    </style:style>
    <style:style style:name="T34" style:family="text">
      <style:text-properties fo:color="#027ef7" style:font-name="Source Code Pro Black" fo:font-size="20pt" fo:font-style="normal" fo:font-weight="normal"/>
    </style:style>
    <style:style style:name="T35" style:family="text">
      <style:text-properties fo:color="#e9da38" style:font-name="Source Code Pro Black" fo:font-size="20pt" fo:font-style="normal" fo:font-weight="normal"/>
    </style:style>
    <style:style style:name="T36" style:family="text">
      <style:text-properties fo:color="#1cfb59" style:font-name="Source Code Pro Black" fo:font-size="20pt" fo:font-style="normal" fo:font-weight="normal"/>
    </style:style>
    <style:style style:name="T37" style:family="text">
      <style:text-properties fo:color="#d94c63" style:font-name="Source Code Pro Black" fo:font-size="20pt" fo:font-style="normal" fo:font-weight="normal"/>
    </style:style>
    <style:style style:name="T38" style:family="text">
      <style:text-properties fo:color="#b600fe" style:font-name="Source Code Pro Black" fo:font-size="20pt" fo:font-style="normal" fo:font-weight="normal"/>
    </style:style>
    <style:style style:name="T39" style:family="text">
      <style:text-properties fo:color="#fe6b00" style:font-name="Source Code Pro Black" fo:font-size="20pt" fo:font-style="normal" fo:font-weight="normal"/>
    </style:style>
    <style:style style:name="T40" style:family="text">
      <style:text-properties fo:color="#b300fe" style:font-name="Source Code Pro Black" fo:font-size="20pt" fo:font-style="normal" fo:font-weight="normal"/>
    </style:style>
    <style:style style:name="T41" style:family="text">
      <style:text-properties fo:color="#ed3a86" style:font-name="Source Code Pro Black" fo:font-size="20pt" fo:font-style="normal" fo:font-weight="normal"/>
    </style:style>
    <style:style style:name="T42" style:family="text">
      <style:text-properties fo:color="#9f00fe" style:font-name="Source Code Pro Black" fo:font-size="20pt" fo:font-style="normal" fo:font-weight="normal"/>
    </style:style>
    <style:style style:name="T43" style:family="text">
      <style:text-properties fo:color="#2e6ef0" style:font-name="Source Code Pro Black" fo:font-size="20pt" fo:font-style="normal" fo:font-weight="normal"/>
    </style:style>
    <style:style style:name="T44" style:family="text">
      <style:text-properties fo:color="#0077fe" style:font-name="Source Code Pro Black" fo:font-size="20pt" fo:font-style="normal" fo:font-weight="normal"/>
    </style:style>
    <style:style style:name="T45" style:family="text">
      <style:text-properties fo:color="#afefef" style:font-name="Source Code Pro Black" fo:font-size="20pt" fo:font-style="normal" fo:font-weight="normal"/>
    </style:style>
    <style:style style:name="T46" style:family="text">
      <style:text-properties fo:color="#38fb06" style:font-name="Source Code Pro Black" fo:font-size="20pt" fo:font-style="normal" fo:font-weight="normal"/>
    </style:style>
    <style:style style:name="T47" style:family="text">
      <style:text-properties fo:color="#be510b" style:font-name="Source Code Pro Black" fo:font-size="20pt" fo:font-style="normal" fo:font-weight="normal"/>
    </style:style>
    <style:style style:name="T48" style:family="text">
      <style:text-properties fo:color="#fc5f03" style:font-name="Source Code Pro Black" fo:font-size="20pt" fo:font-style="normal" fo:font-weight="normal"/>
    </style:style>
    <style:style style:name="T49" style:family="text">
      <style:text-properties fo:color="#cd7fbb" style:font-name="Source Code Pro Black" fo:font-size="20pt" fo:font-style="normal" fo:font-weight="normal"/>
    </style:style>
    <style:style style:name="T50" style:family="text">
      <style:text-properties fo:color="#e27d44" style:font-name="Source Code Pro Black" fo:font-size="20pt" fo:font-style="normal" fo:font-weight="normal"/>
    </style:style>
    <style:style style:name="T51" style:family="text">
      <style:text-properties fo:color="#fe00ea" style:font-name="Source Code Pro Black" fo:font-size="20pt" fo:font-style="normal" fo:font-weight="normal"/>
    </style:style>
    <style:style style:name="T52" style:family="text">
      <style:text-properties fo:color="#ec08ea" style:font-name="Source Code Pro Black" fo:font-size="20pt" fo:font-style="normal" fo:font-weight="normal"/>
    </style:style>
    <style:style style:name="T53" style:family="text">
      <style:text-properties fo:color="#2bcda6" style:font-name="Source Code Pro Black" fo:font-size="20pt" fo:font-style="normal" fo:font-weight="normal"/>
    </style:style>
    <style:style style:name="T54" style:family="text">
      <style:text-properties fo:color="#fecd00" style:font-name="Source Code Pro Black" fo:font-size="20pt" fo:font-style="normal" fo:font-weight="normal"/>
    </style:style>
    <style:style style:name="T55" style:family="text">
      <style:text-properties fo:color="#009ffe" style:font-name="Source Code Pro Black" fo:font-size="20pt" fo:font-style="normal" fo:font-weight="normal"/>
    </style:style>
    <style:style style:name="T56" style:family="text">
      <style:text-properties fo:color="#0479fa" style:font-name="Source Code Pro Black" fo:font-size="20pt" fo:font-style="normal" fo:font-weight="normal"/>
    </style:style>
    <style:style style:name="T57" style:family="text">
      <style:text-properties fo:color="#fca404" style:font-name="Source Code Pro Black" fo:font-size="20pt" fo:font-style="normal" fo:font-weight="normal"/>
    </style:style>
    <style:style style:name="T58" style:family="text">
      <style:text-properties fo:color="#fcfe00" style:font-name="Source Code Pro Black" fo:font-size="20pt" fo:font-style="normal" fo:font-weight="normal"/>
    </style:style>
    <style:style style:name="T59" style:family="text">
      <style:text-properties fo:color="#d06f4d" style:font-name="Source Code Pro Black" fo:font-size="20pt" fo:font-style="normal" fo:font-weight="normal"/>
    </style:style>
    <style:style style:name="T60" style:family="text">
      <style:text-properties fo:color="#fa2a08" style:font-name="Source Code Pro Black" fo:font-size="20pt" fo:font-style="normal" fo:font-weight="normal"/>
    </style:style>
    <style:style style:name="T61" style:family="text">
      <style:text-properties fo:color="#029bfe" style:font-name="Source Code Pro Black" fo:font-size="20pt" fo:font-style="normal" fo:font-weight="normal"/>
    </style:style>
    <style:style style:name="T62" style:family="text">
      <style:text-properties fo:color="#39eead" style:font-name="Source Code Pro Black" fo:font-size="20pt" fo:font-style="normal" fo:font-weight="normal"/>
    </style:style>
    <style:style style:name="T63" style:family="text">
      <style:text-properties fo:color="#60fea6" style:font-name="Source Code Pro Black" fo:font-size="20pt" fo:font-style="normal" fo:font-weight="normal"/>
    </style:style>
    <style:style style:name="T64" style:family="text">
      <style:text-properties fo:color="#b1fd00" style:font-name="Source Code Pro Black" fo:font-size="20pt" fo:font-style="normal" fo:font-weight="normal"/>
    </style:style>
    <style:style style:name="T65" style:family="text">
      <style:text-properties fo:color="#fa2a15" style:font-name="Source Code Pro Black" fo:font-size="20pt" fo:font-style="normal" fo:font-weight="normal"/>
    </style:style>
    <style:style style:name="T66" style:family="text">
      <style:text-properties fo:color="#2b8cb3" style:font-name="Source Code Pro Black" fo:font-size="20pt" fo:font-style="normal" fo:font-weight="normal"/>
    </style:style>
    <style:style style:name="T67" style:family="text">
      <style:text-properties fo:color="#f4dddf" style:font-name="Source Code Pro Black" fo:font-size="20pt" fo:font-style="normal" fo:font-weight="normal"/>
    </style:style>
    <style:style style:name="T68" style:family="text">
      <style:text-properties fo:color="#fdfc01" style:font-name="Source Code Pro Black" fo:font-size="20pt" fo:font-style="normal" fo:font-weight="normal"/>
    </style:style>
    <style:style style:name="T69" style:family="text">
      <style:text-properties fo:color="#28f6fd" style:font-name="Source Code Pro Black" fo:font-size="20pt" fo:font-style="normal" fo:font-weight="normal"/>
    </style:style>
    <style:style style:name="T70" style:family="text">
      <style:text-properties fo:color="#1db7db" style:font-name="Source Code Pro Black" fo:font-size="20pt" fo:font-style="normal" fo:font-weight="normal"/>
    </style:style>
    <style:style style:name="T71" style:family="text">
      <style:text-properties fo:color="#0afa88" style:font-name="Source Code Pro Black" fo:font-size="20pt" fo:font-style="normal" fo:font-weight="normal"/>
    </style:style>
    <style:style style:name="T72" style:family="text">
      <style:text-properties fo:color="#d127fd" style:font-name="Source Code Pro Black" fo:font-size="20pt" fo:font-style="normal" fo:font-weight="normal"/>
    </style:style>
    <style:style style:name="T73" style:family="text">
      <style:text-properties fo:color="#0af8eb" style:font-name="Source Code Pro Black" fo:font-size="20pt" fo:font-style="normal" fo:font-weight="normal"/>
    </style:style>
    <style:style style:name="T74" style:family="text">
      <style:text-properties fo:color="#0296fe" style:font-name="Source Code Pro Black" fo:font-size="20pt" fo:font-style="normal" fo:font-weight="normal"/>
    </style:style>
    <style:style style:name="T75" style:family="text">
      <style:text-properties fo:color="#00fe12" style:font-name="Source Code Pro Black" fo:font-size="20pt" fo:font-style="normal" fo:font-weight="normal"/>
    </style:style>
    <style:style style:name="T76" style:family="text">
      <style:text-properties fo:color="#fe03d6" style:font-name="Source Code Pro Black" fo:font-size="20pt" fo:font-style="normal" fo:font-weight="normal"/>
    </style:style>
    <style:style style:name="T77" style:family="text">
      <style:text-properties fo:color="#6000fe" style:font-name="Source Code Pro Black" fo:font-size="20pt" fo:font-style="normal" fo:font-weight="normal"/>
    </style:style>
    <style:style style:name="T78" style:family="text">
      <style:text-properties fo:color="#00fe35" style:font-name="Source Code Pro Black" fo:font-size="20pt" fo:font-style="normal" fo:font-weight="normal"/>
    </style:style>
    <style:style style:name="T79" style:family="text">
      <style:text-properties fo:color="#e307f7" style:font-name="Source Code Pro Black" fo:font-size="20pt" fo:font-style="normal" fo:font-weight="normal"/>
    </style:style>
    <style:style style:name="T80" style:family="text">
      <style:text-properties fo:color="#cd63c1" style:font-name="Source Code Pro Black" fo:font-size="20pt" fo:font-style="normal" fo:font-weight="normal"/>
    </style:style>
    <style:style style:name="T81" style:family="text">
      <style:text-properties fo:color="#f9fe00" style:font-name="Source Code Pro Black" fo:font-size="20pt" fo:font-style="normal" fo:font-weight="normal"/>
    </style:style>
    <style:style style:name="T82" style:family="text">
      <style:text-properties fo:color="#fe3901" style:font-name="Source Code Pro Black" fo:font-size="20pt" fo:font-style="normal" fo:font-weight="normal"/>
    </style:style>
    <style:style style:name="T83" style:family="text">
      <style:text-properties fo:color="#4c07f8" style:font-name="Source Code Pro Black" fo:font-size="20pt" fo:font-style="normal" fo:font-weight="normal"/>
    </style:style>
    <style:style style:name="T84" style:family="text">
      <style:text-properties fo:color="#fea100" style:font-name="Source Code Pro Black" fo:font-size="20pt" fo:font-style="normal" fo:font-weight="normal"/>
    </style:style>
    <style:style style:name="T85" style:family="text">
      <style:text-properties fo:color="#dffc01" style:font-name="Source Code Pro Black" fo:font-size="20pt" fo:font-style="normal" fo:font-weight="normal"/>
    </style:style>
    <style:style style:name="T86" style:family="text">
      <style:text-properties fo:color="#fb980d" style:font-name="Source Code Pro Black" fo:font-size="20pt" fo:font-style="normal" fo:font-weight="normal"/>
    </style:style>
    <style:style style:name="T87" style:family="text">
      <style:text-properties fo:color="#f046d8" style:font-name="Source Code Pro Black" fo:font-size="20pt" fo:font-style="normal" fo:font-weight="normal"/>
    </style:style>
    <style:style style:name="T88" style:family="text">
      <style:text-properties fo:color="#0dfe00" style:font-name="Source Code Pro Black" fo:font-size="20pt" fo:font-style="normal" fo:font-weight="normal"/>
    </style:style>
    <style:style style:name="T89" style:family="text">
      <style:text-properties fo:color="#20f000" style:font-name="Source Code Pro Black" fo:font-size="20pt" fo:font-style="normal" fo:font-weight="normal"/>
    </style:style>
    <style:style style:name="T90" style:family="text">
      <style:text-properties fo:color="#fa9d05" style:font-name="Source Code Pro Black" fo:font-size="20pt" fo:font-style="normal" fo:font-weight="normal"/>
    </style:style>
    <style:style style:name="T91" style:family="text">
      <style:text-properties fo:color="#fe1700" style:font-name="Source Code Pro Black" fo:font-size="20pt" fo:font-style="normal" fo:font-weight="normal"/>
    </style:style>
    <style:style style:name="T92" style:family="text">
      <style:text-properties fo:color="#fea002" style:font-name="Source Code Pro Black" fo:font-size="20pt" fo:font-style="normal" fo:font-weight="normal"/>
    </style:style>
    <style:style style:name="T93" style:family="text">
      <style:text-properties fo:color="#6be80a" style:font-name="Source Code Pro Black" fo:font-size="20pt" fo:font-style="normal" fo:font-weight="normal"/>
    </style:style>
    <style:style style:name="T94" style:family="text">
      <style:text-properties fo:color="#a302fe" style:font-name="Source Code Pro Black" fo:font-size="20pt" fo:font-style="normal" fo:font-weight="normal"/>
    </style:style>
    <style:style style:name="T95" style:family="text">
      <style:text-properties fo:color="#fefd00" style:font-name="Source Code Pro Black" fo:font-size="20pt" fo:font-style="normal" fo:font-weight="normal"/>
    </style:style>
    <style:style style:name="T96" style:family="text">
      <style:text-properties fo:color="#736e8a" style:font-name="Source Code Pro Black" fo:font-size="20pt" fo:font-style="normal" fo:font-weight="normal"/>
    </style:style>
    <style:style style:name="T97" style:family="text">
      <style:text-properties fo:color="#fe0055" style:font-name="Source Code Pro Black" fo:font-size="20pt" fo:font-style="normal" fo:font-weight="normal"/>
    </style:style>
    <style:style style:name="T98" style:family="text">
      <style:text-properties fo:color="#d9bf0b" style:font-name="Source Code Pro Black" fo:font-size="20pt" fo:font-style="normal" fo:font-weight="normal"/>
    </style:style>
    <style:style style:name="T99" style:family="text">
      <style:text-properties fo:color="#29d303" style:font-name="Source Code Pro Black" fo:font-size="20pt" fo:font-style="normal" fo:font-weight="normal"/>
    </style:style>
    <style:style style:name="T100" style:family="text">
      <style:text-properties fo:color="#fafd05" style:font-name="Source Code Pro Black" fo:font-size="20pt" fo:font-style="normal" fo:font-weight="normal"/>
    </style:style>
    <style:style style:name="T101" style:family="text">
      <style:text-properties fo:color="#2be35c" style:font-name="Source Code Pro Black" fo:font-size="20pt" fo:font-style="normal" fo:font-weight="normal"/>
    </style:style>
    <style:style style:name="T102" style:family="text">
      <style:text-properties fo:color="#f8f76c" style:font-name="Source Code Pro Black" fo:font-size="20pt" fo:font-style="normal" fo:font-weight="normal"/>
    </style:style>
    <style:style style:name="T103" style:family="text">
      <style:text-properties fo:color="#fbfe00" style:font-name="Source Code Pro Black" fo:font-size="20pt" fo:font-style="normal" fo:font-weight="normal"/>
    </style:style>
    <style:style style:name="T104" style:family="text">
      <style:text-properties fo:color="#f90621" style:font-name="Source Code Pro Black" fo:font-size="20pt" fo:font-style="normal" fo:font-weight="normal"/>
    </style:style>
    <style:style style:name="T105" style:family="text">
      <style:text-properties fo:color="#02b6fd" style:font-name="Source Code Pro Black" fo:font-size="20pt" fo:font-style="normal" fo:font-weight="normal"/>
    </style:style>
    <style:style style:name="T106" style:family="text">
      <style:text-properties fo:color="#fe0645" style:font-name="Source Code Pro Black" fo:font-size="20pt" fo:font-style="normal" fo:font-weight="normal"/>
    </style:style>
    <style:style style:name="T107" style:family="text">
      <style:text-properties fo:color="#effc0e" style:font-name="Source Code Pro Black" fo:font-size="20pt" fo:font-style="normal" fo:font-weight="normal"/>
    </style:style>
    <style:style style:name="T108" style:family="text">
      <style:text-properties fo:color="#fe9900" style:font-name="Source Code Pro Black" fo:font-size="20pt" fo:font-style="normal" fo:font-weight="normal"/>
    </style:style>
    <style:style style:name="T109" style:family="text">
      <style:text-properties fo:color="#00dafe" style:font-name="Source Code Pro Black" fo:font-size="20pt" fo:font-style="normal" fo:font-weight="normal"/>
    </style:style>
    <style:style style:name="T110" style:family="text">
      <style:text-properties fo:color="#00d5fe" style:font-name="Source Code Pro Black" fo:font-size="20pt" fo:font-style="normal" fo:font-weight="normal"/>
    </style:style>
    <style:style style:name="T111" style:family="text">
      <style:text-properties fo:color="#e48529" style:font-name="Source Code Pro Black" fo:font-size="20pt" fo:font-style="normal" fo:font-weight="normal"/>
    </style:style>
    <style:style style:name="T112" style:family="text">
      <style:text-properties fo:color="#f5fe06" style:font-name="Source Code Pro Black" fo:font-size="20pt" fo:font-style="normal" fo:font-weight="normal"/>
    </style:style>
    <style:style style:name="T113" style:family="text">
      <style:text-properties fo:color="#f0c939" style:font-name="Source Code Pro Black" fo:font-size="20pt" fo:font-style="normal" fo:font-weight="normal"/>
    </style:style>
    <style:style style:name="T114" style:family="text">
      <style:text-properties fo:color="#fee405" style:font-name="Source Code Pro Black" fo:font-size="20pt" fo:font-style="normal" fo:font-weight="normal"/>
    </style:style>
    <style:style style:name="T115" style:family="text">
      <style:text-properties fo:color="#f3f146" style:font-name="Source Code Pro Black" fo:font-size="20pt" fo:font-style="normal" fo:font-weight="normal"/>
    </style:style>
    <style:style style:name="T116" style:family="text">
      <style:text-properties fo:color="#73fe00" style:font-name="Source Code Pro Black" fo:font-size="20pt" fo:font-style="normal" fo:font-weight="normal"/>
    </style:style>
    <style:style style:name="T117" style:family="text">
      <style:text-properties fo:color="#ea7a59" style:font-name="Source Code Pro Black" fo:font-size="20pt" fo:font-style="normal" fo:font-weight="normal"/>
    </style:style>
    <style:style style:name="T118" style:family="text">
      <style:text-properties fo:color="#e48897" style:font-name="Source Code Pro Black" fo:font-size="20pt" fo:font-style="normal" fo:font-weight="normal"/>
    </style:style>
    <style:style style:name="T119" style:family="text">
      <style:text-properties fo:color="#f7225c" style:font-name="Source Code Pro Black" fo:font-size="20pt" fo:font-style="normal" fo:font-weight="normal"/>
    </style:style>
    <style:style style:name="T120" style:family="text">
      <style:text-properties fo:color="#22cc7e" style:font-name="Source Code Pro Black" fo:font-size="20pt" fo:font-style="normal" fo:font-weight="normal"/>
    </style:style>
    <style:style style:name="T121" style:family="text">
      <style:text-properties fo:color="#8e7764" style:font-name="Source Code Pro Black" fo:font-size="20pt" fo:font-style="normal" fo:font-weight="normal"/>
    </style:style>
    <style:style style:name="T122" style:family="text">
      <style:text-properties fo:color="#9803fa" style:font-name="Source Code Pro Black" fo:font-size="20pt" fo:font-style="normal" fo:font-weight="normal"/>
    </style:style>
    <style:style style:name="T123" style:family="text">
      <style:text-properties fo:color="#fe6d00" style:font-name="Source Code Pro Black" fo:font-size="20pt" fo:font-style="normal" fo:font-weight="normal"/>
    </style:style>
    <style:style style:name="T124" style:family="text">
      <style:text-properties fo:color="#fc6b02" style:font-name="Source Code Pro Black" fo:font-size="20pt" fo:font-style="normal" fo:font-weight="normal"/>
    </style:style>
    <style:style style:name="T125" style:family="text">
      <style:text-properties fo:color="#fc2601" style:font-name="Source Code Pro Black" fo:font-size="20pt" fo:font-style="normal" fo:font-weight="normal"/>
    </style:style>
    <style:style style:name="T126" style:family="text">
      <style:text-properties fo:color="#fef700" style:font-name="Source Code Pro Black" fo:font-size="20pt" fo:font-style="normal" fo:font-weight="normal"/>
    </style:style>
    <style:style style:name="T127" style:family="text">
      <style:text-properties fo:color="#e37513" style:font-name="Source Code Pro Black" fo:font-size="20pt" fo:font-style="normal" fo:font-weight="normal"/>
    </style:style>
    <style:style style:name="T128" style:family="text">
      <style:text-properties fo:color="#e4d173" style:font-name="Source Code Pro Black" fo:font-size="20pt" fo:font-style="normal" fo:font-weight="normal"/>
    </style:style>
    <style:style style:name="T129" style:family="text">
      <style:text-properties fo:color="#bf00fe" style:font-name="Source Code Pro Black" fo:font-size="20pt" fo:font-style="normal" fo:font-weight="normal"/>
    </style:style>
    <style:style style:name="T130" style:family="text">
      <style:text-properties fo:color="#ed4241" style:font-name="Source Code Pro Black" fo:font-size="20pt" fo:font-style="normal" fo:font-weight="normal"/>
    </style:style>
    <style:style style:name="T131" style:family="text">
      <style:text-properties fo:color="#3cde5a" style:font-name="Source Code Pro Black" fo:font-size="20pt" fo:font-style="normal" fo:font-weight="normal"/>
    </style:style>
    <style:style style:name="T132" style:family="text">
      <style:text-properties fo:color="#0252fe" style:font-name="Source Code Pro Black" fo:font-size="20pt" fo:font-style="normal" fo:font-weight="normal"/>
    </style:style>
    <style:style style:name="T133" style:family="text">
      <style:text-properties fo:color="#2653fb" style:font-name="Source Code Pro Black" fo:font-size="20pt" fo:font-style="normal" fo:font-weight="normal"/>
    </style:style>
    <style:style style:name="T134" style:family="text">
      <style:text-properties fo:color="#edc362" style:font-name="Source Code Pro Black" fo:font-size="20pt" fo:font-style="normal" fo:font-weight="normal"/>
    </style:style>
    <style:style style:name="T135" style:family="text">
      <style:text-properties fo:color="#55fd24" style:font-name="Source Code Pro Black" fo:font-size="20pt" fo:font-style="normal" fo:font-weight="normal"/>
    </style:style>
    <style:style style:name="T136" style:family="text">
      <style:text-properties fo:color="#8b0af7" style:font-name="Source Code Pro Black" fo:font-size="20pt" fo:font-style="normal" fo:font-weight="normal"/>
    </style:style>
    <style:style style:name="T137" style:family="text">
      <style:text-properties fo:color="#99d4e5" style:font-name="Source Code Pro Black" fo:font-size="20pt" fo:font-style="normal" fo:font-weight="normal"/>
    </style:style>
    <style:style style:name="T138" style:family="text">
      <style:text-properties fo:color="#009bfe" style:font-name="Source Code Pro Black" fo:font-size="20pt" fo:font-style="normal" fo:font-weight="normal"/>
    </style:style>
    <style:style style:name="T139" style:family="text">
      <style:text-properties fo:color="#fef500" style:font-name="Source Code Pro Black" fo:font-size="20pt" fo:font-style="normal" fo:font-weight="normal"/>
    </style:style>
    <style:style style:name="T140" style:family="text">
      <style:text-properties fo:color="#756209" style:font-name="Source Code Pro Black" fo:font-size="20pt" fo:font-style="normal" fo:font-weight="normal"/>
    </style:style>
    <style:style style:name="T141" style:family="text">
      <style:text-properties fo:color="#7300fe" style:font-name="Source Code Pro Black" fo:font-size="20pt" fo:font-style="normal" fo:font-weight="normal"/>
    </style:style>
    <style:style style:name="T142" style:family="text">
      <style:text-properties fo:color="#fe00bc" style:font-name="Source Code Pro Black" fo:font-size="20pt" fo:font-style="normal" fo:font-weight="normal"/>
    </style:style>
    <style:style style:name="T143" style:family="text">
      <style:text-properties fo:color="#c9fd04" style:font-name="Source Code Pro Black" fo:font-size="20pt" fo:font-style="normal" fo:font-weight="normal"/>
    </style:style>
    <style:style style:name="T144" style:family="text">
      <style:text-properties fo:color="#5b982c" style:font-name="Source Code Pro Black" fo:font-size="20pt" fo:font-style="normal" fo:font-weight="normal"/>
    </style:style>
    <style:style style:name="T145" style:family="text">
      <style:text-properties fo:color="#4c03f8" style:font-name="Source Code Pro Black" fo:font-size="20pt" fo:font-style="normal" fo:font-weight="normal"/>
    </style:style>
    <style:style style:name="T146" style:family="text">
      <style:text-properties fo:color="#f1f805" style:font-name="Source Code Pro Black" fo:font-size="20pt" fo:font-style="normal" fo:font-weight="normal"/>
    </style:style>
    <style:style style:name="T147" style:family="text">
      <style:text-properties fo:color="#f81c07" style:font-name="Source Code Pro Black" fo:font-size="20pt" fo:font-style="normal" fo:font-weight="normal"/>
    </style:style>
    <style:style style:name="T148" style:family="text">
      <style:text-properties fo:color="#fc270a" style:font-name="Source Code Pro Black" fo:font-size="20pt" fo:font-style="normal" fo:font-weight="normal"/>
    </style:style>
    <style:style style:name="T149" style:family="text">
      <style:text-properties fo:color="#f9fc13" style:font-name="Source Code Pro Black" fo:font-size="20pt" fo:font-style="normal" fo:font-weight="normal"/>
    </style:style>
    <style:style style:name="T150" style:family="text">
      <style:text-properties fo:color="#5ea9b6" style:font-name="Source Code Pro Black" fo:font-size="20pt" fo:font-style="normal" fo:font-weight="normal"/>
    </style:style>
    <style:style style:name="T151" style:family="text">
      <style:text-properties fo:color="#fe0119" style:font-name="Source Code Pro Black" fo:font-size="20pt" fo:font-style="normal" fo:font-weight="normal"/>
    </style:style>
    <style:style style:name="T152" style:family="text">
      <style:text-properties fo:color="#afd72d" style:font-name="Source Code Pro Black" fo:font-size="20pt" fo:font-style="normal" fo:font-weight="normal"/>
    </style:style>
    <style:style style:name="T153" style:family="text">
      <style:text-properties fo:color="#88423b" style:font-name="Source Code Pro Black" fo:font-size="20pt" fo:font-style="normal" fo:font-weight="normal"/>
    </style:style>
    <style:style style:name="T154" style:family="text">
      <style:text-properties fo:color="#93bbc3" style:font-name="Source Code Pro Black" fo:font-size="20pt" fo:font-style="normal" fo:font-weight="normal"/>
    </style:style>
    <style:style style:name="T155" style:family="text">
      <style:text-properties fo:color="#feb800" style:font-name="Source Code Pro Black" fo:font-size="20pt" fo:font-style="normal" fo:font-weight="normal"/>
    </style:style>
    <style:style style:name="T156" style:family="text">
      <style:text-properties fo:color="#fd0171" style:font-name="Source Code Pro Black" fo:font-size="20pt" fo:font-style="normal" fo:font-weight="normal"/>
    </style:style>
    <style:style style:name="T157" style:family="text">
      <style:text-properties fo:color="#3ffe0a" style:font-name="Source Code Pro Black" fo:font-size="20pt" fo:font-style="normal" fo:font-weight="normal"/>
    </style:style>
    <style:style style:name="T158" style:family="text">
      <style:text-properties fo:color="#ec5f11" style:font-name="Source Code Pro Black" fo:font-size="20pt" fo:font-style="normal" fo:font-weight="normal"/>
    </style:style>
    <style:style style:name="T159" style:family="text">
      <style:text-properties fo:color="#3dd1fc" style:font-name="Source Code Pro Black" fo:font-size="20pt" fo:font-style="normal" fo:font-weight="normal"/>
    </style:style>
    <style:style style:name="T160" style:family="text">
      <style:text-properties fo:color="#56e0f2" style:font-name="Source Code Pro Black" fo:font-size="20pt" fo:font-style="normal" fo:font-weight="normal"/>
    </style:style>
    <style:style style:name="T161" style:family="text">
      <style:text-properties fo:color="#80d4a3" style:font-name="Source Code Pro Black" fo:font-size="20pt" fo:font-style="normal" fo:font-weight="normal"/>
    </style:style>
    <style:style style:name="T162" style:family="text">
      <style:text-properties fo:color="#1a01fd" style:font-name="Source Code Pro Black" fo:font-size="20pt" fo:font-style="normal" fo:font-weight="normal"/>
    </style:style>
    <style:style style:name="T163" style:family="text">
      <style:text-properties fo:color="#00fe01" style:font-name="Source Code Pro Black" fo:font-size="20pt" fo:font-style="normal" fo:font-weight="normal"/>
    </style:style>
    <style:style style:name="T164" style:family="text">
      <style:text-properties fo:color="#e4c6d1" style:font-name="Source Code Pro Black" fo:font-size="20pt" fo:font-style="normal" fo:font-weight="normal"/>
    </style:style>
    <style:style style:name="T165" style:family="text">
      <style:text-properties fo:color="#d584f6" style:font-name="Source Code Pro Black" fo:font-size="20pt" fo:font-style="normal" fo:font-weight="normal"/>
    </style:style>
    <style:style style:name="T166" style:family="text">
      <style:text-properties fo:color="#3fbb6a" style:font-name="Source Code Pro Black" fo:font-size="20pt" fo:font-style="normal" fo:font-weight="normal"/>
    </style:style>
    <style:style style:name="T167" style:family="text">
      <style:text-properties fo:color="#fe4800" style:font-name="Source Code Pro Black" fo:font-size="20pt" fo:font-style="normal" fo:font-weight="normal"/>
    </style:style>
    <style:style style:name="T168" style:family="text">
      <style:text-properties fo:color="#4f485c" style:font-name="Source Code Pro Black" fo:font-size="20pt" fo:font-style="normal" fo:font-weight="normal"/>
    </style:style>
    <style:style style:name="T169" style:family="text">
      <style:text-properties fo:color="#f00b2c" style:font-name="Source Code Pro Black" fo:font-size="20pt" fo:font-style="normal" fo:font-weight="normal"/>
    </style:style>
    <style:style style:name="T170" style:family="text">
      <style:text-properties fo:color="#b8cce0" style:font-name="Source Code Pro Black" fo:font-size="20pt" fo:font-style="normal" fo:font-weight="normal"/>
    </style:style>
    <style:style style:name="T171" style:family="text">
      <style:text-properties fo:color="#5f584b" style:font-name="Source Code Pro Black" fo:font-size="20pt" fo:font-style="normal" fo:font-weight="normal"/>
    </style:style>
    <style:style style:name="T172" style:family="text">
      <style:text-properties fo:color="#6a6959" style:font-name="Source Code Pro Black" fo:font-size="20pt" fo:font-style="normal" fo:font-weight="normal"/>
    </style:style>
    <style:style style:name="T173" style:family="text">
      <style:text-properties fo:color="#fc04d4" style:font-name="Source Code Pro Black" fo:font-size="20pt" fo:font-style="normal" fo:font-weight="normal"/>
    </style:style>
    <style:style style:name="T174" style:family="text">
      <style:text-properties fo:color="#04f4c7" style:font-name="Source Code Pro Black" fo:font-size="20pt" fo:font-style="normal" fo:font-weight="normal"/>
    </style:style>
    <style:style style:name="T175" style:family="text">
      <style:text-properties fo:color="#d94422" style:font-name="Source Code Pro Black" fo:font-size="20pt" fo:font-style="normal" fo:font-weight="normal"/>
    </style:style>
    <style:style style:name="T176" style:family="text">
      <style:text-properties fo:color="#75fe00" style:font-name="Source Code Pro Black" fo:font-size="20pt" fo:font-style="normal" fo:font-weight="normal"/>
    </style:style>
    <style:style style:name="T177" style:family="text">
      <style:text-properties fo:color="#4ff037" style:font-name="Source Code Pro Black" fo:font-size="20pt" fo:font-style="normal" fo:font-weight="normal"/>
    </style:style>
    <style:style style:name="T178" style:family="text">
      <style:text-properties fo:color="#3f00fe" style:font-name="Source Code Pro Black" fo:font-size="20pt" fo:font-style="normal" fo:font-weight="normal"/>
    </style:style>
    <style:style style:name="T179" style:family="text">
      <style:text-properties fo:color="#99b4b8" style:font-name="Source Code Pro Black" fo:font-size="20pt" fo:font-style="normal" fo:font-weight="normal"/>
    </style:style>
    <style:style style:name="T180" style:family="text">
      <style:text-properties fo:color="#00f7fe" style:font-name="Source Code Pro Black" fo:font-size="20pt" fo:font-style="normal" fo:font-weight="normal"/>
    </style:style>
    <style:style style:name="T181" style:family="text">
      <style:text-properties fo:color="#faf502" style:font-name="Source Code Pro Black" fo:font-size="20pt" fo:font-style="normal" fo:font-weight="normal"/>
    </style:style>
    <style:style style:name="T182" style:family="text">
      <style:text-properties fo:color="#f30022" style:font-name="Source Code Pro Black" fo:font-size="20pt" fo:font-style="normal" fo:font-weight="normal"/>
    </style:style>
    <style:style style:name="T183" style:family="text">
      <style:text-properties fo:color="#fcfe01" style:font-name="Source Code Pro Black" fo:font-size="20pt" fo:font-style="normal" fo:font-weight="normal"/>
    </style:style>
    <style:style style:name="T184" style:family="text">
      <style:text-properties fo:color="#82fe00" style:font-name="Source Code Pro Black" fo:font-size="20pt" fo:font-style="normal" fo:font-weight="normal"/>
    </style:style>
    <style:style style:name="T185" style:family="text">
      <style:text-properties fo:color="#ea32d9" style:font-name="Source Code Pro Black" fo:font-size="20pt" fo:font-style="normal" fo:font-weight="normal"/>
    </style:style>
    <style:style style:name="T186" style:family="text">
      <style:text-properties fo:color="#fefc00" style:font-name="Source Code Pro Black" fo:font-size="20pt" fo:font-style="normal" fo:font-weight="normal"/>
    </style:style>
    <style:style style:name="T187" style:family="text">
      <style:text-properties fo:color="#003bfe" style:font-name="Source Code Pro Black" fo:font-size="20pt" fo:font-style="normal" fo:font-weight="normal"/>
    </style:style>
    <style:style style:name="T188" style:family="text">
      <style:text-properties fo:color="#53fe01" style:font-name="Source Code Pro Black" fo:font-size="20pt" fo:font-style="normal" fo:font-weight="normal"/>
    </style:style>
    <style:style style:name="T189" style:family="text">
      <style:text-properties fo:color="#8dea0f" style:font-name="Source Code Pro Black" fo:font-size="20pt" fo:font-style="normal" fo:font-weight="normal"/>
    </style:style>
    <style:style style:name="T190" style:family="text">
      <style:text-properties fo:color="#8378e2" style:font-name="Source Code Pro Black" fo:font-size="20pt" fo:font-style="normal" fo:font-weight="normal"/>
    </style:style>
    <style:style style:name="T191" style:family="text">
      <style:text-properties fo:color="#fec400" style:font-name="Source Code Pro Black" fo:font-size="20pt" fo:font-style="normal" fo:font-weight="normal"/>
    </style:style>
    <style:style style:name="T192" style:family="text">
      <style:text-properties fo:color="#feca33" style:font-name="Source Code Pro Black" fo:font-size="20pt" fo:font-style="normal" fo:font-weight="normal"/>
    </style:style>
    <style:style style:name="T193" style:family="text">
      <style:text-properties fo:color="#2605fc" style:font-name="Source Code Pro Black" fo:font-size="20pt" fo:font-style="normal" fo:font-weight="normal"/>
    </style:style>
    <style:style style:name="T194" style:family="text">
      <style:text-properties fo:color="#fe8d00" style:font-name="Source Code Pro Black" fo:font-size="20pt" fo:font-style="normal" fo:font-weight="normal"/>
    </style:style>
    <style:style style:name="T195" style:family="text">
      <style:text-properties fo:color="#fe3500" style:font-name="Source Code Pro Black" fo:font-size="20pt" fo:font-style="normal" fo:font-weight="normal"/>
    </style:style>
    <style:style style:name="T196" style:family="text">
      <style:text-properties fo:color="#9376bd" style:font-name="Source Code Pro Black" fo:font-size="20pt" fo:font-style="normal" fo:font-weight="normal"/>
    </style:style>
    <style:style style:name="T197" style:family="text">
      <style:text-properties fo:color="#451cfe" style:font-name="Source Code Pro Black" fo:font-size="20pt" fo:font-style="normal" fo:font-weight="normal"/>
    </style:style>
    <style:style style:name="T198" style:family="text">
      <style:text-properties fo:color="#e5df2d" style:font-name="Source Code Pro Black" fo:font-size="20pt" fo:font-style="normal" fo:font-weight="normal"/>
    </style:style>
    <style:style style:name="T199" style:family="text">
      <style:text-properties fo:color="#00fe55" style:font-name="Source Code Pro Black" fo:font-size="20pt" fo:font-style="normal" fo:font-weight="normal"/>
    </style:style>
    <style:style style:name="T200" style:family="text">
      <style:text-properties fo:color="#facc0b" style:font-name="Source Code Pro Black" fo:font-size="20pt" fo:font-style="normal" fo:font-weight="normal"/>
    </style:style>
    <style:style style:name="T201" style:family="text">
      <style:text-properties fo:color="#1de964" style:font-name="Source Code Pro Black" fo:font-size="20pt" fo:font-style="normal" fo:font-weight="normal"/>
    </style:style>
    <style:style style:name="T202" style:family="text">
      <style:text-properties fo:color="#91bebe" style:font-name="Source Code Pro Black" fo:font-size="20pt" fo:font-style="normal" fo:font-weight="normal"/>
    </style:style>
    <style:style style:name="T203" style:family="text">
      <style:text-properties fo:color="#07fb8b" style:font-name="Source Code Pro Black" fo:font-size="20pt" fo:font-style="normal" fo:font-weight="normal"/>
    </style:style>
    <style:style style:name="T204" style:family="text">
      <style:text-properties fo:color="#f8f20c" style:font-name="Source Code Pro Black" fo:font-size="20pt" fo:font-style="normal" fo:font-weight="normal"/>
    </style:style>
    <style:style style:name="T205" style:family="text">
      <style:text-properties fo:color="#00fdc7" style:font-name="Source Code Pro Black" fo:font-size="20pt" fo:font-style="normal" fo:font-weight="normal"/>
    </style:style>
    <style:style style:name="T206" style:family="text">
      <style:text-properties fo:color="#9ecbb1" style:font-name="Source Code Pro Black" fo:font-size="20pt" fo:font-style="normal" fo:font-weight="normal"/>
    </style:style>
    <style:style style:name="T207" style:family="text">
      <style:text-properties fo:color="#00fe2a" style:font-name="Source Code Pro Black" fo:font-size="20pt" fo:font-style="normal" fo:font-weight="normal"/>
    </style:style>
    <style:style style:name="T208" style:family="text">
      <style:text-properties fo:color="#f6fc44" style:font-name="Source Code Pro Black" fo:font-size="20pt" fo:font-style="normal" fo:font-weight="normal"/>
    </style:style>
    <style:style style:name="T209" style:family="text">
      <style:text-properties fo:color="#e7ec31" style:font-name="Source Code Pro Black" fo:font-size="20pt" fo:font-style="normal" fo:font-weight="normal"/>
    </style:style>
    <style:style style:name="T210" style:family="text">
      <style:text-properties fo:color="#fc87e5" style:font-name="Source Code Pro Black" fo:font-size="20pt" fo:font-style="normal" fo:font-weight="normal"/>
    </style:style>
    <style:style style:name="T211" style:family="text">
      <style:text-properties fo:color="#6c65e6" style:font-name="Source Code Pro Black" fo:font-size="20pt" fo:font-style="normal" fo:font-weight="normal"/>
    </style:style>
    <style:style style:name="T212" style:family="text">
      <style:text-properties fo:color="#1400fe" style:font-name="Source Code Pro Black" fo:font-size="20pt" fo:font-style="normal" fo:font-weight="normal"/>
    </style:style>
    <style:style style:name="T213" style:family="text">
      <style:text-properties fo:color="#00fee9" style:font-name="Source Code Pro Black" fo:font-size="20pt" fo:font-style="normal" fo:font-weight="normal"/>
    </style:style>
    <style:style style:name="T214" style:family="text">
      <style:text-properties fo:color="#03feb9" style:font-name="Source Code Pro Black" fo:font-size="20pt" fo:font-style="normal" fo:font-weight="normal"/>
    </style:style>
    <style:style style:name="T215" style:family="text">
      <style:text-properties fo:color="#bf943f" style:font-name="Source Code Pro Black" fo:font-size="20pt" fo:font-style="normal" fo:font-weight="normal"/>
    </style:style>
    <style:style style:name="T216" style:family="text">
      <style:text-properties fo:color="#dd7c12" style:font-name="Source Code Pro Black" fo:font-size="20pt" fo:font-style="normal" fo:font-weight="normal"/>
    </style:style>
    <style:style style:name="T217" style:family="text">
      <style:text-properties fo:color="#fe6600" style:font-name="Source Code Pro Black" fo:font-size="20pt" fo:font-style="normal" fo:font-weight="normal"/>
    </style:style>
    <style:style style:name="T218" style:family="text">
      <style:text-properties fo:color="#f9e40f" style:font-name="Source Code Pro Black" fo:font-size="20pt" fo:font-style="normal" fo:font-weight="normal"/>
    </style:style>
    <style:style style:name="T219" style:family="text">
      <style:text-properties fo:color="#fe3100" style:font-name="Source Code Pro Black" fo:font-size="20pt" fo:font-style="normal" fo:font-weight="normal"/>
    </style:style>
    <style:style style:name="T220" style:family="text">
      <style:text-properties fo:color="#5105f1" style:font-name="Source Code Pro Black" fo:font-size="20pt" fo:font-style="normal" fo:font-weight="normal"/>
    </style:style>
    <style:style style:name="T221" style:family="text">
      <style:text-properties fo:color="#fe0500" style:font-name="Source Code Pro Black" fo:font-size="20pt" fo:font-style="normal" fo:font-weight="normal"/>
    </style:style>
    <style:style style:name="T222" style:family="text">
      <style:text-properties fo:color="#ed591c" style:font-name="Source Code Pro Black" fo:font-size="20pt" fo:font-style="normal" fo:font-weight="normal"/>
    </style:style>
    <style:style style:name="T223" style:family="text">
      <style:text-properties fo:color="#fe1a00" style:font-name="Source Code Pro Black" fo:font-size="20pt" fo:font-style="normal" fo:font-weight="normal"/>
    </style:style>
    <style:style style:name="T224" style:family="text">
      <style:text-properties fo:color="#f706a7" style:font-name="Source Code Pro Black" fo:font-size="20pt" fo:font-style="normal" fo:font-weight="normal"/>
    </style:style>
    <style:style style:name="T225" style:family="text">
      <style:text-properties fo:color="#afed0b" style:font-name="Source Code Pro Black" fo:font-size="20pt" fo:font-style="normal" fo:font-weight="normal"/>
    </style:style>
    <style:style style:name="T226" style:family="text">
      <style:text-properties fo:color="#00fe4d" style:font-name="Source Code Pro Black" fo:font-size="20pt" fo:font-style="normal" fo:font-weight="normal"/>
    </style:style>
    <style:style style:name="T227" style:family="text">
      <style:text-properties fo:color="#00fed3" style:font-name="Source Code Pro Black" fo:font-size="20pt" fo:font-style="normal" fo:font-weight="normal"/>
    </style:style>
    <style:style style:name="T228" style:family="text">
      <style:text-properties fo:color="#00b5fe" style:font-name="Source Code Pro Black" fo:font-size="20pt" fo:font-style="normal" fo:font-weight="normal"/>
    </style:style>
    <style:style style:name="T229" style:family="text">
      <style:text-properties fo:color="#ae81cc" style:font-name="Source Code Pro Black" fo:font-size="20pt" fo:font-style="normal" fo:font-weight="normal"/>
    </style:style>
    <style:style style:name="T230" style:family="text">
      <style:text-properties fo:color="#60fe00" style:font-name="Source Code Pro Black" fo:font-size="20pt" fo:font-style="normal" fo:font-weight="normal"/>
    </style:style>
    <style:style style:name="T231" style:family="text">
      <style:text-properties fo:color="#fca70b" style:font-name="Source Code Pro Black" fo:font-size="20pt" fo:font-style="normal" fo:font-weight="normal"/>
    </style:style>
    <style:style style:name="T232" style:family="text">
      <style:text-properties fo:color="#1b00fe" style:font-name="Source Code Pro Black" fo:font-size="20pt" fo:font-style="normal" fo:font-weight="normal"/>
    </style:style>
    <style:style style:name="T233" style:family="text">
      <style:text-properties fo:color="#fe8507" style:font-name="Source Code Pro Black" fo:font-size="20pt" fo:font-style="normal" fo:font-weight="normal"/>
    </style:style>
    <style:style style:name="T234" style:family="text">
      <style:text-properties fo:color="#0076fe" style:font-name="Source Code Pro Black" fo:font-size="20pt" fo:font-style="normal" fo:font-weight="normal"/>
    </style:style>
    <style:style style:name="T235" style:family="text">
      <style:text-properties fo:color="#c6c567" style:font-name="Source Code Pro Black" fo:font-size="20pt" fo:font-style="normal" fo:font-weight="normal"/>
    </style:style>
    <style:style style:name="T236" style:family="text">
      <style:text-properties fo:color="#fd00e7" style:font-name="Source Code Pro Black" fo:font-size="20pt" fo:font-style="normal" fo:font-weight="normal"/>
    </style:style>
    <style:style style:name="T237" style:family="text">
      <style:text-properties fo:color="#07fc9f" style:font-name="Source Code Pro Black" fo:font-size="20pt" fo:font-style="normal" fo:font-weight="normal"/>
    </style:style>
    <style:style style:name="T238" style:family="text">
      <style:text-properties fo:color="#feb503" style:font-name="Source Code Pro Black" fo:font-size="20pt" fo:font-style="normal" fo:font-weight="normal"/>
    </style:style>
    <style:style style:name="T239" style:family="text">
      <style:text-properties fo:color="#01fd85" style:font-name="Source Code Pro Black" fo:font-size="20pt" fo:font-style="normal" fo:font-weight="normal"/>
    </style:style>
    <style:style style:name="T240" style:family="text">
      <style:text-properties fo:color="#e26948" style:font-name="Source Code Pro Black" fo:font-size="20pt" fo:font-style="normal" fo:font-weight="normal"/>
    </style:style>
    <style:style style:name="T241" style:family="text">
      <style:text-properties fo:color="#0034fe" style:font-name="Source Code Pro Black" fo:font-size="20pt" fo:font-style="normal" fo:font-weight="normal"/>
    </style:style>
    <style:style style:name="T242" style:family="text">
      <style:text-properties fo:color="#e07a09" style:font-name="Source Code Pro Black" fo:font-size="20pt" fo:font-style="normal" fo:font-weight="normal"/>
    </style:style>
    <style:style style:name="T243" style:family="text">
      <style:text-properties fo:color="#fee600" style:font-name="Source Code Pro Black" fo:font-size="20pt" fo:font-style="normal" fo:font-weight="normal"/>
    </style:style>
    <style:style style:name="T244" style:family="text">
      <style:text-properties fo:color="#535348" style:font-name="Source Code Pro Black" fo:font-size="20pt" fo:font-style="normal" fo:font-weight="normal"/>
    </style:style>
    <style:style style:name="T245" style:family="text">
      <style:text-properties fo:color="#26db43" style:font-name="Source Code Pro Black" fo:font-size="20pt" fo:font-style="normal" fo:font-weight="normal"/>
    </style:style>
    <style:style style:name="T246" style:family="text">
      <style:text-properties fo:color="#f81c55" style:font-name="Source Code Pro Black" fo:font-size="20pt" fo:font-style="normal" fo:font-weight="normal"/>
    </style:style>
    <style:style style:name="T247" style:family="text">
      <style:text-properties fo:color="#7f7124" style:font-name="Source Code Pro Black" fo:font-size="20pt" fo:font-style="normal" fo:font-weight="normal"/>
    </style:style>
    <style:style style:name="T248" style:family="text">
      <style:text-properties fo:color="#53f62e" style:font-name="Source Code Pro Black" fo:font-size="20pt" fo:font-style="normal" fo:font-weight="normal"/>
    </style:style>
    <style:style style:name="T249" style:family="text">
      <style:text-properties fo:color="#d11c2b" style:font-name="Source Code Pro Black" fo:font-size="20pt" fo:font-style="normal" fo:font-weight="normal"/>
    </style:style>
    <style:style style:name="T250" style:family="text">
      <style:text-properties fo:color="#6013bc" style:font-name="Source Code Pro Black" fo:font-size="20pt" fo:font-style="normal" fo:font-weight="normal"/>
    </style:style>
    <style:style style:name="T251" style:family="text">
      <style:text-properties fo:color="#0091fe" style:font-name="Source Code Pro Black" fo:font-size="20pt" fo:font-style="normal" fo:font-weight="normal"/>
    </style:style>
    <style:style style:name="T252" style:family="text">
      <style:text-properties fo:color="#fbf925" style:font-name="Source Code Pro Black" fo:font-size="20pt" fo:font-style="normal" fo:font-weight="normal"/>
    </style:style>
    <style:style style:name="T253" style:family="text">
      <style:text-properties fo:color="#fda102" style:font-name="Source Code Pro Black" fo:font-size="20pt" fo:font-style="normal" fo:font-weight="normal"/>
    </style:style>
    <style:style style:name="T254" style:family="text">
      <style:text-properties fo:color="#0016fe" style:font-name="Source Code Pro Black" fo:font-size="20pt" fo:font-style="normal" fo:font-weight="normal"/>
    </style:style>
    <style:style style:name="T255" style:family="text">
      <style:text-properties fo:color="#00fdfe" style:font-name="Source Code Pro Black" fo:font-size="20pt" fo:font-style="normal" fo:font-weight="normal"/>
    </style:style>
    <style:style style:name="T256" style:family="text">
      <style:text-properties fo:color="#0beace" style:font-name="Source Code Pro Black" fo:font-size="20pt" fo:font-style="normal" fo:font-weight="normal"/>
    </style:style>
    <style:style style:name="T257" style:family="text">
      <style:text-properties fo:color="#b62b76" style:font-name="Source Code Pro Black" fo:font-size="20pt" fo:font-style="normal" fo:font-weight="normal"/>
    </style:style>
    <style:style style:name="T258" style:family="text">
      <style:text-properties fo:color="#495a14" style:font-name="Source Code Pro Black" fo:font-size="20pt" fo:font-style="normal" fo:font-weight="normal"/>
    </style:style>
    <style:style style:name="T259" style:family="text">
      <style:text-properties fo:color="#05fdc8" style:font-name="Source Code Pro Black" fo:font-size="20pt" fo:font-style="normal" fo:font-weight="normal"/>
    </style:style>
    <style:style style:name="T260" style:family="text">
      <style:text-properties fo:color="#f4fe00" style:font-name="Source Code Pro Black" fo:font-size="20pt" fo:font-style="normal" fo:font-weight="normal"/>
    </style:style>
    <style:style style:name="T261" style:family="text">
      <style:text-properties fo:color="#c973dc" style:font-name="Source Code Pro Black" fo:font-size="20pt" fo:font-style="normal" fo:font-weight="normal"/>
    </style:style>
    <style:style style:name="T262" style:family="text">
      <style:text-properties fo:color="#4f00fe" style:font-name="Source Code Pro Black" fo:font-size="20pt" fo:font-style="normal" fo:font-weight="normal"/>
    </style:style>
    <style:style style:name="T263" style:family="text">
      <style:text-properties fo:color="#8fb7b5" style:font-name="Source Code Pro Black" fo:font-size="20pt" fo:font-style="normal" fo:font-weight="normal"/>
    </style:style>
    <style:style style:name="T264" style:family="text">
      <style:text-properties fo:color="#e2685f" style:font-name="Source Code Pro Black" fo:font-size="20pt" fo:font-style="normal" fo:font-weight="normal"/>
    </style:style>
    <style:style style:name="T265" style:family="text">
      <style:text-properties fo:color="#11f138" style:font-name="Source Code Pro Black" fo:font-size="20pt" fo:font-style="normal" fo:font-weight="normal"/>
    </style:style>
    <style:style style:name="T266" style:family="text">
      <style:text-properties fo:color="#f0f905" style:font-name="Source Code Pro Black" fo:font-size="20pt" fo:font-style="normal" fo:font-weight="normal"/>
    </style:style>
    <style:style style:name="T267" style:family="text">
      <style:text-properties fo:color="#b305fc" style:font-name="Source Code Pro Black" fo:font-size="20pt" fo:font-style="normal" fo:font-weight="normal"/>
    </style:style>
    <style:style style:name="T268" style:family="text">
      <style:text-properties fo:color="#fe00ef" style:font-name="Source Code Pro Black" fo:font-size="20pt" fo:font-style="normal" fo:font-weight="normal"/>
    </style:style>
    <style:style style:name="T269" style:family="text">
      <style:text-properties fo:color="#6c00fe" style:font-name="Source Code Pro Black" fo:font-size="20pt" fo:font-style="normal" fo:font-weight="normal"/>
    </style:style>
    <style:style style:name="T270" style:family="text">
      <style:text-properties fo:color="#01fe6a" style:font-name="Source Code Pro Black" fo:font-size="20pt" fo:font-style="normal" fo:font-weight="normal"/>
    </style:style>
    <style:style style:name="T271" style:family="text">
      <style:text-properties fo:color="#25e3bb" style:font-name="Source Code Pro Black" fo:font-size="20pt" fo:font-style="normal" fo:font-weight="normal"/>
    </style:style>
    <style:style style:name="T272" style:family="text">
      <style:text-properties fo:color="#0002fe" style:font-name="Source Code Pro Black" fo:font-size="20pt" fo:font-style="normal" fo:font-weight="normal"/>
    </style:style>
    <style:style style:name="T273" style:family="text">
      <style:text-properties fo:color="#b02895" style:font-name="Source Code Pro Black" fo:font-size="20pt" fo:font-style="normal" fo:font-weight="normal"/>
    </style:style>
    <style:style style:name="T274" style:family="text">
      <style:text-properties fo:color="#e19715" style:font-name="Source Code Pro Black" fo:font-size="20pt" fo:font-style="normal" fo:font-weight="normal"/>
    </style:style>
    <style:style style:name="T275" style:family="text">
      <style:text-properties fo:color="#fec807" style:font-name="Source Code Pro Black" fo:font-size="20pt" fo:font-style="normal" fo:font-weight="normal"/>
    </style:style>
    <style:style style:name="T276" style:family="text">
      <style:text-properties fo:color="#47fe00" style:font-name="Source Code Pro Black" fo:font-size="20pt" fo:font-style="normal" fo:font-weight="normal"/>
    </style:style>
    <style:style style:name="T277" style:family="text">
      <style:text-properties fo:color="#f5fd00" style:font-name="Source Code Pro Black" fo:font-size="20pt" fo:font-style="normal" fo:font-weight="normal"/>
    </style:style>
    <style:style style:name="gr1" style:family="graphic">
      <style:graphic-properties draw:stroke="solid" draw:stroke-dash="Dash_20_5" svg:stroke-width="0.018cm" svg:stroke-color="#000000" svg:stroke-opacity="75%" draw:stroke-linejoin="miter" draw:fill-color="#00cc00" draw:opacity="5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dash" draw:stroke-dash="Dash_20_5" svg:stroke-width="0.018cm" svg:stroke-color="#000000" svg:stroke-opacity="0%" draw:stroke-linejoin="miter" draw:fill-color="#00cc00" draw:opacity="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dash" draw:stroke-dash="Dash_20_5" svg:stroke-width="0.035cm" svg:stroke-color="#000000" svg:stroke-opacity="75%" draw:stroke-linejoin="miter" draw:fill-color="#282828" draw:opacity="10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5" svg:stroke-width="0.106cm" svg:stroke-color="#000000" svg:stroke-opacity="0%" draw:stroke-linejoin="miter" draw:fill-color="#00cc00" draw:opacity="0%" draw:textarea-horizontal-align="center" draw:textarea-vertical-align="middle" fo:padding-top="0.053cm" fo:padding-bottom="0.053cm" fo:padding-left="0.053cm" fo:padding-right="0.053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style:run-through="background" style:vertical-pos="from-top" style:vertical-rel="page" style:horizontal-pos="from-left" style:horizontal-rel="paragraph"/>
    </style:style>
    <style:style style:name="gr6" style:family="graphic">
      <style:graphic-properties draw:stroke="solid" draw:stroke-dash="Dash_20_4" svg:stroke-width="0.212cm" svg:stroke-color="#ff0000" svg:stroke-opacity="100%" draw:stroke-linejoin="round" svg:stroke-linecap="butt" draw:fill="solid" draw:fill-color="#282828" draw:opacity="100%" draw:textarea-horizontal-align="center" draw:textarea-vertical-align="middle" fo:padding-top="0.106cm" fo:padding-bottom="0.106cm" fo:padding-left="0.106cm" fo:padding-right="0.106cm" style:run-through="background"/>
    </style:style>
    <style:style style:name="gr7" style:family="graphic">
      <style:graphic-properties draw:stroke="none" draw:stroke-dash="Dash_20_4" svg:stroke-width="0.212cm" svg:stroke-color="#000000" svg:stroke-opacity="0%" draw:stroke-linejoin="round" svg:stroke-linecap="butt" draw:fill="none" draw:fill-color="#000000" draw:opacity="100%" draw:textarea-horizontal-align="center" draw:textarea-vertical-align="middle" fo:padding-top="0.106cm" fo:padding-bottom="0.106cm" fo:padding-left="0.106cm" fo:padding-right="0.106cm" style:run-through="background"/>
    </style:style>
    <style:style style:name="gr8" style:family="graphic">
      <style:graphic-properties draw:stroke="solid" draw:stroke-dash="Dash_20_4" svg:stroke-width="0.212cm" svg:stroke-color="#dcdcdc" svg:stroke-opacity="100%" draw:stroke-linejoin="round" svg:stroke-linecap="butt" draw:fill="solid" draw:fill-color="#282828" draw:opacity="100%" draw:textarea-horizontal-align="center" draw:textarea-vertical-align="middle" fo:padding-top="0.106cm" fo:padding-bottom="0.106cm" fo:padding-left="0.106cm" fo:padding-right="0.106cm" style:run-through="back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1" draw:z-index="0" draw:name="turtle" draw:style-name="gr1" draw:text-style-name="P32" drawooo:display="printer" svg:width="0cm" svg:height="0cm" svg:x="18.725cm" svg:y="20.902cm" svg:viewBox="0 0 0 0" draw:points="0,0">
        <text:p/>
      </draw:polygon>
      <draw:polygon text:anchor-type="page" text:anchor-page-number="1" draw:z-index="1" draw:name="turtle" draw:style-name="gr2" draw:text-style-name="P33" drawooo:display="printer" svg:width="0cm" svg:height="0cm" svg:x="17.902cm" svg:y="21.556cm" svg:viewBox="0 0 0 0" draw:points="0,0">
        <text:p/>
      </draw:polygon>
      <draw:polygon text:anchor-type="page" text:anchor-page-number="1" draw:z-index="2" draw:name="turtle" draw:style-name="gr3" draw:text-style-name="P34" drawooo:display="printer" svg:width="0cm" svg:height="0cm" svg:x="17.902cm" svg:y="21.556cm" svg:viewBox="0 0 0 0" draw:points="0,0">
        <text:p/>
      </draw:polygon>
      <draw:polygon text:anchor-type="page" text:anchor-page-number="1" draw:z-index="3" draw:name="turtle" draw:style-name="gr2" draw:text-style-name="P33" drawooo:display="printer" svg:width="0cm" svg:height="0cm" svg:x="17.196cm" svg:y="21.556cm" svg:viewBox="0 0 0 0" draw:points="0,0">
        <text:p/>
      </draw:polygon>
      <draw:polygon text:anchor-type="page" text:anchor-page-number="0" draw:z-index="4" draw:name="turtle" draw:style-name="gr4" draw:text-style-name="P33" drawooo:display="printer" svg:width="0cm" svg:height="0cm" svg:x="2.385cm" svg:y="21.904cm" svg:viewBox="0 0 0 0" draw:points="0,0">
        <text:p/>
      </draw:polygon>
      <draw:g text:anchor-type="page" text:anchor-page-number="0" draw:z-index="5" draw:style-name="gr5">
        <draw:rect draw:style-name="gr6" draw:text-style-name="P35" svg:width="0.706cm" svg:height="0.706cm" svg:x="10.501cm" svg:y="14.144cm">
          <text:p/>
        </draw:rect>
        <draw:rect draw:style-name="gr7" draw:text-style-name="P36" svg:width="0.428cm" svg:height="0.89cm" svg:x="10.64cm" svg:y="14.053cm">
          <text:p><text:span text:style-name="T22">S</text:span></text:p>
        </draw:rect>
        <draw:rect draw:style-name="gr8" draw:text-style-name="P35" svg:width="0.706cm" svg:height="0.706cm" draw:transform="rotate (1.5707963267949) translate (10.4986666666667cm 13.7918472222222cm)">
          <text:p/>
        </draw:rect>
        <draw:rect draw:style-name="gr7" draw:text-style-name="P36" svg:width="0.428cm" svg:height="0.89cm" draw:transform="rotate (1.5707963267949) translate (10.4087083333333cm 13.6515cm)">
          <text:p><text:span text:style-name="T23">e</text:span></text:p>
        </draw:rect>
        <draw:rect draw:style-name="gr8" draw:text-style-name="P35" svg:width="0.706cm" svg:height="0.706cm" draw:transform="rotate (-3.14159265358979) translate (10.1476527777778cm 13.7890833333333cm)">
          <text:p/>
        </draw:rect>
        <draw:rect draw:style-name="gr7" draw:text-style-name="P36" svg:width="0.428cm" svg:height="0.89cm" draw:transform="rotate (-3.14159265358979) translate (10.0093055555556cm 13.8825694444444cm)">
          <text:p><text:span text:style-name="T24">m</text:span></text:p>
        </draw:rect>
        <draw:rect draw:style-name="gr8" draw:text-style-name="P35" svg:width="0.706cm" svg:height="0.706cm" draw:transform="rotate (-3.14159265358979) translate (10.1476527777778cm 14.8491805555556cm)">
          <text:p/>
        </draw:rect>
        <draw:rect draw:style-name="gr7" draw:text-style-name="P36" svg:width="0.428cm" svg:height="0.89cm" draw:transform="rotate (-3.14159265358979) translate (10.0093055555556cm 14.9419027777778cm)">
          <text:p><text:span text:style-name="T25">p</text:span></text:p>
        </draw:rect>
        <draw:rect draw:style-name="gr8" draw:text-style-name="P35" svg:width="0.706cm" svg:height="0.706cm" draw:transform="rotate (-1.5707963267949) translate (10.1468888888889cm 15.2029583333333cm)">
          <text:p/>
        </draw:rect>
        <draw:rect draw:style-name="gr7" draw:text-style-name="P36" svg:width="0.428cm" svg:height="0.89cm" draw:transform="rotate (-1.5707963267949) translate (10.240375cm 15.3423055555556cm)">
          <text:p><text:span text:style-name="T26">r</text:span></text:p>
        </draw:rect>
        <draw:rect draw:style-name="gr8" draw:text-style-name="P35" svg:width="0.706cm" svg:height="0.706cm" draw:transform="rotate (-1.5707963267949) translate (11.2042222222222cm 15.2029583333333cm)">
          <text:p/>
        </draw:rect>
        <draw:rect draw:style-name="gr7" draw:text-style-name="P36" svg:width="0.428cm" svg:height="0.89cm" draw:transform="rotate (-1.5707963267949) translate (11.2977083333333cm 15.3423055555556cm)">
          <text:p><text:span text:style-name="T27">e</text:span></text:p>
        </draw:rect>
        <draw:rect draw:style-name="gr8" draw:text-style-name="P35" svg:width="0.706cm" svg:height="0.706cm" svg:x="11.559cm" svg:y="15.201cm">
          <text:p/>
        </draw:rect>
        <draw:rect draw:style-name="gr7" draw:text-style-name="P36" svg:width="0.428cm" svg:height="0.89cm" svg:x="11.7cm" svg:y="15.111cm">
          <text:p><text:span text:style-name="T28"><text:s/></text:span></text:p>
        </draw:rect>
        <draw:rect draw:style-name="gr8" draw:text-style-name="P35" svg:width="0.706cm" svg:height="0.706cm" svg:x="11.559cm" svg:y="14.144cm">
          <text:p/>
        </draw:rect>
        <draw:rect draw:style-name="gr7" draw:text-style-name="P36" svg:width="0.428cm" svg:height="0.89cm" svg:x="11.7cm" svg:y="14.053cm">
          <text:p><text:span text:style-name="T29">c</text:span></text:p>
        </draw:rect>
        <draw:rect draw:style-name="gr8" draw:text-style-name="P35" svg:width="0.706cm" svg:height="0.706cm" svg:x="11.559cm" svg:y="13.084cm">
          <text:p/>
        </draw:rect>
        <draw:rect draw:style-name="gr7" draw:text-style-name="P36" svg:width="0.428cm" svg:height="0.89cm" svg:x="11.7cm" svg:y="12.994cm">
          <text:p><text:span text:style-name="T30">a</text:span></text:p>
        </draw:rect>
        <draw:rect draw:style-name="gr8" draw:text-style-name="P35" svg:width="0.706cm" svg:height="0.706cm" draw:transform="rotate (1.5707963267949) translate (11.5587638888889cm 12.7335138888889cm)">
          <text:p/>
        </draw:rect>
        <draw:rect draw:style-name="gr7" draw:text-style-name="P36" svg:width="0.428cm" svg:height="0.89cm" draw:transform="rotate (1.5707963267949) translate (11.4670416666667cm 12.5941666666667cm)">
          <text:p><text:span text:style-name="T31">r</text:span></text:p>
        </draw:rect>
        <draw:rect draw:style-name="gr8" draw:text-style-name="P35" svg:width="0.706cm" svg:height="0.706cm" draw:transform="rotate (1.5707963267949) translate (10.4986666666667cm 12.7335138888889cm)">
          <text:p/>
        </draw:rect>
        <draw:rect draw:style-name="gr7" draw:text-style-name="P36" svg:width="0.428cm" svg:height="0.89cm" draw:transform="rotate (1.5707963267949) translate (10.4087083333333cm 12.5941666666667cm)">
          <text:p><text:span text:style-name="T32">o</text:span></text:p>
        </draw:rect>
        <draw:rect draw:style-name="gr8" draw:text-style-name="P35" svg:width="0.706cm" svg:height="0.706cm" draw:transform="rotate (1.5707963267949) translate (9.44133333333333cm 12.7335138888889cm)">
          <text:p/>
        </draw:rect>
        <draw:rect draw:style-name="gr7" draw:text-style-name="P36" svg:width="0.428cm" svg:height="0.89cm" draw:transform="rotate (1.5707963267949) translate (9.351375cm 12.5941666666667cm)">
          <text:p><text:span text:style-name="T33"><text:s/></text:span></text:p>
        </draw:rect>
        <draw:rect draw:style-name="gr8" draw:text-style-name="P35" svg:width="0.706cm" svg:height="0.706cm" draw:transform="rotate (-3.14159265358979) translate (9.08931944444444cm 12.73175cm)">
          <text:p/>
        </draw:rect>
        <draw:rect draw:style-name="gr7" draw:text-style-name="P36" svg:width="0.428cm" svg:height="0.89cm" draw:transform="rotate (-3.14159265358979) translate (8.95173611111111cm 12.8252361111111cm)">
          <text:p><text:span text:style-name="T34">m</text:span></text:p>
        </draw:rect>
        <draw:rect draw:style-name="gr8" draw:text-style-name="P35" svg:width="0.706cm" svg:height="0.706cm" draw:transform="rotate (-3.14159265358979) translate (9.08931944444444cm 13.7890833333333cm)">
          <text:p/>
        </draw:rect>
        <draw:rect draw:style-name="gr7" draw:text-style-name="P36" svg:width="0.428cm" svg:height="0.89cm" draw:transform="rotate (-3.14159265358979) translate (8.95173611111111cm 13.8825694444444cm)">
          <text:p><text:span text:style-name="T35">i</text:span></text:p>
        </draw:rect>
        <draw:rect draw:style-name="gr8" draw:text-style-name="P35" svg:width="0.706cm" svg:height="0.706cm" draw:transform="rotate (-3.14159265358979) translate (9.08931944444444cm 14.8491805555556cm)">
          <text:p/>
        </draw:rect>
        <draw:rect draw:style-name="gr7" draw:text-style-name="P36" svg:width="0.428cm" svg:height="0.89cm" draw:transform="rotate (-3.14159265358979) translate (8.95173611111111cm 14.9419027777778cm)">
          <text:p><text:span text:style-name="T36"><text:s/></text:span></text:p>
        </draw:rect>
        <draw:rect draw:style-name="gr8" draw:text-style-name="P35" svg:width="0.706cm" svg:height="0.706cm" draw:transform="rotate (-3.14159265358979) translate (9.08931944444444cm 15.90675cm)">
          <text:p/>
        </draw:rect>
        <draw:rect draw:style-name="gr7" draw:text-style-name="P36" svg:width="0.428cm" svg:height="0.89cm" draw:transform="rotate (-3.14159265358979) translate (8.95173611111111cm 16.0002361111111cm)">
          <text:p><text:span text:style-name="T37">f</text:span></text:p>
        </draw:rect>
        <draw:rect draw:style-name="gr8" draw:text-style-name="P35" svg:width="0.706cm" svg:height="0.706cm" draw:transform="rotate (-1.5707963267949) translate (9.08931944444444cm 16.2612916666667cm)">
          <text:p/>
        </draw:rect>
        <draw:rect draw:style-name="gr7" draw:text-style-name="P36" svg:width="0.428cm" svg:height="0.89cm" draw:transform="rotate (-1.5707963267949) translate (9.18104166666667cm 16.3996388888889cm)">
          <text:p><text:span text:style-name="T38">u</text:span></text:p>
        </draw:rect>
        <draw:rect draw:style-name="gr8" draw:text-style-name="P35" svg:width="0.706cm" svg:height="0.706cm" draw:transform="rotate (-1.5707963267949) translate (10.1468888888889cm 16.2612916666667cm)">
          <text:p/>
        </draw:rect>
        <draw:rect draw:style-name="gr7" draw:text-style-name="P36" svg:width="0.428cm" svg:height="0.89cm" draw:transform="rotate (-1.5707963267949) translate (10.240375cm 16.3996388888889cm)">
          <text:p><text:span text:style-name="T39"><text:s/></text:span></text:p>
        </draw:rect>
        <draw:rect draw:style-name="gr8" draw:text-style-name="P35" svg:width="0.706cm" svg:height="0.706cm" draw:transform="rotate (-1.5707963267949) translate (11.2042222222222cm 16.2612916666667cm)">
          <text:p/>
        </draw:rect>
        <draw:rect draw:style-name="gr7" draw:text-style-name="P36" svg:width="0.428cm" svg:height="0.89cm" draw:transform="rotate (-1.5707963267949) translate (11.2977083333333cm 16.3996388888889cm)">
          <text:p><text:span text:style-name="T40">q</text:span></text:p>
        </draw:rect>
        <draw:rect draw:style-name="gr8" draw:text-style-name="P35" svg:width="0.706cm" svg:height="0.706cm" draw:transform="rotate (-1.5707963267949) translate (12.2643194444444cm 16.2612916666667cm)">
          <text:p/>
        </draw:rect>
        <draw:rect draw:style-name="gr7" draw:text-style-name="P36" svg:width="0.428cm" svg:height="0.89cm" draw:transform="rotate (-1.5707963267949) translate (12.3560416666667cm 16.3996388888889cm)">
          <text:p><text:span text:style-name="T41">u</text:span></text:p>
        </draw:rect>
        <draw:rect draw:style-name="gr8" draw:text-style-name="P35" svg:width="0.706cm" svg:height="0.706cm" svg:x="12.617cm" svg:y="16.259cm">
          <text:p/>
        </draw:rect>
        <draw:rect draw:style-name="gr7" draw:text-style-name="P36" svg:width="0.428cm" svg:height="0.89cm" svg:x="12.757cm" svg:y="16.169cm">
          <text:p><text:span text:style-name="T42">e</text:span></text:p>
        </draw:rect>
        <draw:rect draw:style-name="gr8" draw:text-style-name="P35" svg:width="0.706cm" svg:height="0.706cm" svg:x="12.617cm" svg:y="15.201cm">
          <text:p/>
        </draw:rect>
        <draw:rect draw:style-name="gr7" draw:text-style-name="P36" svg:width="0.428cm" svg:height="0.89cm" svg:x="12.757cm" svg:y="15.111cm">
          <text:p><text:span text:style-name="T43">s</text:span></text:p>
        </draw:rect>
        <draw:rect draw:style-name="gr8" draw:text-style-name="P35" svg:width="0.706cm" svg:height="0.706cm" svg:x="12.617cm" svg:y="14.144cm">
          <text:p/>
        </draw:rect>
        <draw:rect draw:style-name="gr7" draw:text-style-name="P36" svg:width="0.428cm" svg:height="0.89cm" svg:x="12.757cm" svg:y="14.053cm">
          <text:p><text:span text:style-name="T44">t</text:span></text:p>
        </draw:rect>
        <draw:rect draw:style-name="gr8" draw:text-style-name="P35" svg:width="0.706cm" svg:height="0.706cm" svg:x="12.617cm" svg:y="13.084cm">
          <text:p/>
        </draw:rect>
        <draw:rect draw:style-name="gr7" draw:text-style-name="P36" svg:width="0.428cm" svg:height="0.89cm" svg:x="12.757cm" svg:y="12.994cm">
          <text:p><text:span text:style-name="T45">ʼ</text:span></text:p>
        </draw:rect>
        <draw:rect draw:style-name="gr8" draw:text-style-name="P35" svg:width="0.706cm" svg:height="0.706cm" svg:x="12.617cm" svg:y="12.026cm">
          <text:p/>
        </draw:rect>
        <draw:rect draw:style-name="gr7" draw:text-style-name="P36" svg:width="0.428cm" svg:height="0.89cm" svg:x="12.757cm" svg:y="11.936cm">
          <text:p><text:span text:style-name="T46">e</text:span></text:p>
        </draw:rect>
        <draw:rect draw:style-name="gr8" draw:text-style-name="P35" svg:width="0.706cm" svg:height="0.706cm" draw:transform="rotate (1.5707963267949) translate (12.6163333333333cm 11.6741805555556cm)">
          <text:p/>
        </draw:rect>
        <draw:rect draw:style-name="gr7" draw:text-style-name="P36" svg:width="0.428cm" svg:height="0.89cm" draw:transform="rotate (1.5707963267949) translate (12.526375cm 11.5375972222222cm)">
          <text:p><text:span text:style-name="T47">r</text:span></text:p>
        </draw:rect>
        <draw:rect draw:style-name="gr8" draw:text-style-name="P35" svg:width="0.706cm" svg:height="0.706cm" draw:transform="rotate (1.5707963267949) translate (11.5587638888889cm 11.6741805555556cm)">
          <text:p/>
        </draw:rect>
        <draw:rect draw:style-name="gr7" draw:text-style-name="P36" svg:width="0.428cm" svg:height="0.89cm" draw:transform="rotate (1.5707963267949) translate (11.4670416666667cm 11.5375972222222cm)">
          <text:p><text:span text:style-name="T48">m</text:span></text:p>
        </draw:rect>
        <draw:rect draw:style-name="gr8" draw:text-style-name="P35" svg:width="0.706cm" svg:height="0.706cm" draw:transform="rotate (1.5707963267949) translate (10.4986666666667cm 11.6741805555556cm)">
          <text:p/>
        </draw:rect>
        <draw:rect draw:style-name="gr7" draw:text-style-name="P36" svg:width="0.428cm" svg:height="0.89cm" draw:transform="rotate (1.5707963267949) translate (10.4087083333333cm 11.5375972222222cm)">
          <text:p><text:span text:style-name="T49">o</text:span></text:p>
        </draw:rect>
        <draw:rect draw:style-name="gr8" draw:text-style-name="P35" svg:width="0.706cm" svg:height="0.706cm" draw:transform="rotate (1.5707963267949) translate (9.44133333333333cm 11.6741805555556cm)">
          <text:p/>
        </draw:rect>
        <draw:rect draw:style-name="gr7" draw:text-style-name="P36" svg:width="0.428cm" svg:height="0.89cm" draw:transform="rotate (1.5707963267949) translate (9.351375cm 11.5375972222222cm)">
          <text:p><text:span text:style-name="T50"><text:s/></text:span></text:p>
        </draw:rect>
        <draw:rect draw:style-name="gr8" draw:text-style-name="P35" svg:width="0.706cm" svg:height="0.706cm" draw:transform="rotate (1.5707963267949) translate (8.38376388888889cm 11.6741805555556cm)">
          <text:p/>
        </draw:rect>
        <draw:rect draw:style-name="gr7" draw:text-style-name="P36" svg:width="0.428cm" svg:height="0.89cm" draw:transform="rotate (1.5707963267949) translate (8.29204166666667cm 11.5375972222222cm)">
          <text:p><text:span text:style-name="T51">c</text:span></text:p>
        </draw:rect>
        <draw:rect draw:style-name="gr8" draw:text-style-name="P35" svg:width="0.706cm" svg:height="0.706cm" draw:transform="rotate (-3.14159265358979) translate (8.03198611111111cm 11.6741805555556cm)">
          <text:p/>
        </draw:rect>
        <draw:rect draw:style-name="gr7" draw:text-style-name="P36" svg:width="0.428cm" svg:height="0.89cm" draw:transform="rotate (-3.14159265358979) translate (7.89163888888889cm 11.7669027777778cm)">
          <text:p><text:span text:style-name="T52">o</text:span></text:p>
        </draw:rect>
        <draw:rect draw:style-name="gr8" draw:text-style-name="P35" svg:width="0.706cm" svg:height="0.706cm" draw:transform="rotate (-3.14159265358979) translate (8.03198611111111cm 12.73175cm)">
          <text:p/>
        </draw:rect>
        <draw:rect draw:style-name="gr7" draw:text-style-name="P36" svg:width="0.428cm" svg:height="0.89cm" draw:transform="rotate (-3.14159265358979) translate (7.89163888888889cm 12.8252361111111cm)">
          <text:p><text:span text:style-name="T53">l</text:span></text:p>
        </draw:rect>
        <draw:rect draw:style-name="gr8" draw:text-style-name="P35" svg:width="0.706cm" svg:height="0.706cm" draw:transform="rotate (-3.14159265358979) translate (8.03198611111111cm 13.7890833333333cm)">
          <text:p/>
        </draw:rect>
        <draw:rect draw:style-name="gr7" draw:text-style-name="P36" svg:width="0.428cm" svg:height="0.89cm" draw:transform="rotate (-3.14159265358979) translate (7.89163888888889cm 13.8825694444444cm)">
          <text:p><text:span text:style-name="T54">l</text:span></text:p>
        </draw:rect>
        <draw:rect draw:style-name="gr8" draw:text-style-name="P35" svg:width="0.706cm" svg:height="0.706cm" draw:transform="rotate (-3.14159265358979) translate (8.03198611111111cm 14.8491805555556cm)">
          <text:p/>
        </draw:rect>
        <draw:rect draw:style-name="gr7" draw:text-style-name="P36" svg:width="0.428cm" svg:height="0.89cm" draw:transform="rotate (-3.14159265358979) translate (7.89163888888889cm 14.9419027777778cm)">
          <text:p><text:span text:style-name="T55">e</text:span></text:p>
        </draw:rect>
        <draw:rect draw:style-name="gr8" draw:text-style-name="P35" svg:width="0.706cm" svg:height="0.706cm" draw:transform="rotate (-3.14159265358979) translate (8.03198611111111cm 15.90675cm)">
          <text:p/>
        </draw:rect>
        <draw:rect draw:style-name="gr7" draw:text-style-name="P36" svg:width="0.428cm" svg:height="0.89cm" draw:transform="rotate (-3.14159265358979) translate (7.89163888888889cm 16.0002361111111cm)">
          <text:p><text:span text:style-name="T56">,</text:span></text:p>
        </draw:rect>
        <draw:rect draw:style-name="gr8" draw:text-style-name="P35" svg:width="0.706cm" svg:height="0.706cm" draw:transform="rotate (-3.14159265358979) translate (8.03198611111111cm 16.9640833333333cm)">
          <text:p/>
        </draw:rect>
        <draw:rect draw:style-name="gr7" draw:text-style-name="P36" svg:width="0.428cm" svg:height="0.89cm" draw:transform="rotate (-3.14159265358979) translate (7.89163888888889cm 17.0575694444444cm)">
          <text:p><text:span text:style-name="T57"><text:s/></text:span></text:p>
        </draw:rect>
        <draw:rect draw:style-name="gr8" draw:text-style-name="P35" svg:width="0.706cm" svg:height="0.706cm" draw:transform="rotate (-1.5707963267949) translate (8.02922222222222cm 17.318625cm)">
          <text:p/>
        </draw:rect>
        <draw:rect draw:style-name="gr7" draw:text-style-name="P36" svg:width="0.428cm" svg:height="0.89cm" draw:transform="rotate (-1.5707963267949) translate (8.12270833333333cm 17.4607361111111cm)">
          <text:p><text:span text:style-name="T58">E</text:span></text:p>
        </draw:rect>
        <draw:rect draw:style-name="gr8" draw:text-style-name="P35" svg:width="0.706cm" svg:height="0.706cm" draw:transform="rotate (-1.5707963267949) translate (9.08931944444444cm 17.318625cm)">
          <text:p/>
        </draw:rect>
        <draw:rect draw:style-name="gr7" draw:text-style-name="P36" svg:width="0.428cm" svg:height="0.89cm" draw:transform="rotate (-1.5707963267949) translate (9.18104166666667cm 17.4607361111111cm)">
          <text:p><text:span text:style-name="T59"><text:s/></text:span></text:p>
        </draw:rect>
        <draw:rect draw:style-name="gr8" draw:text-style-name="P35" svg:width="0.706cm" svg:height="0.706cm" draw:transform="rotate (-1.5707963267949) translate (10.1468888888889cm 17.318625cm)">
          <text:p/>
        </draw:rect>
        <draw:rect draw:style-name="gr7" draw:text-style-name="P36" svg:width="0.428cm" svg:height="0.89cm" draw:transform="rotate (-1.5707963267949) translate (10.240375cm 17.4607361111111cm)">
          <text:p><text:span text:style-name="T60">q</text:span></text:p>
        </draw:rect>
        <draw:rect draw:style-name="gr8" draw:text-style-name="P35" svg:width="0.706cm" svg:height="0.706cm" draw:transform="rotate (-1.5707963267949) translate (11.2042222222222cm 17.318625cm)">
          <text:p/>
        </draw:rect>
        <draw:rect draw:style-name="gr7" draw:text-style-name="P36" svg:width="0.428cm" svg:height="0.89cm" draw:transform="rotate (-1.5707963267949) translate (11.2977083333333cm 17.4607361111111cm)">
          <text:p><text:span text:style-name="T61">u</text:span></text:p>
        </draw:rect>
        <draw:rect draw:style-name="gr8" draw:text-style-name="P35" svg:width="0.706cm" svg:height="0.706cm" draw:transform="rotate (-1.5707963267949) translate (12.2643194444444cm 17.318625cm)">
          <text:p/>
        </draw:rect>
        <draw:rect draw:style-name="gr7" draw:text-style-name="P36" svg:width="0.428cm" svg:height="0.89cm" draw:transform="rotate (-1.5707963267949) translate (12.3560416666667cm 17.4607361111111cm)">
          <text:p><text:span text:style-name="T62">e</text:span></text:p>
        </draw:rect>
        <draw:rect draw:style-name="gr8" draw:text-style-name="P35" svg:width="0.706cm" svg:height="0.706cm" draw:transform="rotate (-1.5707963267949) translate (13.3218888888889cm 17.318625cm)">
          <text:p/>
        </draw:rect>
        <draw:rect draw:style-name="gr7" draw:text-style-name="P36" svg:width="0.428cm" svg:height="0.89cm" draw:transform="rotate (-1.5707963267949) translate (13.415375cm 17.4607361111111cm)">
          <text:p><text:span text:style-name="T63">s</text:span></text:p>
        </draw:rect>
        <draw:rect draw:style-name="gr8" draw:text-style-name="P35" svg:width="0.706cm" svg:height="0.706cm" svg:x="13.676cm" svg:y="17.319cm">
          <text:p/>
        </draw:rect>
        <draw:rect draw:style-name="gr7" draw:text-style-name="P36" svg:width="0.428cm" svg:height="0.89cm" svg:x="13.815cm" svg:y="17.228cm">
          <text:p><text:span text:style-name="T64">t</text:span></text:p>
        </draw:rect>
        <draw:rect draw:style-name="gr8" draw:text-style-name="P35" svg:width="0.706cm" svg:height="0.706cm" svg:x="13.676cm" svg:y="16.259cm">
          <text:p/>
        </draw:rect>
        <draw:rect draw:style-name="gr7" draw:text-style-name="P36" svg:width="0.428cm" svg:height="0.89cm" svg:x="13.815cm" svg:y="16.169cm">
          <text:p><text:span text:style-name="T65">a</text:span></text:p>
        </draw:rect>
        <draw:rect draw:style-name="gr8" draw:text-style-name="P35" svg:width="0.706cm" svg:height="0.706cm" svg:x="13.676cm" svg:y="15.201cm">
          <text:p/>
        </draw:rect>
        <draw:rect draw:style-name="gr7" draw:text-style-name="P36" svg:width="0.428cm" svg:height="0.89cm" svg:x="13.815cm" svg:y="15.111cm">
          <text:p><text:span text:style-name="T66"><text:s/></text:span></text:p>
        </draw:rect>
        <draw:rect draw:style-name="gr8" draw:text-style-name="P35" svg:width="0.706cm" svg:height="0.706cm" svg:x="13.676cm" svg:y="14.144cm">
          <text:p/>
        </draw:rect>
        <draw:rect draw:style-name="gr7" draw:text-style-name="P36" svg:width="0.428cm" svg:height="0.89cm" svg:x="13.815cm" svg:y="14.053cm">
          <text:p><text:span text:style-name="T67">s</text:span></text:p>
        </draw:rect>
        <draw:rect draw:style-name="gr8" draw:text-style-name="P35" svg:width="0.706cm" svg:height="0.706cm" svg:x="13.676cm" svg:y="13.084cm">
          <text:p/>
        </draw:rect>
        <draw:rect draw:style-name="gr7" draw:text-style-name="P36" svg:width="0.428cm" svg:height="0.89cm" svg:x="13.815cm" svg:y="12.994cm">
          <text:p><text:span text:style-name="T68">i</text:span></text:p>
        </draw:rect>
        <draw:rect draw:style-name="gr8" draw:text-style-name="P35" svg:width="0.706cm" svg:height="0.706cm" svg:x="13.676cm" svg:y="12.026cm">
          <text:p/>
        </draw:rect>
        <draw:rect draw:style-name="gr7" draw:text-style-name="P36" svg:width="0.428cm" svg:height="0.89cm" svg:x="13.815cm" svg:y="11.936cm">
          <text:p><text:span text:style-name="T69">e</text:span></text:p>
        </draw:rect>
        <draw:rect draw:style-name="gr8" draw:text-style-name="P35" svg:width="0.706cm" svg:height="0.706cm" svg:x="13.676cm" svg:y="10.969cm">
          <text:p/>
        </draw:rect>
        <draw:rect draw:style-name="gr7" draw:text-style-name="P36" svg:width="0.428cm" svg:height="0.89cm" svg:x="13.815cm" svg:y="10.878cm">
          <text:p><text:span text:style-name="T70">p</text:span></text:p>
        </draw:rect>
        <draw:rect draw:style-name="gr8" draw:text-style-name="P35" svg:width="0.706cm" svg:height="0.706cm" draw:transform="rotate (1.5707963267949) translate (13.6736666666667cm 10.6168472222222cm)">
          <text:p/>
        </draw:rect>
        <draw:rect draw:style-name="gr7" draw:text-style-name="P36" svg:width="0.428cm" svg:height="0.89cm" draw:transform="rotate (1.5707963267949) translate (13.5837083333333cm 10.4765cm)">
          <text:p><text:span text:style-name="T71">e</text:span></text:p>
        </draw:rect>
        <draw:rect draw:style-name="gr8" draw:text-style-name="P35" svg:width="0.706cm" svg:height="0.706cm" draw:transform="rotate (1.5707963267949) translate (12.6163333333333cm 10.6168472222222cm)">
          <text:p/>
        </draw:rect>
        <draw:rect draw:style-name="gr7" draw:text-style-name="P36" svg:width="0.428cm" svg:height="0.89cm" draw:transform="rotate (1.5707963267949) translate (12.526375cm 10.4765cm)">
          <text:p><text:span text:style-name="T72">,</text:span></text:p>
        </draw:rect>
        <draw:rect draw:style-name="gr8" draw:text-style-name="P35" svg:width="0.706cm" svg:height="0.706cm" draw:transform="rotate (1.5707963267949) translate (11.5587638888889cm 10.6168472222222cm)">
          <text:p/>
        </draw:rect>
        <draw:rect draw:style-name="gr7" draw:text-style-name="P36" svg:width="0.428cm" svg:height="0.89cm" draw:transform="rotate (1.5707963267949) translate (11.4670416666667cm 10.4765cm)">
          <text:p><text:span text:style-name="T73"><text:s/></text:span></text:p>
        </draw:rect>
        <draw:rect draw:style-name="gr8" draw:text-style-name="P35" svg:width="0.706cm" svg:height="0.706cm" draw:transform="rotate (1.5707963267949) translate (10.4986666666667cm 10.6168472222222cm)">
          <text:p/>
        </draw:rect>
        <draw:rect draw:style-name="gr7" draw:text-style-name="P36" svg:width="0.428cm" svg:height="0.89cm" draw:transform="rotate (1.5707963267949) translate (10.4087083333333cm 10.4765cm)">
          <text:p><text:span text:style-name="T74">c</text:span></text:p>
        </draw:rect>
        <draw:rect draw:style-name="gr8" draw:text-style-name="P35" svg:width="0.706cm" svg:height="0.706cm" draw:transform="rotate (1.5707963267949) translate (9.44133333333333cm 10.6168472222222cm)">
          <text:p/>
        </draw:rect>
        <draw:rect draw:style-name="gr7" draw:text-style-name="P36" svg:width="0.428cm" svg:height="0.89cm" draw:transform="rotate (1.5707963267949) translate (9.351375cm 10.4765cm)">
          <text:p><text:span text:style-name="T75">h</text:span></text:p>
        </draw:rect>
        <draw:rect draw:style-name="gr8" draw:text-style-name="P35" svg:width="0.706cm" svg:height="0.706cm" draw:transform="rotate (1.5707963267949) translate (8.38376388888889cm 10.6168472222222cm)">
          <text:p/>
        </draw:rect>
        <draw:rect draw:style-name="gr7" draw:text-style-name="P36" svg:width="0.428cm" svg:height="0.89cm" draw:transform="rotate (1.5707963267949) translate (8.29204166666667cm 10.4765cm)">
          <text:p><text:span text:style-name="T76">e</text:span></text:p>
        </draw:rect>
        <draw:rect draw:style-name="gr8" draw:text-style-name="P35" svg:width="0.706cm" svg:height="0.706cm" draw:transform="rotate (1.5707963267949) translate (7.32366666666667cm 10.6168472222222cm)">
          <text:p/>
        </draw:rect>
        <draw:rect draw:style-name="gr7" draw:text-style-name="P36" svg:width="0.428cm" svg:height="0.89cm" draw:transform="rotate (1.5707963267949) translate (7.23370833333333cm 10.4765cm)">
          <text:p><text:span text:style-name="T77"><text:s/></text:span></text:p>
        </draw:rect>
        <draw:rect draw:style-name="gr8" draw:text-style-name="P35" svg:width="0.706cm" svg:height="0.706cm" draw:transform="rotate (-3.14159265358979) translate (6.97265277777778cm 10.6140833333333cm)">
          <text:p/>
        </draw:rect>
        <draw:rect draw:style-name="gr7" draw:text-style-name="P36" svg:width="0.428cm" svg:height="0.89cm" draw:transform="rotate (-3.14159265358979) translate (6.83430555555556cm 10.7075694444444cm)">
          <text:p><text:span text:style-name="T78">d</text:span></text:p>
        </draw:rect>
        <draw:rect draw:style-name="gr8" draw:text-style-name="P35" svg:width="0.706cm" svg:height="0.706cm" draw:transform="rotate (-3.14159265358979) translate (6.97265277777778cm 11.6741805555556cm)">
          <text:p/>
        </draw:rect>
        <draw:rect draw:style-name="gr7" draw:text-style-name="P36" svg:width="0.428cm" svg:height="0.89cm" draw:transform="rotate (-3.14159265358979) translate (6.83430555555556cm 11.7669027777778cm)">
          <text:p><text:span text:style-name="T79">a</text:span></text:p>
        </draw:rect>
        <draw:rect draw:style-name="gr8" draw:text-style-name="P35" svg:width="0.706cm" svg:height="0.706cm" draw:transform="rotate (-3.14159265358979) translate (6.97265277777778cm 12.73175cm)">
          <text:p/>
        </draw:rect>
        <draw:rect draw:style-name="gr7" draw:text-style-name="P36" svg:width="0.428cm" svg:height="0.89cm" draw:transform="rotate (-3.14159265358979) translate (6.83430555555556cm 12.8252361111111cm)">
          <text:p><text:span text:style-name="T80"><text:s/></text:span></text:p>
        </draw:rect>
        <draw:rect draw:style-name="gr8" draw:text-style-name="P35" svg:width="0.706cm" svg:height="0.706cm" draw:transform="rotate (-3.14159265358979) translate (6.97265277777778cm 13.7890833333333cm)">
          <text:p/>
        </draw:rect>
        <draw:rect draw:style-name="gr7" draw:text-style-name="P36" svg:width="0.428cm" svg:height="0.89cm" draw:transform="rotate (-3.14159265358979) translate (6.83430555555556cm 13.8825694444444cm)">
          <text:p><text:span text:style-name="T81">t</text:span></text:p>
        </draw:rect>
        <draw:rect draw:style-name="gr8" draw:text-style-name="P35" svg:width="0.706cm" svg:height="0.706cm" draw:transform="rotate (-3.14159265358979) translate (6.97265277777778cm 14.8491805555556cm)">
          <text:p/>
        </draw:rect>
        <draw:rect draw:style-name="gr7" draw:text-style-name="P36" svg:width="0.428cm" svg:height="0.89cm" draw:transform="rotate (-3.14159265358979) translate (6.83430555555556cm 14.9419027777778cm)">
          <text:p><text:span text:style-name="T82">a</text:span></text:p>
        </draw:rect>
        <draw:rect draw:style-name="gr8" draw:text-style-name="P35" svg:width="0.706cm" svg:height="0.706cm" draw:transform="rotate (-3.14159265358979) translate (6.97265277777778cm 15.90675cm)">
          <text:p/>
        </draw:rect>
        <draw:rect draw:style-name="gr7" draw:text-style-name="P36" svg:width="0.428cm" svg:height="0.89cm" draw:transform="rotate (-3.14159265358979) translate (6.83430555555556cm 16.0002361111111cm)">
          <text:p><text:span text:style-name="T83">n</text:span></text:p>
        </draw:rect>
        <draw:rect draw:style-name="gr8" draw:text-style-name="P35" svg:width="0.706cm" svg:height="0.706cm" draw:transform="rotate (-3.14159265358979) translate (6.97265277777778cm 16.9640833333333cm)">
          <text:p/>
        </draw:rect>
        <draw:rect draw:style-name="gr7" draw:text-style-name="P36" svg:width="0.428cm" svg:height="0.89cm" draw:transform="rotate (-3.14159265358979) translate (6.83430555555556cm 17.0575694444444cm)">
          <text:p><text:span text:style-name="T84">t</text:span></text:p>
        </draw:rect>
        <draw:rect draw:style-name="gr8" draw:text-style-name="P35" svg:width="0.706cm" svg:height="0.706cm" draw:transform="rotate (-3.14159265358979) translate (6.97265277777778cm 18.0241805555556cm)">
          <text:p/>
        </draw:rect>
        <draw:rect draw:style-name="gr7" draw:text-style-name="P36" svg:width="0.428cm" svg:height="0.89cm" draw:transform="rotate (-3.14159265358979) translate (6.83430555555556cm 18.1169027777778cm)">
          <text:p><text:span text:style-name="T85">a</text:span></text:p>
        </draw:rect>
        <draw:rect draw:style-name="gr8" draw:text-style-name="P35" svg:width="0.706cm" svg:height="0.706cm" draw:transform="rotate (-1.5707963267949) translate (6.97188888888889cm 18.3779583333333cm)">
          <text:p/>
        </draw:rect>
        <draw:rect draw:style-name="gr7" draw:text-style-name="P36" svg:width="0.428cm" svg:height="0.89cm" draw:transform="rotate (-1.5707963267949) translate (7.065375cm 18.5173055555556cm)">
          <text:p><text:span text:style-name="T86"><text:s/></text:span></text:p>
        </draw:rect>
        <draw:rect draw:style-name="gr8" draw:text-style-name="P35" svg:width="0.706cm" svg:height="0.706cm" draw:transform="rotate (-1.5707963267949) translate (8.02922222222222cm 18.3779583333333cm)">
          <text:p/>
        </draw:rect>
        <draw:rect draw:style-name="gr7" draw:text-style-name="P36" svg:width="0.428cm" svg:height="0.89cm" draw:transform="rotate (-1.5707963267949) translate (8.12270833333333cm 18.5173055555556cm)">
          <text:p><text:span text:style-name="T87">p</text:span></text:p>
        </draw:rect>
        <draw:rect draw:style-name="gr8" draw:text-style-name="P35" svg:width="0.706cm" svg:height="0.706cm" draw:transform="rotate (-1.5707963267949) translate (9.08931944444444cm 18.3779583333333cm)">
          <text:p/>
        </draw:rect>
        <draw:rect draw:style-name="gr7" draw:text-style-name="P36" svg:width="0.428cm" svg:height="0.89cm" draw:transform="rotate (-1.5707963267949) translate (9.18104166666667cm 18.5173055555556cm)">
          <text:p><text:span text:style-name="T88">a</text:span></text:p>
        </draw:rect>
        <draw:rect draw:style-name="gr8" draw:text-style-name="P35" svg:width="0.706cm" svg:height="0.706cm" draw:transform="rotate (-1.5707963267949) translate (10.1468888888889cm 18.3779583333333cm)">
          <text:p/>
        </draw:rect>
        <draw:rect draw:style-name="gr7" draw:text-style-name="P36" svg:width="0.428cm" svg:height="0.89cm" draw:transform="rotate (-1.5707963267949) translate (10.240375cm 18.5173055555556cm)">
          <text:p><text:span text:style-name="T89">r</text:span></text:p>
        </draw:rect>
        <draw:rect draw:style-name="gr8" draw:text-style-name="P35" svg:width="0.706cm" svg:height="0.706cm" draw:transform="rotate (-1.5707963267949) translate (11.2042222222222cm 18.3779583333333cm)">
          <text:p/>
        </draw:rect>
        <draw:rect draw:style-name="gr7" draw:text-style-name="P36" svg:width="0.428cm" svg:height="0.89cm" draw:transform="rotate (-1.5707963267949) translate (11.2977083333333cm 18.5173055555556cm)">
          <text:p><text:span text:style-name="T90">t</text:span></text:p>
        </draw:rect>
        <draw:rect draw:style-name="gr8" draw:text-style-name="P35" svg:width="0.706cm" svg:height="0.706cm" draw:transform="rotate (-1.5707963267949) translate (12.2643194444444cm 18.3779583333333cm)">
          <text:p/>
        </draw:rect>
        <draw:rect draw:style-name="gr7" draw:text-style-name="P36" svg:width="0.428cm" svg:height="0.89cm" draw:transform="rotate (-1.5707963267949) translate (12.3560416666667cm 18.5173055555556cm)">
          <text:p><text:span text:style-name="T91">e</text:span></text:p>
        </draw:rect>
        <draw:rect draw:style-name="gr8" draw:text-style-name="P35" svg:width="0.706cm" svg:height="0.706cm" draw:transform="rotate (-1.5707963267949) translate (13.3218888888889cm 18.3779583333333cm)">
          <text:p/>
        </draw:rect>
        <draw:rect draw:style-name="gr7" draw:text-style-name="P36" svg:width="0.428cm" svg:height="0.89cm" draw:transform="rotate (-1.5707963267949) translate (13.415375cm 18.5173055555556cm)">
          <text:p><text:span text:style-name="T92"><text:s/></text:span></text:p>
        </draw:rect>
        <draw:rect draw:style-name="gr8" draw:text-style-name="P35" svg:width="0.706cm" svg:height="0.706cm" draw:transform="rotate (-1.5707963267949) translate (14.3792222222222cm 18.3779583333333cm)">
          <text:p/>
        </draw:rect>
        <draw:rect draw:style-name="gr7" draw:text-style-name="P36" svg:width="0.428cm" svg:height="0.89cm" draw:transform="rotate (-1.5707963267949) translate (14.4727083333333cm 18.5173055555556cm)">
          <text:p><text:span text:style-name="T93">D</text:span></text:p>
        </draw:rect>
        <draw:rect draw:style-name="gr8" draw:text-style-name="P35" svg:width="0.706cm" svg:height="0.706cm" svg:x="14.734cm" svg:y="18.376cm">
          <text:p/>
        </draw:rect>
        <draw:rect draw:style-name="gr7" draw:text-style-name="P36" svg:width="0.428cm" svg:height="0.89cm" svg:x="14.875cm" svg:y="18.286cm">
          <text:p><text:span text:style-name="T94">e</text:span></text:p>
        </draw:rect>
        <draw:rect draw:style-name="gr8" draw:text-style-name="P35" svg:width="0.706cm" svg:height="0.706cm" svg:x="14.734cm" svg:y="17.319cm">
          <text:p/>
        </draw:rect>
        <draw:rect draw:style-name="gr7" draw:text-style-name="P36" svg:width="0.428cm" svg:height="0.89cm" svg:x="14.875cm" svg:y="17.228cm">
          <text:p><text:span text:style-name="T95">l</text:span></text:p>
        </draw:rect>
        <draw:rect draw:style-name="gr8" draw:text-style-name="P35" svg:width="0.706cm" svg:height="0.706cm" svg:x="14.734cm" svg:y="16.259cm">
          <text:p/>
        </draw:rect>
        <draw:rect draw:style-name="gr7" draw:text-style-name="P36" svg:width="0.428cm" svg:height="0.89cm" svg:x="14.875cm" svg:y="16.169cm">
          <text:p><text:span text:style-name="T96">l</text:span></text:p>
        </draw:rect>
        <draw:rect draw:style-name="gr8" draw:text-style-name="P35" svg:width="0.706cm" svg:height="0.706cm" svg:x="14.734cm" svg:y="15.201cm">
          <text:p/>
        </draw:rect>
        <draw:rect draw:style-name="gr7" draw:text-style-name="P36" svg:width="0.428cm" svg:height="0.89cm" svg:x="14.875cm" svg:y="15.111cm">
          <text:p><text:span text:style-name="T97">ʼ</text:span></text:p>
        </draw:rect>
        <draw:rect draw:style-name="gr8" draw:text-style-name="P35" svg:width="0.706cm" svg:height="0.706cm" svg:x="14.734cm" svg:y="14.144cm">
          <text:p/>
        </draw:rect>
        <draw:rect draw:style-name="gr7" draw:text-style-name="P36" svg:width="0.428cm" svg:height="0.89cm" svg:x="14.875cm" svg:y="14.053cm">
          <text:p><text:span text:style-name="T98">u</text:span></text:p>
        </draw:rect>
        <draw:rect draw:style-name="gr8" draw:text-style-name="P35" svg:width="0.706cm" svg:height="0.706cm" svg:x="14.734cm" svg:y="13.084cm">
          <text:p/>
        </draw:rect>
        <draw:rect draw:style-name="gr7" draw:text-style-name="P36" svg:width="0.428cm" svg:height="0.89cm" svg:x="14.875cm" svg:y="12.994cm">
          <text:p><text:span text:style-name="T99">l</text:span></text:p>
        </draw:rect>
        <draw:rect draw:style-name="gr8" draw:text-style-name="P35" svg:width="0.706cm" svg:height="0.706cm" svg:x="14.734cm" svg:y="12.026cm">
          <text:p/>
        </draw:rect>
        <draw:rect draw:style-name="gr7" draw:text-style-name="P36" svg:width="0.428cm" svg:height="0.89cm" svg:x="14.875cm" svg:y="11.936cm">
          <text:p><text:span text:style-name="T100">t</text:span></text:p>
        </draw:rect>
        <draw:rect draw:style-name="gr8" draw:text-style-name="P35" svg:width="0.706cm" svg:height="0.706cm" svg:x="14.734cm" svg:y="10.969cm">
          <text:p/>
        </draw:rect>
        <draw:rect draw:style-name="gr7" draw:text-style-name="P36" svg:width="0.428cm" svg:height="0.89cm" svg:x="14.875cm" svg:y="10.878cm">
          <text:p><text:span text:style-name="T101">i</text:span></text:p>
        </draw:rect>
        <draw:rect draw:style-name="gr8" draw:text-style-name="P35" svg:width="0.706cm" svg:height="0.706cm" svg:x="14.734cm" svg:y="9.909cm">
          <text:p/>
        </draw:rect>
        <draw:rect draw:style-name="gr7" draw:text-style-name="P36" svg:width="0.428cm" svg:height="0.89cm" svg:x="14.875cm" svg:y="9.819cm">
          <text:p><text:span text:style-name="T102">m</text:span></text:p>
        </draw:rect>
        <draw:rect draw:style-name="gr8" draw:text-style-name="P35" svg:width="0.706cm" svg:height="0.706cm" draw:transform="rotate (1.5707963267949) translate (14.7337638888889cm 9.55851388888889cm)">
          <text:p/>
        </draw:rect>
        <draw:rect draw:style-name="gr7" draw:text-style-name="P36" svg:width="0.428cm" svg:height="0.89cm" draw:transform="rotate (1.5707963267949) translate (14.6420416666667cm 9.41916666666667cm)">
          <text:p><text:span text:style-name="T103">o</text:span></text:p>
        </draw:rect>
        <draw:rect draw:style-name="gr8" draw:text-style-name="P35" svg:width="0.706cm" svg:height="0.706cm" draw:transform="rotate (1.5707963267949) translate (13.6736666666667cm 9.55851388888889cm)">
          <text:p/>
        </draw:rect>
        <draw:rect draw:style-name="gr7" draw:text-style-name="P36" svg:width="0.428cm" svg:height="0.89cm" draw:transform="rotate (1.5707963267949) translate (13.5837083333333cm 9.41916666666667cm)">
          <text:p><text:span text:style-name="T104"><text:s/></text:span></text:p>
        </draw:rect>
        <draw:rect draw:style-name="gr8" draw:text-style-name="P35" svg:width="0.706cm" svg:height="0.706cm" draw:transform="rotate (1.5707963267949) translate (12.6163333333333cm 9.55851388888889cm)">
          <text:p/>
        </draw:rect>
        <draw:rect draw:style-name="gr7" draw:text-style-name="P36" svg:width="0.428cm" svg:height="0.89cm" draw:transform="rotate (1.5707963267949) translate (12.526375cm 9.41916666666667cm)">
          <text:p><text:span text:style-name="T105">o</text:span></text:p>
        </draw:rect>
        <draw:rect draw:style-name="gr8" draw:text-style-name="P35" svg:width="0.706cm" svg:height="0.706cm" draw:transform="rotate (1.5707963267949) translate (11.5587638888889cm 9.55851388888889cm)">
          <text:p/>
        </draw:rect>
        <draw:rect draw:style-name="gr7" draw:text-style-name="P36" svg:width="0.428cm" svg:height="0.89cm" draw:transform="rotate (1.5707963267949) translate (11.4670416666667cm 9.41916666666667cm)">
          <text:p><text:span text:style-name="T106">r</text:span></text:p>
        </draw:rect>
        <draw:rect draw:style-name="gr8" draw:text-style-name="P35" svg:width="0.706cm" svg:height="0.706cm" draw:transform="rotate (1.5707963267949) translate (10.4986666666667cm 9.55851388888889cm)">
          <text:p/>
        </draw:rect>
        <draw:rect draw:style-name="gr7" draw:text-style-name="P36" svg:width="0.428cm" svg:height="0.89cm" draw:transform="rotate (1.5707963267949) translate (10.4087083333333cm 9.41916666666667cm)">
          <text:p><text:span text:style-name="T107">i</text:span></text:p>
        </draw:rect>
        <draw:rect draw:style-name="gr8" draw:text-style-name="P35" svg:width="0.706cm" svg:height="0.706cm" draw:transform="rotate (1.5707963267949) translate (9.44133333333333cm 9.55851388888889cm)">
          <text:p/>
        </draw:rect>
        <draw:rect draw:style-name="gr7" draw:text-style-name="P36" svg:width="0.428cm" svg:height="0.89cm" draw:transform="rotate (1.5707963267949) translate (9.351375cm 9.41916666666667cm)">
          <text:p><text:span text:style-name="T108">z</text:span></text:p>
        </draw:rect>
        <draw:rect draw:style-name="gr8" draw:text-style-name="P35" svg:width="0.706cm" svg:height="0.706cm" draw:transform="rotate (1.5707963267949) translate (8.38376388888889cm 9.55851388888889cm)">
          <text:p/>
        </draw:rect>
        <draw:rect draw:style-name="gr7" draw:text-style-name="P36" svg:width="0.428cm" svg:height="0.89cm" draw:transform="rotate (1.5707963267949) translate (8.29204166666667cm 9.41916666666667cm)">
          <text:p><text:span text:style-name="T109">z</text:span></text:p>
        </draw:rect>
        <draw:rect draw:style-name="gr8" draw:text-style-name="P35" svg:width="0.706cm" svg:height="0.706cm" draw:transform="rotate (1.5707963267949) translate (7.32366666666667cm 9.55851388888889cm)">
          <text:p/>
        </draw:rect>
        <draw:rect draw:style-name="gr7" draw:text-style-name="P36" svg:width="0.428cm" svg:height="0.89cm" draw:transform="rotate (1.5707963267949) translate (7.23370833333333cm 9.41916666666667cm)">
          <text:p><text:span text:style-name="T110">o</text:span></text:p>
        </draw:rect>
        <draw:rect draw:style-name="gr8" draw:text-style-name="P35" svg:width="0.706cm" svg:height="0.706cm" draw:transform="rotate (1.5707963267949) translate (6.26633333333333cm 9.55851388888889cm)">
          <text:p/>
        </draw:rect>
        <draw:rect draw:style-name="gr7" draw:text-style-name="P36" svg:width="0.428cm" svg:height="0.89cm" draw:transform="rotate (1.5707963267949) translate (6.176375cm 9.41916666666667cm)">
          <text:p><text:span text:style-name="T111">n</text:span></text:p>
        </draw:rect>
        <draw:rect draw:style-name="gr8" draw:text-style-name="P35" svg:width="0.706cm" svg:height="0.706cm" draw:transform="rotate (-3.14159265358979) translate (5.91431944444445cm 9.55675cm)">
          <text:p/>
        </draw:rect>
        <draw:rect draw:style-name="gr7" draw:text-style-name="P36" svg:width="0.428cm" svg:height="0.89cm" draw:transform="rotate (-3.14159265358979) translate (5.77673611111111cm 9.65023611111111cm)">
          <text:p><text:span text:style-name="T112">t</text:span></text:p>
        </draw:rect>
        <draw:rect draw:style-name="gr8" draw:text-style-name="P35" svg:width="0.706cm" svg:height="0.706cm" draw:transform="rotate (-3.14159265358979) translate (5.91431944444445cm 10.6140833333333cm)">
          <text:p/>
        </draw:rect>
        <draw:rect draw:style-name="gr7" draw:text-style-name="P36" svg:width="0.428cm" svg:height="0.89cm" draw:transform="rotate (-3.14159265358979) translate (5.77673611111111cm 10.7075694444444cm)">
          <text:p><text:span text:style-name="T113">e</text:span></text:p>
        </draw:rect>
        <draw:rect draw:style-name="gr8" draw:text-style-name="P35" svg:width="0.706cm" svg:height="0.706cm" draw:transform="rotate (-3.14159265358979) translate (5.91431944444445cm 11.6741805555556cm)">
          <text:p/>
        </draw:rect>
        <draw:rect draw:style-name="gr7" draw:text-style-name="P36" svg:width="0.428cm" svg:height="0.89cm" draw:transform="rotate (-3.14159265358979) translate (5.77673611111111cm 11.7669027777778cm)">
          <text:p><text:span text:style-name="T114"><text:s/></text:span></text:p>
        </draw:rect>
        <draw:rect draw:style-name="gr8" draw:text-style-name="P35" svg:width="0.706cm" svg:height="0.706cm" draw:transform="rotate (-3.14159265358979) translate (5.91431944444445cm 12.73175cm)">
          <text:p/>
        </draw:rect>
        <draw:rect draw:style-name="gr7" draw:text-style-name="P36" svg:width="0.428cm" svg:height="0.89cm" draw:transform="rotate (-3.14159265358979) translate (5.77673611111111cm 12.8252361111111cm)">
          <text:p><text:span text:style-name="T115">i</text:span></text:p>
        </draw:rect>
        <draw:rect draw:style-name="gr8" draw:text-style-name="P35" svg:width="0.706cm" svg:height="0.706cm" draw:transform="rotate (-3.14159265358979) translate (5.91431944444445cm 13.7890833333333cm)">
          <text:p/>
        </draw:rect>
        <draw:rect draw:style-name="gr7" draw:text-style-name="P36" svg:width="0.428cm" svg:height="0.89cm" draw:transform="rotate (-3.14159265358979) translate (5.77673611111111cm 13.8825694444444cm)">
          <text:p><text:span text:style-name="T116">l</text:span></text:p>
        </draw:rect>
        <draw:rect draw:style-name="gr8" draw:text-style-name="P35" svg:width="0.706cm" svg:height="0.706cm" draw:transform="rotate (-3.14159265358979) translate (5.91431944444445cm 14.8491805555556cm)">
          <text:p/>
        </draw:rect>
        <draw:rect draw:style-name="gr7" draw:text-style-name="P36" svg:width="0.428cm" svg:height="0.89cm" draw:transform="rotate (-3.14159265358979) translate (5.77673611111111cm 14.9419027777778cm)">
          <text:p><text:span text:style-name="T117"><text:s/></text:span></text:p>
        </draw:rect>
        <draw:rect draw:style-name="gr8" draw:text-style-name="P35" svg:width="0.706cm" svg:height="0.706cm" draw:transform="rotate (-3.14159265358979) translate (5.91431944444445cm 15.90675cm)">
          <text:p/>
        </draw:rect>
        <draw:rect draw:style-name="gr7" draw:text-style-name="P36" svg:width="0.428cm" svg:height="0.89cm" draw:transform="rotate (-3.14159265358979) translate (5.77673611111111cm 16.0002361111111cm)">
          <text:p><text:span text:style-name="T118">g</text:span></text:p>
        </draw:rect>
        <draw:rect draw:style-name="gr8" draw:text-style-name="P35" svg:width="0.706cm" svg:height="0.706cm" draw:transform="rotate (-3.14159265358979) translate (5.91431944444445cm 16.9640833333333cm)">
          <text:p/>
        </draw:rect>
        <draw:rect draw:style-name="gr7" draw:text-style-name="P36" svg:width="0.428cm" svg:height="0.89cm" draw:transform="rotate (-3.14159265358979) translate (5.77673611111111cm 17.0575694444444cm)">
          <text:p><text:span text:style-name="T119">u</text:span></text:p>
        </draw:rect>
        <draw:rect draw:style-name="gr8" draw:text-style-name="P35" svg:width="0.706cm" svg:height="0.706cm" draw:transform="rotate (-3.14159265358979) translate (5.91431944444445cm 18.0241805555556cm)">
          <text:p/>
        </draw:rect>
        <draw:rect draw:style-name="gr7" draw:text-style-name="P36" svg:width="0.428cm" svg:height="0.89cm" draw:transform="rotate (-3.14159265358979) translate (5.77673611111111cm 18.1169027777778cm)">
          <text:p><text:span text:style-name="T120">a</text:span></text:p>
        </draw:rect>
        <draw:rect draw:style-name="gr8" draw:text-style-name="P35" svg:width="0.706cm" svg:height="0.706cm" draw:transform="rotate (-3.14159265358979) translate (5.91431944444445cm 19.08175cm)">
          <text:p/>
        </draw:rect>
        <draw:rect draw:style-name="gr7" draw:text-style-name="P36" svg:width="0.428cm" svg:height="0.89cm" draw:transform="rotate (-3.14159265358979) translate (5.77673611111111cm 19.1752361111111cm)">
          <text:p><text:span text:style-name="T121">r</text:span></text:p>
        </draw:rect>
        <draw:rect draw:style-name="gr8" draw:text-style-name="P35" svg:width="0.706cm" svg:height="0.706cm" draw:transform="rotate (-1.5707963267949) translate (5.91431944444445cm 19.4362916666667cm)">
          <text:p/>
        </draw:rect>
        <draw:rect draw:style-name="gr7" draw:text-style-name="P36" svg:width="0.428cm" svg:height="0.89cm" draw:transform="rotate (-1.5707963267949) translate (6.00604166666667cm 19.5746388888889cm)">
          <text:p><text:span text:style-name="T122">d</text:span></text:p>
        </draw:rect>
        <draw:rect draw:style-name="gr8" draw:text-style-name="P35" svg:width="0.706cm" svg:height="0.706cm" draw:transform="rotate (-1.5707963267949) translate (6.97188888888889cm 19.4362916666667cm)">
          <text:p/>
        </draw:rect>
        <draw:rect draw:style-name="gr7" draw:text-style-name="P36" svg:width="0.428cm" svg:height="0.89cm" draw:transform="rotate (-1.5707963267949) translate (7.065375cm 19.5746388888889cm)">
          <text:p><text:span text:style-name="T123">o</text:span></text:p>
        </draw:rect>
        <draw:rect draw:style-name="gr8" draw:text-style-name="P35" svg:width="0.706cm" svg:height="0.706cm" draw:transform="rotate (-1.5707963267949) translate (8.02922222222222cm 19.4362916666667cm)">
          <text:p/>
        </draw:rect>
        <draw:rect draw:style-name="gr7" draw:text-style-name="P36" svg:width="0.428cm" svg:height="0.89cm" draw:transform="rotate (-1.5707963267949) translate (8.12270833333333cm 19.5746388888889cm)">
          <text:p><text:span text:style-name="T124"><text:s/></text:span></text:p>
        </draw:rect>
        <draw:rect draw:style-name="gr8" draw:text-style-name="P35" svg:width="0.706cm" svg:height="0.706cm" draw:transform="rotate (-1.5707963267949) translate (9.08931944444444cm 19.4362916666667cm)">
          <text:p/>
        </draw:rect>
        <draw:rect draw:style-name="gr7" draw:text-style-name="P36" svg:width="0.428cm" svg:height="0.89cm" draw:transform="rotate (-1.5707963267949) translate (9.18104166666667cm 19.5746388888889cm)">
          <text:p><text:span text:style-name="T125">e</text:span></text:p>
        </draw:rect>
        <draw:rect draw:style-name="gr8" draw:text-style-name="P35" svg:width="0.706cm" svg:height="0.706cm" draw:transform="rotate (-1.5707963267949) translate (10.1468888888889cm 19.4362916666667cm)">
          <text:p/>
        </draw:rect>
        <draw:rect draw:style-name="gr7" draw:text-style-name="P36" svg:width="0.428cm" svg:height="0.89cm" draw:transform="rotate (-1.5707963267949) translate (10.240375cm 19.5746388888889cm)">
          <text:p><text:span text:style-name="T126">s</text:span></text:p>
        </draw:rect>
        <draw:rect draw:style-name="gr8" draw:text-style-name="P35" svg:width="0.706cm" svg:height="0.706cm" draw:transform="rotate (-1.5707963267949) translate (11.2042222222222cm 19.4362916666667cm)">
          <text:p/>
        </draw:rect>
        <draw:rect draw:style-name="gr7" draw:text-style-name="P36" svg:width="0.428cm" svg:height="0.89cm" draw:transform="rotate (-1.5707963267949) translate (11.2977083333333cm 19.5746388888889cm)">
          <text:p><text:span text:style-name="T127">c</text:span></text:p>
        </draw:rect>
        <draw:rect draw:style-name="gr8" draw:text-style-name="P35" svg:width="0.706cm" svg:height="0.706cm" draw:transform="rotate (-1.5707963267949) translate (12.2643194444444cm 19.4362916666667cm)">
          <text:p/>
        </draw:rect>
        <draw:rect draw:style-name="gr7" draw:text-style-name="P36" svg:width="0.428cm" svg:height="0.89cm" draw:transform="rotate (-1.5707963267949) translate (12.3560416666667cm 19.5746388888889cm)">
          <text:p><text:span text:style-name="T128">l</text:span></text:p>
        </draw:rect>
        <draw:rect draw:style-name="gr8" draw:text-style-name="P35" svg:width="0.706cm" svg:height="0.706cm" draw:transform="rotate (-1.5707963267949) translate (13.3218888888889cm 19.4362916666667cm)">
          <text:p/>
        </draw:rect>
        <draw:rect draw:style-name="gr7" draw:text-style-name="P36" svg:width="0.428cm" svg:height="0.89cm" draw:transform="rotate (-1.5707963267949) translate (13.415375cm 19.5746388888889cm)">
          <text:p><text:span text:style-name="T129">u</text:span></text:p>
        </draw:rect>
        <draw:rect draw:style-name="gr8" draw:text-style-name="P35" svg:width="0.706cm" svg:height="0.706cm" draw:transform="rotate (-1.5707963267949) translate (14.3792222222222cm 19.4362916666667cm)">
          <text:p/>
        </draw:rect>
        <draw:rect draw:style-name="gr7" draw:text-style-name="P36" svg:width="0.428cm" svg:height="0.89cm" draw:transform="rotate (-1.5707963267949) translate (14.4727083333333cm 19.5746388888889cm)">
          <text:p><text:span text:style-name="T130">d</text:span></text:p>
        </draw:rect>
        <draw:rect draw:style-name="gr8" draw:text-style-name="P35" svg:width="0.706cm" svg:height="0.706cm" draw:transform="rotate (-1.5707963267949) translate (15.4393194444444cm 19.4362916666667cm)">
          <text:p/>
        </draw:rect>
        <draw:rect draw:style-name="gr7" draw:text-style-name="P36" svg:width="0.428cm" svg:height="0.89cm" draw:transform="rotate (-1.5707963267949) translate (15.5310416666667cm 19.5746388888889cm)">
          <text:p><text:span text:style-name="T131">e</text:span></text:p>
        </draw:rect>
        <draw:rect draw:style-name="gr8" draw:text-style-name="P35" svg:width="0.706cm" svg:height="0.706cm" svg:x="15.792cm" svg:y="19.434cm">
          <text:p/>
        </draw:rect>
        <draw:rect draw:style-name="gr7" draw:text-style-name="P36" svg:width="0.428cm" svg:height="0.89cm" svg:x="15.932cm" svg:y="19.344cm">
          <text:p><text:span text:style-name="T132">.</text:span></text:p>
        </draw:rect>
        <draw:rect draw:style-name="gr8" draw:text-style-name="P35" svg:width="0.706cm" svg:height="0.706cm" svg:x="15.792cm" svg:y="18.376cm">
          <text:p/>
        </draw:rect>
        <draw:rect draw:style-name="gr7" draw:text-style-name="P36" svg:width="0.428cm" svg:height="0.89cm" svg:x="15.932cm" svg:y="18.286cm">
          <text:p><text:span text:style-name="T133"><text:s/></text:span></text:p>
        </draw:rect>
        <draw:rect draw:style-name="gr8" draw:text-style-name="P35" svg:width="0.706cm" svg:height="0.706cm" svg:x="15.792cm" svg:y="17.319cm">
          <text:p/>
        </draw:rect>
        <draw:rect draw:style-name="gr7" draw:text-style-name="P36" svg:width="0.428cm" svg:height="0.89cm" svg:x="15.932cm" svg:y="17.228cm">
          <text:p><text:span text:style-name="T134">M</text:span></text:p>
        </draw:rect>
        <draw:rect draw:style-name="gr8" draw:text-style-name="P35" svg:width="0.706cm" svg:height="0.706cm" svg:x="15.792cm" svg:y="16.259cm">
          <text:p/>
        </draw:rect>
        <draw:rect draw:style-name="gr7" draw:text-style-name="P36" svg:width="0.428cm" svg:height="0.89cm" svg:x="15.932cm" svg:y="16.169cm">
          <text:p><text:span text:style-name="T135">a</text:span></text:p>
        </draw:rect>
        <draw:rect draw:style-name="gr8" draw:text-style-name="P35" svg:width="0.706cm" svg:height="0.706cm" svg:x="15.792cm" svg:y="15.201cm">
          <text:p/>
        </draw:rect>
        <draw:rect draw:style-name="gr7" draw:text-style-name="P36" svg:width="0.428cm" svg:height="0.89cm" svg:x="15.932cm" svg:y="15.111cm">
          <text:p><text:span text:style-name="T136"><text:s/></text:span></text:p>
        </draw:rect>
        <draw:rect draw:style-name="gr8" draw:text-style-name="P35" svg:width="0.706cm" svg:height="0.706cm" svg:x="15.792cm" svg:y="14.144cm">
          <text:p/>
        </draw:rect>
        <draw:rect draw:style-name="gr7" draw:text-style-name="P36" svg:width="0.428cm" svg:height="0.89cm" svg:x="15.932cm" svg:y="14.053cm">
          <text:p><text:span text:style-name="T137">s</text:span></text:p>
        </draw:rect>
        <draw:rect draw:style-name="gr8" draw:text-style-name="P35" svg:width="0.706cm" svg:height="0.706cm" svg:x="15.792cm" svg:y="13.084cm">
          <text:p/>
        </draw:rect>
        <draw:rect draw:style-name="gr7" draw:text-style-name="P36" svg:width="0.428cm" svg:height="0.89cm" svg:x="15.932cm" svg:y="12.994cm">
          <text:p><text:span text:style-name="T138">e</text:span></text:p>
        </draw:rect>
        <draw:rect draw:style-name="gr8" draw:text-style-name="P35" svg:width="0.706cm" svg:height="0.706cm" svg:x="15.792cm" svg:y="12.026cm">
          <text:p/>
        </draw:rect>
        <draw:rect draw:style-name="gr7" draw:text-style-name="P36" svg:width="0.428cm" svg:height="0.89cm" svg:x="15.932cm" svg:y="11.936cm">
          <text:p><text:span text:style-name="T139">d</text:span></text:p>
        </draw:rect>
        <draw:rect draw:style-name="gr8" draw:text-style-name="P35" svg:width="0.706cm" svg:height="0.706cm" svg:x="15.792cm" svg:y="10.969cm">
          <text:p/>
        </draw:rect>
        <draw:rect draw:style-name="gr7" draw:text-style-name="P36" svg:width="0.428cm" svg:height="0.89cm" svg:x="15.932cm" svg:y="10.878cm">
          <text:p><text:span text:style-name="T140">e</text:span></text:p>
        </draw:rect>
        <draw:rect draw:style-name="gr8" draw:text-style-name="P35" svg:width="0.706cm" svg:height="0.706cm" svg:x="15.792cm" svg:y="9.909cm">
          <text:p/>
        </draw:rect>
        <draw:rect draw:style-name="gr7" draw:text-style-name="P36" svg:width="0.428cm" svg:height="0.89cm" svg:x="15.932cm" svg:y="9.819cm">
          <text:p><text:span text:style-name="T141">n</text:span></text:p>
        </draw:rect>
        <draw:rect draw:style-name="gr8" draw:text-style-name="P35" svg:width="0.706cm" svg:height="0.706cm" svg:x="15.792cm" svg:y="8.851cm">
          <text:p/>
        </draw:rect>
        <draw:rect draw:style-name="gr7" draw:text-style-name="P36" svg:width="0.428cm" svg:height="0.89cm" svg:x="15.932cm" svg:y="8.761cm">
          <text:p><text:span text:style-name="T142">d</text:span></text:p>
        </draw:rect>
        <draw:rect draw:style-name="gr8" draw:text-style-name="P35" svg:width="0.706cm" svg:height="0.706cm" draw:transform="rotate (1.5707963267949) translate (15.7913333333333cm 8.49918055555555cm)">
          <text:p/>
        </draw:rect>
        <draw:rect draw:style-name="gr7" draw:text-style-name="P36" svg:width="0.428cm" svg:height="0.89cm" draw:transform="rotate (1.5707963267949) translate (15.701375cm 8.36259722222222cm)">
          <text:p><text:span text:style-name="T143">o</text:span></text:p>
        </draw:rect>
        <draw:rect draw:style-name="gr8" draw:text-style-name="P35" svg:width="0.706cm" svg:height="0.706cm" draw:transform="rotate (1.5707963267949) translate (14.7337638888889cm 8.49918055555555cm)">
          <text:p/>
        </draw:rect>
        <draw:rect draw:style-name="gr7" draw:text-style-name="P36" svg:width="0.428cm" svg:height="0.89cm" draw:transform="rotate (1.5707963267949) translate (14.6420416666667cm 8.36259722222222cm)">
          <text:p><text:span text:style-name="T144"><text:s/></text:span></text:p>
        </draw:rect>
        <draw:rect draw:style-name="gr8" draw:text-style-name="P35" svg:width="0.706cm" svg:height="0.706cm" draw:transform="rotate (1.5707963267949) translate (13.6736666666667cm 8.49918055555555cm)">
          <text:p/>
        </draw:rect>
        <draw:rect draw:style-name="gr7" draw:text-style-name="P36" svg:width="0.428cm" svg:height="0.89cm" draw:transform="rotate (1.5707963267949) translate (13.5837083333333cm 8.36259722222222cm)">
          <text:p><text:span text:style-name="T145">e</text:span></text:p>
        </draw:rect>
        <draw:rect draw:style-name="gr8" draw:text-style-name="P35" svg:width="0.706cm" svg:height="0.706cm" draw:transform="rotate (1.5707963267949) translate (12.6163333333333cm 8.49918055555555cm)">
          <text:p/>
        </draw:rect>
        <draw:rect draw:style-name="gr7" draw:text-style-name="P36" svg:width="0.428cm" svg:height="0.89cm" draw:transform="rotate (1.5707963267949) translate (12.526375cm 8.36259722222222cm)">
          <text:p><text:span text:style-name="T146"><text:s/></text:span></text:p>
        </draw:rect>
        <draw:rect draw:style-name="gr8" draw:text-style-name="P35" svg:width="0.706cm" svg:height="0.706cm" draw:transform="rotate (1.5707963267949) translate (11.5587638888889cm 8.49918055555555cm)">
          <text:p/>
        </draw:rect>
        <draw:rect draw:style-name="gr7" draw:text-style-name="P36" svg:width="0.428cm" svg:height="0.89cm" draw:transform="rotate (1.5707963267949) translate (11.4670416666667cm 8.36259722222222cm)">
          <text:p><text:span text:style-name="T147">m</text:span></text:p>
        </draw:rect>
        <draw:rect draw:style-name="gr8" draw:text-style-name="P35" svg:width="0.706cm" svg:height="0.706cm" draw:transform="rotate (1.5707963267949) translate (10.4986666666667cm 8.49918055555555cm)">
          <text:p/>
        </draw:rect>
        <draw:rect draw:style-name="gr7" draw:text-style-name="P36" svg:width="0.428cm" svg:height="0.89cm" draw:transform="rotate (1.5707963267949) translate (10.4087083333333cm 8.36259722222222cm)">
          <text:p><text:span text:style-name="T148">i</text:span></text:p>
        </draw:rect>
        <draw:rect draw:style-name="gr8" draw:text-style-name="P35" svg:width="0.706cm" svg:height="0.706cm" draw:transform="rotate (1.5707963267949) translate (9.44133333333333cm 8.49918055555555cm)">
          <text:p/>
        </draw:rect>
        <draw:rect draw:style-name="gr7" draw:text-style-name="P36" svg:width="0.428cm" svg:height="0.89cm" draw:transform="rotate (1.5707963267949) translate (9.351375cm 8.36259722222222cm)">
          <text:p><text:span text:style-name="T149">r</text:span></text:p>
        </draw:rect>
        <draw:rect draw:style-name="gr8" draw:text-style-name="P35" svg:width="0.706cm" svg:height="0.706cm" draw:transform="rotate (1.5707963267949) translate (8.38376388888889cm 8.49918055555555cm)">
          <text:p/>
        </draw:rect>
        <draw:rect draw:style-name="gr7" draw:text-style-name="P36" svg:width="0.428cm" svg:height="0.89cm" draw:transform="rotate (1.5707963267949) translate (8.29204166666667cm 8.36259722222222cm)">
          <text:p><text:span text:style-name="T150">a</text:span></text:p>
        </draw:rect>
        <draw:rect draw:style-name="gr8" draw:text-style-name="P35" svg:width="0.706cm" svg:height="0.706cm" draw:transform="rotate (1.5707963267949) translate (7.32366666666667cm 8.49918055555555cm)">
          <text:p/>
        </draw:rect>
        <draw:rect draw:style-name="gr7" draw:text-style-name="P36" svg:width="0.428cm" svg:height="0.89cm" draw:transform="rotate (1.5707963267949) translate (7.23370833333333cm 8.36259722222222cm)">
          <text:p><text:span text:style-name="T151">n</text:span></text:p>
        </draw:rect>
        <draw:rect draw:style-name="gr8" draw:text-style-name="P35" svg:width="0.706cm" svg:height="0.706cm" draw:transform="rotate (1.5707963267949) translate (6.26633333333333cm 8.49918055555555cm)">
          <text:p/>
        </draw:rect>
        <draw:rect draw:style-name="gr7" draw:text-style-name="P36" svg:width="0.428cm" svg:height="0.89cm" draw:transform="rotate (1.5707963267949) translate (6.176375cm 8.36259722222222cm)">
          <text:p><text:span text:style-name="T152">d</text:span></text:p>
        </draw:rect>
        <draw:rect draw:style-name="gr8" draw:text-style-name="P35" svg:width="0.706cm" svg:height="0.706cm" draw:transform="rotate (1.5707963267949) translate (5.20876388888889cm 8.49918055555555cm)">
          <text:p/>
        </draw:rect>
        <draw:rect draw:style-name="gr7" draw:text-style-name="P36" svg:width="0.428cm" svg:height="0.89cm" draw:transform="rotate (1.5707963267949) translate (5.11704166666667cm 8.36259722222222cm)">
          <text:p><text:span text:style-name="T153">o</text:span></text:p>
        </draw:rect>
        <draw:rect draw:style-name="gr8" draw:text-style-name="P35" svg:width="0.706cm" svg:height="0.706cm" draw:transform="rotate (-3.14159265358979) translate (4.85698611111111cm 8.49918055555555cm)">
          <text:p/>
        </draw:rect>
        <draw:rect draw:style-name="gr7" draw:text-style-name="P36" svg:width="0.428cm" svg:height="0.89cm" draw:transform="rotate (-3.14159265358979) translate (4.71663888888889cm 8.59190277777778cm)">
          <text:p><text:span text:style-name="T154">,</text:span></text:p>
        </draw:rect>
        <draw:rect draw:style-name="gr8" draw:text-style-name="P35" svg:width="0.706cm" svg:height="0.706cm" draw:transform="rotate (-3.14159265358979) translate (4.85698611111111cm 9.55675cm)">
          <text:p/>
        </draw:rect>
        <draw:rect draw:style-name="gr7" draw:text-style-name="P36" svg:width="0.428cm" svg:height="0.89cm" draw:transform="rotate (-3.14159265358979) translate (4.71663888888889cm 9.65023611111111cm)">
          <text:p><text:span text:style-name="T155"><text:s/></text:span></text:p>
        </draw:rect>
        <draw:rect draw:style-name="gr8" draw:text-style-name="P35" svg:width="0.706cm" svg:height="0.706cm" draw:transform="rotate (-3.14159265358979) translate (4.85698611111111cm 10.6140833333333cm)">
          <text:p/>
        </draw:rect>
        <draw:rect draw:style-name="gr7" draw:text-style-name="P36" svg:width="0.428cm" svg:height="0.89cm" draw:transform="rotate (-3.14159265358979) translate (4.71663888888889cm 10.7075694444444cm)">
          <text:p><text:span text:style-name="T156">i</text:span></text:p>
        </draw:rect>
        <draw:rect draw:style-name="gr8" draw:text-style-name="P35" svg:width="0.706cm" svg:height="0.706cm" draw:transform="rotate (-3.14159265358979) translate (4.85698611111111cm 11.6741805555556cm)">
          <text:p/>
        </draw:rect>
        <draw:rect draw:style-name="gr7" draw:text-style-name="P36" svg:width="0.428cm" svg:height="0.89cm" draw:transform="rotate (-3.14159265358979) translate (4.71663888888889cm 11.7669027777778cm)">
          <text:p><text:span text:style-name="T157">n</text:span></text:p>
        </draw:rect>
        <draw:rect draw:style-name="gr8" draw:text-style-name="P35" svg:width="0.706cm" svg:height="0.706cm" draw:transform="rotate (-3.14159265358979) translate (4.85698611111111cm 12.73175cm)">
          <text:p/>
        </draw:rect>
        <draw:rect draw:style-name="gr7" draw:text-style-name="P36" svg:width="0.428cm" svg:height="0.89cm" draw:transform="rotate (-3.14159265358979) translate (4.71663888888889cm 12.8252361111111cm)">
          <text:p><text:span text:style-name="T158">t</text:span></text:p>
        </draw:rect>
        <draw:rect draw:style-name="gr8" draw:text-style-name="P35" svg:width="0.706cm" svg:height="0.706cm" draw:transform="rotate (-3.14159265358979) translate (4.85698611111111cm 13.7890833333333cm)">
          <text:p/>
        </draw:rect>
        <draw:rect draw:style-name="gr7" draw:text-style-name="P36" svg:width="0.428cm" svg:height="0.89cm" draw:transform="rotate (-3.14159265358979) translate (4.71663888888889cm 13.8825694444444cm)">
          <text:p><text:span text:style-name="T159">e</text:span></text:p>
        </draw:rect>
        <draw:rect draw:style-name="gr8" draw:text-style-name="P35" svg:width="0.706cm" svg:height="0.706cm" draw:transform="rotate (-3.14159265358979) translate (4.85698611111111cm 14.8491805555556cm)">
          <text:p/>
        </draw:rect>
        <draw:rect draw:style-name="gr7" draw:text-style-name="P36" svg:width="0.428cm" svg:height="0.89cm" draw:transform="rotate (-3.14159265358979) translate (4.71663888888889cm 14.9419027777778cm)">
          <text:p><text:span text:style-name="T160">r</text:span></text:p>
        </draw:rect>
        <draw:rect draw:style-name="gr8" draw:text-style-name="P35" svg:width="0.706cm" svg:height="0.706cm" draw:transform="rotate (-3.14159265358979) translate (4.85698611111111cm 15.90675cm)">
          <text:p/>
        </draw:rect>
        <draw:rect draw:style-name="gr7" draw:text-style-name="P36" svg:width="0.428cm" svg:height="0.89cm" draw:transform="rotate (-3.14159265358979) translate (4.71663888888889cm 16.0002361111111cm)">
          <text:p><text:span text:style-name="T161">m</text:span></text:p>
        </draw:rect>
        <draw:rect draw:style-name="gr8" draw:text-style-name="P35" svg:width="0.706cm" svg:height="0.706cm" draw:transform="rotate (-3.14159265358979) translate (4.85698611111111cm 16.9640833333333cm)">
          <text:p/>
        </draw:rect>
        <draw:rect draw:style-name="gr7" draw:text-style-name="P36" svg:width="0.428cm" svg:height="0.89cm" draw:transform="rotate (-3.14159265358979) translate (4.71663888888889cm 17.0575694444444cm)">
          <text:p><text:span text:style-name="T162">i</text:span></text:p>
        </draw:rect>
        <draw:rect draw:style-name="gr8" draw:text-style-name="P35" svg:width="0.706cm" svg:height="0.706cm" draw:transform="rotate (-3.14159265358979) translate (4.85698611111111cm 18.0241805555556cm)">
          <text:p/>
        </draw:rect>
        <draw:rect draw:style-name="gr7" draw:text-style-name="P36" svg:width="0.428cm" svg:height="0.89cm" draw:transform="rotate (-3.14159265358979) translate (4.71663888888889cm 18.1169027777778cm)">
          <text:p><text:span text:style-name="T163">n</text:span></text:p>
        </draw:rect>
        <draw:rect draw:style-name="gr8" draw:text-style-name="P35" svg:width="0.706cm" svg:height="0.706cm" draw:transform="rotate (-3.14159265358979) translate (4.85698611111111cm 19.08175cm)">
          <text:p/>
        </draw:rect>
        <draw:rect draw:style-name="gr7" draw:text-style-name="P36" svg:width="0.428cm" svg:height="0.89cm" draw:transform="rotate (-3.14159265358979) translate (4.71663888888889cm 19.1752361111111cm)">
          <text:p><text:span text:style-name="T164">a</text:span></text:p>
        </draw:rect>
        <draw:rect draw:style-name="gr8" draw:text-style-name="P35" svg:width="0.706cm" svg:height="0.706cm" draw:transform="rotate (-3.14159265358979) translate (4.85698611111111cm 20.1390833333333cm)">
          <text:p/>
        </draw:rect>
        <draw:rect draw:style-name="gr7" draw:text-style-name="P36" svg:width="0.428cm" svg:height="0.89cm" draw:transform="rotate (-3.14159265358979) translate (4.71663888888889cm 20.2325694444444cm)">
          <text:p><text:span text:style-name="T165">t</text:span></text:p>
        </draw:rect>
        <draw:rect draw:style-name="gr8" draw:text-style-name="P35" svg:width="0.706cm" svg:height="0.706cm" draw:transform="rotate (-1.5707963267949) translate (4.85422222222222cm 20.493625cm)">
          <text:p/>
        </draw:rect>
        <draw:rect draw:style-name="gr7" draw:text-style-name="P36" svg:width="0.428cm" svg:height="0.89cm" draw:transform="rotate (-1.5707963267949) translate (4.94770833333333cm 20.6357361111111cm)">
          <text:p><text:span text:style-name="T166">i</text:span></text:p>
        </draw:rect>
        <draw:rect draw:style-name="gr8" draw:text-style-name="P35" svg:width="0.706cm" svg:height="0.706cm" draw:transform="rotate (-1.5707963267949) translate (5.91431944444445cm 20.493625cm)">
          <text:p/>
        </draw:rect>
        <draw:rect draw:style-name="gr7" draw:text-style-name="P36" svg:width="0.428cm" svg:height="0.89cm" draw:transform="rotate (-1.5707963267949) translate (6.00604166666667cm 20.6357361111111cm)">
          <text:p><text:span text:style-name="T167"><text:s/></text:span></text:p>
        </draw:rect>
        <draw:rect draw:style-name="gr8" draw:text-style-name="P35" svg:width="0.706cm" svg:height="0.706cm" draw:transform="rotate (-1.5707963267949) translate (6.97188888888889cm 20.493625cm)">
          <text:p/>
        </draw:rect>
        <draw:rect draw:style-name="gr7" draw:text-style-name="P36" svg:width="0.428cm" svg:height="0.89cm" draw:transform="rotate (-1.5707963267949) translate (7.065375cm 20.6357361111111cm)">
          <text:p><text:span text:style-name="T168">S</text:span></text:p>
        </draw:rect>
        <draw:rect draw:style-name="gr8" draw:text-style-name="P35" svg:width="0.706cm" svg:height="0.706cm" draw:transform="rotate (-1.5707963267949) translate (8.02922222222222cm 20.493625cm)">
          <text:p/>
        </draw:rect>
        <draw:rect draw:style-name="gr7" draw:text-style-name="P36" svg:width="0.428cm" svg:height="0.89cm" draw:transform="rotate (-1.5707963267949) translate (8.12270833333333cm 20.6357361111111cm)">
          <text:p><text:span text:style-name="T169">p</text:span></text:p>
        </draw:rect>
        <draw:rect draw:style-name="gr8" draw:text-style-name="P35" svg:width="0.706cm" svg:height="0.706cm" draw:transform="rotate (-1.5707963267949) translate (9.08931944444444cm 20.493625cm)">
          <text:p/>
        </draw:rect>
        <draw:rect draw:style-name="gr7" draw:text-style-name="P36" svg:width="0.428cm" svg:height="0.89cm" draw:transform="rotate (-1.5707963267949) translate (9.18104166666667cm 20.6357361111111cm)">
          <text:p><text:span text:style-name="T170">a</text:span></text:p>
        </draw:rect>
        <draw:rect draw:style-name="gr8" draw:text-style-name="P35" svg:width="0.706cm" svg:height="0.706cm" draw:transform="rotate (-1.5707963267949) translate (10.1468888888889cm 20.493625cm)">
          <text:p/>
        </draw:rect>
        <draw:rect draw:style-name="gr7" draw:text-style-name="P36" svg:width="0.428cm" svg:height="0.89cm" draw:transform="rotate (-1.5707963267949) translate (10.240375cm 20.6357361111111cm)">
          <text:p><text:span text:style-name="T171">z</text:span></text:p>
        </draw:rect>
        <draw:rect draw:style-name="gr8" draw:text-style-name="P35" svg:width="0.706cm" svg:height="0.706cm" draw:transform="rotate (-1.5707963267949) translate (11.2042222222222cm 20.493625cm)">
          <text:p/>
        </draw:rect>
        <draw:rect draw:style-name="gr7" draw:text-style-name="P36" svg:width="0.428cm" svg:height="0.89cm" draw:transform="rotate (-1.5707963267949) translate (11.2977083333333cm 20.6357361111111cm)">
          <text:p><text:span text:style-name="T172">i</text:span></text:p>
        </draw:rect>
        <draw:rect draw:style-name="gr8" draw:text-style-name="P35" svg:width="0.706cm" svg:height="0.706cm" draw:transform="rotate (-1.5707963267949) translate (12.2643194444444cm 20.493625cm)">
          <text:p/>
        </draw:rect>
        <draw:rect draw:style-name="gr7" draw:text-style-name="P36" svg:width="0.428cm" svg:height="0.89cm" draw:transform="rotate (-1.5707963267949) translate (12.3560416666667cm 20.6357361111111cm)">
          <text:p><text:span text:style-name="T173"><text:s/></text:span></text:p>
        </draw:rect>
        <draw:rect draw:style-name="gr8" draw:text-style-name="P35" svg:width="0.706cm" svg:height="0.706cm" draw:transform="rotate (-1.5707963267949) translate (13.3218888888889cm 20.493625cm)">
          <text:p/>
        </draw:rect>
        <draw:rect draw:style-name="gr7" draw:text-style-name="P36" svg:width="0.428cm" svg:height="0.89cm" draw:transform="rotate (-1.5707963267949) translate (13.415375cm 20.6357361111111cm)">
          <text:p><text:span text:style-name="T174">d</text:span></text:p>
        </draw:rect>
        <draw:rect draw:style-name="gr8" draw:text-style-name="P35" svg:width="0.706cm" svg:height="0.706cm" draw:transform="rotate (-1.5707963267949) translate (14.3792222222222cm 20.493625cm)">
          <text:p/>
        </draw:rect>
        <draw:rect draw:style-name="gr7" draw:text-style-name="P36" svg:width="0.428cm" svg:height="0.89cm" draw:transform="rotate (-1.5707963267949) translate (14.4727083333333cm 20.6357361111111cm)">
          <text:p><text:span text:style-name="T175">i</text:span></text:p>
        </draw:rect>
        <draw:rect draw:style-name="gr8" draw:text-style-name="P35" svg:width="0.706cm" svg:height="0.706cm" draw:transform="rotate (-1.5707963267949) translate (15.4393194444444cm 20.493625cm)">
          <text:p/>
        </draw:rect>
        <draw:rect draw:style-name="gr7" draw:text-style-name="P36" svg:width="0.428cm" svg:height="0.89cm" draw:transform="rotate (-1.5707963267949) translate (15.5310416666667cm 20.6357361111111cm)">
          <text:p><text:span text:style-name="T176"><text:s/></text:span></text:p>
        </draw:rect>
        <draw:rect draw:style-name="gr8" draw:text-style-name="P35" svg:width="0.706cm" svg:height="0.706cm" draw:transform="rotate (-1.5707963267949) translate (16.4968888888889cm 20.493625cm)">
          <text:p/>
        </draw:rect>
        <draw:rect draw:style-name="gr7" draw:text-style-name="P36" svg:width="0.428cm" svg:height="0.89cm" draw:transform="rotate (-1.5707963267949) translate (16.590375cm 20.6357361111111cm)">
          <text:p><text:span text:style-name="T177">l</text:span></text:p>
        </draw:rect>
        <draw:rect draw:style-name="gr8" draw:text-style-name="P35" svg:width="0.706cm" svg:height="0.706cm" svg:x="16.851cm" svg:y="20.494cm">
          <text:p/>
        </draw:rect>
        <draw:rect draw:style-name="gr7" draw:text-style-name="P36" svg:width="0.428cm" svg:height="0.89cm" svg:x="16.99cm" svg:y="20.403cm">
          <text:p><text:span text:style-name="T178">à</text:span></text:p>
        </draw:rect>
        <draw:rect draw:style-name="gr8" draw:text-style-name="P35" svg:width="0.706cm" svg:height="0.706cm" svg:x="16.851cm" svg:y="19.434cm">
          <text:p/>
        </draw:rect>
        <draw:rect draw:style-name="gr7" draw:text-style-name="P36" svg:width="0.428cm" svg:height="0.89cm" svg:x="16.99cm" svg:y="19.344cm">
          <text:p><text:span text:style-name="T179"><text:s/></text:span></text:p>
        </draw:rect>
        <draw:rect draw:style-name="gr8" draw:text-style-name="P35" svg:width="0.706cm" svg:height="0.706cm" svg:x="16.851cm" svg:y="18.376cm">
          <text:p/>
        </draw:rect>
        <draw:rect draw:style-name="gr7" draw:text-style-name="P36" svg:width="0.428cm" svg:height="0.89cm" svg:x="16.99cm" svg:y="18.286cm">
          <text:p><text:span text:style-name="T180">d</text:span></text:p>
        </draw:rect>
        <draw:rect draw:style-name="gr8" draw:text-style-name="P35" svg:width="0.706cm" svg:height="0.706cm" svg:x="16.851cm" svg:y="17.319cm">
          <text:p/>
        </draw:rect>
        <draw:rect draw:style-name="gr7" draw:text-style-name="P36" svg:width="0.428cm" svg:height="0.89cm" svg:x="16.99cm" svg:y="17.228cm">
          <text:p><text:span text:style-name="T181">a</text:span></text:p>
        </draw:rect>
        <draw:rect draw:style-name="gr8" draw:text-style-name="P35" svg:width="0.706cm" svg:height="0.706cm" svg:x="16.851cm" svg:y="16.259cm">
          <text:p/>
        </draw:rect>
        <draw:rect draw:style-name="gr7" draw:text-style-name="P36" svg:width="0.428cm" svg:height="0.89cm" svg:x="16.99cm" svg:y="16.169cm">
          <text:p><text:span text:style-name="T182"><text:s/></text:span></text:p>
        </draw:rect>
        <draw:rect draw:style-name="gr8" draw:text-style-name="P35" svg:width="0.706cm" svg:height="0.706cm" svg:x="16.851cm" svg:y="15.201cm">
          <text:p/>
        </draw:rect>
        <draw:rect draw:style-name="gr7" draw:text-style-name="P36" svg:width="0.428cm" svg:height="0.89cm" svg:x="16.99cm" svg:y="15.111cm">
          <text:p><text:span text:style-name="T183">q</text:span></text:p>
        </draw:rect>
        <draw:rect draw:style-name="gr8" draw:text-style-name="P35" svg:width="0.706cm" svg:height="0.706cm" svg:x="16.851cm" svg:y="14.144cm">
          <text:p/>
        </draw:rect>
        <draw:rect draw:style-name="gr7" draw:text-style-name="P36" svg:width="0.428cm" svg:height="0.89cm" svg:x="16.99cm" svg:y="14.053cm">
          <text:p><text:span text:style-name="T184">u</text:span></text:p>
        </draw:rect>
        <draw:rect draw:style-name="gr8" draw:text-style-name="P35" svg:width="0.706cm" svg:height="0.706cm" svg:x="16.851cm" svg:y="13.084cm">
          <text:p/>
        </draw:rect>
        <draw:rect draw:style-name="gr7" draw:text-style-name="P36" svg:width="0.428cm" svg:height="0.89cm" svg:x="16.99cm" svg:y="12.994cm">
          <text:p><text:span text:style-name="T185">e</text:span></text:p>
        </draw:rect>
        <draw:rect draw:style-name="gr8" draw:text-style-name="P35" svg:width="0.706cm" svg:height="0.706cm" svg:x="16.851cm" svg:y="12.026cm">
          <text:p/>
        </draw:rect>
        <draw:rect draw:style-name="gr7" draw:text-style-name="P36" svg:width="0.428cm" svg:height="0.89cm" svg:x="16.99cm" svg:y="11.936cm">
          <text:p><text:span text:style-name="T186">l</text:span></text:p>
        </draw:rect>
        <draw:rect draw:style-name="gr8" draw:text-style-name="P35" svg:width="0.706cm" svg:height="0.706cm" svg:x="16.851cm" svg:y="10.969cm">
          <text:p/>
        </draw:rect>
        <draw:rect draw:style-name="gr7" draw:text-style-name="P36" svg:width="0.428cm" svg:height="0.89cm" svg:x="16.99cm" svg:y="10.878cm">
          <text:p><text:span text:style-name="T187">l</text:span></text:p>
        </draw:rect>
        <draw:rect draw:style-name="gr8" draw:text-style-name="P35" svg:width="0.706cm" svg:height="0.706cm" svg:x="16.851cm" svg:y="9.909cm">
          <text:p/>
        </draw:rect>
        <draw:rect draw:style-name="gr7" draw:text-style-name="P36" svg:width="0.428cm" svg:height="0.89cm" svg:x="16.99cm" svg:y="9.819cm">
          <text:p><text:span text:style-name="T188">a</text:span></text:p>
        </draw:rect>
        <draw:rect draw:style-name="gr8" draw:text-style-name="P35" svg:width="0.706cm" svg:height="0.706cm" svg:x="16.851cm" svg:y="8.851cm">
          <text:p/>
        </draw:rect>
        <draw:rect draw:style-name="gr7" draw:text-style-name="P36" svg:width="0.428cm" svg:height="0.89cm" svg:x="16.99cm" svg:y="8.761cm">
          <text:p><text:span text:style-name="T189">,</text:span></text:p>
        </draw:rect>
        <draw:rect draw:style-name="gr8" draw:text-style-name="P35" svg:width="0.706cm" svg:height="0.706cm" svg:x="16.851cm" svg:y="7.794cm">
          <text:p/>
        </draw:rect>
        <draw:rect draw:style-name="gr7" draw:text-style-name="P36" svg:width="0.428cm" svg:height="0.89cm" svg:x="16.99cm" svg:y="7.703cm">
          <text:p><text:span text:style-name="T190"><text:s/></text:span></text:p>
        </draw:rect>
        <draw:rect draw:style-name="gr8" draw:text-style-name="P35" svg:width="0.706cm" svg:height="0.706cm" draw:transform="rotate (1.5707963267949) translate (16.8486666666667cm 7.44184722222222cm)">
          <text:p/>
        </draw:rect>
        <draw:rect draw:style-name="gr7" draw:text-style-name="P36" svg:width="0.428cm" svg:height="0.89cm" draw:transform="rotate (1.5707963267949) translate (16.7587083333333cm 7.3015cm)">
          <text:p><text:span text:style-name="T191">e</text:span></text:p>
        </draw:rect>
        <draw:rect draw:style-name="gr8" draw:text-style-name="P35" svg:width="0.706cm" svg:height="0.706cm" draw:transform="rotate (1.5707963267949) translate (15.7913333333333cm 7.44184722222222cm)">
          <text:p/>
        </draw:rect>
        <draw:rect draw:style-name="gr7" draw:text-style-name="P36" svg:width="0.428cm" svg:height="0.89cm" draw:transform="rotate (1.5707963267949) translate (15.701375cm 7.3015cm)">
          <text:p><text:span text:style-name="T192"><text:s/></text:span></text:p>
        </draw:rect>
        <draw:rect draw:style-name="gr8" draw:text-style-name="P35" svg:width="0.706cm" svg:height="0.706cm" draw:transform="rotate (1.5707963267949) translate (14.7337638888889cm 7.44184722222222cm)">
          <text:p/>
        </draw:rect>
        <draw:rect draw:style-name="gr7" draw:text-style-name="P36" svg:width="0.428cm" svg:height="0.89cm" draw:transform="rotate (1.5707963267949) translate (14.6420416666667cm 7.3015cm)">
          <text:p><text:span text:style-name="T193">s</text:span></text:p>
        </draw:rect>
        <draw:rect draw:style-name="gr8" draw:text-style-name="P35" svg:width="0.706cm" svg:height="0.706cm" draw:transform="rotate (1.5707963267949) translate (13.6736666666667cm 7.44184722222222cm)">
          <text:p/>
        </draw:rect>
        <draw:rect draw:style-name="gr7" draw:text-style-name="P36" svg:width="0.428cm" svg:height="0.89cm" draw:transform="rotate (1.5707963267949) translate (13.5837083333333cm 7.3015cm)">
          <text:p><text:span text:style-name="T194">o</text:span></text:p>
        </draw:rect>
        <draw:rect draw:style-name="gr8" draw:text-style-name="P35" svg:width="0.706cm" svg:height="0.706cm" draw:transform="rotate (1.5707963267949) translate (12.6163333333333cm 7.44184722222222cm)">
          <text:p/>
        </draw:rect>
        <draw:rect draw:style-name="gr7" draw:text-style-name="P36" svg:width="0.428cm" svg:height="0.89cm" draw:transform="rotate (1.5707963267949) translate (12.526375cm 7.3015cm)">
          <text:p><text:span text:style-name="T195">v</text:span></text:p>
        </draw:rect>
        <draw:rect draw:style-name="gr8" draw:text-style-name="P35" svg:width="0.706cm" svg:height="0.706cm" draw:transform="rotate (1.5707963267949) translate (11.5587638888889cm 7.44184722222222cm)">
          <text:p/>
        </draw:rect>
        <draw:rect draw:style-name="gr7" draw:text-style-name="P36" svg:width="0.428cm" svg:height="0.89cm" draw:transform="rotate (1.5707963267949) translate (11.4670416666667cm 7.3015cm)">
          <text:p><text:span text:style-name="T196">r</text:span></text:p>
        </draw:rect>
        <draw:rect draw:style-name="gr8" draw:text-style-name="P35" svg:width="0.706cm" svg:height="0.706cm" draw:transform="rotate (1.5707963267949) translate (10.4986666666667cm 7.44184722222222cm)">
          <text:p/>
        </draw:rect>
        <draw:rect draw:style-name="gr7" draw:text-style-name="P36" svg:width="0.428cm" svg:height="0.89cm" draw:transform="rotate (1.5707963267949) translate (10.4087083333333cm 7.3015cm)">
          <text:p><text:span text:style-name="T197">u</text:span></text:p>
        </draw:rect>
        <draw:rect draw:style-name="gr8" draw:text-style-name="P35" svg:width="0.706cm" svg:height="0.706cm" draw:transform="rotate (1.5707963267949) translate (9.44133333333333cm 7.44184722222222cm)">
          <text:p/>
        </draw:rect>
        <draw:rect draw:style-name="gr7" draw:text-style-name="P36" svg:width="0.428cm" svg:height="0.89cm" draw:transform="rotate (1.5707963267949) translate (9.351375cm 7.3015cm)">
          <text:p><text:span text:style-name="T198">m</text:span></text:p>
        </draw:rect>
        <draw:rect draw:style-name="gr8" draw:text-style-name="P35" svg:width="0.706cm" svg:height="0.706cm" draw:transform="rotate (1.5707963267949) translate (8.38376388888889cm 7.44184722222222cm)">
          <text:p/>
        </draw:rect>
        <draw:rect draw:style-name="gr7" draw:text-style-name="P36" svg:width="0.428cm" svg:height="0.89cm" draw:transform="rotate (1.5707963267949) translate (8.29204166666667cm 7.3015cm)">
          <text:p><text:span text:style-name="T199">a</text:span></text:p>
        </draw:rect>
        <draw:rect draw:style-name="gr8" draw:text-style-name="P35" svg:width="0.706cm" svg:height="0.706cm" draw:transform="rotate (1.5707963267949) translate (7.32366666666667cm 7.44184722222222cm)">
          <text:p/>
        </draw:rect>
        <draw:rect draw:style-name="gr7" draw:text-style-name="P36" svg:width="0.428cm" svg:height="0.89cm" draw:transform="rotate (1.5707963267949) translate (7.23370833333333cm 7.3015cm)">
          <text:p><text:span text:style-name="T200">n</text:span></text:p>
        </draw:rect>
        <draw:rect draw:style-name="gr8" draw:text-style-name="P35" svg:width="0.706cm" svg:height="0.706cm" draw:transform="rotate (1.5707963267949) translate (6.26633333333333cm 7.44184722222222cm)">
          <text:p/>
        </draw:rect>
        <draw:rect draw:style-name="gr7" draw:text-style-name="P36" svg:width="0.428cm" svg:height="0.89cm" draw:transform="rotate (1.5707963267949) translate (6.176375cm 7.3015cm)">
          <text:p><text:span text:style-name="T201">i</text:span></text:p>
        </draw:rect>
        <draw:rect draw:style-name="gr8" draw:text-style-name="P35" svg:width="0.706cm" svg:height="0.706cm" draw:transform="rotate (1.5707963267949) translate (5.20876388888889cm 7.44184722222222cm)">
          <text:p/>
        </draw:rect>
        <draw:rect draw:style-name="gr7" draw:text-style-name="P36" svg:width="0.428cm" svg:height="0.89cm" draw:transform="rotate (1.5707963267949) translate (5.11704166666667cm 7.3015cm)">
          <text:p><text:span text:style-name="T202"><text:s/></text:span></text:p>
        </draw:rect>
        <draw:rect draw:style-name="gr8" draw:text-style-name="P35" svg:width="0.706cm" svg:height="0.706cm" draw:transform="rotate (1.5707963267949) translate (4.14866666666667cm 7.44184722222222cm)">
          <text:p/>
        </draw:rect>
        <draw:rect draw:style-name="gr7" draw:text-style-name="P36" svg:width="0.428cm" svg:height="0.89cm" draw:transform="rotate (1.5707963267949) translate (4.05870833333333cm 7.3015cm)">
          <text:p><text:span text:style-name="T203">S</text:span></text:p>
        </draw:rect>
        <draw:rect draw:style-name="gr8" draw:text-style-name="P35" svg:width="0.706cm" svg:height="0.706cm" draw:transform="rotate (-3.14159265358979) translate (3.79765277777778cm 7.43908333333333cm)">
          <text:p/>
        </draw:rect>
        <draw:rect draw:style-name="gr7" draw:text-style-name="P36" svg:width="0.428cm" svg:height="0.89cm" draw:transform="rotate (-3.14159265358979) translate (3.65930555555556cm 7.53256944444444cm)">
          <text:p><text:span text:style-name="T204">i</text:span></text:p>
        </draw:rect>
        <draw:rect draw:style-name="gr8" draw:text-style-name="P35" svg:width="0.706cm" svg:height="0.706cm" draw:transform="rotate (-3.14159265358979) translate (3.79765277777778cm 8.49918055555555cm)">
          <text:p/>
        </draw:rect>
        <draw:rect draw:style-name="gr7" draw:text-style-name="P36" svg:width="0.428cm" svg:height="0.89cm" draw:transform="rotate (-3.14159265358979) translate (3.65930555555556cm 8.59190277777778cm)">
          <text:p><text:span text:style-name="T205">l</text:span></text:p>
        </draw:rect>
        <draw:rect draw:style-name="gr8" draw:text-style-name="P35" svg:width="0.706cm" svg:height="0.706cm" draw:transform="rotate (-3.14159265358979) translate (3.79765277777778cm 9.55675cm)">
          <text:p/>
        </draw:rect>
        <draw:rect draw:style-name="gr7" draw:text-style-name="P36" svg:width="0.428cm" svg:height="0.89cm" draw:transform="rotate (-3.14159265358979) translate (3.65930555555556cm 9.65023611111111cm)">
          <text:p><text:span text:style-name="T206">e</text:span></text:p>
        </draw:rect>
        <draw:rect draw:style-name="gr8" draw:text-style-name="P35" svg:width="0.706cm" svg:height="0.706cm" draw:transform="rotate (-3.14159265358979) translate (3.79765277777778cm 10.6140833333333cm)">
          <text:p/>
        </draw:rect>
        <draw:rect draw:style-name="gr7" draw:text-style-name="P36" svg:width="0.428cm" svg:height="0.89cm" draw:transform="rotate (-3.14159265358979) translate (3.65930555555556cm 10.7075694444444cm)">
          <text:p><text:span text:style-name="T207">n</text:span></text:p>
        </draw:rect>
        <draw:rect draw:style-name="gr8" draw:text-style-name="P35" svg:width="0.706cm" svg:height="0.706cm" draw:transform="rotate (-3.14159265358979) translate (3.79765277777778cm 11.6741805555556cm)">
          <text:p/>
        </draw:rect>
        <draw:rect draw:style-name="gr7" draw:text-style-name="P36" svg:width="0.428cm" svg:height="0.89cm" draw:transform="rotate (-3.14159265358979) translate (3.65930555555556cm 11.7669027777778cm)">
          <text:p><text:span text:style-name="T208">z</text:span></text:p>
        </draw:rect>
        <draw:rect draw:style-name="gr8" draw:text-style-name="P35" svg:width="0.706cm" svg:height="0.706cm" draw:transform="rotate (-3.14159265358979) translate (3.79765277777778cm 12.73175cm)">
          <text:p/>
        </draw:rect>
        <draw:rect draw:style-name="gr7" draw:text-style-name="P36" svg:width="0.428cm" svg:height="0.89cm" draw:transform="rotate (-3.14159265358979) translate (3.65930555555556cm 12.8252361111111cm)">
          <text:p><text:span text:style-name="T209">i</text:span></text:p>
        </draw:rect>
        <draw:rect draw:style-name="gr8" draw:text-style-name="P35" svg:width="0.706cm" svg:height="0.706cm" draw:transform="rotate (-3.14159265358979) translate (3.79765277777778cm 13.7890833333333cm)">
          <text:p/>
        </draw:rect>
        <draw:rect draw:style-name="gr7" draw:text-style-name="P36" svg:width="0.428cm" svg:height="0.89cm" draw:transform="rotate (-3.14159265358979) translate (3.65930555555556cm 13.8825694444444cm)">
          <text:p><text:span text:style-name="T210">,</text:span></text:p>
        </draw:rect>
        <draw:rect draw:style-name="gr8" draw:text-style-name="P35" svg:width="0.706cm" svg:height="0.706cm" draw:transform="rotate (-3.14159265358979) translate (3.79765277777778cm 14.8491805555556cm)">
          <text:p/>
        </draw:rect>
        <draw:rect draw:style-name="gr7" draw:text-style-name="P36" svg:width="0.428cm" svg:height="0.89cm" draw:transform="rotate (-3.14159265358979) translate (3.65930555555556cm 14.9419027777778cm)">
          <text:p><text:span text:style-name="T211"><text:s/></text:span></text:p>
        </draw:rect>
        <draw:rect draw:style-name="gr8" draw:text-style-name="P35" svg:width="0.706cm" svg:height="0.706cm" draw:transform="rotate (-3.14159265358979) translate (3.79765277777778cm 15.90675cm)">
          <text:p/>
        </draw:rect>
        <draw:rect draw:style-name="gr7" draw:text-style-name="P36" svg:width="0.428cm" svg:height="0.89cm" draw:transform="rotate (-3.14159265358979) translate (3.65930555555556cm 16.0002361111111cm)">
          <text:p><text:span text:style-name="T212">e</text:span></text:p>
        </draw:rect>
        <draw:rect draw:style-name="gr8" draw:text-style-name="P35" svg:width="0.706cm" svg:height="0.706cm" draw:transform="rotate (-3.14159265358979) translate (3.79765277777778cm 16.9640833333333cm)">
          <text:p/>
        </draw:rect>
        <draw:rect draw:style-name="gr7" draw:text-style-name="P36" svg:width="0.428cm" svg:height="0.89cm" draw:transform="rotate (-3.14159265358979) translate (3.65930555555556cm 17.0575694444444cm)">
          <text:p><text:span text:style-name="T213"><text:s/></text:span></text:p>
        </draw:rect>
        <draw:rect draw:style-name="gr8" draw:text-style-name="P35" svg:width="0.706cm" svg:height="0.706cm" draw:transform="rotate (-3.14159265358979) translate (3.79765277777778cm 18.0241805555556cm)">
          <text:p/>
        </draw:rect>
        <draw:rect draw:style-name="gr7" draw:text-style-name="P36" svg:width="0.428cm" svg:height="0.89cm" draw:transform="rotate (-3.14159265358979) translate (3.65930555555556cm 18.1169027777778cm)">
          <text:p><text:span text:style-name="T214">p</text:span></text:p>
        </draw:rect>
        <draw:rect draw:style-name="gr8" draw:text-style-name="P35" svg:width="0.706cm" svg:height="0.706cm" draw:transform="rotate (-3.14159265358979) translate (3.79765277777778cm 19.08175cm)">
          <text:p/>
        </draw:rect>
        <draw:rect draw:style-name="gr7" draw:text-style-name="P36" svg:width="0.428cm" svg:height="0.89cm" draw:transform="rotate (-3.14159265358979) translate (3.65930555555556cm 19.1752361111111cm)">
          <text:p><text:span text:style-name="T215">r</text:span></text:p>
        </draw:rect>
        <draw:rect draw:style-name="gr8" draw:text-style-name="P35" svg:width="0.706cm" svg:height="0.706cm" draw:transform="rotate (-3.14159265358979) translate (3.79765277777778cm 20.1390833333333cm)">
          <text:p/>
        </draw:rect>
        <draw:rect draw:style-name="gr7" draw:text-style-name="P36" svg:width="0.428cm" svg:height="0.89cm" draw:transform="rotate (-3.14159265358979) translate (3.65930555555556cm 20.2325694444444cm)">
          <text:p><text:span text:style-name="T216">o</text:span></text:p>
        </draw:rect>
        <draw:rect draw:style-name="gr8" draw:text-style-name="P35" svg:width="0.706cm" svg:height="0.706cm" draw:transform="rotate (-3.14159265358979) translate (3.79765277777778cm 21.1991805555556cm)">
          <text:p/>
        </draw:rect>
        <draw:rect draw:style-name="gr7" draw:text-style-name="P36" svg:width="0.428cm" svg:height="0.89cm" draw:transform="rotate (-3.14159265358979) translate (3.65930555555556cm 21.2919027777778cm)">
          <text:p><text:span text:style-name="T217">f</text:span></text:p>
        </draw:rect>
        <draw:rect draw:style-name="gr8" draw:text-style-name="P35" svg:width="0.706cm" svg:height="0.706cm" draw:transform="rotate (-1.5707963267949) translate (3.79688888888889cm 21.5529583333333cm)">
          <text:p/>
        </draw:rect>
        <draw:rect draw:style-name="gr7" draw:text-style-name="P36" svg:width="0.428cm" svg:height="0.89cm" draw:transform="rotate (-1.5707963267949) translate (3.890375cm 21.6923055555556cm)">
          <text:p><text:span text:style-name="T218">o</text:span></text:p>
        </draw:rect>
        <draw:rect draw:style-name="gr8" draw:text-style-name="P35" svg:width="0.706cm" svg:height="0.706cm" draw:transform="rotate (-1.5707963267949) translate (4.85422222222222cm 21.5529583333333cm)">
          <text:p/>
        </draw:rect>
        <draw:rect draw:style-name="gr7" draw:text-style-name="P36" svg:width="0.428cm" svg:height="0.89cm" draw:transform="rotate (-1.5707963267949) translate (4.94770833333333cm 21.6923055555556cm)">
          <text:p><text:span text:style-name="T219">n</text:span></text:p>
        </draw:rect>
        <draw:rect draw:style-name="gr8" draw:text-style-name="P35" svg:width="0.706cm" svg:height="0.706cm" draw:transform="rotate (-1.5707963267949) translate (5.91431944444445cm 21.5529583333333cm)">
          <text:p/>
        </draw:rect>
        <draw:rect draw:style-name="gr7" draw:text-style-name="P36" svg:width="0.428cm" svg:height="0.89cm" draw:transform="rotate (-1.5707963267949) translate (6.00604166666667cm 21.6923055555556cm)">
          <text:p><text:span text:style-name="T220">d</text:span></text:p>
        </draw:rect>
        <draw:rect draw:style-name="gr8" draw:text-style-name="P35" svg:width="0.706cm" svg:height="0.706cm" draw:transform="rotate (-1.5707963267949) translate (6.97188888888889cm 21.5529583333333cm)">
          <text:p/>
        </draw:rect>
        <draw:rect draw:style-name="gr7" draw:text-style-name="P36" svg:width="0.428cm" svg:height="0.89cm" draw:transform="rotate (-1.5707963267949) translate (7.065375cm 21.6923055555556cm)">
          <text:p><text:span text:style-name="T221">i</text:span></text:p>
        </draw:rect>
        <draw:rect draw:style-name="gr8" draw:text-style-name="P35" svg:width="0.706cm" svg:height="0.706cm" draw:transform="rotate (-1.5707963267949) translate (8.02922222222222cm 21.5529583333333cm)">
          <text:p/>
        </draw:rect>
        <draw:rect draw:style-name="gr7" draw:text-style-name="P36" svg:width="0.428cm" svg:height="0.89cm" draw:transform="rotate (-1.5707963267949) translate (8.12270833333333cm 21.6923055555556cm)">
          <text:p><text:span text:style-name="T222">s</text:span></text:p>
        </draw:rect>
        <draw:rect draw:style-name="gr8" draw:text-style-name="P35" svg:width="0.706cm" svg:height="0.706cm" draw:transform="rotate (-1.5707963267949) translate (9.08931944444444cm 21.5529583333333cm)">
          <text:p/>
        </draw:rect>
        <draw:rect draw:style-name="gr7" draw:text-style-name="P36" svg:width="0.428cm" svg:height="0.89cm" draw:transform="rotate (-1.5707963267949) translate (9.18104166666667cm 21.6923055555556cm)">
          <text:p><text:span text:style-name="T223">s</text:span></text:p>
        </draw:rect>
        <draw:rect draw:style-name="gr8" draw:text-style-name="P35" svg:width="0.706cm" svg:height="0.706cm" draw:transform="rotate (-1.5707963267949) translate (10.1468888888889cm 21.5529583333333cm)">
          <text:p/>
        </draw:rect>
        <draw:rect draw:style-name="gr7" draw:text-style-name="P36" svg:width="0.428cm" svg:height="0.89cm" draw:transform="rotate (-1.5707963267949) translate (10.240375cm 21.6923055555556cm)">
          <text:p><text:span text:style-name="T224">i</text:span></text:p>
        </draw:rect>
        <draw:rect draw:style-name="gr8" draw:text-style-name="P35" svg:width="0.706cm" svg:height="0.706cm" draw:transform="rotate (-1.5707963267949) translate (11.2042222222222cm 21.5529583333333cm)">
          <text:p/>
        </draw:rect>
        <draw:rect draw:style-name="gr7" draw:text-style-name="P36" svg:width="0.428cm" svg:height="0.89cm" draw:transform="rotate (-1.5707963267949) translate (11.2977083333333cm 21.6923055555556cm)">
          <text:p><text:span text:style-name="T225">m</text:span></text:p>
        </draw:rect>
        <draw:rect draw:style-name="gr8" draw:text-style-name="P35" svg:width="0.706cm" svg:height="0.706cm" draw:transform="rotate (-1.5707963267949) translate (12.2643194444444cm 21.5529583333333cm)">
          <text:p/>
        </draw:rect>
        <draw:rect draw:style-name="gr7" draw:text-style-name="P36" svg:width="0.428cm" svg:height="0.89cm" draw:transform="rotate (-1.5707963267949) translate (12.3560416666667cm 21.6923055555556cm)">
          <text:p><text:span text:style-name="T226">a</text:span></text:p>
        </draw:rect>
        <draw:rect draw:style-name="gr8" draw:text-style-name="P35" svg:width="0.706cm" svg:height="0.706cm" draw:transform="rotate (-1.5707963267949) translate (13.3218888888889cm 21.5529583333333cm)">
          <text:p/>
        </draw:rect>
        <draw:rect draw:style-name="gr7" draw:text-style-name="P36" svg:width="0.428cm" svg:height="0.89cm" draw:transform="rotate (-1.5707963267949) translate (13.415375cm 21.6923055555556cm)">
          <text:p><text:span text:style-name="T227"><text:s/></text:span></text:p>
        </draw:rect>
        <draw:rect draw:style-name="gr8" draw:text-style-name="P35" svg:width="0.706cm" svg:height="0.706cm" draw:transform="rotate (-1.5707963267949) translate (14.3792222222222cm 21.5529583333333cm)">
          <text:p/>
        </draw:rect>
        <draw:rect draw:style-name="gr7" draw:text-style-name="P36" svg:width="0.428cm" svg:height="0.89cm" draw:transform="rotate (-1.5707963267949) translate (14.4727083333333cm 21.6923055555556cm)">
          <text:p><text:span text:style-name="T228">q</text:span></text:p>
        </draw:rect>
        <draw:rect draw:style-name="gr8" draw:text-style-name="P35" svg:width="0.706cm" svg:height="0.706cm" draw:transform="rotate (-1.5707963267949) translate (15.4393194444444cm 21.5529583333333cm)">
          <text:p/>
        </draw:rect>
        <draw:rect draw:style-name="gr7" draw:text-style-name="P36" svg:width="0.428cm" svg:height="0.89cm" draw:transform="rotate (-1.5707963267949) translate (15.5310416666667cm 21.6923055555556cm)">
          <text:p><text:span text:style-name="T229">u</text:span></text:p>
        </draw:rect>
        <draw:rect draw:style-name="gr8" draw:text-style-name="P35" svg:width="0.706cm" svg:height="0.706cm" draw:transform="rotate (-1.5707963267949) translate (16.4968888888889cm 21.5529583333333cm)">
          <text:p/>
        </draw:rect>
        <draw:rect draw:style-name="gr7" draw:text-style-name="P36" svg:width="0.428cm" svg:height="0.89cm" draw:transform="rotate (-1.5707963267949) translate (16.590375cm 21.6923055555556cm)">
          <text:p><text:span text:style-name="T230">i</text:span></text:p>
        </draw:rect>
        <draw:rect draw:style-name="gr8" draw:text-style-name="P35" svg:width="0.706cm" svg:height="0.706cm" draw:transform="rotate (-1.5707963267949) translate (17.5542222222222cm 21.5529583333333cm)">
          <text:p/>
        </draw:rect>
        <draw:rect draw:style-name="gr7" draw:text-style-name="P36" svg:width="0.428cm" svg:height="0.89cm" draw:transform="rotate (-1.5707963267949) translate (17.6477083333333cm 21.6923055555556cm)">
          <text:p><text:span text:style-name="T231">e</text:span></text:p>
        </draw:rect>
        <draw:rect draw:style-name="gr8" draw:text-style-name="P35" svg:width="0.706cm" svg:height="0.706cm" svg:x="17.909cm" svg:y="21.551cm">
          <text:p/>
        </draw:rect>
        <draw:rect draw:style-name="gr7" draw:text-style-name="P36" svg:width="0.428cm" svg:height="0.89cm" svg:x="18.05cm" svg:y="21.461cm">
          <text:p><text:span text:style-name="T232">t</text:span></text:p>
        </draw:rect>
        <draw:rect draw:style-name="gr8" draw:text-style-name="P35" svg:width="0.706cm" svg:height="0.706cm" svg:x="17.909cm" svg:y="20.494cm">
          <text:p/>
        </draw:rect>
        <draw:rect draw:style-name="gr7" draw:text-style-name="P36" svg:width="0.428cm" svg:height="0.89cm" svg:x="18.05cm" svg:y="20.403cm">
          <text:p><text:span text:style-name="T233">e</text:span></text:p>
        </draw:rect>
        <draw:rect draw:style-name="gr8" draw:text-style-name="P35" svg:width="0.706cm" svg:height="0.706cm" svg:x="17.909cm" svg:y="19.434cm">
          <text:p/>
        </draw:rect>
        <draw:rect draw:style-name="gr7" draw:text-style-name="P36" svg:width="0.428cm" svg:height="0.89cm" svg:x="18.05cm" svg:y="19.344cm">
          <text:p><text:span text:style-name="T234">.</text:span></text:p>
        </draw:rect>
        <draw:rect draw:style-name="gr8" draw:text-style-name="P35" svg:width="0.706cm" svg:height="0.706cm" svg:x="17.909cm" svg:y="18.376cm">
          <text:p/>
        </draw:rect>
        <draw:rect draw:style-name="gr7" draw:text-style-name="P36" svg:width="0.428cm" svg:height="0.89cm" svg:x="18.05cm" svg:y="18.286cm">
          <text:p><text:span text:style-name="T235">.</text:span></text:p>
        </draw:rect>
        <draw:rect draw:style-name="gr8" draw:text-style-name="P35" svg:width="0.706cm" svg:height="0.706cm" svg:x="17.909cm" svg:y="17.319cm">
          <text:p/>
        </draw:rect>
        <draw:rect draw:style-name="gr7" draw:text-style-name="P36" svg:width="0.428cm" svg:height="0.89cm" svg:x="18.05cm" svg:y="17.228cm">
          <text:p><text:span text:style-name="T236">.</text:span></text:p>
        </draw:rect>
        <draw:rect draw:style-name="gr8" draw:text-style-name="P35" svg:width="0.706cm" svg:height="0.706cm" svg:x="17.909cm" svg:y="16.259cm">
          <text:p/>
        </draw:rect>
        <draw:rect draw:style-name="gr7" draw:text-style-name="P36" svg:width="0.428cm" svg:height="0.89cm" svg:x="18.05cm" svg:y="16.169cm">
          <text:p><text:span text:style-name="T237"><text:s/></text:span></text:p>
        </draw:rect>
        <draw:rect draw:style-name="gr8" draw:text-style-name="P35" svg:width="0.706cm" svg:height="0.706cm" svg:x="17.909cm" svg:y="15.201cm">
          <text:p/>
        </draw:rect>
        <draw:rect draw:style-name="gr7" draw:text-style-name="P36" svg:width="0.428cm" svg:height="0.89cm" svg:x="18.05cm" svg:y="15.111cm">
          <text:p><text:span text:style-name="T238">E</text:span></text:p>
        </draw:rect>
        <draw:rect draw:style-name="gr8" draw:text-style-name="P35" svg:width="0.706cm" svg:height="0.706cm" svg:x="17.909cm" svg:y="14.144cm">
          <text:p/>
        </draw:rect>
        <draw:rect draw:style-name="gr7" draw:text-style-name="P36" svg:width="0.428cm" svg:height="0.89cm" svg:x="18.05cm" svg:y="14.053cm">
          <text:p><text:span text:style-name="T239"><text:s/></text:span></text:p>
        </draw:rect>
        <draw:rect draw:style-name="gr8" draw:text-style-name="P35" svg:width="0.706cm" svg:height="0.706cm" svg:x="17.909cm" svg:y="13.084cm">
          <text:p/>
        </draw:rect>
        <draw:rect draw:style-name="gr7" draw:text-style-name="P36" svg:width="0.428cm" svg:height="0.89cm" svg:x="18.05cm" svg:y="12.994cm">
          <text:p><text:span text:style-name="T240">i</text:span></text:p>
        </draw:rect>
        <draw:rect draw:style-name="gr8" draw:text-style-name="P35" svg:width="0.706cm" svg:height="0.706cm" svg:x="17.909cm" svg:y="12.026cm">
          <text:p/>
        </draw:rect>
        <draw:rect draw:style-name="gr7" draw:text-style-name="P36" svg:width="0.428cm" svg:height="0.89cm" svg:x="18.05cm" svg:y="11.936cm">
          <text:p><text:span text:style-name="T241">l</text:span></text:p>
        </draw:rect>
        <draw:rect draw:style-name="gr8" draw:text-style-name="P35" svg:width="0.706cm" svg:height="0.706cm" svg:x="17.909cm" svg:y="10.969cm">
          <text:p/>
        </draw:rect>
        <draw:rect draw:style-name="gr7" draw:text-style-name="P36" svg:width="0.428cm" svg:height="0.89cm" svg:x="18.05cm" svg:y="10.878cm">
          <text:p><text:span text:style-name="T242"><text:s/></text:span></text:p>
        </draw:rect>
        <draw:rect draw:style-name="gr8" draw:text-style-name="P35" svg:width="0.706cm" svg:height="0.706cm" svg:x="17.909cm" svg:y="9.909cm">
          <text:p/>
        </draw:rect>
        <draw:rect draw:style-name="gr7" draw:text-style-name="P36" svg:width="0.428cm" svg:height="0.89cm" svg:x="18.05cm" svg:y="9.819cm">
          <text:p><text:span text:style-name="T243">n</text:span></text:p>
        </draw:rect>
        <draw:rect draw:style-name="gr8" draw:text-style-name="P35" svg:width="0.706cm" svg:height="0.706cm" svg:x="17.909cm" svg:y="8.851cm">
          <text:p/>
        </draw:rect>
        <draw:rect draw:style-name="gr7" draw:text-style-name="P36" svg:width="0.428cm" svg:height="0.89cm" svg:x="18.05cm" svg:y="8.761cm">
          <text:p><text:span text:style-name="T244">a</text:span></text:p>
        </draw:rect>
        <draw:rect draw:style-name="gr8" draw:text-style-name="P35" svg:width="0.706cm" svg:height="0.706cm" svg:x="17.909cm" svg:y="7.794cm">
          <text:p/>
        </draw:rect>
        <draw:rect draw:style-name="gr7" draw:text-style-name="P36" svg:width="0.428cm" svg:height="0.89cm" svg:x="18.05cm" svg:y="7.703cm">
          <text:p><text:span text:style-name="T245">u</text:span></text:p>
        </draw:rect>
        <draw:rect draw:style-name="gr8" draw:text-style-name="P35" svg:width="0.706cm" svg:height="0.706cm" svg:x="17.909cm" svg:y="6.734cm">
          <text:p/>
        </draw:rect>
        <draw:rect draw:style-name="gr7" draw:text-style-name="P36" svg:width="0.428cm" svg:height="0.89cm" svg:x="18.05cm" svg:y="6.644cm">
          <text:p><text:span text:style-name="T246">f</text:span></text:p>
        </draw:rect>
        <draw:rect draw:style-name="gr8" draw:text-style-name="P35" svg:width="0.706cm" svg:height="0.706cm" draw:transform="rotate (1.5707963267949) translate (17.9087638888889cm 6.38351388888889cm)">
          <text:p/>
        </draw:rect>
        <draw:rect draw:style-name="gr7" draw:text-style-name="P36" svg:width="0.428cm" svg:height="0.89cm" draw:transform="rotate (1.5707963267949) translate (17.8170416666667cm 6.24416666666667cm)">
          <text:p><text:span text:style-name="T247">r</text:span></text:p>
        </draw:rect>
        <draw:rect draw:style-name="gr8" draw:text-style-name="P35" svg:width="0.706cm" svg:height="0.706cm" draw:transform="rotate (1.5707963267949) translate (16.8486666666667cm 6.38351388888889cm)">
          <text:p/>
        </draw:rect>
        <draw:rect draw:style-name="gr7" draw:text-style-name="P36" svg:width="0.428cm" svg:height="0.89cm" draw:transform="rotate (1.5707963267949) translate (16.7587083333333cm 6.24416666666667cm)">
          <text:p><text:span text:style-name="T248">a</text:span></text:p>
        </draw:rect>
        <draw:rect draw:style-name="gr8" draw:text-style-name="P35" svg:width="0.706cm" svg:height="0.706cm" draw:transform="rotate (1.5707963267949) translate (15.7913333333333cm 6.38351388888889cm)">
          <text:p/>
        </draw:rect>
        <draw:rect draw:style-name="gr7" draw:text-style-name="P36" svg:width="0.428cm" svg:height="0.89cm" draw:transform="rotate (1.5707963267949) translate (15.701375cm 6.24416666666667cm)">
          <text:p><text:span text:style-name="T249">g</text:span></text:p>
        </draw:rect>
        <draw:rect draw:style-name="gr8" draw:text-style-name="P35" svg:width="0.706cm" svg:height="0.706cm" draw:transform="rotate (1.5707963267949) translate (14.7337638888889cm 6.38351388888889cm)">
          <text:p/>
        </draw:rect>
        <draw:rect draw:style-name="gr7" draw:text-style-name="P36" svg:width="0.428cm" svg:height="0.89cm" draw:transform="rotate (1.5707963267949) translate (14.6420416666667cm 6.24416666666667cm)">
          <text:p><text:span text:style-name="T250">a</text:span></text:p>
        </draw:rect>
        <draw:rect draw:style-name="gr8" draw:text-style-name="P35" svg:width="0.706cm" svg:height="0.706cm" draw:transform="rotate (1.5707963267949) translate (13.6736666666667cm 6.38351388888889cm)">
          <text:p/>
        </draw:rect>
        <draw:rect draw:style-name="gr7" draw:text-style-name="P36" svg:width="0.428cm" svg:height="0.89cm" draw:transform="rotate (1.5707963267949) translate (13.5837083333333cm 6.24416666666667cm)">
          <text:p><text:span text:style-name="T251">r</text:span></text:p>
        </draw:rect>
        <draw:rect draw:style-name="gr8" draw:text-style-name="P35" svg:width="0.706cm" svg:height="0.706cm" draw:transform="rotate (1.5707963267949) translate (12.6163333333333cm 6.38351388888889cm)">
          <text:p/>
        </draw:rect>
        <draw:rect draw:style-name="gr7" draw:text-style-name="P36" svg:width="0.428cm" svg:height="0.89cm" draw:transform="rotate (1.5707963267949) translate (12.526375cm 6.24416666666667cm)">
          <text:p><text:span text:style-name="T252"><text:s/></text:span></text:p>
        </draw:rect>
        <draw:rect draw:style-name="gr8" draw:text-style-name="P35" svg:width="0.706cm" svg:height="0.706cm" draw:transform="rotate (1.5707963267949) translate (11.5587638888889cm 6.38351388888889cm)">
          <text:p/>
        </draw:rect>
        <draw:rect draw:style-name="gr7" draw:text-style-name="P36" svg:width="0.428cm" svg:height="0.89cm" draw:transform="rotate (1.5707963267949) translate (11.4670416666667cm 6.24416666666667cm)">
          <text:p><text:span text:style-name="T253">m</text:span></text:p>
        </draw:rect>
        <draw:rect draw:style-name="gr8" draw:text-style-name="P35" svg:width="0.706cm" svg:height="0.706cm" draw:transform="rotate (1.5707963267949) translate (10.4986666666667cm 6.38351388888889cm)">
          <text:p/>
        </draw:rect>
        <draw:rect draw:style-name="gr7" draw:text-style-name="P36" svg:width="0.428cm" svg:height="0.89cm" draw:transform="rotate (1.5707963267949) translate (10.4087083333333cm 6.24416666666667cm)">
          <text:p><text:span text:style-name="T254">ʼ</text:span></text:p>
        </draw:rect>
        <draw:rect draw:style-name="gr8" draw:text-style-name="P35" svg:width="0.706cm" svg:height="0.706cm" draw:transform="rotate (1.5707963267949) translate (9.44133333333333cm 6.38351388888889cm)">
          <text:p/>
        </draw:rect>
        <draw:rect draw:style-name="gr7" draw:text-style-name="P36" svg:width="0.428cm" svg:height="0.89cm" draw:transform="rotate (1.5707963267949) translate (9.351375cm 6.24416666666667cm)">
          <text:p><text:span text:style-name="T255">è</text:span></text:p>
        </draw:rect>
        <draw:rect draw:style-name="gr8" draw:text-style-name="P35" svg:width="0.706cm" svg:height="0.706cm" draw:transform="rotate (1.5707963267949) translate (8.38376388888889cm 6.38351388888889cm)">
          <text:p/>
        </draw:rect>
        <draw:rect draw:style-name="gr7" draw:text-style-name="P36" svg:width="0.428cm" svg:height="0.89cm" draw:transform="rotate (1.5707963267949) translate (8.29204166666667cm 6.24416666666667cm)">
          <text:p><text:span text:style-name="T256"><text:s/></text:span></text:p>
        </draw:rect>
        <draw:rect draw:style-name="gr8" draw:text-style-name="P35" svg:width="0.706cm" svg:height="0.706cm" draw:transform="rotate (1.5707963267949) translate (7.32366666666667cm 6.38351388888889cm)">
          <text:p/>
        </draw:rect>
        <draw:rect draw:style-name="gr7" draw:text-style-name="P36" svg:width="0.428cm" svg:height="0.89cm" draw:transform="rotate (1.5707963267949) translate (7.23370833333333cm 6.24416666666667cm)">
          <text:p><text:span text:style-name="T257">d</text:span></text:p>
        </draw:rect>
        <draw:rect draw:style-name="gr8" draw:text-style-name="P35" svg:width="0.706cm" svg:height="0.706cm" draw:transform="rotate (1.5707963267949) translate (6.26633333333333cm 6.38351388888889cm)">
          <text:p/>
        </draw:rect>
        <draw:rect draw:style-name="gr7" draw:text-style-name="P36" svg:width="0.428cm" svg:height="0.89cm" draw:transform="rotate (1.5707963267949) translate (6.176375cm 6.24416666666667cm)">
          <text:p><text:span text:style-name="T258">o</text:span></text:p>
        </draw:rect>
        <draw:rect draw:style-name="gr8" draw:text-style-name="P35" svg:width="0.706cm" svg:height="0.706cm" draw:transform="rotate (1.5707963267949) translate (5.20876388888889cm 6.38351388888889cm)">
          <text:p/>
        </draw:rect>
        <draw:rect draw:style-name="gr7" draw:text-style-name="P36" svg:width="0.428cm" svg:height="0.89cm" draw:transform="rotate (1.5707963267949) translate (5.11704166666667cm 6.24416666666667cm)">
          <text:p><text:span text:style-name="T259">l</text:span></text:p>
        </draw:rect>
        <draw:rect draw:style-name="gr8" draw:text-style-name="P35" svg:width="0.706cm" svg:height="0.706cm" draw:transform="rotate (1.5707963267949) translate (4.14866666666667cm 6.38351388888889cm)">
          <text:p/>
        </draw:rect>
        <draw:rect draw:style-name="gr7" draw:text-style-name="P36" svg:width="0.428cm" svg:height="0.89cm" draw:transform="rotate (1.5707963267949) translate (4.05870833333333cm 6.24416666666667cm)">
          <text:p><text:span text:style-name="T260">c</text:span></text:p>
        </draw:rect>
        <draw:rect draw:style-name="gr8" draw:text-style-name="P35" svg:width="0.706cm" svg:height="0.706cm" draw:transform="rotate (1.5707963267949) translate (3.09133333333333cm 6.38351388888889cm)">
          <text:p/>
        </draw:rect>
        <draw:rect draw:style-name="gr7" draw:text-style-name="P36" svg:width="0.428cm" svg:height="0.89cm" draw:transform="rotate (1.5707963267949) translate (3.001375cm 6.24416666666667cm)">
          <text:p><text:span text:style-name="T261">e</text:span></text:p>
        </draw:rect>
        <draw:rect draw:style-name="gr8" draw:text-style-name="P35" svg:width="0.706cm" svg:height="0.706cm" draw:transform="rotate (-3.14159265358979) translate (2.73931944444444cm 6.38175cm)">
          <text:p/>
        </draw:rect>
        <draw:rect draw:style-name="gr7" draw:text-style-name="P36" svg:width="0.428cm" svg:height="0.89cm" draw:transform="rotate (-3.14159265358979) translate (2.60173611111111cm 6.47523611111111cm)">
          <text:p><text:span text:style-name="T262"><text:s/></text:span></text:p>
        </draw:rect>
        <draw:rect draw:style-name="gr8" draw:text-style-name="P35" svg:width="0.706cm" svg:height="0.706cm" draw:transform="rotate (-3.14159265358979) translate (2.73931944444444cm 7.43908333333333cm)">
          <text:p/>
        </draw:rect>
        <draw:rect draw:style-name="gr7" draw:text-style-name="P36" svg:width="0.428cm" svg:height="0.89cm" draw:transform="rotate (-3.14159265358979) translate (2.60173611111111cm 7.53256944444444cm)">
          <text:p><text:span text:style-name="T263">i</text:span></text:p>
        </draw:rect>
        <draw:rect draw:style-name="gr8" draw:text-style-name="P35" svg:width="0.706cm" svg:height="0.706cm" draw:transform="rotate (-3.14159265358979) translate (2.73931944444444cm 8.49918055555555cm)">
          <text:p/>
        </draw:rect>
        <draw:rect draw:style-name="gr7" draw:text-style-name="P36" svg:width="0.428cm" svg:height="0.89cm" draw:transform="rotate (-3.14159265358979) translate (2.60173611111111cm 8.59190277777778cm)">
          <text:p><text:span text:style-name="T264">n</text:span></text:p>
        </draw:rect>
        <draw:rect draw:style-name="gr8" draw:text-style-name="P35" svg:width="0.706cm" svg:height="0.706cm" draw:transform="rotate (-3.14159265358979) translate (2.73931944444444cm 9.55675cm)">
          <text:p/>
        </draw:rect>
        <draw:rect draw:style-name="gr7" draw:text-style-name="P36" svg:width="0.428cm" svg:height="0.89cm" draw:transform="rotate (-3.14159265358979) translate (2.60173611111111cm 9.65023611111111cm)">
          <text:p><text:span text:style-name="T265"><text:s/></text:span></text:p>
        </draw:rect>
        <draw:rect draw:style-name="gr8" draw:text-style-name="P35" svg:width="0.706cm" svg:height="0.706cm" draw:transform="rotate (-3.14159265358979) translate (2.73931944444444cm 10.6140833333333cm)">
          <text:p/>
        </draw:rect>
        <draw:rect draw:style-name="gr7" draw:text-style-name="P36" svg:width="0.428cm" svg:height="0.89cm" draw:transform="rotate (-3.14159265358979) translate (2.60173611111111cm 10.7075694444444cm)">
          <text:p><text:span text:style-name="T266">q</text:span></text:p>
        </draw:rect>
        <draw:rect draw:style-name="gr8" draw:text-style-name="P35" svg:width="0.706cm" svg:height="0.706cm" draw:transform="rotate (-3.14159265358979) translate (2.73931944444444cm 11.6741805555556cm)">
          <text:p/>
        </draw:rect>
        <draw:rect draw:style-name="gr7" draw:text-style-name="P36" svg:width="0.428cm" svg:height="0.89cm" draw:transform="rotate (-3.14159265358979) translate (2.60173611111111cm 11.7669027777778cm)">
          <text:p><text:span text:style-name="T267">u</text:span></text:p>
        </draw:rect>
        <draw:rect draw:style-name="gr8" draw:text-style-name="P35" svg:width="0.706cm" svg:height="0.706cm" draw:transform="rotate (-3.14159265358979) translate (2.73931944444444cm 12.73175cm)">
          <text:p/>
        </draw:rect>
        <draw:rect draw:style-name="gr7" draw:text-style-name="P36" svg:width="0.428cm" svg:height="0.89cm" draw:transform="rotate (-3.14159265358979) translate (2.60173611111111cm 12.8252361111111cm)">
          <text:p><text:span text:style-name="T268">e</text:span></text:p>
        </draw:rect>
        <draw:rect draw:style-name="gr8" draw:text-style-name="P35" svg:width="0.706cm" svg:height="0.706cm" draw:transform="rotate (-3.14159265358979) translate (2.73931944444444cm 13.7890833333333cm)">
          <text:p/>
        </draw:rect>
        <draw:rect draw:style-name="gr7" draw:text-style-name="P36" svg:width="0.428cm" svg:height="0.89cm" draw:transform="rotate (-3.14159265358979) translate (2.60173611111111cm 13.8825694444444cm)">
          <text:p><text:span text:style-name="T269">s</text:span></text:p>
        </draw:rect>
        <draw:rect draw:style-name="gr8" draw:text-style-name="P35" svg:width="0.706cm" svg:height="0.706cm" draw:transform="rotate (-3.14159265358979) translate (2.73931944444444cm 14.8491805555556cm)">
          <text:p/>
        </draw:rect>
        <draw:rect draw:style-name="gr7" draw:text-style-name="P36" svg:width="0.428cm" svg:height="0.89cm" draw:transform="rotate (-3.14159265358979) translate (2.60173611111111cm 14.9419027777778cm)">
          <text:p><text:span text:style-name="T270">t</text:span></text:p>
        </draw:rect>
        <draw:rect draw:style-name="gr8" draw:text-style-name="P35" svg:width="0.706cm" svg:height="0.706cm" draw:transform="rotate (-3.14159265358979) translate (2.73931944444444cm 15.90675cm)">
          <text:p/>
        </draw:rect>
        <draw:rect draw:style-name="gr7" draw:text-style-name="P36" svg:width="0.428cm" svg:height="0.89cm" draw:transform="rotate (-3.14159265358979) translate (2.60173611111111cm 16.0002361111111cm)">
          <text:p><text:span text:style-name="T271">o</text:span></text:p>
        </draw:rect>
        <draw:rect draw:style-name="gr8" draw:text-style-name="P35" svg:width="0.706cm" svg:height="0.706cm" draw:transform="rotate (-3.14159265358979) translate (2.73931944444444cm 16.9640833333333cm)">
          <text:p/>
        </draw:rect>
        <draw:rect draw:style-name="gr7" draw:text-style-name="P36" svg:width="0.428cm" svg:height="0.89cm" draw:transform="rotate (-3.14159265358979) translate (2.60173611111111cm 17.0575694444444cm)">
          <text:p><text:span text:style-name="T272"><text:s/></text:span></text:p>
        </draw:rect>
        <draw:rect draw:style-name="gr8" draw:text-style-name="P35" svg:width="0.706cm" svg:height="0.706cm" draw:transform="rotate (-3.14159265358979) translate (2.73931944444444cm 18.0241805555556cm)">
          <text:p/>
        </draw:rect>
        <draw:rect draw:style-name="gr7" draw:text-style-name="P36" svg:width="0.428cm" svg:height="0.89cm" draw:transform="rotate (-3.14159265358979) translate (2.60173611111111cm 18.1169027777778cm)">
          <text:p><text:span text:style-name="T273">m</text:span></text:p>
        </draw:rect>
        <draw:rect draw:style-name="gr8" draw:text-style-name="P35" svg:width="0.706cm" svg:height="0.706cm" draw:transform="rotate (-3.14159265358979) translate (2.73931944444444cm 19.08175cm)">
          <text:p/>
        </draw:rect>
        <draw:rect draw:style-name="gr7" draw:text-style-name="P36" svg:width="0.428cm" svg:height="0.89cm" draw:transform="rotate (-3.14159265358979) translate (2.60173611111111cm 19.1752361111111cm)">
          <text:p><text:span text:style-name="T274">a</text:span></text:p>
        </draw:rect>
        <draw:rect draw:style-name="gr8" draw:text-style-name="P35" svg:width="0.706cm" svg:height="0.706cm" draw:transform="rotate (-3.14159265358979) translate (2.73931944444444cm 20.1390833333333cm)">
          <text:p/>
        </draw:rect>
        <draw:rect draw:style-name="gr7" draw:text-style-name="P36" svg:width="0.428cm" svg:height="0.89cm" draw:transform="rotate (-3.14159265358979) translate (2.60173611111111cm 20.2325694444444cm)">
          <text:p><text:span text:style-name="T275">r</text:span></text:p>
        </draw:rect>
        <draw:rect draw:style-name="gr8" draw:text-style-name="P35" svg:width="0.706cm" svg:height="0.706cm" draw:transform="rotate (-3.14159265358979) translate (2.73931944444444cm 21.1991805555556cm)">
          <text:p/>
        </draw:rect>
        <draw:rect draw:style-name="gr7" draw:text-style-name="P36" svg:width="0.428cm" svg:height="0.89cm" draw:transform="rotate (-3.14159265358979) translate (2.60173611111111cm 21.2919027777778cm)">
          <text:p><text:span text:style-name="T276">e</text:span></text:p>
        </draw:rect>
        <draw:rect draw:style-name="gr8" draw:text-style-name="P35" svg:width="0.706cm" svg:height="0.706cm" draw:transform="rotate (-3.14159265358979) translate (2.73931944444444cm 22.25675cm)">
          <text:p/>
        </draw:rect>
        <draw:rect draw:style-name="gr7" draw:text-style-name="P36" svg:width="0.428cm" svg:height="0.89cm" draw:transform="rotate (-3.14159265358979) translate (2.60173611111111cm 22.3502361111111cm)">
          <text:p><text:span text:style-name="T277">.</text:span></text:p>
        </draw:rect>
      </draw:g>
      <text:p text:style-name="P1"/>
      <text:p text:style-name="P31">CLE<text:span text:style-name="T1">A</text:span>RSCREEN</text:p>
      <text:p text:style-name="P2">HOME</text:p>
      <text:p text:style-name="P10">HIDETURTLE</text:p>
      <text:p text:style-name="P14">FONTFAMILY “Source Code Pro <text:span text:style-name="T18">Black</text:span>”</text:p>
      <text:p text:style-name="P14">FONTSIZE 20</text:p>
      <text:p text:style-name="P14"/>
      <text:p text:style-name="P20">hFont = 20</text:p>
      <text:p text:style-name="P10"><text:span text:style-name="T2">modulo</text:span> = <text:span text:style-name="T3">20</text:span></text:p>
      <text:p text:style-name="P3"><text:span text:style-name="T2">origineXY</text:span> = [pagesize[0]/2<text:span text:style-name="T5">+modulo/2</text:span>, pagesize[1]/2-<text:span text:style-name="T2">modulo/2</text:span>]</text:p>
      <text:p text:style-name="P13"/>
      <text:p text:style-name="P21"><text:span text:style-name="T14">poesia = </text:span><text:span text:style-name="T12">'</text:span><text:span text:style-name="T11">Sempre caro mi fu quest</text:span><text:span text:style-name="T12">ʼ</text:span><text:span text:style-name="T11">ermo col</text:span><text:span text:style-name="T12">l</text:span><text:span text:style-name="T11">e, E questa siepe, che da tanta parte Dell</text:span><text:span text:style-name="T12">ʼ</text:span><text:span text:style-name="T11">ultimo orizzonte il guardo esclude.</text:span><text:span text:style-name="T13"> </text:span><text:span text:style-name="T11">Ma sedendo e mirando, interminati Spazi di là da quella, e sovrumani Silenzi, e profondissima quiete... E il naufragar m</text:span><text:span text:style-name="T12">ʼ</text:span><text:span text:style-name="T11">è dolce in questo mare.</text:span><text:span text:style-name="T13">'</text:span></text:p>
      <text:p text:style-name="P25"/>
      <text:p text:style-name="P22">PENUP</text:p>
      <text:p text:style-name="P27">PENSIZE <text:span text:style-name="T15">6</text:span></text:p>
      <text:p text:style-name="P27">PENCOLOR [<text:span text:style-name="T9">220</text:span>, <text:span text:style-name="T9">220</text:span>, <text:span text:style-name="T9">220</text:span>]</text:p>
      <text:p text:style-name="P27">FILLCOLOR [<text:span text:style-name="T8">40</text:span>, <text:span text:style-name="T8">40</text:span>, <text:span text:style-name="T8">40</text:span>]</text:p>
      <text:p text:style-name="P8"/>
      <text:p text:style-name="P4">POS<text:span text:style-name="T1">I</text:span>TION <text:span text:style-name="T2">origineXY</text:span></text:p>
      <text:p text:style-name="P11">HEADING <text:span text:style-name="T21">0</text:span></text:p>
      <text:p text:style-name="P26">PENDOWN</text:p>
      <text:p text:style-name="P26"/>
      <text:p text:style-name="P23"><text:span text:style-name="T15">nElementoCorrente = 0</text:span></text:p>
      <text:p text:style-name="P30">fine = 0</text:p>
      <text:p text:style-name="P23">REPEAT [</text:p>
      <text:p text:style-name="P4"><text:tab/>REPEAT <text:span text:style-name="T21">4</text:span> <text:span text:style-name="T1">[</text:span></text:p>
      <text:p text:style-name="P4"><text:tab/><text:tab/><text:span text:style-name="T4">REPEAT modulo/hFont [</text:span></text:p>
      <text:p text:style-name="P9"><text:span text:style-name="T20"><text:tab/><text:tab/><text:tab/>PENCOLOR [220, 220, 220]</text:span></text:p>
      <text:p text:style-name="P7"><text:tab/><text:tab/><text:tab/><text:span text:style-name="T20">IF (nElementoCorrente = 0) [ PENCOLOR [255, 0, 0] ]</text:span></text:p>
      <text:p text:style-name="P7"><text:span text:style-name="T10"><text:tab/><text:tab/><text:tab/>PENDOWN</text:span></text:p>
      <text:p text:style-name="P15"><text:tab/><text:tab/><text:tab/><text:span text:style-name="T6">SQUARE hFont</text:span></text:p>
      <text:p text:style-name="P15"><text:tab/><text:tab/><text:tab/><text:span text:style-name="T7">FONTCOLOR ANY</text:span></text:p>
      <text:p text:style-name="P16"/>
      <text:p text:style-name="P18"><text:tab/><text:tab/><text:tab/>LABEL <text:span text:style-name="T15">poesia[nElementoCorrente]</text:span></text:p>
      <text:p text:style-name="P18"/>
      <text:p text:style-name="P19"><text:tab/><text:tab/><text:tab/><text:span text:style-name="T18">IF (nElementoCorrente = len(poesia)-1) [</text:span></text:p>
      <text:p text:style-name="P19"><text:span text:style-name="T18"><text:tab/><text:tab/><text:tab/><text:tab/>fine = 1</text:span></text:p>
      <text:p text:style-name="P19"><text:tab/><text:tab/><text:tab/><text:tab/><text:span text:style-name="T19">BREAK</text:span></text:p>
      <text:p text:style-name="P19"><text:span text:style-name="T18"><text:tab/><text:tab/><text:tab/>] </text:span></text:p>
      <text:p text:style-name="P18"><text:tab/><text:tab/><text:tab/><text:span text:style-name="T15">nElementoCorrente = nElementoCorrente + 1</text:span></text:p>
      <text:p text:style-name="P17"><text:tab/><text:tab/><text:tab/><text:span text:style-name="T10">PENUP</text:span></text:p>
      <text:p text:style-name="P11"><text:tab/><text:tab/><text:tab/><text:span text:style-name="T2">FORWARD</text:span> <text:span text:style-name="T4">hFont + 10</text:span></text:p>
      <text:p text:style-name="P5"><text:tab/><text:tab/>]</text:p>
      <text:p text:style-name="P6"><text:tab/><text:tab/>modulo = modulo + hFont/<text:span text:style-name="T9">2</text:span></text:p>
      <text:p text:style-name="P28"><text:tab/><text:tab/>LEFT <text:span text:style-name="T21">90</text:span></text:p>
      <text:p text:style-name="P29"><text:soft-page-break/><text:tab/><text:tab/><text:span text:style-name="T19">IF (fine = 1) [ BREAK ]</text:span></text:p>
      <text:p text:style-name="P12"><text:tab/>]</text:p>
      <text:p text:style-name="P29"><text:tab/><text:span text:style-name="T19">IF (fine = 1) [ BREAK ]</text:span></text:p>
      <text:p text:style-name="P24">]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egoe UI Semilight" svg:font-family="'Segoe UI Semilight'"/>
    <style:font-face style:name="Source Code Pro Black" svg:font-family="'Source Code Pro Black'"/>
    <style:font-face style:name="Source Code Pro10" svg:font-family="'Source Code Pro10'"/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Segoe UI Emoji" svg:font-family="'Segoe UI Emoji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stroke-dash draw:name="Dash_20_4" draw:display-name="Dash 4" draw:style="rect" draw:dots1="1" draw:distance="0cm"/>
    <draw:stroke-dash draw:name="Dash_20_5" draw:display-name="Dash 5" draw:style="rect" draw:dots2="1" draw:dots2-length="0.02cm" draw:distance="0.0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Segoe UI Semilight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Segoe UI Semilight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Segoe UI Semilight" fo:font-family="'Segoe UI Semilight'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="Segoe UI Semilight" fo:font-family="'Segoe UI Semilight'"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Segoe UI Semilight" fo:font-family="'Segoe UI Semilight'"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Segoe UI Semilight" fo:font-family="'Segoe UI Semilight'"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3-18T17:35:48.748000000</meta:creation-date>
    <dc:date>2020-01-13T21:31:18.593000000</dc:date>
    <meta:editing-duration>PT3H18S</meta:editing-duration>
    <meta:editing-cycles>10</meta:editing-cycles>
    <meta:generator>LibreOffice/6.1.4.2$Windows_X86_64 LibreOffice_project/9d0f32d1f0b509096fd65e0d4bec26ddd1938fd3</meta:generator>
    <meta:document-statistic meta:table-count="0" meta:image-count="0" meta:object-count="0" meta:page-count="3" meta:paragraph-count="41" meta:word-count="159" meta:character-count="972" meta:non-whitespace-character-count="799"/>
  </office:meta>
</office:document-meta>
</file>