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content.xml" manifest:media-type="text/xml"/>
  <manifest:file-entry manifest:full-path="layout-cache" manifest:media-type="application/binary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Lucida Sans1" svg:font-family="'Lucida Sans'" style:font-family-generic="swiss"/>
    <style:font-face style:name="Source Code Pro1" svg:font-family="'Source Code Pro'" style:font-family-generic="modern" style:font-pitch="fixed"/>
    <style:font-face style:name="Source Code Pro" svg:font-family="'Source Code Pro'" style:font-adornments="Standard" style:font-family-generic="modern" style:font-pitch="fixed"/>
    <style:font-face style:name="Liberation Serif" svg:font-family="'Liberation Serif'" style:font-family-generic="roman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automatic-styles>
    <style:style style:name="P1" style:family="paragraph" style:parent-style-name="Standard">
      <style:text-properties style:font-name="Source Code Pro1"/>
    </style:style>
    <style:style style:name="P2" style:family="paragraph" style:parent-style-name="Standard">
      <style:text-properties style:font-name="Source Code Pro1" officeooo:paragraph-rsid="00034538"/>
    </style:style>
    <style:style style:name="P3" style:family="paragraph" style:parent-style-name="Standard">
      <style:text-properties style:font-name="Source Code Pro1" officeooo:rsid="00034538" officeooo:paragraph-rsid="00034538"/>
    </style:style>
    <style:style style:name="P4" style:family="paragraph" style:parent-style-name="Standard">
      <style:paragraph-properties fo:break-before="page"/>
      <style:text-properties style:font-name="Source Code Pro1"/>
    </style:style>
    <style:style style:name="P5" style:family="paragraph" style:parent-style-name="Standard">
      <style:text-properties style:font-name="Source Code Pro1"/>
    </style:style>
    <style:style style:name="P6" style:family="paragraph" style:parent-style-name="Standard">
      <style:text-properties style:font-name="Source Code Pro1" officeooo:rsid="00034538" officeooo:paragraph-rsid="00034538"/>
    </style:style>
    <style:style style:name="P7" style:family="paragraph" style:parent-style-name="Standard">
      <style:text-properties style:font-name="Source Code Pro1" officeooo:paragraph-rsid="0009d5f9"/>
    </style:style>
    <style:style style:name="P8" style:family="paragraph" style:parent-style-name="Standard">
      <style:text-properties style:font-name="Source Code Pro1" officeooo:rsid="000d7372" officeooo:paragraph-rsid="000f1b8b"/>
    </style:style>
    <style:style style:name="P9" style:family="paragraph" style:parent-style-name="Standard">
      <style:text-properties style:font-name="Source Code Pro1" officeooo:paragraph-rsid="000f1b8b"/>
    </style:style>
    <style:style style:name="P10" style:family="paragraph">
      <loext:graphic-properties draw:fill-color="#00cc00" draw:opacity="0%"/>
      <style:paragraph-properties fo:text-align="center"/>
    </style:style>
    <style:style style:name="P11" style:family="paragraph">
      <loext:graphic-properties draw:fill-color="#323232" draw:opacity="0%"/>
      <style:paragraph-properties fo:text-align="center"/>
    </style:style>
    <style:style style:name="P12" style:family="paragraph">
      <loext:graphic-properties draw:fill="solid" draw:fill-color="#323232" draw:opacity="100%"/>
      <style:paragraph-properties fo:text-align="center"/>
    </style:style>
    <style:style style:name="P13" style:family="paragraph">
      <style:paragraph-properties fo:text-align="center"/>
    </style:style>
    <style:style style:name="T1" style:family="text">
      <style:text-properties officeooo:rsid="0020df74"/>
    </style:style>
    <style:style style:name="T2" style:family="text">
      <style:text-properties officeooo:rsid="001bbf0c"/>
    </style:style>
    <style:style style:name="T3" style:family="text">
      <style:text-properties officeooo:rsid="002e4b76"/>
    </style:style>
    <style:style style:name="T4" style:family="text">
      <style:text-properties officeooo:rsid="0023ad08"/>
    </style:style>
    <style:style style:name="T5" style:family="text">
      <style:text-properties officeooo:rsid="00299081"/>
    </style:style>
    <style:style style:name="T6" style:family="text">
      <style:text-properties officeooo:rsid="002319f1"/>
    </style:style>
    <style:style style:name="T7" style:family="text">
      <style:text-properties officeooo:rsid="0015fce8"/>
    </style:style>
    <style:style style:name="T8" style:family="text">
      <style:text-properties officeooo:rsid="001e1ff7"/>
    </style:style>
    <style:style style:name="T9" style:family="text">
      <style:text-properties officeooo:rsid="002ceaf8"/>
    </style:style>
    <style:style style:name="T10" style:family="text">
      <style:text-properties officeooo:rsid="002172e1"/>
    </style:style>
    <style:style style:name="T11" style:family="text">
      <style:text-properties officeooo:rsid="00230e92"/>
    </style:style>
    <style:style style:name="T12" style:family="text">
      <style:text-properties officeooo:rsid="0024e1c2"/>
    </style:style>
    <style:style style:name="T13" style:family="text">
      <style:text-properties officeooo:rsid="00144099"/>
    </style:style>
    <style:style style:name="T14" style:family="text">
      <style:text-properties officeooo:rsid="00034538"/>
    </style:style>
    <style:style style:name="T15" style:family="text">
      <style:text-properties officeooo:rsid="000ba11e"/>
    </style:style>
    <style:style style:name="T16" style:family="text">
      <style:text-properties officeooo:rsid="000bdf19"/>
    </style:style>
    <style:style style:name="T17" style:family="text">
      <style:text-properties officeooo:rsid="000d7372"/>
    </style:style>
    <style:style style:name="gr1" style:family="graphic">
      <style:graphic-properties draw:stroke="dash" draw:stroke-dash="Dash_20_4" svg:stroke-width="0.035cm" svg:stroke-color="#000000" svg:stroke-opacity="0%" draw:stroke-linejoin="miter" draw:fill-color="#00cc00" draw:opacity="0%" draw:textarea-horizontal-align="center" draw:textarea-vertical-align="middle" fo:padding-top="0.018cm" fo:padding-bottom="0.018cm" fo:padding-left="0.018cm" fo:padding-right="0.018cm" draw:shadow="visible" draw:shadow-offset-x="0cm" draw:shadow-offset-y="0cm" draw:shadow-color="#000000" draw:shadow-opacity="80%" style:protect="size" style:run-through="foreground" style:wrap="run-through" style:number-wrapped-paragraphs="no-limit" style:vertical-pos="from-top" style:vertical-rel="page" style:horizontal-pos="from-left" style:horizontal-rel="paragraph" draw:wrap-influence-on-position="once-concurrent" style:flow-with-text="false"/>
    </style:style>
    <style:style style:name="gr2" style:family="graphic">
      <style:graphic-properties draw:stroke="dash" draw:stroke-dash="Dash_20_4" svg:stroke-width="0.035cm" svg:stroke-color="#ffffff" svg:stroke-opacity="0%" draw:stroke-linejoin="miter" draw:fill-color="#323232" draw:opacity="0%" draw:textarea-horizontal-align="center" draw:textarea-vertical-align="middle" fo:padding-top="0.018cm" fo:padding-bottom="0.018cm" fo:padding-left="0.018cm" fo:padding-right="0.018cm" draw:shadow="visible" draw:shadow-offset-x="0cm" draw:shadow-offset-y="0cm" draw:shadow-color="#000000" draw:shadow-opacity="80%" style:protect="size" style:run-through="foreground" style:wrap="run-through" style:number-wrapped-paragraphs="no-limit" style:vertical-pos="from-top" style:vertical-rel="page" style:horizontal-pos="from-left" style:horizontal-rel="paragraph" draw:wrap-influence-on-position="once-concurrent" style:flow-with-text="false"/>
    </style:style>
    <style:style style:name="gr3" style:family="graphic">
      <style:graphic-properties draw:stroke="solid" draw:stroke-dash="Dash_20_5" svg:stroke-width="0cm" svg:stroke-color="#e6e6e6" svg:stroke-opacity="100%" draw:stroke-linejoin="round" svg:stroke-linecap="round" draw:fill="solid" draw:fill-color="#323232" draw:opacity="100%" draw:textarea-horizontal-align="center" draw:textarea-vertical-align="middle" style:run-through="background" style:wrap="run-through" style:number-wrapped-paragraphs="no-limit" style:vertical-pos="from-top" style:vertical-rel="page" style:horizontal-pos="from-left" style:horizontal-rel="paragraph" draw:wrap-influence-on-position="once-concurrent" style:flow-with-text="false"/>
    </style:style>
    <style:style style:name="gr4" style:family="graphic">
      <style:graphic-properties draw:stroke="solid" draw:stroke-dash="Dash_20_5" svg:stroke-width="0.071cm" svg:stroke-color="#ffffff" svg:stroke-opacity="100%" draw:stroke-linejoin="round" svg:stroke-linecap="round" draw:textarea-horizontal-align="center" draw:textarea-vertical-align="middle" fo:padding-top="0.035cm" fo:padding-bottom="0.035cm" fo:padding-left="0.035cm" fo:padding-right="0.035cm" style:run-through="background" style:wrap="run-through" style:number-wrapped-paragraphs="no-limit" style:vertical-pos="from-top" style:vertical-rel="page" style:horizontal-pos="from-left" style:horizontal-rel="paragraph" draw:wrap-influence-on-position="once-concurrent" style:flow-with-text="false"/>
    </style: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draw:polygon text:anchor-type="page" text:anchor-page-number="1" draw:z-index="0" draw:name="turtle" draw:style-name="gr1" draw:text-style-name="P10" drawooo:display="printer" svg:width="0cm" svg:height="0cm" svg:x="16.93cm" svg:y="13.411cm" svg:viewBox="0 0 0 0" draw:points="0,0">
        <text:p/>
      </draw:polygon>
      <draw:polygon text:anchor-type="page" text:anchor-page-number="0" draw:z-index="1" draw:name="turtle" draw:style-name="gr2" draw:text-style-name="P11" drawooo:display="printer" svg:width="0cm" svg:height="0cm" svg:x="16.93cm" svg:y="13.407cm" svg:viewBox="0 0 0 0" draw:points="0,0">
        <text:p/>
      </draw:polygon>
      <draw:polygon text:anchor-type="page" text:anchor-page-number="0" draw:z-index="2" draw:style-name="gr3" draw:text-style-name="P12" svg:width="14.11cm" svg:height="11.288cm" svg:x="2.82cm" svg:y="2.82cm" svg:viewBox="0 0 14111 11289" draw:points="0,0 14111,0 14111,11289 0,11289">
        <text:p/>
      </draw:polygon>
      <draw:path text:anchor-type="page" text:anchor-page-number="0" draw:z-index="3" draw:name="actual" draw:style-name="gr4" draw:text-style-name="P13" svg:width="15.739cm" svg:height="12.757cm" draw:transform="skewX (3.71023696745957E-017) rotate (-0.19093902016818) translate (3.29744860814445cm 1.05095622683542cm)" svg:viewBox="0 0 15740 12758" svg:d="M0 2523h706M1385 2255l689-158M1384 2255l109 698M2769 1986h706M4155 1720l691-140M4153 1718l128 694M5538 1450l700-85M6924 1183l701-73M6925 1181l194 677M8310 911l705 13M9695 641l687-163M9695 640l104 698M11078 371l705-24M12464 104l698-104M12464 103l163 687M962 3772l703-60M2347 3504l706-12M2347 3504l252 660M3733 3237l690-146M5118 2969l676-206M5118 2969l61 703M6504 2701l645-286M7891 2433l677-199M7891 2431l67 702M9278 2163l693-134M10663 1895l673-211M10663 1893l55 703M12047 1628l640-298M13431 1360l672-211M13429 1359l55 702M537 5292l663-242M537 5292l23 705M1924 5023l640-297M3311 4755l676-206M3311 4755l61 704M4697 4487l700-85M6084 4219l690-146M6084 4219l122 695M7470 3952l663-242M8857 3683l698-97M8857 3683l170 684M10242 3416l698-110M11629 3147l707-17M11629 3147l247 662M13015 2880l705 25M1497 6541l682-182M1497 6541l85 701M2883 6274l645-287M4268 6006l673-211M4266 6006l55 703M5650 5740l698-109M7034 5473l705-23M7034 5473l242 663M8421 5205l691-146M9807 4937l666-235M9807 4937l30 706M11192 4669l693-134M12576 4402l692-139M12576 4403l129 694M13962 4136l695-122M1073 8062l639-297M2456 7795l701-85M2456 7795l182 682M3842 7527l704-35M5228 7261l670-223M5228 7261l42 705M6613 6993l667-229M8001 6727l705-23M8001 6727l241 663M9386 6459l706-12M10771 6190l705-36M10771 6190l230 667M12157 5922l700-85M13542 5654l688-158M13542 5654l110 697M2033 9314l698-110M3419 9046l704-35M3421 9048l229 667M4804 8780l684-170M6190 8512l670-223M6190 8512l43 705M7575 8245l656-264M8960 7975l667-235M8962 7975l31 705M10350 7708l704-35M11736 7442l697-109M11737 7442l158 688M13123 7174l703-60M14508 6906l706-12M14508 6906l252 660M1608 10833l675-206M1608 10833l61 704M2994 10566l684-170M4383 10297l702-67M4383 10297l199 677M5766 10030l701-73M7156 9763l698-105M7156 9765l163 687M8541 9497l698-110M9929 9229l667-230M9931 9230l35 705M11316 8962l655-263M12702 8696l672-211M13374 8485l55 703M14084 8431l667-230M2569 12087l704-48M2569 12087l218 671M3955 11819l695-122M5340 11551l692-139M5338 11550l129 693M6723 11282l691-146M8109 11014l681-187M8111 11014l79 701M9496 10748l698-98M10885 10479l673-211M10884 10480l55 702M12268 10214l705 25M13651 9946l677-199M13651 9945l67 702M15035 9677l705-12">
        <text:p/>
      </draw:path>
      <text:p text:style-name="P1"/>
      <text:p text:style-name="P4">HOME</text:p>
      <text:p text:style-name="P1">CLEARSCREEN</text:p>
      <text:p text:style-name="P3">SHOWTURTLE</text:p>
      <text:p text:style-name="P3"/>
      <text:p text:style-name="P1"><text:span text:style-name="T14">l</text:span>ato = <text:span text:style-name="T1">20</text:span></text:p>
      <text:p text:style-name="P1">nQuadri = <text:span text:style-name="T14">[20, 16]</text:span></text:p>
      <text:p text:style-name="P1">ritmo = [1,0,2,0]</text:p>
      <text:p text:style-name="P1"><text:span text:style-name="T14">origine</text:span> = <text:span text:style-name="T14">[</text:span>80, 80<text:span text:style-name="T14">]</text:span></text:p>
      <text:p text:style-name="P1"/>
      <text:p text:style-name="P1">PENSIZE 0 </text:p>
      <text:p text:style-name="P1">PENCOLOR [2<text:span text:style-name="T2">30</text:span>, <text:span text:style-name="T2">230</text:span>, <text:span text:style-name="T2">230</text:span>]</text:p>
      <text:p text:style-name="P1">PENCAP “round”</text:p>
      <text:p text:style-name="P1">PENJOINT “rounded”</text:p>
      <text:p text:style-name="P1">PENUP</text:p>
      <text:p text:style-name="P1"/>
      <text:p text:style-name="P1">TO <text:span text:style-name="T14">G</text:span>riglia <text:span text:style-name="T14">origine nQuadri lato</text:span></text:p>
      <text:p text:style-name="P9"><text:tab/>POSITION [<text:span text:style-name="T14">origine[0]</text:span>, <text:span text:style-name="T14">origine[1]</text:span>]</text:p>
      <text:p text:style-name="P9"><text:span text:style-name="T17"><text:tab/>HEADING 90</text:span></text:p>
      <text:p text:style-name="P8"><text:tab/>PENDOWN</text:p>
      <text:p text:style-name="P9"><text:span text:style-name="T16"><text:tab/>FILLCOLOR [50, 50, 50]</text:span></text:p>
      <text:p text:style-name="P9"><text:span text:style-name="T15"><text:tab/>REPEAT 2 [</text:span></text:p>
      <text:p text:style-name="P9"><text:tab/><text:tab/><text:span text:style-name="T16">FORWARD nQuadri[0]*lato </text:span></text:p>
      <text:p text:style-name="P9"><text:tab/><text:tab/><text:span text:style-name="T17">RIGHT 90</text:span></text:p>
      <text:p text:style-name="P9"><text:tab/><text:tab/><text:span text:style-name="T16">FORWARD nQuadri[1]*lato</text:span></text:p>
      <text:p text:style-name="P9"><text:tab/><text:tab/><text:span text:style-name="T17">RIGHT 90</text:span></text:p>
      <text:p text:style-name="P9"><text:span text:style-name="T15"><text:tab/>]</text:span></text:p>
      <text:p text:style-name="P9"><text:span text:style-name="T16"><text:tab/>FILL</text:span></text:p>
      <text:p text:style-name="P8"><text:tab/>PENUP</text:p>
      <text:p text:style-name="P1">END</text:p>
      <text:p text:style-name="P1"/>
      <text:p text:style-name="P1">TO <text:s/><text:span text:style-name="T14">TipoLinea1 lato</text:span></text:p>
      <text:p text:style-name="P1"><text:tab/>angolo = <text:span text:style-name="T5">75</text:span> + INT(RANDOM <text:span text:style-name="T5">30</text:span>)</text:p>
      <text:p text:style-name="P1"><text:tab/>HEADING angolo</text:p>
      <text:p text:style-name="P1"><text:tab/>PENSIZE <text:span text:style-name="T1">2</text:span> </text:p>
      <text:p text:style-name="P1"><text:tab/>PENCOLOR “<text:span text:style-name="T15">white</text:span>”</text:p>
      <text:p text:style-name="P1"><text:tab/>PENDOWN</text:p>
      <text:p text:style-name="P1"><text:tab/>FORWARD lato</text:p>
      <text:p text:style-name="P1"><text:tab/>PENUP</text:p>
      <text:p text:style-name="P1"><text:tab/><text:span text:style-name="T6">BACK lato</text:span></text:p>
      <text:p text:style-name="P1">END</text:p>
      <text:p text:style-name="P1"/>
      <text:p text:style-name="P1">TO <text:s/><text:span text:style-name="T14">TipoLinea</text:span>2 <text:span text:style-name="T14">lato</text:span></text:p>
      <text:p text:style-name="P1"><text:tab/>angolo = <text:span text:style-name="T7">70</text:span> + INT(RANDOM <text:span text:style-name="T7">40</text:span>)</text:p>
      <text:p text:style-name="P1"><text:tab/>HEADING <text:span text:style-name="T6">225-</text:span>90-angolo/<text:span text:style-name="T7">2</text:span></text:p>
      <text:p text:style-name="P1"><text:tab/>PENSIZE <text:span text:style-name="T1">2</text:span> </text:p>
      <text:p text:style-name="P1"><text:tab/>PENCOLOR “<text:span text:style-name="T15">white</text:span>”</text:p>
      <text:p text:style-name="P1"><text:tab/>PENDOWN</text:p>
      <text:p text:style-name="P1"><text:tab/>FORWARD lato</text:p>
      <text:p text:style-name="P1"><text:soft-page-break/><text:tab/><text:span text:style-name="T6">PENUP</text:span></text:p>
      <text:p text:style-name="P1"><text:tab/><text:span text:style-name="T6">BACK lato</text:span></text:p>
      <text:p text:style-name="P1"><text:tab/><text:span text:style-name="T6">PENDOWN</text:span></text:p>
      <text:p text:style-name="P1"><text:tab/>RIGHT angolo</text:p>
      <text:p text:style-name="P1"><text:tab/>FORWARD lato</text:p>
      <text:p text:style-name="P1"><text:tab/>PENUP</text:p>
      <text:p text:style-name="P1"><text:tab/><text:span text:style-name="T6">BACK lato</text:span></text:p>
      <text:p text:style-name="P1"><text:tab/>RIGHT 180-angolo</text:p>
      <text:p text:style-name="P1">END</text:p>
      <text:p text:style-name="P1"/>
      <text:p text:style-name="P2">TO <text:span text:style-name="T14">I</text:span>ncisioniRupestri <text:span text:style-name="T14">origine nQuadri lato ritmo</text:span></text:p>
      <text:p text:style-name="P2"/>
      <text:p text:style-name="P2"><text:span text:style-name="T8"><text:tab/>G</text:span>riglia <text:span text:style-name="T14">origine nQuadri lato</text:span></text:p>
      <text:p text:style-name="P2"/>
      <text:p text:style-name="P1"><text:tab/>modulo = 0</text:p>
      <text:p text:style-name="P1"><text:tab/>iCo<text:span text:style-name="T14">ntatore</text:span> = 0</text:p>
      <text:p text:style-name="P1"><text:tab/>REPEAT <text:span text:style-name="T3">nQuadri[1]</text:span> [</text:p>
      <text:p text:style-name="P1"><text:tab/><text:tab/><text:span text:style-name="T9">IF (REPCOUNT % 2 = 1) [</text:span></text:p>
      <text:p text:style-name="P1"><text:tab/><text:tab/><text:tab/>POSITION [<text:span text:style-name="T14">origine[0]</text:span>, <text:span text:style-name="T14">origine[1]</text:span>+lato*<text:span text:style-name="T9">REPCOUNT</text:span>]</text:p>
      <text:p text:style-name="P1"><text:tab/><text:tab/><text:tab/>HEADING 90</text:p>
      <text:p text:style-name="P1"><text:tab/><text:tab/><text:span text:style-name="T9">] [</text:span></text:p>
      <text:p text:style-name="P1"><text:tab/><text:tab/><text:tab/>REPEAT <text:span text:style-name="T3">nQuadri[0]</text:span> [</text:p>
      <text:p text:style-name="P1"><text:tab/><text:tab/><text:tab/><text:tab/>if (<text:span text:style-name="T10">iContatore</text:span> &lt;<text:span text:style-name="T10">= 3</text:span>)[</text:p>
      <text:p text:style-name="P1"><text:tab/><text:tab/><text:tab/><text:tab/><text:tab/><text:span text:style-name="T4">tipoLinea</text:span> = ritmo[<text:span text:style-name="T10">iContatore</text:span>]</text:p>
      <text:p text:style-name="P1"><text:tab/><text:tab/><text:tab/><text:tab/>] [</text:p>
      <text:p text:style-name="P1"><text:tab/><text:tab/><text:tab/><text:tab/><text:tab/><text:span text:style-name="T11">modulo = iContatore % 4</text:span></text:p>
      <text:p text:style-name="P1"><text:tab/><text:tab/><text:tab/><text:tab/><text:tab/><text:span text:style-name="T4">tipoLinea</text:span> = ritmo[<text:span text:style-name="T12">modulo</text:span>]</text:p>
      <text:p text:style-name="P1"><text:tab/><text:tab/><text:tab/><text:tab/>]</text:p>
      <text:p text:style-name="P1"/>
      <text:p text:style-name="P7"><text:tab/><text:tab/><text:tab/><text:tab/>if (<text:span text:style-name="T4">tipoLinea</text:span> = 1)[ </text:p>
      <text:p text:style-name="P2"><text:span text:style-name="T14"><text:tab/><text:tab/><text:tab/><text:tab/><text:tab/>TipoLinea</text:span>1 <text:span text:style-name="T14">lato</text:span></text:p>
      <text:p text:style-name="P2"><text:tab/><text:tab/><text:tab/><text:tab/>] </text:p>
      <text:p text:style-name="P3"><text:tab/><text:tab/><text:tab/><text:tab/>if (tipoLinea = 2)[</text:p>
      <text:p text:style-name="P1"><text:tab/><text:tab/><text:tab/><text:tab/><text:tab/><text:span text:style-name="T14">TipoLinea</text:span>2 <text:span text:style-name="T14">lato</text:span></text:p>
      <text:p text:style-name="P1"><text:tab/><text:tab/><text:tab/><text:tab/>] </text:p>
      <text:p text:style-name="P1"><text:tab/><text:tab/><text:tab/><text:tab/><text:span text:style-name="T13">HEADING 90</text:span></text:p>
      <text:p text:style-name="P1"><text:tab/><text:tab/><text:tab/><text:tab/>FORWARD lato</text:p>
      <text:p text:style-name="P1"><text:tab/><text:tab/><text:tab/><text:tab/><text:span text:style-name="T10">iContatore = iContatore + 1</text:span></text:p>
      <text:p text:style-name="P1"><text:tab/><text:tab/><text:tab/>]</text:p>
      <text:p text:style-name="P2"><text:tab/><text:tab/><text:tab/><text:span text:style-name="T10">iContatore</text:span> = <text:span text:style-name="T10">iContatore</text:span>-(nQuadri<text:span text:style-name="T14">[0]</text:span> % 4 + 1)</text:p>
      <text:p text:style-name="P1"><text:tab/><text:tab/><text:span text:style-name="T9">]</text:span></text:p>
      <text:p text:style-name="P1"><text:tab/>]</text:p>
      <text:p text:style-name="P1">END</text:p>
      <text:p text:style-name="P1"/>
      <text:p text:style-name="P2"><text:span text:style-name="T14">I</text:span>ncisioniRupestri <text:span text:style-name="T14">origine nQuadri lato ritmo</text:span></text:p>
      <text:p text:style-name="P2"/>
      <text:p text:style-name="P3">HIDETURTLE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Lucida Sans1" svg:font-family="'Lucida Sans'" style:font-family-generic="swiss"/>
    <style:font-face style:name="Source Code Pro1" svg:font-family="'Source Code Pro'" style:font-family-generic="modern" style:font-pitch="fixed"/>
    <style:font-face style:name="Source Code Pro" svg:font-family="'Source Code Pro'" style:font-adornments="Standard" style:font-family-generic="modern" style:font-pitch="fixed"/>
    <style:font-face style:name="Liberation Serif" svg:font-family="'Liberation Serif'" style:font-family-generic="roman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styles>
    <draw:stroke-dash draw:name="Dash_20_4" draw:display-name="Dash 4" draw:style="rect" draw:dots2="1" draw:dots2-length="0.02cm" draw:distance="0.02cm"/>
    <draw:stroke-dash draw:name="Dash_20_5" draw:display-name="Dash 5" draw:style="rect" draw:dots1="1" draw:distance="0cm"/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style:font-name="Liberation Serif" fo:font-size="12pt" fo:language="it" fo:country="IT" style:letter-kerning="true" style:font-name-asian="NSimSun" style:font-size-asian="10.5pt" style:language-asian="zh" style:country-asian="CN" style:font-name-complex="Lucida Sans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Liberation Serif" fo:font-size="12pt" fo:language="it" fo:country="IT" style:letter-kerning="true" style:font-name-asian="NSimSun" style:font-size-asian="10.5pt" style:language-asian="zh" style:country-asian="CN" style:font-name-complex="Lucida Sans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Lucida Sans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loext:contextual-spacing="false" fo:line-height="115%"/>
    </style:style>
    <style:style style:name="List" style:family="paragraph" style:parent-style-name="Text_20_body" style:class="list">
      <style:text-properties style:font-size-asian="12pt" style:font-name-complex="Lucida Sans1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Lucida Sans1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ucida Sans1" style:font-family-complex="'Lucida Sans'" style:font-family-generic-complex="swiss"/>
    </style:style>
    <style:style style:name="Codice" style:family="paragraph" style:parent-style-name="Standard" style:list-style-name="List_20_1" style:master-page-name="">
      <loext:graphic-properties draw:fill="solid" draw:fill-color="#eeeeee"/>
      <style:paragraph-properties fo:margin-left="1cm" fo:margin-right="0cm" fo:margin-top="0.6cm" fo:margin-bottom="0.6cm" loext:contextual-spacing="true" fo:line-height="150%" fo:text-align="start" style:justify-single-word="false" fo:text-indent="0cm" style:auto-text-indent="false" style:page-number="auto" fo:background-color="#eeeeee" text:number-lines="true" text:line-number="1">
        <style:tab-stops/>
      </style:paragraph-properties>
      <style:text-properties style:font-name="Source Code Pro" fo:font-family="'Source Code Pro'" style:font-style-name="Standard" style:font-family-generic="modern" style:font-pitch="fixed" fo:font-size="10.5pt" officeooo:rsid="00133390"/>
    </style:style>
    <style:style style:name="Numbering_20_Symbols" style:display-name="Numbering Symbols" style:family="text">
      <style:text-properties fo:font-weight="normal" style:font-weight-asian="normal" style:font-weight-complex="normal"/>
    </style:style>
    <style:style style:name="Codice_20_nel_20_testo" style:display-name="Codice nel testo" style:family="text">
      <style:text-properties fo:color="#333333" style:font-name="Source Code Pro" fo:font-family="'Source Code Pro'" style:font-style-name="Standard" style:font-family-generic="modern" style:font-pitch="fixed" fo:font-size="10.5pt" fo:font-weight="bold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List_20_1" style:display-name="List 1">
      <text:list-level-style-number text:level="1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0.4cm" fo:text-indent="-0.4cm" fo:margin-left="0.4cm"/>
        </style:list-level-properties>
      </text:list-level-style-number>
      <text:list-level-style-number text:level="2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0.801cm" fo:text-indent="-0.4cm" fo:margin-left="0.801cm"/>
        </style:list-level-properties>
      </text:list-level-style-number>
      <text:list-level-style-number text:level="3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1.199cm" fo:text-indent="-0.4cm" fo:margin-left="1.199cm"/>
        </style:list-level-properties>
      </text:list-level-style-number>
      <text:list-level-style-number text:level="4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1.6cm" fo:text-indent="-0.4cm" fo:margin-left="1.6cm"/>
        </style:list-level-properties>
      </text:list-level-style-number>
      <text:list-level-style-number text:level="5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2cm" fo:text-indent="-0.4cm" fo:margin-left="2cm"/>
        </style:list-level-properties>
      </text:list-level-style-number>
      <text:list-level-style-number text:level="6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2.401cm" fo:text-indent="-0.4cm" fo:margin-left="2.401cm"/>
        </style:list-level-properties>
      </text:list-level-style-number>
      <text:list-level-style-number text:level="7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2.799cm" fo:text-indent="-0.4cm" fo:margin-left="2.799cm"/>
        </style:list-level-properties>
      </text:list-level-style-number>
      <text:list-level-style-number text:level="8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3.2cm" fo:text-indent="-0.4cm" fo:margin-left="3.2cm"/>
        </style:list-level-properties>
      </text:list-level-style-number>
      <text:list-level-style-number text:level="9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3.6cm" fo:text-indent="-0.4cm" fo:margin-left="3.6cm"/>
        </style:list-level-properties>
      </text:list-level-style-number>
      <text:list-level-style-number text:level="10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4.001cm" fo:text-indent="-0.4cm" fo:margin-left="4.001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20-01-09T14:21:39.719000000</meta:creation-date>
    <dc:date>2020-01-09T21:26:53.173000000</dc:date>
    <meta:editing-duration>PT55M51S</meta:editing-duration>
    <meta:editing-cycles>3</meta:editing-cycles>
    <meta:generator>LibreOffice/6.1.4.2$Windows_X86_64 LibreOffice_project/9d0f32d1f0b509096fd65e0d4bec26ddd1938fd3</meta:generator>
    <meta:document-statistic meta:table-count="0" meta:image-count="0" meta:object-count="0" meta:page-count="3" meta:paragraph-count="84" meta:word-count="206" meta:character-count="1340" meta:non-whitespace-character-count="1080"/>
  </office:meta>
</office:document-meta>
</file>