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Segoe UI Emoji" svg:font-family="'Segoe UI Emoji'"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1"/>
    </style:style>
    <style:style style:name="P2" style:family="paragraph" style:parent-style-name="Standard">
      <style:text-properties style:font-name="Source Code Pro1" officeooo:paragraph-rsid="00034538"/>
    </style:style>
    <style:style style:name="P3" style:family="paragraph" style:parent-style-name="Standard">
      <style:text-properties style:font-name="Source Code Pro1" officeooo:rsid="00034538" officeooo:paragraph-rsid="00034538"/>
    </style:style>
    <style:style style:name="P4" style:family="paragraph" style:parent-style-name="Standard">
      <style:paragraph-properties fo:break-before="page"/>
      <style:text-properties style:font-name="Source Code Pro1"/>
    </style:style>
    <style:style style:name="P5" style:family="paragraph">
      <loext:graphic-properties draw:fill-color="#00cc00" draw:opacity="0%"/>
      <style:paragraph-properties fo:text-align="center"/>
    </style:style>
    <style:style style:name="P6" style:family="paragraph">
      <style:paragraph-properties fo:text-align="center"/>
    </style:style>
    <style:style style:name="T1" style:family="text">
      <style:text-properties officeooo:rsid="0020df74"/>
    </style:style>
    <style:style style:name="T2" style:family="text">
      <style:text-properties officeooo:rsid="003ac841"/>
    </style:style>
    <style:style style:name="T3" style:family="text">
      <style:text-properties officeooo:rsid="001bbf0c"/>
    </style:style>
    <style:style style:name="T4" style:family="text">
      <style:text-properties officeooo:rsid="002e4b76"/>
    </style:style>
    <style:style style:name="T5" style:family="text">
      <style:text-properties officeooo:rsid="003ae385"/>
    </style:style>
    <style:style style:name="T6" style:family="text">
      <style:text-properties officeooo:rsid="00373aac"/>
    </style:style>
    <style:style style:name="T7" style:family="text">
      <style:text-properties officeooo:rsid="0038dc90"/>
    </style:style>
    <style:style style:name="T8" style:family="text">
      <style:text-properties officeooo:rsid="0023ad08"/>
    </style:style>
    <style:style style:name="T9" style:family="text">
      <style:text-properties officeooo:rsid="00299081"/>
    </style:style>
    <style:style style:name="T10" style:family="text">
      <style:text-properties officeooo:rsid="002319f1"/>
    </style:style>
    <style:style style:name="T11" style:family="text">
      <style:text-properties officeooo:rsid="0015fce8"/>
    </style:style>
    <style:style style:name="T12" style:family="text">
      <style:text-properties officeooo:rsid="00265754"/>
    </style:style>
    <style:style style:name="T13" style:family="text">
      <style:text-properties officeooo:rsid="001e1ff7"/>
    </style:style>
    <style:style style:name="T14" style:family="text">
      <style:text-properties officeooo:rsid="002ceaf8"/>
    </style:style>
    <style:style style:name="T15" style:family="text">
      <style:text-properties officeooo:rsid="002172e1"/>
    </style:style>
    <style:style style:name="T16" style:family="text">
      <style:text-properties officeooo:rsid="00230e92"/>
    </style:style>
    <style:style style:name="T17" style:family="text">
      <style:text-properties officeooo:rsid="0024e1c2"/>
    </style:style>
    <style:style style:name="T18" style:family="text">
      <style:text-properties officeooo:rsid="00144099"/>
    </style:style>
    <style:style style:name="T19" style:family="text">
      <style:text-properties officeooo:rsid="00034538"/>
    </style:style>
    <style:style style:name="gr1" style:family="graphic">
      <style:graphic-properties draw:stroke="dash" draw:stroke-dash="Dash_20_4" svg:stroke-width="0.035cm" svg:stroke-color="#000000" svg:stroke-opacity="0%" draw:stroke-linejoin="miter" draw:fill-color="#00cc00" draw:opacity="0%" draw:textarea-horizontal-align="center" draw:textarea-vertical-align="middle" fo:padding-top="0.018cm" fo:padding-bottom="0.018cm" fo:padding-left="0.018cm" fo:padding-right="0.018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5" svg:stroke-width="0cm" svg:stroke-color="#e6e6e6" svg:stroke-opacity="100%" draw:stroke-linejoin="round" svg:stroke-linecap="round"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solid" draw:stroke-dash="Dash_20_5" svg:stroke-width="0.071cm" svg:stroke-color="#000000" svg:stroke-opacity="100%" draw:stroke-linejoin="round" svg:stroke-linecap="round" draw:textarea-horizontal-align="center" draw:textarea-vertical-align="middle" fo:padding-top="0.035cm" fo:padding-bottom="0.035cm" fo:padding-left="0.035cm" fo:padding-right="0.035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olygon text:anchor-type="page" text:anchor-page-number="0" draw:z-index="0" draw:name="turtle" draw:style-name="gr1" draw:text-style-name="P5" drawooo:display="printer" svg:width="0cm" svg:height="0cm" svg:x="16.93cm" svg:y="13.411cm" svg:viewBox="0 0 0 0" draw:points="0,0">
        <text:p/>
      </draw:polygon>
      <draw:path text:anchor-type="page" text:anchor-page-number="0" draw:z-index="1" draw:style-name="gr2" draw:text-style-name="P6" svg:width="14.112cm" svg:height="11.288cm" svg:x="2.819cm" svg:y="2.819cm" svg:viewBox="0 0 14113 11289" svg:d="M2 2h14111M0 706h14111M0 1411h14111M0 2117h14111M0 2822h14111M0 3528h14111M0 4233h14111M0 4939h14111M0 5644h14111M0 6350h14111M0 7056h14111M0 7761h14111M0 8467h14111M0 9172h14111M0 9878h14111M0 10583h14111M0 11289h14111M0 0v11289M706 0v11289M1411 0v11289M2117 0v11289M2822 0v11289M3528 0v11289M4233 0v11289M4939 0v11289M5644 0v11289M6350 0v11289M7056 0v11289M7761 0v11289M8467 0v11289M9172 0v11289M9878 0v11289M10583 0v11289M11289 0v11289M11994 0v11289M12700 0v11289M13406 0v11289M14111 0v11289">
        <text:p/>
      </draw:path>
      <draw:path text:anchor-type="page" text:anchor-page-number="0" draw:z-index="2" draw:name="actual" draw:style-name="gr3" draw:text-style-name="P6" svg:width="15.122cm" svg:height="12.163cm" draw:transform="skewX (-2.0250507457678E-017) rotate (0.140499004785544) translate (1.48887080904019cm 3.71610532698603cm)" svg:viewBox="0 0 15123 12164" svg:d="M1345 0h705M2741 196l706-6M2741 196l-201 677M4138 391l705 13M5535 589l695 123M5535 589l-74 702M6932 787l706-36M8329 986l699 99M8328 986l-99 698M9725 1183l671 218M11122 1379l691 141M11122 1381l-57 703M12517 1578l687 160M13915 1774h705M13916 1776l-195 678M1846 1494l702 75M3243 1692l681 189M3243 1692l-7 706M4640 1889l700-86M6036 2087l702 62M6038 2087l-136 692M7435 2285l659 253M8834 2483l695 123M8836 2483l-75 702M10233 2680l705 13M11630 2878l705-12M11630 2878l-208 674M13029 3076l662 241M14426 3275l697 111M14428 3275l-87 701M950 2793l704 49M950 2793l-148 690M2347 2990l681 184M3744 3188l706 12M3744 3188l-183 681M5141 3385l706 13M6539 3583l684 172M6539 3583l-25 706M7936 3781l692 135M9331 3978l705 20M9331 3978l-176 682M10727 4174l706-13M12124 4373l694 129M12124 4373l-69 703M13519 4570h706M1451 4289l702 62M1449 4288l-135 692M2846 4486l692 135M4244 4684l694 128M4243 4685l-69 703M5642 4883l678 196M7039 5081l699 99M7039 5081l-98 698M8437 5278l690 148M9834 5476l678 196M9834 5476v706M11229 5675l681 184M12626 5875l700 86M12626 5875l-111 696M14023 6072l704 37M555 5587l690 148M1952 5785l701 81M1952 5785l-116 696M3349 5982l706 25M4746 6180l695 123M4745 6180l-75 702M6142 6377l698 99M7539 6575l703 69M7539 6573l-128 695M8938 6771l706 25M10335 6969l705 19M10334 6968l-177 683M11729 7167h705M13126 7367l689 153M13124 7367l-44 704M1056 7083l700 87M2453 7281h705M2455 7279l-196 678M3854 7477l695 123M5249 7674l699 99M5249 7674l-99 699M6646 7872l687 159M8042 8071l705 13M8042 8071l-184 681M9439 8269l703-49M10836 8468l702 62M10836 8468l-135 692M12233 8666l706 12M13630 8865l705 32M13630 8863l-164 686M159 8381l704 38M159 8381l-159 687M1558 8581l700 87M2957 8779l706 25M2957 8779l-172 685M4354 8977l704-49M5753 9174l687 160M5752 9174l-38 704M7149 9372l678 195M8544 9571l695 123M8544 9571l-74 702M9943 9769l681 183M11340 9966l702 62M11340 9966l-135 692M12739 10164l668 230M660 9878l687 159M658 9879l-37 704M2054 10078l705-36M3451 10274l687 159M3453 10274l-37 704M4850 10474l705 12M6247 10673l706-5M6247 10673l-201 677M7644 10871l692 135M9041 11068l692 135M9039 11068l-61 702M10437 11266l681 183M11834 11463l696 116M11836 11463l-82 701M13233 11661l700-86">
        <text:p/>
      </draw:path>
      <text:p text:style-name="P1"/>
      <text:p text:style-name="P4">HOME</text:p>
      <text:p text:style-name="P1">CLEARSCREEN</text:p>
      <text:p text:style-name="P3">SHOWTURTLE</text:p>
      <text:p text:style-name="P3"/>
      <text:p text:style-name="P1"><text:span text:style-name="T19">l</text:span>ato = <text:span text:style-name="T1">20</text:span></text:p>
      <text:p text:style-name="P1">nQuadri = <text:span text:style-name="T19">[20, 16]</text:span></text:p>
      <text:p text:style-name="P1">ritmo = [1,0,2,0]</text:p>
      <text:p text:style-name="P1"><text:span text:style-name="T19">origine</text:span> = <text:span text:style-name="T19">[</text:span>80, 80<text:span text:style-name="T19">]</text:span></text:p>
      <text:p text:style-name="P1"/>
      <text:p text:style-name="P1">PENSIZE 0 </text:p>
      <text:p text:style-name="P1">PENCOLOR [2<text:span text:style-name="T3">30</text:span>, <text:span text:style-name="T3">230</text:span>, <text:span text:style-name="T3">230</text:span>]</text:p>
      <text:p text:style-name="P1">PENCAP “round”</text:p>
      <text:p text:style-name="P1">PENJOINT “rounded”</text:p>
      <text:p text:style-name="P1">PENUP</text:p>
      <text:p text:style-name="P1"/>
      <text:p text:style-name="P1">TO <text:span text:style-name="T19">G</text:span>riglia <text:span text:style-name="T19">origine nQuadri lato</text:span></text:p>
      <text:p text:style-name="P1"><text:tab/>iRep = 0</text:p>
      <text:p text:style-name="P1"><text:tab/>REPEAT 2 [</text:p>
      <text:p text:style-name="P1"><text:tab/><text:tab/>iRep = REPCOUNT</text:p>
      <text:p text:style-name="P1"><text:tab/><text:tab/><text:span text:style-name="T4">nQuadriCorrenti = nQuadri[1]</text:span></text:p>
      <text:p text:style-name="P1"><text:tab/><text:tab/><text:span text:style-name="T5">lenQuadri = nQuadri[0]*lato</text:span></text:p>
      <text:p text:style-name="P1"><text:tab/><text:tab/><text:span text:style-name="T2">IF (iRep = 2) [ </text:span></text:p>
      <text:p text:style-name="P1"><text:tab/><text:tab/><text:tab/>nQuadri<text:span text:style-name="T19">Correnti</text:span> = nQuadri<text:span text:style-name="T19">[0]</text:span></text:p>
      <text:p text:style-name="P1"><text:tab/><text:tab/><text:tab/><text:span text:style-name="T5">lenQuadri</text:span> = nQuadri<text:span text:style-name="T19">[1]</text:span>*lato </text:p>
      <text:p text:style-name="P1"><text:tab/><text:tab/>]</text:p>
      <text:p text:style-name="P1"><text:tab/><text:tab/>POSITION [<text:span text:style-name="T19">origine[0]</text:span>, <text:span text:style-name="T19">origine[1]</text:span>]</text:p>
      <text:p text:style-name="P1"><text:tab/><text:tab/>REPEAT <text:span text:style-name="T4">nQuadriCorrenti+1</text:span> [</text:p>
      <text:p text:style-name="P1"><text:tab/><text:tab/><text:tab/>HEADING 90*<text:span text:style-name="T6">iRep</text:span></text:p>
      <text:p text:style-name="P1"><text:tab/><text:tab/><text:tab/>PENDOWN</text:p>
      <text:p text:style-name="P1"><text:tab/><text:tab/><text:tab/>FORWARD <text:span text:style-name="T5">lenQuadri</text:span></text:p>
      <text:p text:style-name="P1"><text:tab/><text:tab/><text:tab/>PENUP</text:p>
      <text:p text:style-name="P1"><text:tab/><text:tab/><text:tab/><text:span text:style-name="T6">IF (iRep = 1) [</text:span></text:p>
      <text:p text:style-name="P1"><text:tab/><text:tab/><text:tab/><text:tab/>POSITION [<text:span text:style-name="T19">origine[0]</text:span>, POSITION[1]+lato]</text:p>
      <text:p text:style-name="P1"><text:tab/><text:tab/><text:tab/><text:span text:style-name="T6">] [</text:span></text:p>
      <text:p text:style-name="P1"><text:tab/><text:tab/><text:tab/><text:tab/>POSITION [POSITION[<text:span text:style-name="T7">0</text:span>]+lato, <text:span text:style-name="T19">origine[1]</text:span>]</text:p>
      <text:p text:style-name="P1"><text:tab/><text:tab/><text:tab/>]</text:p>
      <text:p text:style-name="P1"><text:tab/><text:tab/>]</text:p>
      <text:p text:style-name="P1"><text:tab/>]</text:p>
      <text:p text:style-name="P1">END</text:p>
      <text:p text:style-name="P1"/>
      <text:p text:style-name="P1">TO <text:s/><text:span text:style-name="T19">TipoLinea1 lato</text:span></text:p>
      <text:p text:style-name="P1"><text:tab/>angolo = <text:span text:style-name="T9">75</text:span> + INT(RANDOM <text:span text:style-name="T9">30</text:span>)</text:p>
      <text:p text:style-name="P1"><text:tab/>HEADING angolo</text:p>
      <text:p text:style-name="P1"><text:tab/>PENSIZE <text:span text:style-name="T1">2</text:span> </text:p>
      <text:p text:style-name="P1"><text:tab/>PENCOLOR “black”</text:p>
      <text:p text:style-name="P1"><text:tab/>PENDOWN</text:p>
      <text:p text:style-name="P1"><text:tab/>FORWARD lato</text:p>
      <text:p text:style-name="P1"><text:tab/>PENUP</text:p>
      <text:p text:style-name="P1"><text:soft-page-break/><text:tab/><text:span text:style-name="T10">BACK lato</text:span></text:p>
      <text:p text:style-name="P1">END</text:p>
      <text:p text:style-name="P1"/>
      <text:p text:style-name="P1">TO <text:s/><text:span text:style-name="T19">TipoLinea</text:span>2 <text:span text:style-name="T19">lato</text:span></text:p>
      <text:p text:style-name="P1"><text:tab/>angolo = <text:span text:style-name="T11">70</text:span> + INT(RANDOM <text:span text:style-name="T11">40</text:span>)</text:p>
      <text:p text:style-name="P1"><text:tab/>HEADING <text:span text:style-name="T10">225-</text:span>90-angolo/<text:span text:style-name="T11">2</text:span></text:p>
      <text:p text:style-name="P1"><text:tab/>PENSIZE <text:span text:style-name="T1">2</text:span> </text:p>
      <text:p text:style-name="P1"><text:tab/>PENCOLOR “<text:span text:style-name="T12">black</text:span>”</text:p>
      <text:p text:style-name="P1"><text:tab/>PENDOWN</text:p>
      <text:p text:style-name="P1"><text:tab/>FORWARD lato</text:p>
      <text:p text:style-name="P1"><text:tab/><text:span text:style-name="T10">PENUP</text:span></text:p>
      <text:p text:style-name="P1"><text:tab/><text:span text:style-name="T10">BACK lato</text:span></text:p>
      <text:p text:style-name="P1"><text:tab/><text:span text:style-name="T10">PENDOWN</text:span></text:p>
      <text:p text:style-name="P1"><text:tab/>RIGHT angolo</text:p>
      <text:p text:style-name="P1"><text:tab/>FORWARD lato</text:p>
      <text:p text:style-name="P1"><text:tab/>PENUP</text:p>
      <text:p text:style-name="P1"><text:tab/><text:span text:style-name="T10">BACK lato</text:span></text:p>
      <text:p text:style-name="P1"><text:tab/>RIGHT 180-angolo</text:p>
      <text:p text:style-name="P1">END</text:p>
      <text:p text:style-name="P1"/>
      <text:p text:style-name="P2">TO <text:span text:style-name="T19">I</text:span>ncisioniRupestri <text:span text:style-name="T19">origine nQuadri lato ritmo</text:span></text:p>
      <text:p text:style-name="P2"/>
      <text:p text:style-name="P2"><text:span text:style-name="T13"><text:tab/>G</text:span>riglia <text:span text:style-name="T19">origine nQuadri lato</text:span></text:p>
      <text:p text:style-name="P2"/>
      <text:p text:style-name="P1"><text:tab/>modulo = 0</text:p>
      <text:p text:style-name="P1"><text:tab/>iCo<text:span text:style-name="T19">ntatore</text:span> = 0</text:p>
      <text:p text:style-name="P1"><text:tab/>REPEAT <text:span text:style-name="T4">nQuadri[1]</text:span> [</text:p>
      <text:p text:style-name="P1"><text:tab/><text:tab/><text:span text:style-name="T14">IF (REPCOUNT % 2 = 1) [</text:span></text:p>
      <text:p text:style-name="P1"><text:tab/><text:tab/><text:tab/>POSITION [<text:span text:style-name="T19">origine[0]</text:span>, <text:span text:style-name="T19">origine[1]</text:span>+lato*<text:span text:style-name="T14">REPCOUNT</text:span>]</text:p>
      <text:p text:style-name="P1"><text:tab/><text:tab/><text:tab/>HEADING 90</text:p>
      <text:p text:style-name="P1"><text:tab/><text:tab/><text:span text:style-name="T14">] [</text:span></text:p>
      <text:p text:style-name="P1"><text:tab/><text:tab/><text:tab/>REPEAT <text:span text:style-name="T4">nQuadri[0]</text:span> [</text:p>
      <text:p text:style-name="P1"><text:tab/><text:tab/><text:tab/><text:tab/>if (<text:span text:style-name="T15">iContatore</text:span> &lt;<text:span text:style-name="T15">= 3</text:span>)[</text:p>
      <text:p text:style-name="P1"><text:tab/><text:tab/><text:tab/><text:tab/><text:tab/><text:span text:style-name="T8">tipoLinea</text:span> = ritmo[<text:span text:style-name="T15">iContatore</text:span>]</text:p>
      <text:p text:style-name="P1"><text:tab/><text:tab/><text:tab/><text:tab/>] [</text:p>
      <text:p text:style-name="P1"><text:tab/><text:tab/><text:tab/><text:tab/><text:tab/><text:span text:style-name="T16">modulo = iContatore % 4</text:span></text:p>
      <text:p text:style-name="P1"><text:tab/><text:tab/><text:tab/><text:tab/><text:tab/><text:span text:style-name="T8">tipoLinea</text:span> = ritmo[<text:span text:style-name="T17">modulo</text:span>]</text:p>
      <text:p text:style-name="P1"><text:tab/><text:tab/><text:tab/><text:tab/>]</text:p>
      <text:p text:style-name="P1"/>
      <text:p text:style-name="P2"><text:tab/><text:tab/><text:tab/><text:tab/>if (<text:span text:style-name="T8">tipoLinea</text:span> = 1)[ </text:p>
      <text:p text:style-name="P2"><text:span text:style-name="T19"><text:tab/><text:tab/><text:tab/><text:tab/><text:tab/>TipoLinea</text:span>1 <text:span text:style-name="T19">lato</text:span></text:p>
      <text:p text:style-name="P2"><text:tab/><text:tab/><text:tab/><text:tab/>] </text:p>
      <text:p text:style-name="P2"><text:span text:style-name="T19"><text:tab/><text:tab/><text:tab/><text:tab/>if (tipoLinea = 2)[</text:span></text:p>
      <text:p text:style-name="P1"><text:tab/><text:tab/><text:tab/><text:tab/><text:tab/><text:span text:style-name="T19">TipoLinea</text:span>2 <text:span text:style-name="T19">lato</text:span></text:p>
      <text:p text:style-name="P1"><text:tab/><text:tab/><text:tab/><text:tab/>] </text:p>
      <text:p text:style-name="P1"><text:tab/><text:tab/><text:tab/><text:tab/><text:span text:style-name="T18">HEADING 90</text:span></text:p>
      <text:p text:style-name="P1"><text:tab/><text:tab/><text:tab/><text:tab/>FORWARD lato</text:p>
      <text:p text:style-name="P1"><text:tab/><text:tab/><text:tab/><text:tab/><text:span text:style-name="T15">iContatore = iContatore + 1</text:span></text:p>
      <text:p text:style-name="P1"><text:soft-page-break/><text:tab/><text:tab/><text:tab/>]</text:p>
      <text:p text:style-name="P2"><text:tab/><text:tab/><text:tab/><text:span text:style-name="T15">iContatore</text:span> = <text:span text:style-name="T15">iContatore</text:span>-(nQuadri<text:span text:style-name="T19">[0]</text:span> % 4 + 1)</text:p>
      <text:p text:style-name="P1"><text:tab/><text:tab/><text:span text:style-name="T14">]</text:span></text:p>
      <text:p text:style-name="P1"><text:tab/>]</text:p>
      <text:p text:style-name="P1">END</text:p>
      <text:p text:style-name="P1"/>
      <text:p text:style-name="P2"><text:span text:style-name="T19">I</text:span>ncisioniRupestri <text:span text:style-name="T19">origine nQuadri lato ritmo</text:span></text:p>
      <text:p text:style-name="P2"/>
      <text:p text:style-name="P3">HIDETURT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Segoe UI Emoji" svg:font-family="'Segoe UI Emoji'"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2="1" draw:dots2-length="0.02cm" draw:distance="0.02cm"/>
    <draw:stroke-dash draw:name="Dash_20_5" draw:display-name="Dash 5"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Codice" style:family="paragraph" style:parent-style-name="Standard" style:list-style-name="List_20_1" style:master-page-name="">
      <loext:graphic-properties draw:fill="solid" draw:fill-color="#eeeeee"/>
      <style:paragraph-properties fo:margin-left="1cm" fo:margin-right="0cm" fo:margin-top="0.6cm" fo:margin-bottom="0.6cm" loext:contextual-spacing="true" fo:line-height="150%" fo:text-align="start" style:justify-single-word="false" fo:text-indent="0cm" style:auto-text-indent="false" style:page-number="auto" fo:background-color="#eeeeee" text:number-lines="true" text:line-number="1">
        <style:tab-stops/>
      </style:paragraph-properties>
      <style:text-properties style:font-name="Source Code Pro" fo:font-family="'Source Code Pro'" style:font-style-name="Standard" style:font-family-generic="modern" style:font-pitch="fixed" fo:font-size="10.5pt" officeooo:rsid="00133390"/>
    </style:style>
    <style:style style:name="Numbering_20_Symbols" style:display-name="Numbering Symbols" style:family="text">
      <style:text-properties fo:font-weight="normal" style:font-weight-asian="normal" style:font-weight-complex="normal"/>
    </style:style>
    <style:style style:name="Codice_20_nel_20_testo" style:display-name="Codice nel testo" style:family="text">
      <style:text-properties fo:color="#333333" style:font-name="Source Code Pro" fo:font-family="'Source Code Pro'" style:font-style-name="Standard" style:font-family-generic="modern" style:font-pitch="fixed" fo:font-size="10.5pt" fo:font-weight="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9T14:21:39.719000000</meta:creation-date>
    <dc:date>2020-01-09T15:17:14.728000000</dc:date>
    <meta:editing-duration>PT55M37S</meta:editing-duration>
    <meta:editing-cycles>2</meta:editing-cycles>
    <meta:generator>LibreOffice/6.1.4.2$Windows_X86_64 LibreOffice_project/9d0f32d1f0b509096fd65e0d4bec26ddd1938fd3</meta:generator>
    <meta:document-statistic meta:table-count="0" meta:image-count="0" meta:object-count="0" meta:page-count="4" meta:paragraph-count="94" meta:word-count="237" meta:character-count="1586" meta:non-whitespace-character-count="1266"/>
  </office:meta>
</office:document-meta>
</file>