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Segoe UI Semilight" svg:font-family="'Segoe UI Semilight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1"/>
    </style:style>
    <style:style style:name="P2" style:family="paragraph" style:parent-style-name="Standard">
      <style:text-properties style:font-name="Source Code Pro1" officeooo:rsid="0008713d" officeooo:paragraph-rsid="0008713d"/>
    </style:style>
    <style:style style:name="P3" style:family="paragraph" style:parent-style-name="Standard">
      <style:paragraph-properties fo:break-before="page"/>
      <style:text-properties style:font-name="Source Code Pro1"/>
    </style:style>
    <style:style style:name="P4" style:family="paragraph">
      <loext:graphic-properties draw:fill-color="#ff0000" draw:opacity="0%"/>
      <style:paragraph-properties fo:text-align="center"/>
    </style:style>
    <style:style style:name="P5" style:family="paragraph">
      <loext:graphic-properties draw:fill="solid" draw:fill-color="#000080" draw:opacity="100%"/>
      <style:paragraph-properties fo:text-align="center"/>
    </style:style>
    <style:style style:name="P6" style:family="paragraph">
      <loext:graphic-properties draw:fill="none" draw:fill-color="#000080" draw:opacity="100%"/>
      <style:paragraph-properties fo:text-align="center"/>
    </style:style>
    <style:style style:name="P7" style:family="paragraph">
      <loext:graphic-properties draw:fill="solid" draw:fill-color="#ff0000" draw:opacity="100%"/>
      <style:paragraph-properties fo:text-align="center"/>
    </style:style>
    <style:style style:name="T1" style:family="text">
      <style:text-properties officeooo:rsid="0017ff2f"/>
    </style:style>
    <style:style style:name="T2" style:family="text">
      <style:text-properties officeooo:rsid="00154f29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officeooo:rsid="00154f29" style:font-style-asian="italic" style:font-style-complex="italic"/>
    </style:style>
    <style:style style:name="T5" style:family="text">
      <style:text-properties fo:font-style="italic" officeooo:rsid="001f733d" style:font-style-asian="italic" style:font-style-complex="italic"/>
    </style:style>
    <style:style style:name="T6" style:family="text">
      <style:text-properties fo:font-style="italic" officeooo:rsid="001a13e1" style:font-style-asian="italic" style:font-style-complex="italic"/>
    </style:style>
    <style:style style:name="T7" style:family="text">
      <style:text-properties fo:font-style="italic" officeooo:rsid="001e2d0d" style:font-style-asian="italic" style:font-style-complex="italic"/>
    </style:style>
    <style:style style:name="T8" style:family="text">
      <style:text-properties fo:font-style="italic" officeooo:rsid="001d2428" style:font-style-asian="italic" style:font-style-complex="italic"/>
    </style:style>
    <style:style style:name="T9" style:family="text">
      <style:text-properties fo:font-style="italic" officeooo:rsid="001c703a" style:font-style-asian="italic" style:font-style-complex="italic"/>
    </style:style>
    <style:style style:name="T10" style:family="text">
      <style:text-properties officeooo:rsid="001ed071"/>
    </style:style>
    <style:style style:name="T11" style:family="text">
      <style:text-properties officeooo:rsid="0018c3e7"/>
    </style:style>
    <style:style style:name="T12" style:family="text">
      <style:text-properties officeooo:rsid="0019b5d6"/>
    </style:style>
    <style:style style:name="T13" style:family="text">
      <style:text-properties officeooo:rsid="001206ce"/>
    </style:style>
    <style:style style:name="T14" style:family="text">
      <style:text-properties officeooo:rsid="001a13e1"/>
    </style:style>
    <style:style style:name="T15" style:family="text">
      <style:text-properties officeooo:rsid="00120b5d"/>
    </style:style>
    <style:style style:name="T16" style:family="text">
      <style:text-properties officeooo:rsid="00132b96"/>
    </style:style>
    <style:style style:name="T17" style:family="text">
      <style:text-properties officeooo:rsid="0015383c"/>
    </style:style>
    <style:style style:name="T18" style:family="text">
      <style:text-properties officeooo:rsid="0018ea80"/>
    </style:style>
    <style:style style:name="T19" style:family="text">
      <style:text-properties officeooo:rsid="0014f676"/>
    </style:style>
    <style:style style:name="T20" style:family="text">
      <style:text-properties officeooo:rsid="00117eaa"/>
    </style:style>
    <style:style style:name="T21" style:family="text">
      <style:text-properties officeooo:rsid="00174b71"/>
    </style:style>
    <style:style style:name="T22" style:family="text">
      <style:text-properties style:text-line-through-style="solid" style:text-line-through-type="single" officeooo:rsid="0018ea80"/>
    </style:style>
    <style:style style:name="T23" style:family="text">
      <style:text-properties style:text-line-through-style="none" style:text-line-through-type="none" officeooo:rsid="0018ea80"/>
    </style:style>
    <style:style style:name="T24" style:family="text">
      <style:text-properties style:text-line-through-style="none" style:text-line-through-type="none" officeooo:rsid="0019c9c7"/>
    </style:style>
    <style:style style:name="T25" style:family="text">
      <style:text-properties officeooo:rsid="00150f71"/>
    </style:style>
    <style:style style:name="T26" style:family="text">
      <style:text-properties officeooo:rsid="001e2d0d"/>
    </style:style>
    <style:style style:name="T27" style:family="text">
      <style:text-properties officeooo:rsid="0019c9c7"/>
    </style:style>
    <style:style style:name="T28" style:family="text">
      <style:text-properties officeooo:rsid="00180806"/>
    </style:style>
    <style:style style:name="T29" style:family="text">
      <style:text-properties officeooo:rsid="001d2428"/>
    </style:style>
    <style:style style:name="T30" style:family="text">
      <style:text-properties officeooo:rsid="0019e076"/>
    </style:style>
    <style:style style:name="T31" style:family="text">
      <style:text-properties officeooo:rsid="001b345f"/>
    </style:style>
    <style:style style:name="T32" style:family="text">
      <style:text-properties fo:font-size="12pt" officeooo:rsid="0019e076" style:font-name-asian="Arial" style:font-size-asian="12pt" style:font-name-complex="Arial" style:font-size-complex="12pt"/>
    </style:style>
    <style:style style:name="T33" style:family="text">
      <style:text-properties fo:font-size="12pt" officeooo:rsid="001c703a" style:font-name-asian="Arial" style:font-size-asian="12pt" style:font-name-complex="Arial" style:font-size-complex="12pt"/>
    </style:style>
    <style:style style:name="T34" style:family="text">
      <style:text-properties style:font-name="Source Code Pro1"/>
    </style:style>
    <style:style style:name="T35" style:family="text">
      <style:text-properties style:font-name="Source Code Pro1" officeooo:rsid="0110fff6"/>
    </style:style>
    <style:style style:name="T36" style:family="text">
      <style:text-properties style:font-name="Source Code Pro1" officeooo:rsid="00120b5d"/>
    </style:style>
    <style:style style:name="T37" style:family="text">
      <style:text-properties style:font-name="Source Code Pro1" officeooo:rsid="00132b96"/>
    </style:style>
    <style:style style:name="T38" style:family="text">
      <style:text-properties style:font-name="Source Code Pro1" officeooo:rsid="00051643"/>
    </style:style>
    <style:style style:name="T39" style:family="text">
      <style:text-properties officeooo:rsid="00051643"/>
    </style:style>
    <style:style style:name="T40" style:family="text">
      <style:text-properties officeooo:rsid="0006f764"/>
    </style:style>
    <style:style style:name="gr1" style:family="graphic">
      <style:graphic-properties draw:stroke="solid" draw:stroke-dash="Dash_20_4" svg:stroke-width="0.071cm" svg:stroke-color="#000000" svg:stroke-opacity="0%" draw:stroke-linejoin="miter" draw:fill-color="#ff0000" draw:opacity="0%" draw:textarea-horizontal-align="center" draw:textarea-vertical-align="middle" fo:padding-top="0.035cm" fo:padding-bottom="0.035cm" fo:padding-left="0.035cm" fo:padding-right="0.035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style:run-through="background" style:wrap="run-through" style:number-wrapped-paragraphs="no-limit" style:vertical-pos="from-top" style:vertical-rel="page" style:horizontal-pos="from-left" style:horizontal-rel="paragraph"/>
    </style:style>
    <style:style style:name="gr3" style:family="graphic">
      <style:graphic-properties draw:stroke="solid" draw:stroke-dash="Dash_20_5" svg:stroke-width="0.176cm" svg:stroke-color="#000080" svg:stroke-opacity="100%" draw:stroke-linejoin="round" svg:stroke-linecap="butt" draw:fill="solid" draw:fill-color="#000080" draw:opacity="100%" draw:textarea-horizontal-align="center" draw:textarea-vertical-align="middle" fo:padding-top="0.088cm" fo:padding-bottom="0.088cm" fo:padding-left="0.088cm" fo:padding-right="0.088cm" style:run-through="background"/>
    </style:style>
    <style:style style:name="gr4" style:family="graphic">
      <style:graphic-properties draw:stroke="solid" draw:stroke-dash="Dash_20_5" svg:stroke-width="0.176cm" svg:stroke-color="#000080" svg:stroke-opacity="100%" draw:stroke-linejoin="round" svg:stroke-linecap="butt" draw:fill="none" draw:fill-color="#000080" draw:opacity="100%" draw:textarea-horizontal-align="center" draw:textarea-vertical-align="middle" fo:padding-top="0.088cm" fo:padding-bottom="0.088cm" fo:padding-left="0.088cm" fo:padding-right="0.088cm" style:run-through="background"/>
    </style:style>
    <style:style style:name="gr5" style:family="graphic">
      <style:graphic-properties draw:stroke="solid" draw:stroke-dash="Dash_20_5" svg:stroke-width="0.071cm" svg:stroke-color="#000000" svg:stroke-opacity="100%" draw:stroke-linejoin="round" svg:stroke-linecap="butt" draw:fill="solid" draw:fill-color="#ff0000" draw:opacity="100%" draw:textarea-horizontal-align="center" draw:textarea-vertical-align="middle" fo:padding-top="0.035cm" fo:padding-bottom="0.035cm" fo:padding-left="0.035cm" fo:padding-right="0.035cm" style:run-through="back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4" drawooo:display="printer" svg:width="0cm" svg:height="0cm" svg:x="8.768cm" svg:y="14.252cm" svg:viewBox="0 0 0 0" draw:points="0,0">
        <text:p/>
      </draw:polygon>
      <draw:g text:anchor-type="page" text:anchor-page-number="0" draw:z-index="1" draw:style-name="gr2">
        <draw:polygon draw:name="actual" draw:style-name="gr3" draw:text-style-name="P5" svg:width="1.763cm" svg:height="1.763cm" svg:x="11.524cm" svg:y="11.285cm" svg:viewBox="0 0 1764 1764" draw:points="1764,1764 1764,0 0,0">
          <text:p/>
        </draw:polygon>
        <draw:polygon draw:style-name="gr4" draw:text-style-name="P6" svg:width="5.643cm" svg:height="7.055cm" svg:x="7.643cm" svg:y="11.285cm" svg:viewBox="0 0 5644 7056" draw:points="3528,0 0,0 0,7056 5644,7056 5644,2117">
          <text:p/>
        </draw:polygon>
        <draw:polygon draw:name="actual" draw:style-name="gr5" draw:text-style-name="P7" svg:width="1.996cm" svg:height="2.994cm" svg:x="9.5cm" svg:y="12.851cm" svg:viewBox="0 0 1997 2995" draw:points="0,1997 1498,499 998,0 499,499 1997,1997 998,2995">
          <text:p/>
        </draw:polygon>
        <draw:polygon draw:name="actual" draw:style-name="gr5" draw:text-style-name="P7" svg:width="0.694cm" svg:height="0.816cm" svg:x="9.306cm" svg:y="15.349cm" svg:viewBox="0 0 695 817" draw:points="695,0 0,122 122,817">
          <text:p/>
        </draw:polygon>
        <draw:polygon draw:name="actual" draw:style-name="gr5" draw:text-style-name="P7" svg:width="0.694cm" svg:height="0.816cm" svg:x="11cm" svg:y="15.351cm" svg:viewBox="0 0 695 817" draw:points="0,0 695,122 573,817">
          <text:p/>
        </draw:polygon>
        <draw:polygon draw:name="actual" draw:style-name="gr5" draw:text-style-name="P7" svg:width="1.572cm" svg:height="0.609cm" svg:x="10.834cm" svg:y="13.834cm" svg:viewBox="0 0 1573 610" draw:points="0,353 610,0 1573,258 963,610">
          <text:p/>
        </draw:polygon>
        <draw:polygon draw:name="actual" draw:style-name="gr5" draw:text-style-name="P7" svg:width="1.405cm" svg:height="0.763cm" svg:x="8.768cm" svg:y="13.488cm" svg:viewBox="0 0 1406 764" draw:points="1406,642 642,0 0,764">
          <text:p/>
        </draw:polygon>
      </draw:g>
      <text:p text:style-name="P1"/>
      <text:p text:style-name="P3">CLEARSCREEN</text:p>
      <text:p text:style-name="P1">SHOWTURTLE</text:p>
      <text:p text:style-name="P1">fattoreScala = <text:span text:style-name="T1">1</text:span></text:p>
      <text:p text:style-name="P1">unitaMisura = <text:span text:style-name="T2">1pt ;</text:span><text:span text:style-name="T4">pt →</text:span><text:span text:style-name="T5"> point</text:span><text:span text:style-name="T4"> (punti, default), in → inch (pollice → </text:span><text:span text:style-name="T5">1pt=</text:span><text:span text:style-name="T4">1</text:span><text:span text:style-name="T5">in</text:span><text:span text:style-name="T4">/72), cm →</text:span><text:span text:style-name="T5"> centimetri </text:span><text:span text:style-name="T4">(1</text:span><text:span text:style-name="T5">pt=</text:span><text:span text:style-name="T4">2,54cm/</text:span><text:span text:style-name="T5">72, 1in=2,54cm</text:span><text:span text:style-name="T4">), mm →</text:span><text:span text:style-name="T5"> millimetri</text:span></text:p>
      <text:p text:style-name="P1">lato<text:span text:style-name="T10">Foglio</text:span> = <text:span text:style-name="T2">(</text:span>200<text:span text:style-name="T11">*fattoreScala)*unitaMisura</text:span></text:p>
      <text:p text:style-name="P1"><text:span text:style-name="T10">pennaFoglio = (5</text:span>*<text:span text:style-name="T12">fattoreScala</text:span>)*unitaMisura</text:p>
      <text:p text:style-name="P1">lato<text:span text:style-name="T13">Turtle</text:span> = <text:span text:style-name="T2">(40*fattoreScala)*unitaMisura</text:span></text:p>
      <text:p text:style-name="P1">pen<text:span text:style-name="T39">naTurtle =</text:span> <text:span text:style-name="T2">(2</text:span>*<text:span text:style-name="T14">fattoreScala)*unitaMisura</text:span></text:p>
      <text:p text:style-name="Standard"><text:span text:style-name="T35"/></text:p>
      <text:p text:style-name="Standard"><text:span text:style-name="T34">TO </text:span><text:span text:style-name="T38">L</text:span><text:span text:style-name="T34">ogoTurtle </text:span><text:span text:style-name="T36">lato</text:span><text:span text:style-name="T34"> </text:span><text:span text:style-name="T37">dimensionePenna </text:span></text:p>
      <text:p text:style-name="P1"><text:tab/><text:span text:style-name="T17">HOME</text:span></text:p>
      <text:p text:style-name="P1"><text:tab/><text:span text:style-name="T18">PENSIZE dimensionePenna</text:span></text:p>
      <text:p text:style-name="P1"><text:tab/>PENCOLOR "black"</text:p>
      <text:p text:style-name="P1"><text:tab/><text:span text:style-name="T16">FILLCOLOR "red"</text:span></text:p>
      <text:p text:style-name="P1"><text:tab/>;<text:span text:style-name="T6">si posiziona per avere come centro il centro del quadrato del corpo</text:span></text:p>
      <text:p text:style-name="P1"><text:tab/>PENUP</text:p>
      <text:p text:style-name="P1"><text:tab/>L<text:span text:style-name="T19">EF</text:span>T 90</text:p>
      <text:p text:style-name="P1"><text:tab/><text:span text:style-name="T19">FORWARD (lato*SQRT 2)/2</text:span></text:p>
      <text:p text:style-name="P1"><text:tab/><text:span text:style-name="T14">LEFT</text:span> -<text:span text:style-name="T14">13</text:span>5</text:p>
      <text:p text:style-name="P1"/>
      <text:p text:style-name="P1"><text:tab/>;<text:span text:style-name="T6">disegna il quadrato del corpo e quello della testa</text:span></text:p>
      <text:p text:style-name="P1"><text:tab/>PENDOWN</text:p>
      <text:p text:style-name="P1"><text:span text:style-name="T20"><text:tab/>FORWARD</text:span> <text:span text:style-name="T2">lato</text:span> <text:span text:style-name="T20">+ lato/2</text:span></text:p>
      <text:p text:style-name="P1"><text:tab/><text:span text:style-name="T14">LEFT</text:span> 90</text:p>
      <text:p text:style-name="P1"><text:tab/><text:span text:style-name="T19">FORWARD</text:span> <text:span text:style-name="T2">lato</text:span>/2 </text:p>
      <text:p text:style-name="P1"><text:tab/><text:span text:style-name="T14">LEFT</text:span> 90</text:p>
      <text:p text:style-name="P1"><text:tab/><text:span text:style-name="T19">FORWARD</text:span> <text:span text:style-name="T2">lato</text:span>/2</text:p>
      <text:p text:style-name="P1"><text:tab/><text:span text:style-name="T14">LEFT</text:span> 90</text:p>
      <text:p text:style-name="P1"><text:span text:style-name="T20"><text:tab/>FORWARD</text:span> <text:span text:style-name="T2">lato</text:span> <text:span text:style-name="T20">+ lato/2</text:span></text:p>
      <text:p text:style-name="P1"><text:tab/><text:span text:style-name="T14">LEFT</text:span> -90</text:p>
      <text:p text:style-name="P1"><text:tab/><text:span text:style-name="T19">FORWARD</text:span> <text:span text:style-name="T15">lato</text:span></text:p>
      <text:p text:style-name="P1"><text:tab/><text:span text:style-name="T14">LEFT</text:span> -90</text:p>
      <text:p text:style-name="P1"><text:tab/><text:span text:style-name="T19">FORWARD</text:span> <text:span text:style-name="T15">lato</text:span></text:p>
      <text:p text:style-name="P1"><text:tab/>FILL</text:p>
      <text:p text:style-name="P1"/>
      <text:p text:style-name="P1"><text:tab/>;<text:span text:style-name="T6">spostamento verso punto iniziale zampa posteriore sinistra</text:span></text:p>
      <text:p text:style-name="P1"><text:tab/>PENUP</text:p>
      <text:p text:style-name="P1"><text:tab/><text:span text:style-name="T14">LEFT</text:span> 180</text:p>
      <text:p text:style-name="P1"><text:tab/><text:span text:style-name="T19">FORWARD</text:span> <text:span text:style-name="T2">lato/2</text:span> </text:p>
      <text:p text:style-name="P1"><text:tab/><text:span text:style-name="T14">LEFT</text:span> -<text:span text:style-name="T39">125 ;-135+10</text:span></text:p>
      <text:p text:style-name="P1"/>
      <text:p text:style-name="P1"><text:tab/>;<text:span text:style-name="T6">zampa posteriore sinistra</text:span></text:p>
      <text:p text:style-name="P1"><text:tab/>PENDOWN</text:p>
      <text:p text:style-name="P1"><text:tab/><text:span text:style-name="T19">FORWARD</text:span> <text:span text:style-name="T2">lato/2</text:span></text:p>
      <text:p text:style-name="P1"><text:tab/><text:span text:style-name="T14">LEFT</text:span> 90</text:p>
      <text:p text:style-name="P1"><text:soft-page-break/><text:tab/><text:span text:style-name="T19">FORWARD</text:span> <text:span text:style-name="T2">lato/2</text:span></text:p>
      <text:p text:style-name="P1"><text:tab/>CLOSE</text:p>
      <text:p text:style-name="P1"><text:tab/>FILL</text:p>
      <text:p text:style-name="P1"/>
      <text:p text:style-name="P1"><text:tab/>;<text:span text:style-name="T6">spostamento verso punto iniziale zampa posteriore destra</text:span></text:p>
      <text:p text:style-name="P1"><text:tab/>PENUP</text:p>
      <text:p text:style-name="P1"><text:tab/>B<text:span text:style-name="T19">AC</text:span>K <text:span text:style-name="T2">lato/2</text:span></text:p>
      <text:p text:style-name="P1"><text:tab/><text:span text:style-name="T14">LEFT</text:span> <text:span text:style-name="T21">9</text:span>0</text:p>
      <text:p text:style-name="P1"><text:tab/><text:span text:style-name="T19">FORWARD</text:span> <text:span text:style-name="T2">lato/2</text:span></text:p>
      <text:p text:style-name="P1"><text:tab/><text:span text:style-name="T14">LEFT</text:span> -<text:span text:style-name="T39">55 ;-45-10</text:span></text:p>
      <text:p text:style-name="P1"><text:tab/><text:span text:style-name="T19">FORWARD</text:span> <text:span text:style-name="T2">lato/2</text:span></text:p>
      <text:p text:style-name="P1"><text:tab/><text:span text:style-name="T14">LEFT</text:span> 90</text:p>
      <text:p text:style-name="P1"><text:tab/><text:span text:style-name="T19">FORWARD</text:span> <text:span text:style-name="T2">lato/2</text:span></text:p>
      <text:p text:style-name="P1"><text:tab/><text:span text:style-name="T14">LEFT</text:span> -<text:span text:style-name="T39">55 ;</text:span>-<text:span text:style-name="T18">45</text:span><text:span text:style-name="T22">-</text:span><text:span text:style-name="T23">10</text:span></text:p>
      <text:p text:style-name="P1"/>
      <text:p text:style-name="P1"><text:tab/>;<text:span text:style-name="T6">zampa posteriore destra</text:span></text:p>
      <text:p text:style-name="P1"><text:tab/>PENDOWN</text:p>
      <text:p text:style-name="P1"><text:tab/><text:span text:style-name="T19">FORWARD</text:span> <text:span text:style-name="T2">lato/2</text:span></text:p>
      <text:p text:style-name="P1"><text:tab/><text:span text:style-name="T14">LEFT</text:span> -90</text:p>
      <text:p text:style-name="P1"><text:tab/><text:span text:style-name="T19">FORWARD</text:span> <text:span text:style-name="T2">lato/2</text:span></text:p>
      <text:p text:style-name="P1"><text:tab/>CLOSE</text:p>
      <text:p text:style-name="P1"><text:tab/>FILL</text:p>
      <text:p text:style-name="P1"/>
      <text:p text:style-name="P1"><text:tab/>;<text:span text:style-name="T6">spostamento verso punto iniziale zampa anteriore destra</text:span></text:p>
      <text:p text:style-name="P1"><text:tab/>PENUP</text:p>
      <text:p text:style-name="P1"><text:tab/>B<text:span text:style-name="T19">AC</text:span>K <text:span text:style-name="T2">lato/2</text:span></text:p>
      <text:p text:style-name="P1"><text:tab/><text:span text:style-name="T14">LEFT</text:span> -90</text:p>
      <text:p text:style-name="P1"><text:tab/><text:span text:style-name="T19">FORWARD</text:span> <text:span text:style-name="T2">lato/2</text:span></text:p>
      <text:p text:style-name="P1"><text:tab/><text:span text:style-name="T14">LEFT</text:span> -<text:span text:style-name="T39">125 ;</text:span><text:span text:style-name="T23">-</text:span><text:span text:style-name="T24">135+10</text:span></text:p>
      <text:p text:style-name="P1"><text:tab/><text:span text:style-name="T19">FORWARD</text:span> <text:span text:style-name="T2">lato/2</text:span></text:p>
      <text:p text:style-name="P1"><text:tab/><text:span text:style-name="T14">LEFT</text:span> 90</text:p>
      <text:p text:style-name="P1"><text:tab/><text:span text:style-name="T19">FORWARD</text:span> <text:span text:style-name="T2">2*lato/3</text:span></text:p>
      <text:p text:style-name="P1"><text:tab/><text:span text:style-name="T14">LEFT</text:span> -<text:span text:style-name="T39">105 ;</text:span>-<text:span text:style-name="T23">90-</text:span><text:span text:style-name="T24">15</text:span></text:p>
      <text:p text:style-name="P1"/>
      <text:p text:style-name="P1"><text:tab/>;<text:span text:style-name="T6">zampa anteriore destra </text:span><text:span text:style-name="T7">[parallelogramma]</text:span></text:p>
      <text:p text:style-name="P1"><text:tab/>PENDOWN</text:p>
      <text:p text:style-name="P1"><text:tab/>REPEAT 2 [</text:p>
      <text:p text:style-name="P1"><text:tab/><text:tab/><text:span text:style-name="T19">FORWARD</text:span> <text:span text:style-name="T2">lato/2</text:span></text:p>
      <text:p text:style-name="P1"><text:tab/><text:tab/><text:span text:style-name="T14">LEFT</text:span> -<text:span text:style-name="T25">45</text:span></text:p>
      <text:p text:style-name="P1"><text:tab/><text:tab/><text:span text:style-name="T19">FORWARD</text:span> <text:span text:style-name="T2">(lato/2)*</text:span>SQRT <text:span text:style-name="T15">2</text:span></text:p>
      <text:p text:style-name="P1"><text:tab/><text:tab/><text:span text:style-name="T14">LEFT</text:span> -<text:span text:style-name="T25">135</text:span></text:p>
      <text:p text:style-name="P1"><text:tab/>]</text:p>
      <text:p text:style-name="P1"><text:tab/>FILL</text:p>
      <text:p text:style-name="P1"/>
      <text:p text:style-name="P1"><text:tab/>;<text:span text:style-name="T6">spostamento verso punto iniziale zampa anteriore sinistra</text:span></text:p>
      <text:p text:style-name="P1"><text:tab/>PENUP</text:p>
      <text:p text:style-name="P1"><text:tab/><text:span text:style-name="T14">LEFT</text:span> <text:span text:style-name="T26">100 </text:span>;<text:span text:style-name="T18">-115 +15</text:span></text:p>
      <text:p text:style-name="P1"><text:tab/><text:span text:style-name="T19">FORWARD</text:span> <text:span text:style-name="T2">lato/3</text:span></text:p>
      <text:p text:style-name="P1"><text:soft-page-break/><text:tab/><text:span text:style-name="T14">LEFT</text:span> 90</text:p>
      <text:p text:style-name="P1"><text:tab/><text:span text:style-name="T19">FORWARD</text:span> <text:span text:style-name="T2">lato/3</text:span></text:p>
      <text:p text:style-name="P1"><text:tab/><text:span text:style-name="T14">LEFT</text:span> -<text:span text:style-name="T39">80 ;</text:span>-<text:span text:style-name="T27">90+10</text:span></text:p>
      <text:p text:style-name="P1"/>
      <text:p text:style-name="P1"><text:tab/>;<text:span text:style-name="T6">zampa anteriore sinistra</text:span></text:p>
      <text:p text:style-name="P1"><text:tab/>PENDOWN</text:p>
      <text:p text:style-name="P1"><text:tab/><text:span text:style-name="T19">FORWARD</text:span> (lato*SQRT 2)/2</text:p>
      <text:p text:style-name="P1"><text:tab/><text:span text:style-name="T14">LEFT</text:span> 90</text:p>
      <text:p text:style-name="P1"><text:tab/><text:span text:style-name="T19">FORWARD</text:span> (lato*SQRT 2)/2</text:p>
      <text:p text:style-name="P1"><text:tab/>CLOSE</text:p>
      <text:p text:style-name="P1"><text:tab/>FILL</text:p>
      <text:p text:style-name="P1">END</text:p>
      <text:p text:style-name="P1"/>
      <text:p text:style-name="P1">TO <text:s/><text:span text:style-name="T39">LogoLibreOffice </text:span>lato <text:span text:style-name="T16">dimensioneP</text:span>en<text:span text:style-name="T16">na </text:span></text:p>
      <text:p text:style-name="P1"><text:tab/>;<text:span text:style-name="T8">spostamento per posizionare il disegno con il centro al centro del foglio</text:span></text:p>
      <text:p text:style-name="P1"><text:tab/>HOME</text:p>
      <text:p text:style-name="P1"><text:tab/>PENUP</text:p>
      <text:p text:style-name="P1"><text:tab/><text:span text:style-name="T19">FORWARD</text:span> <text:span text:style-name="T2">lato*0.2</text:span>5</text:p>
      <text:p text:style-name="P1"><text:tab/><text:span text:style-name="T14">LEFT</text:span> -<text:span text:style-name="T28">90</text:span></text:p>
      <text:p text:style-name="P1"><text:tab/><text:span text:style-name="T19">FORWARD</text:span> <text:span text:style-name="T2">lato*0.</text:span>4</text:p>
      <text:p text:style-name="P1"><text:tab/><text:span text:style-name="T14">LEFT</text:span> 90</text:p>
      <text:p text:style-name="P1"><text:tab/>PENSIZE <text:span text:style-name="T16">dimensionePenna</text:span></text:p>
      <text:p text:style-name="P1"><text:tab/><text:span text:style-name="T16">PENCOLOR "navy"</text:span></text:p>
      <text:p text:style-name="P1"><text:tab/><text:span text:style-name="T16">FILLCOLOR "navy"</text:span></text:p>
      <text:p text:style-name="P1"/>
      <text:p text:style-name="P1"><text:tab/>;<text:span text:style-name="T8">disegno del foglio</text:span></text:p>
      <text:p text:style-name="P1"><text:tab/>PENDOWN</text:p>
      <text:p text:style-name="P1"><text:tab/><text:span text:style-name="T19">FORWARD</text:span> <text:span text:style-name="T2">lato*0.</text:span>25</text:p>
      <text:p text:style-name="P1"><text:tab/><text:span text:style-name="T14">LEFT</text:span> 90 </text:p>
      <text:p text:style-name="P1"><text:tab/><text:span text:style-name="T19">FORWARD</text:span> <text:span text:style-name="T2">lato*0.</text:span>25</text:p>
      <text:p text:style-name="P1"><text:tab/>FILL</text:p>
      <text:p text:style-name="P1"><text:tab/>PENUP </text:p>
      <text:p text:style-name="P1"><text:tab/><text:span text:style-name="T19">FORWARD</text:span> <text:span text:style-name="T2">lato*0.0</text:span>5</text:p>
      <text:p text:style-name="P1"><text:tab/>pendown</text:p>
      <text:p text:style-name="P1"><text:tab/><text:span text:style-name="T19">FORWARD</text:span> <text:span text:style-name="T2">lato*0.</text:span>5</text:p>
      <text:p text:style-name="P1"><text:tab/><text:span text:style-name="T14">LEFT</text:span> 90 </text:p>
      <text:p text:style-name="P1"><text:tab/><text:span text:style-name="T19">FORWARD</text:span> <text:span text:style-name="T29">lato</text:span></text:p>
      <text:p text:style-name="P1"><text:tab/><text:span text:style-name="T14">LEFT</text:span> 90 </text:p>
      <text:p text:style-name="P1"><text:tab/><text:span text:style-name="T19">FORWARD</text:span> <text:span text:style-name="T2">lato*0.</text:span>8</text:p>
      <text:p text:style-name="P1"><text:tab/><text:span text:style-name="T14">LEFT</text:span> 90</text:p>
      <text:p text:style-name="P1"><text:tab/><text:span text:style-name="T19">FORWARD</text:span> <text:span text:style-name="T2">lato*0.</text:span>7</text:p>
      <text:p text:style-name="P1"><text:tab/>CLOSE</text:p>
      <text:p text:style-name="P1">END</text:p>
      <text:p text:style-name="P1"/>
      <text:p text:style-name="P1">PIC<text:span text:style-name="T19">TURE</text:span> <text:span text:style-name="T32">“</text:span><text:span text:style-name="T33">logoScalabile.svg”</text:span><text:span text:style-name="T30"> </text:span>[ <text:span text:style-name="T3">;</text:span><text:span text:style-name="T9">salva il file immagine .svg nella cartella del file di progetto</text:span></text:p>
      <text:p text:style-name="P1"><text:tab/><text:span text:style-name="T39">L</text:span>ogoLibreOffice <text:span text:style-name="T31">latoFoglio pennaFoglio</text:span></text:p>
      <text:p text:style-name="P1"><text:soft-page-break/><text:tab/><text:span text:style-name="T40">L</text:span>ogoTurtle <text:span text:style-name="T31">lato</text:span>Turtle <text:span text:style-name="T18">penna</text:span>Turtle </text:p>
      <text:p text:style-name="P1">]</text:p>
      <text:p text:style-name="P1"/>
      <text:p text:style-name="P2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Segoe UI Semilight" svg:font-family="'Segoe UI Semilight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odice" style:family="paragraph" style:parent-style-name="Standard" style:list-style-name="List_20_1" style:master-page-name="">
      <loext:graphic-properties draw:fill="solid" draw:fill-color="#eeeeee"/>
      <style:paragraph-properties fo:margin-left="1cm" fo:margin-right="0cm" fo:margin-top="0.6cm" fo:margin-bottom="0.6cm" loext:contextual-spacing="true" fo:line-height="150%" fo:text-align="start" style:justify-single-word="false" fo:text-indent="0cm" style:auto-text-indent="false" style:page-number="auto" fo:background-color="#eeeeee" text:number-lines="true" text:line-number="1">
        <style:tab-stops/>
      </style:paragraph-properties>
      <style:text-properties style:font-name="Source Code Pro" fo:font-family="'Source Code Pro'" style:font-style-name="Standard" style:font-family-generic="modern" style:font-pitch="fixed" fo:font-size="10.5pt" officeooo:rsid="00133390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Codice_20_nel_20_testo" style:display-name="Codice nel testo" style:family="text">
      <style:text-properties fo:color="#333333" style:font-name="Source Code Pro" fo:font-family="'Source Code Pro'" style:font-style-name="Standard" style:font-family-generic="modern" style:font-pitch="fixed" fo:font-size="10.5pt" fo:font-weight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9T11:17:50.870000000</meta:creation-date>
    <dc:date>2020-01-09T11:32:02.558000000</dc:date>
    <meta:editing-duration>PT3M39S</meta:editing-duration>
    <meta:editing-cycles>2</meta:editing-cycles>
    <meta:generator>LibreOffice/6.1.4.2$Windows_X86_64 LibreOffice_project/9d0f32d1f0b509096fd65e0d4bec26ddd1938fd3</meta:generator>
    <meta:document-statistic meta:table-count="0" meta:image-count="0" meta:object-count="0" meta:page-count="5" meta:paragraph-count="129" meta:word-count="338" meta:character-count="2392" meta:non-whitespace-character-count="2055"/>
  </office:meta>
</office:document-meta>
</file>