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Source Code Pro1" svg:font-family="'Source Code Pro'" style:font-family-generic="modern" style:font-pitch="fixed"/>
    <style:font-face style:name="Source Code Pro" svg:font-family="'Source Code Pro'" style:font-adornments="Standard"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font-name="Source Code Pro1"/>
    </style:style>
    <style:style style:name="P2" style:family="paragraph" style:parent-style-name="Standard">
      <style:text-properties style:font-name="Source Code Pro1" officeooo:rsid="0009a947" officeooo:paragraph-rsid="0009a947"/>
    </style:style>
    <style:style style:name="P3" style:family="paragraph" style:parent-style-name="Standard">
      <style:paragraph-properties fo:break-before="page"/>
      <style:text-properties style:font-name="Source Code Pro1"/>
    </style:style>
    <style:style style:name="P4" style:family="paragraph">
      <loext:graphic-properties draw:fill-color="#ffffff" draw:opacity="0%"/>
      <style:paragraph-properties fo:text-align="center"/>
    </style:style>
    <style:style style:name="P5" style:family="paragraph">
      <style:paragraph-properties fo:text-align="center"/>
    </style:style>
    <style:style style:name="P6" style:family="paragraph">
      <loext:graphic-properties draw:fill="solid" draw:fill-color="#ffffff" draw:opacity="100%"/>
      <style:paragraph-properties fo:text-align="center"/>
    </style:style>
    <style:style style:name="P7" style:family="paragraph">
      <loext:graphic-properties draw:fill="solid" draw:fill-color="#000000" draw:opacity="100%"/>
      <style:paragraph-properties fo:text-align="center"/>
    </style:style>
    <style:style style:name="T1" style:family="text">
      <style:text-properties officeooo:rsid="00f5aede"/>
    </style:style>
    <style:style style:name="T2" style:family="text">
      <style:text-properties officeooo:rsid="0118c60c"/>
    </style:style>
    <style:style style:name="T3" style:family="text">
      <style:text-properties officeooo:rsid="0118d3aa"/>
    </style:style>
    <style:style style:name="T4" style:family="text">
      <style:text-properties officeooo:rsid="0118ee8d"/>
    </style:style>
    <style:style style:name="T5" style:family="text">
      <style:text-properties style:font-name="Source Code Pro1"/>
    </style:style>
    <style:style style:name="T6" style:family="text">
      <style:text-properties style:font-name="Source Code Pro1" officeooo:rsid="0118c60c"/>
    </style:style>
    <style:style style:name="T7" style:family="text">
      <style:text-properties officeooo:rsid="0009a947"/>
    </style:style>
    <style:style style:name="gr1" style:family="graphic">
      <style:graphic-properties draw:stroke="dash" draw:stroke-dash="Dash_20_4" svg:stroke-width="0.018cm" svg:stroke-color="#c8c8c8" svg:stroke-opacity="0%" draw:stroke-linejoin="round" draw:fill-color="#ffffff" draw:opacity="0%" draw:textarea-horizontal-align="center" draw:textarea-vertical-align="middle" fo:padding-top="0.009cm" fo:padding-bottom="0.009cm" fo:padding-left="0.009cm" fo:padding-right="0.009cm" draw:shadow="visible" draw:shadow-offset-x="0cm" draw:shadow-offset-y="0cm" draw:shadow-color="#000000" draw:shadow-opacity="80%" style:protect="size"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2" style:family="graphic">
      <style:graphic-properties draw:stroke="solid" draw:stroke-dash="Dash_20_5" svg:stroke-width="0.018cm" svg:stroke-color="#c8c8c8" svg:stroke-opacity="100%" draw:stroke-linejoin="round" svg:stroke-linecap="butt" draw:textarea-horizontal-align="center" draw:textarea-vertical-align="middle" fo:padding-top="0.009cm" fo:padding-bottom="0.009cm" fo:padding-left="0.009cm" fo:padding-right="0.009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 style:family="graphic">
      <style:graphic-properties draw:stroke="none" draw:stroke-dash="Dash_20_5" svg:stroke-width="0.018cm" svg:stroke-color="#c8c8c8" svg:stroke-opacity="100%" draw:stroke-linejoin="round" svg:stroke-linecap="butt" draw:fill="solid" draw:fill-color="#ffffff" draw:opacity="10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4" style:family="graphic">
      <style:graphic-properties draw:stroke="none" draw:stroke-dash="Dash_20_5" svg:stroke-width="0.018cm" svg:stroke-color="#c8c8c8" svg:stroke-opacity="100%" draw:stroke-linejoin="round" svg:stroke-linecap="butt" draw:fill="solid" draw:fill-color="#000000" draw:opacity="100%" draw:textarea-horizontal-align="center" draw:textarea-vertical-align="middle" style:run-through="background" style:wrap="run-through" style:number-wrapped-paragraphs="no-limit" style:vertical-pos="from-top" style:vertical-rel="page"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polygon text:anchor-type="page" text:anchor-page-number="0" draw:z-index="0" draw:name="turtle" draw:style-name="gr1" draw:text-style-name="P4" drawooo:display="printer" svg:width="0cm" svg:height="0cm" svg:x="13.854cm" svg:y="18.202cm" svg:viewBox="0 0 0 0" draw:points="0,0">
        <text:p/>
      </draw:polygon>
      <draw:path text:anchor-type="page" text:anchor-page-number="0" draw:z-index="1" draw:style-name="gr2" draw:text-style-name="P5" svg:width="7.067cm" svg:height="7.056cm" svg:x="6.962cm" svg:y="11.31cm" svg:viewBox="0 0 7068 7057" svg:d="M12 12h7056M0 355h7056M0 707h7056M0 1060h7056M0 1413h7056M0 1764h7056M0 2117h7056M0 2471h7056M0 2824h7056M0 3175h7056M0 3528h7056M0 3882h7056M0 4235h7056M0 4588h7056M0 4939h7056M0 5292h7056M0 5646h7056M0 5999h7056M0 6350h7056M0 6703h7056M0 7057h7056M0 0v7056M353 2v7055M704 2v7055M1058 2v7055M1411 2v7055M1764 2v7055M2115 2v7055M2468 2v7055M2822 2v7055M3175 2v7055M3528 2v7055M3879 2v7055M4233 2v7055M4586 2v7055M4939 2v7055M5290 2v7055M5643 2v7055M5997 2v7055M6350 2v7055M6703 2v7055M7054 2v7055">
        <text:p/>
      </draw:path>
      <draw:rect text:anchor-type="page" text:anchor-page-number="0" draw:z-index="2" draw:style-name="gr3" draw:text-style-name="P6" svg:width="0.318cm" svg:height="0.318cm" draw:transform="rotate (1.59505640339762) translate (6.99029166666667cm 11.6593055555556cm)">
        <text:p/>
      </draw:rect>
      <draw:rect text:anchor-type="page" text:anchor-page-number="0" draw:z-index="3" draw:style-name="gr4" draw:text-style-name="P7" svg:width="0.318cm" svg:height="0.318cm" draw:transform="rotate (-1.57254165604689) translate (7.66233333333333cm 11.3418055555556cm)">
        <text:p/>
      </draw:rect>
      <draw:rect text:anchor-type="page" text:anchor-page-number="0" draw:z-index="4" draw:style-name="gr4" draw:text-style-name="P7" svg:width="0.318cm" svg:height="0.318cm" draw:transform="rotate (-1.56678206951531) translate (8.01334722222222cm 11.3418055555556cm)">
        <text:p/>
      </draw:rect>
      <draw:rect text:anchor-type="page" text:anchor-page-number="0" draw:z-index="5" draw:style-name="gr4" draw:text-style-name="P7" svg:width="0.318cm" svg:height="0.318cm" draw:transform="rotate (-1.56678206951531) translate (8.36436111111111cm 11.3418055555556cm)">
        <text:p/>
      </draw:rect>
      <draw:rect text:anchor-type="page" text:anchor-page-number="0" draw:z-index="6" draw:style-name="gr4" draw:text-style-name="P7" svg:width="0.318cm" svg:height="0.318cm" draw:transform="rotate (-1.56695660244051) translate (8.71713888888889cm 11.3418055555556cm)">
        <text:p/>
      </draw:rect>
      <draw:rect text:anchor-type="page" text:anchor-page-number="0" draw:z-index="7" draw:style-name="gr4" draw:text-style-name="P7" svg:width="0.318cm" svg:height="0.318cm" draw:transform="rotate (-1.56695660244051) translate (9.07168055555555cm 11.3418055555556cm)">
        <text:p/>
      </draw:rect>
      <draw:rect text:anchor-type="page" text:anchor-page-number="0" draw:z-index="8" draw:style-name="gr4" draw:text-style-name="P7" svg:width="0.318cm" svg:height="0.318cm" draw:transform="rotate (-1.56678206951531) translate (9.42622222222222cm 11.3418055555556cm)">
        <text:p/>
      </draw:rect>
      <draw:rect text:anchor-type="page" text:anchor-page-number="0" draw:z-index="9" draw:style-name="gr3" draw:text-style-name="P6" svg:width="0.318cm" svg:height="0.318cm" draw:transform="rotate (-1.56678206951531) translate (9.77723611111111cm 11.3418055555556cm)">
        <text:p/>
      </draw:rect>
      <draw:rect text:anchor-type="page" text:anchor-page-number="0" draw:z-index="10" draw:style-name="gr3" draw:text-style-name="P6" svg:width="0.318cm" svg:height="0.318cm" draw:transform="rotate (-1.56678206951531) translate (10.12825cm 11.3418055555556cm)">
        <text:p/>
      </draw:rect>
      <draw:rect text:anchor-type="page" text:anchor-page-number="0" draw:z-index="11" draw:style-name="gr3" draw:text-style-name="P6" svg:width="0.318cm" svg:height="0.318cm" draw:transform="rotate (-1.56695660244051) translate (10.4810277777778cm 11.3418055555556cm)">
        <text:p/>
      </draw:rect>
      <draw:rect text:anchor-type="page" text:anchor-page-number="0" draw:z-index="12" draw:style-name="gr3" draw:text-style-name="P6" svg:width="0.318cm" svg:height="0.318cm" draw:transform="rotate (-1.56695660244051) translate (10.8373333333333cm 11.3418055555556cm)">
        <text:p/>
      </draw:rect>
      <draw:rect text:anchor-type="page" text:anchor-page-number="0" draw:z-index="13" draw:style-name="gr3" draw:text-style-name="P6" svg:width="0.318cm" svg:height="0.318cm" draw:transform="rotate (-1.56678206951531) translate (11.1883472222222cm 11.3418055555556cm)">
        <text:p/>
      </draw:rect>
      <draw:rect text:anchor-type="page" text:anchor-page-number="0" draw:z-index="14" draw:style-name="gr4" draw:text-style-name="P7" svg:width="0.318cm" svg:height="0.318cm" draw:transform="rotate (-1.56678206951531) translate (11.5393611111111cm 11.3418055555556cm)">
        <text:p/>
      </draw:rect>
      <draw:rect text:anchor-type="page" text:anchor-page-number="0" draw:z-index="15" draw:style-name="gr4" draw:text-style-name="P7" svg:width="0.318cm" svg:height="0.318cm" draw:transform="rotate (-1.56695660244051) translate (11.8921388888889cm 11.3418055555556cm)">
        <text:p/>
      </draw:rect>
      <draw:rect text:anchor-type="page" text:anchor-page-number="0" draw:z-index="16" draw:style-name="gr3" draw:text-style-name="P6" svg:width="0.318cm" svg:height="0.318cm" draw:transform="rotate (-1.56695660244051) translate (12.2466805555556cm 11.3418055555556cm)">
        <text:p/>
      </draw:rect>
      <draw:rect text:anchor-type="page" text:anchor-page-number="0" draw:z-index="17" draw:style-name="gr3" draw:text-style-name="P6" svg:width="0.318cm" svg:height="0.318cm" draw:transform="rotate (-1.56678206951531) translate (12.6012222222222cm 11.3418055555556cm)">
        <text:p/>
      </draw:rect>
      <draw:rect text:anchor-type="page" text:anchor-page-number="0" draw:z-index="18" draw:style-name="gr3" draw:text-style-name="P6" svg:width="0.318cm" svg:height="0.318cm" draw:transform="rotate (-1.56678206951531) translate (12.9522361111111cm 11.3418055555556cm)">
        <text:p/>
      </draw:rect>
      <draw:rect text:anchor-type="page" text:anchor-page-number="0" draw:z-index="19" draw:style-name="gr3" draw:text-style-name="P6" svg:width="0.318cm" svg:height="0.318cm" draw:transform="rotate (-1.56678206951531) translate (13.30325cm 11.3418055555556cm)">
        <text:p/>
      </draw:rect>
      <draw:rect text:anchor-type="page" text:anchor-page-number="0" draw:z-index="20" draw:style-name="gr3" draw:text-style-name="P6" svg:width="0.318cm" svg:height="0.318cm" draw:transform="rotate (-1.56695660244051) translate (13.6560277777778cm 11.3418055555556cm)">
        <text:p/>
      </draw:rect>
      <draw:rect text:anchor-type="page" text:anchor-page-number="0" draw:z-index="21" draw:style-name="gr3" draw:text-style-name="P6" svg:width="0.318cm" svg:height="0.318cm" draw:transform="rotate (-1.56695660244051) translate (14.0123333333333cm 11.3418055555556cm)">
        <text:p/>
      </draw:rect>
      <draw:rect text:anchor-type="page" text:anchor-page-number="0" draw:z-index="22" draw:style-name="gr3" draw:text-style-name="P6" svg:width="0.318cm" svg:height="0.318cm" draw:transform="rotate (1.62315620435473) translate (6.99911111111111cm 12.0191388888889cm)">
        <text:p/>
      </draw:rect>
      <draw:rect text:anchor-type="page" text:anchor-page-number="0" draw:z-index="23" draw:style-name="gr4" draw:text-style-name="P7" svg:width="0.318cm" svg:height="0.318cm" draw:transform="rotate (-1.5690509975429) translate (7.65704166666667cm 11.6928194444444cm)">
        <text:p/>
      </draw:rect>
      <draw:rect text:anchor-type="page" text:anchor-page-number="0" draw:z-index="24" draw:style-name="gr3" draw:text-style-name="P6" svg:width="0.318cm" svg:height="0.318cm" draw:transform="rotate (-1.57184352434609) translate (8.01334722222222cm 11.6928194444444cm)">
        <text:p/>
      </draw:rect>
      <draw:rect text:anchor-type="page" text:anchor-page-number="0" draw:z-index="25" draw:style-name="gr3" draw:text-style-name="P6" svg:width="0.318cm" svg:height="0.318cm" draw:transform="rotate (-1.57184352434609) translate (8.36436111111111cm 11.6928194444444cm)">
        <text:p/>
      </draw:rect>
      <draw:rect text:anchor-type="page" text:anchor-page-number="0" draw:z-index="26" draw:style-name="gr3" draw:text-style-name="P6" svg:width="0.318cm" svg:height="0.318cm" draw:transform="rotate (-1.57184352434609) translate (8.71713888888889cm 11.6928194444444cm)">
        <text:p/>
      </draw:rect>
      <draw:rect text:anchor-type="page" text:anchor-page-number="0" draw:z-index="27" draw:style-name="gr3" draw:text-style-name="P6" svg:width="0.318cm" svg:height="0.318cm" draw:transform="rotate (-1.57184352434609) translate (9.07168055555555cm 11.6928194444444cm)">
        <text:p/>
      </draw:rect>
      <draw:rect text:anchor-type="page" text:anchor-page-number="0" draw:z-index="28" draw:style-name="gr3" draw:text-style-name="P6" svg:width="0.318cm" svg:height="0.318cm" draw:transform="rotate (-1.57184352434609) translate (9.42622222222222cm 11.6928194444444cm)">
        <text:p/>
      </draw:rect>
      <draw:rect text:anchor-type="page" text:anchor-page-number="0" draw:z-index="29" draw:style-name="gr4" draw:text-style-name="P7" svg:width="0.318cm" svg:height="0.318cm" draw:transform="rotate (-1.57184352434609) translate (9.77723611111111cm 11.6928194444444cm)">
        <text:p/>
      </draw:rect>
      <draw:rect text:anchor-type="page" text:anchor-page-number="0" draw:z-index="30" draw:style-name="gr3" draw:text-style-name="P6" svg:width="0.318cm" svg:height="0.318cm" draw:transform="rotate (-1.57184352434609) translate (10.12825cm 11.6928194444444cm)">
        <text:p/>
      </draw:rect>
      <draw:rect text:anchor-type="page" text:anchor-page-number="0" draw:z-index="31" draw:style-name="gr3" draw:text-style-name="P6" svg:width="0.318cm" svg:height="0.318cm" draw:transform="rotate (-1.57184352434609) translate (10.4810277777778cm 11.6928194444444cm)">
        <text:p/>
      </draw:rect>
      <draw:rect text:anchor-type="page" text:anchor-page-number="0" draw:z-index="32" draw:style-name="gr3" draw:text-style-name="P6" svg:width="0.318cm" svg:height="0.318cm" draw:transform="rotate (-1.57184352434609) translate (10.8373333333333cm 11.6928194444444cm)">
        <text:p/>
      </draw:rect>
      <draw:rect text:anchor-type="page" text:anchor-page-number="0" draw:z-index="33" draw:style-name="gr3" draw:text-style-name="P6" svg:width="0.318cm" svg:height="0.318cm" draw:transform="rotate (-1.57184352434609) translate (11.1883472222222cm 11.6928194444444cm)">
        <text:p/>
      </draw:rect>
      <draw:rect text:anchor-type="page" text:anchor-page-number="0" draw:z-index="34" draw:style-name="gr4" draw:text-style-name="P7" svg:width="0.318cm" svg:height="0.318cm" draw:transform="rotate (-1.57184352434609) translate (11.5393611111111cm 11.6928194444444cm)">
        <text:p/>
      </draw:rect>
      <draw:rect text:anchor-type="page" text:anchor-page-number="0" draw:z-index="35" draw:style-name="gr3" draw:text-style-name="P6" svg:width="0.318cm" svg:height="0.318cm" draw:transform="rotate (-1.57184352434609) translate (11.8921388888889cm 11.6928194444444cm)">
        <text:p/>
      </draw:rect>
      <draw:rect text:anchor-type="page" text:anchor-page-number="0" draw:z-index="36" draw:style-name="gr4" draw:text-style-name="P7" svg:width="0.318cm" svg:height="0.318cm" draw:transform="rotate (-1.57184352434609) translate (12.2466805555556cm 11.6928194444444cm)">
        <text:p/>
      </draw:rect>
      <draw:rect text:anchor-type="page" text:anchor-page-number="0" draw:z-index="37" draw:style-name="gr3" draw:text-style-name="P6" svg:width="0.318cm" svg:height="0.318cm" draw:transform="rotate (-1.57184352434609) translate (12.6012222222222cm 11.6928194444444cm)">
        <text:p/>
      </draw:rect>
      <draw:rect text:anchor-type="page" text:anchor-page-number="0" draw:z-index="38" draw:style-name="gr3" draw:text-style-name="P6" svg:width="0.318cm" svg:height="0.318cm" draw:transform="rotate (-1.57184352434609) translate (12.9522361111111cm 11.6928194444444cm)">
        <text:p/>
      </draw:rect>
      <draw:rect text:anchor-type="page" text:anchor-page-number="0" draw:z-index="39" draw:style-name="gr3" draw:text-style-name="P6" svg:width="0.318cm" svg:height="0.318cm" draw:transform="rotate (-1.57184352434609) translate (13.30325cm 11.6928194444444cm)">
        <text:p/>
      </draw:rect>
      <draw:rect text:anchor-type="page" text:anchor-page-number="0" draw:z-index="40" draw:style-name="gr3" draw:text-style-name="P6" svg:width="0.318cm" svg:height="0.318cm" draw:transform="rotate (-1.57184352434609) translate (13.6560277777778cm 11.6928194444444cm)">
        <text:p/>
      </draw:rect>
      <draw:rect text:anchor-type="page" text:anchor-page-number="0" draw:z-index="41" draw:style-name="gr3" draw:text-style-name="P6" svg:width="0.318cm" svg:height="0.318cm" draw:transform="rotate (-1.57184352434609) translate (14.0123333333333cm 11.6928194444444cm)">
        <text:p/>
      </draw:rect>
      <draw:rect text:anchor-type="page" text:anchor-page-number="0" draw:z-index="42" draw:style-name="gr3" draw:text-style-name="P6" svg:width="0.318cm" svg:height="0.318cm" draw:transform="rotate (1.62350527020513) translate (6.99911111111111cm 12.3719166666667cm)">
        <text:p/>
      </draw:rect>
      <draw:rect text:anchor-type="page" text:anchor-page-number="0" draw:z-index="43" draw:style-name="gr3" draw:text-style-name="P6" svg:width="0.318cm" svg:height="0.318cm" draw:transform="rotate (-1.5683528658421) translate (7.65704166666667cm 12.0438333333333cm)">
        <text:p/>
      </draw:rect>
      <draw:rect text:anchor-type="page" text:anchor-page-number="0" draw:z-index="44" draw:style-name="gr4" draw:text-style-name="P7" svg:width="0.318cm" svg:height="0.318cm" draw:transform="rotate (-1.57690497917688) translate (8.01511111111111cm 12.0455972222222cm)">
        <text:p/>
      </draw:rect>
      <draw:rect text:anchor-type="page" text:anchor-page-number="0" draw:z-index="45" draw:style-name="gr3" draw:text-style-name="P6" svg:width="0.318cm" svg:height="0.318cm" draw:transform="rotate (-1.57411245237369) translate (8.36436111111111cm 12.0438333333333cm)">
        <text:p/>
      </draw:rect>
      <draw:rect text:anchor-type="page" text:anchor-page-number="0" draw:z-index="46" draw:style-name="gr3" draw:text-style-name="P6" svg:width="0.318cm" svg:height="0.318cm" draw:transform="rotate (-1.57411245237369) translate (8.71713888888889cm 12.0438333333333cm)">
        <text:p/>
      </draw:rect>
      <draw:rect text:anchor-type="page" text:anchor-page-number="0" draw:z-index="47" draw:style-name="gr3" draw:text-style-name="P6" svg:width="0.318cm" svg:height="0.318cm" draw:transform="rotate (-1.57411245237369) translate (9.07168055555555cm 12.0438333333333cm)">
        <text:p/>
      </draw:rect>
      <draw:rect text:anchor-type="page" text:anchor-page-number="0" draw:z-index="48" draw:style-name="gr3" draw:text-style-name="P6" svg:width="0.318cm" svg:height="0.318cm" draw:transform="rotate (-1.57411245237369) translate (9.42622222222222cm 12.0438333333333cm)">
        <text:p/>
      </draw:rect>
      <draw:rect text:anchor-type="page" text:anchor-page-number="0" draw:z-index="49" draw:style-name="gr4" draw:text-style-name="P7" svg:width="0.318cm" svg:height="0.318cm" draw:transform="rotate (-1.57411245237369) translate (9.77723611111111cm 12.0438333333333cm)">
        <text:p/>
      </draw:rect>
      <draw:rect text:anchor-type="page" text:anchor-page-number="0" draw:z-index="50" draw:style-name="gr3" draw:text-style-name="P6" svg:width="0.318cm" svg:height="0.318cm" draw:transform="rotate (-1.57411245237369) translate (10.12825cm 12.0438333333333cm)">
        <text:p/>
      </draw:rect>
      <draw:rect text:anchor-type="page" text:anchor-page-number="0" draw:z-index="51" draw:style-name="gr3" draw:text-style-name="P6" svg:width="0.318cm" svg:height="0.318cm" draw:transform="rotate (-1.57411245237369) translate (10.4810277777778cm 12.0438333333333cm)">
        <text:p/>
      </draw:rect>
      <draw:rect text:anchor-type="page" text:anchor-page-number="0" draw:z-index="52" draw:style-name="gr3" draw:text-style-name="P6" svg:width="0.318cm" svg:height="0.318cm" draw:transform="rotate (-1.57411245237369) translate (10.8373333333333cm 12.0438333333333cm)">
        <text:p/>
      </draw:rect>
      <draw:rect text:anchor-type="page" text:anchor-page-number="0" draw:z-index="53" draw:style-name="gr3" draw:text-style-name="P6" svg:width="0.318cm" svg:height="0.318cm" draw:transform="rotate (-1.57411245237369) translate (11.1883472222222cm 12.0438333333333cm)">
        <text:p/>
      </draw:rect>
      <draw:rect text:anchor-type="page" text:anchor-page-number="0" draw:z-index="54" draw:style-name="gr4" draw:text-style-name="P7" svg:width="0.318cm" svg:height="0.318cm" draw:transform="rotate (-1.57411245237369) translate (11.5393611111111cm 12.0438333333333cm)">
        <text:p/>
      </draw:rect>
      <draw:rect text:anchor-type="page" text:anchor-page-number="0" draw:z-index="55" draw:style-name="gr3" draw:text-style-name="P6" svg:width="0.318cm" svg:height="0.318cm" draw:transform="rotate (-1.57411245237369) translate (11.8921388888889cm 12.0438333333333cm)">
        <text:p/>
      </draw:rect>
      <draw:rect text:anchor-type="page" text:anchor-page-number="0" draw:z-index="56" draw:style-name="gr3" draw:text-style-name="P6" svg:width="0.318cm" svg:height="0.318cm" draw:transform="rotate (-1.57411245237369) translate (12.2466805555556cm 12.0438333333333cm)">
        <text:p/>
      </draw:rect>
      <draw:rect text:anchor-type="page" text:anchor-page-number="0" draw:z-index="57" draw:style-name="gr4" draw:text-style-name="P7" svg:width="0.318cm" svg:height="0.318cm" draw:transform="rotate (-1.57411245237369) translate (12.6012222222222cm 12.0438333333333cm)">
        <text:p/>
      </draw:rect>
      <draw:rect text:anchor-type="page" text:anchor-page-number="0" draw:z-index="58" draw:style-name="gr3" draw:text-style-name="P6" svg:width="0.318cm" svg:height="0.318cm" draw:transform="rotate (-1.57411245237369) translate (12.9522361111111cm 12.0438333333333cm)">
        <text:p/>
      </draw:rect>
      <draw:rect text:anchor-type="page" text:anchor-page-number="0" draw:z-index="59" draw:style-name="gr3" draw:text-style-name="P6" svg:width="0.318cm" svg:height="0.318cm" draw:transform="rotate (-1.57411245237369) translate (13.30325cm 12.0438333333333cm)">
        <text:p/>
      </draw:rect>
      <draw:rect text:anchor-type="page" text:anchor-page-number="0" draw:z-index="60" draw:style-name="gr3" draw:text-style-name="P6" svg:width="0.318cm" svg:height="0.318cm" draw:transform="rotate (-1.57411245237369) translate (13.6560277777778cm 12.0438333333333cm)">
        <text:p/>
      </draw:rect>
      <draw:rect text:anchor-type="page" text:anchor-page-number="0" draw:z-index="61" draw:style-name="gr3" draw:text-style-name="P6" svg:width="0.318cm" svg:height="0.318cm" draw:transform="rotate (-1.57411245237369) translate (14.0123333333333cm 12.0438333333333cm)">
        <text:p/>
      </draw:rect>
      <draw:rect text:anchor-type="page" text:anchor-page-number="0" draw:z-index="62" draw:style-name="gr3" draw:text-style-name="P6" svg:width="0.318cm" svg:height="0.318cm" draw:transform="rotate (1.62350527020513) translate (6.99911111111111cm 12.7264583333333cm)">
        <text:p/>
      </draw:rect>
      <draw:rect text:anchor-type="page" text:anchor-page-number="0" draw:z-index="63" draw:style-name="gr3" draw:text-style-name="P6" svg:width="0.318cm" svg:height="0.318cm" draw:transform="rotate (-1.56206968053492) translate (7.65527777777778cm 12.3930833333333cm)">
        <text:p/>
      </draw:rect>
      <draw:rect text:anchor-type="page" text:anchor-page-number="0" draw:z-index="64" draw:style-name="gr3" draw:text-style-name="P6" svg:width="0.318cm" svg:height="0.318cm" draw:transform="rotate (-1.57899937427927) translate (8.01511111111111cm 12.398375cm)">
        <text:p/>
      </draw:rect>
      <draw:rect text:anchor-type="page" text:anchor-page-number="0" draw:z-index="65" draw:style-name="gr4" draw:text-style-name="P7" svg:width="0.318cm" svg:height="0.318cm" draw:transform="rotate (-1.57341432067289) translate (8.36436111111111cm 12.3966111111111cm)">
        <text:p/>
      </draw:rect>
      <draw:rect text:anchor-type="page" text:anchor-page-number="0" draw:z-index="66" draw:style-name="gr3" draw:text-style-name="P6" svg:width="0.318cm" svg:height="0.318cm" draw:transform="rotate (-1.57341432067289) translate (8.71713888888889cm 12.3966111111111cm)">
        <text:p/>
      </draw:rect>
      <draw:rect text:anchor-type="page" text:anchor-page-number="0" draw:z-index="67" draw:style-name="gr3" draw:text-style-name="P6" svg:width="0.318cm" svg:height="0.318cm" draw:transform="rotate (-1.57341432067289) translate (9.07168055555555cm 12.3966111111111cm)">
        <text:p/>
      </draw:rect>
      <draw:rect text:anchor-type="page" text:anchor-page-number="0" draw:z-index="68" draw:style-name="gr3" draw:text-style-name="P6" svg:width="0.318cm" svg:height="0.318cm" draw:transform="rotate (-1.57341432067289) translate (9.42622222222222cm 12.3966111111111cm)">
        <text:p/>
      </draw:rect>
      <draw:rect text:anchor-type="page" text:anchor-page-number="0" draw:z-index="69" draw:style-name="gr4" draw:text-style-name="P7" svg:width="0.318cm" svg:height="0.318cm" draw:transform="rotate (-1.57341432067289) translate (9.77723611111111cm 12.3966111111111cm)">
        <text:p/>
      </draw:rect>
      <draw:rect text:anchor-type="page" text:anchor-page-number="0" draw:z-index="70" draw:style-name="gr3" draw:text-style-name="P6" svg:width="0.318cm" svg:height="0.318cm" draw:transform="rotate (-1.57341432067289) translate (10.12825cm 12.3966111111111cm)">
        <text:p/>
      </draw:rect>
      <draw:rect text:anchor-type="page" text:anchor-page-number="0" draw:z-index="71" draw:style-name="gr3" draw:text-style-name="P6" svg:width="0.318cm" svg:height="0.318cm" draw:transform="rotate (-1.57341432067289) translate (10.4810277777778cm 12.3966111111111cm)">
        <text:p/>
      </draw:rect>
      <draw:rect text:anchor-type="page" text:anchor-page-number="0" draw:z-index="72" draw:style-name="gr3" draw:text-style-name="P6" svg:width="0.318cm" svg:height="0.318cm" draw:transform="rotate (-1.57341432067289) translate (10.8373333333333cm 12.3966111111111cm)">
        <text:p/>
      </draw:rect>
      <draw:rect text:anchor-type="page" text:anchor-page-number="0" draw:z-index="73" draw:style-name="gr3" draw:text-style-name="P6" svg:width="0.318cm" svg:height="0.318cm" draw:transform="rotate (-1.57341432067289) translate (11.1883472222222cm 12.3966111111111cm)">
        <text:p/>
      </draw:rect>
      <draw:rect text:anchor-type="page" text:anchor-page-number="0" draw:z-index="74" draw:style-name="gr3" draw:text-style-name="P6" svg:width="0.318cm" svg:height="0.318cm" draw:transform="rotate (-1.57341432067289) translate (11.5393611111111cm 12.3966111111111cm)">
        <text:p/>
      </draw:rect>
      <draw:rect text:anchor-type="page" text:anchor-page-number="0" draw:z-index="75" draw:style-name="gr4" draw:text-style-name="P7" svg:width="0.318cm" svg:height="0.318cm" draw:transform="rotate (-1.57341432067289) translate (11.8921388888889cm 12.3966111111111cm)">
        <text:p/>
      </draw:rect>
      <draw:rect text:anchor-type="page" text:anchor-page-number="0" draw:z-index="76" draw:style-name="gr3" draw:text-style-name="P6" svg:width="0.318cm" svg:height="0.318cm" draw:transform="rotate (-1.57341432067289) translate (12.2466805555556cm 12.3966111111111cm)">
        <text:p/>
      </draw:rect>
      <draw:rect text:anchor-type="page" text:anchor-page-number="0" draw:z-index="77" draw:style-name="gr4" draw:text-style-name="P7" svg:width="0.318cm" svg:height="0.318cm" draw:transform="rotate (-1.57341432067289) translate (12.6012222222222cm 12.3966111111111cm)">
        <text:p/>
      </draw:rect>
      <draw:rect text:anchor-type="page" text:anchor-page-number="0" draw:z-index="78" draw:style-name="gr3" draw:text-style-name="P6" svg:width="0.318cm" svg:height="0.318cm" draw:transform="rotate (-1.57341432067289) translate (12.9522361111111cm 12.3966111111111cm)">
        <text:p/>
      </draw:rect>
      <draw:rect text:anchor-type="page" text:anchor-page-number="0" draw:z-index="79" draw:style-name="gr3" draw:text-style-name="P6" svg:width="0.318cm" svg:height="0.318cm" draw:transform="rotate (-1.57341432067289) translate (13.30325cm 12.3966111111111cm)">
        <text:p/>
      </draw:rect>
      <draw:rect text:anchor-type="page" text:anchor-page-number="0" draw:z-index="80" draw:style-name="gr3" draw:text-style-name="P6" svg:width="0.318cm" svg:height="0.318cm" draw:transform="rotate (-1.57341432067289) translate (13.6560277777778cm 12.3966111111111cm)">
        <text:p/>
      </draw:rect>
      <draw:rect text:anchor-type="page" text:anchor-page-number="0" draw:z-index="81" draw:style-name="gr3" draw:text-style-name="P6" svg:width="0.318cm" svg:height="0.318cm" draw:transform="rotate (-1.57341432067289) translate (14.0123333333333cm 12.3966111111111cm)">
        <text:p/>
      </draw:rect>
      <draw:rect text:anchor-type="page" text:anchor-page-number="0" draw:z-index="82" draw:style-name="gr3" draw:text-style-name="P6" svg:width="0.318cm" svg:height="0.318cm" draw:transform="rotate (1.62350527020513) translate (6.99911111111111cm 13.081cm)">
        <text:p/>
      </draw:rect>
      <draw:rect text:anchor-type="page" text:anchor-page-number="0" draw:z-index="83" draw:style-name="gr3" draw:text-style-name="P6" svg:width="0.318cm" svg:height="0.318cm" draw:transform="rotate (-1.56154608175933) translate (7.65527777777778cm 12.7458611111111cm)">
        <text:p/>
      </draw:rect>
      <draw:rect text:anchor-type="page" text:anchor-page-number="0" draw:z-index="84" draw:style-name="gr3" draw:text-style-name="P6" svg:width="0.318cm" svg:height="0.318cm" draw:transform="rotate (-1.57847577550367) translate (8.01511111111111cm 12.7529166666667cm)">
        <text:p/>
      </draw:rect>
      <draw:rect text:anchor-type="page" text:anchor-page-number="0" draw:z-index="85" draw:style-name="gr4" draw:text-style-name="P7" svg:width="0.318cm" svg:height="0.318cm" draw:transform="rotate (-1.56713113536571) translate (8.36436111111111cm 12.7511527777778cm)">
        <text:p/>
      </draw:rect>
      <draw:rect text:anchor-type="page" text:anchor-page-number="0" draw:z-index="86" draw:style-name="gr3" draw:text-style-name="P6" svg:width="0.318cm" svg:height="0.318cm" draw:transform="rotate (-1.56713113536571) translate (8.71713888888889cm 12.7511527777778cm)">
        <text:p/>
      </draw:rect>
      <draw:rect text:anchor-type="page" text:anchor-page-number="0" draw:z-index="87" draw:style-name="gr3" draw:text-style-name="P6" svg:width="0.318cm" svg:height="0.318cm" draw:transform="rotate (-1.56713113536571) translate (9.07168055555555cm 12.7511527777778cm)">
        <text:p/>
      </draw:rect>
      <draw:rect text:anchor-type="page" text:anchor-page-number="0" draw:z-index="88" draw:style-name="gr3" draw:text-style-name="P6" svg:width="0.318cm" svg:height="0.318cm" draw:transform="rotate (-1.56713113536571) translate (9.42622222222222cm 12.7511527777778cm)">
        <text:p/>
      </draw:rect>
      <draw:rect text:anchor-type="page" text:anchor-page-number="0" draw:z-index="89" draw:style-name="gr4" draw:text-style-name="P7" svg:width="0.318cm" svg:height="0.318cm" draw:transform="rotate (-1.56713113536571) translate (9.77723611111111cm 12.7511527777778cm)">
        <text:p/>
      </draw:rect>
      <draw:rect text:anchor-type="page" text:anchor-page-number="0" draw:z-index="90" draw:style-name="gr3" draw:text-style-name="P6" svg:width="0.318cm" svg:height="0.318cm" draw:transform="rotate (-1.56713113536571) translate (10.12825cm 12.7511527777778cm)">
        <text:p/>
      </draw:rect>
      <draw:rect text:anchor-type="page" text:anchor-page-number="0" draw:z-index="91" draw:style-name="gr3" draw:text-style-name="P6" svg:width="0.318cm" svg:height="0.318cm" draw:transform="rotate (-1.56713113536571) translate (10.4810277777778cm 12.7511527777778cm)">
        <text:p/>
      </draw:rect>
      <draw:rect text:anchor-type="page" text:anchor-page-number="0" draw:z-index="92" draw:style-name="gr3" draw:text-style-name="P6" svg:width="0.318cm" svg:height="0.318cm" draw:transform="rotate (-1.56713113536571) translate (10.8373333333333cm 12.7511527777778cm)">
        <text:p/>
      </draw:rect>
      <draw:rect text:anchor-type="page" text:anchor-page-number="0" draw:z-index="93" draw:style-name="gr3" draw:text-style-name="P6" svg:width="0.318cm" svg:height="0.318cm" draw:transform="rotate (-1.56713113536571) translate (11.1883472222222cm 12.7511527777778cm)">
        <text:p/>
      </draw:rect>
      <draw:rect text:anchor-type="page" text:anchor-page-number="0" draw:z-index="94" draw:style-name="gr3" draw:text-style-name="P6" svg:width="0.318cm" svg:height="0.318cm" draw:transform="rotate (-1.56713113536571) translate (11.5393611111111cm 12.7511527777778cm)">
        <text:p/>
      </draw:rect>
      <draw:rect text:anchor-type="page" text:anchor-page-number="0" draw:z-index="95" draw:style-name="gr4" draw:text-style-name="P7" svg:width="0.318cm" svg:height="0.318cm" draw:transform="rotate (-1.56713113536571) translate (11.8921388888889cm 12.7511527777778cm)">
        <text:p/>
      </draw:rect>
      <draw:rect text:anchor-type="page" text:anchor-page-number="0" draw:z-index="96" draw:style-name="gr3" draw:text-style-name="P6" svg:width="0.318cm" svg:height="0.318cm" draw:transform="rotate (-1.56713113536571) translate (12.2466805555556cm 12.7511527777778cm)">
        <text:p/>
      </draw:rect>
      <draw:rect text:anchor-type="page" text:anchor-page-number="0" draw:z-index="97" draw:style-name="gr4" draw:text-style-name="P7" svg:width="0.318cm" svg:height="0.318cm" draw:transform="rotate (-1.56713113536571) translate (12.6012222222222cm 12.7511527777778cm)">
        <text:p/>
      </draw:rect>
      <draw:rect text:anchor-type="page" text:anchor-page-number="0" draw:z-index="98" draw:style-name="gr4" draw:text-style-name="P7" svg:width="0.318cm" svg:height="0.318cm" draw:transform="rotate (-1.56713113536571) translate (12.9522361111111cm 12.7511527777778cm)">
        <text:p/>
      </draw:rect>
      <draw:rect text:anchor-type="page" text:anchor-page-number="0" draw:z-index="99" draw:style-name="gr4" draw:text-style-name="P7" svg:width="0.318cm" svg:height="0.318cm" draw:transform="rotate (-1.56713113536571) translate (13.30325cm 12.7511527777778cm)">
        <text:p/>
      </draw:rect>
      <draw:rect text:anchor-type="page" text:anchor-page-number="0" draw:z-index="100" draw:style-name="gr4" draw:text-style-name="P7" svg:width="0.318cm" svg:height="0.318cm" draw:transform="rotate (-1.56713113536571) translate (13.6560277777778cm 12.7511527777778cm)">
        <text:p/>
      </draw:rect>
      <draw:rect text:anchor-type="page" text:anchor-page-number="0" draw:z-index="101" draw:style-name="gr3" draw:text-style-name="P6" svg:width="0.318cm" svg:height="0.318cm" draw:transform="rotate (-1.56713113536571) translate (14.0123333333333cm 12.7511527777778cm)">
        <text:p/>
      </draw:rect>
      <draw:rect text:anchor-type="page" text:anchor-page-number="0" draw:z-index="102" draw:style-name="gr3" draw:text-style-name="P6" svg:width="0.318cm" svg:height="0.318cm" draw:transform="rotate (1.62315620435473) translate (6.99911111111111cm 13.4320138888889cm)">
        <text:p/>
      </draw:rect>
      <draw:rect text:anchor-type="page" text:anchor-page-number="0" draw:z-index="103" draw:style-name="gr3" draw:text-style-name="P6" svg:width="0.318cm" svg:height="0.318cm" draw:transform="rotate (-1.56364047686172) translate (7.65527777777778cm 13.1004027777778cm)">
        <text:p/>
      </draw:rect>
      <draw:rect text:anchor-type="page" text:anchor-page-number="0" draw:z-index="104" draw:style-name="gr3" draw:text-style-name="P6" svg:width="0.318cm" svg:height="0.318cm" draw:transform="rotate (-1.57219259019649) translate (8.01334722222222cm 13.1021666666667cm)">
        <text:p/>
      </draw:rect>
      <draw:rect text:anchor-type="page" text:anchor-page-number="0" draw:z-index="105" draw:style-name="gr4" draw:text-style-name="P7" svg:width="0.318cm" svg:height="0.318cm" draw:transform="rotate (-1.57219259019649) translate (8.36436111111111cm 13.1056944444444cm)">
        <text:p/>
      </draw:rect>
      <draw:rect text:anchor-type="page" text:anchor-page-number="0" draw:z-index="106" draw:style-name="gr3" draw:text-style-name="P6" svg:width="0.318cm" svg:height="0.318cm" draw:transform="rotate (-1.56660753659011) translate (8.71713888888889cm 13.1021666666667cm)">
        <text:p/>
      </draw:rect>
      <draw:rect text:anchor-type="page" text:anchor-page-number="0" draw:z-index="107" draw:style-name="gr3" draw:text-style-name="P6" svg:width="0.318cm" svg:height="0.318cm" draw:transform="rotate (-1.57219259019649) translate (9.07168055555555cm 13.1021666666667cm)">
        <text:p/>
      </draw:rect>
      <draw:rect text:anchor-type="page" text:anchor-page-number="0" draw:z-index="108" draw:style-name="gr3" draw:text-style-name="P6" svg:width="0.318cm" svg:height="0.318cm" draw:transform="rotate (-1.57219259019649) translate (9.42622222222222cm 13.1056944444444cm)">
        <text:p/>
      </draw:rect>
      <draw:rect text:anchor-type="page" text:anchor-page-number="0" draw:z-index="109" draw:style-name="gr4" draw:text-style-name="P7" svg:width="0.318cm" svg:height="0.318cm" draw:transform="rotate (-1.56660753659011) translate (9.77723611111111cm 13.1056944444444cm)">
        <text:p/>
      </draw:rect>
      <draw:rect text:anchor-type="page" text:anchor-page-number="0" draw:z-index="110" draw:style-name="gr3" draw:text-style-name="P6" svg:width="0.318cm" svg:height="0.318cm" draw:transform="rotate (-1.56660753659011) translate (10.12825cm 13.1021666666667cm)">
        <text:p/>
      </draw:rect>
      <draw:rect text:anchor-type="page" text:anchor-page-number="0" draw:z-index="111" draw:style-name="gr3" draw:text-style-name="P6" svg:width="0.318cm" svg:height="0.318cm" draw:transform="rotate (-1.57219259019649) translate (10.4810277777778cm 13.1021666666667cm)">
        <text:p/>
      </draw:rect>
      <draw:rect text:anchor-type="page" text:anchor-page-number="0" draw:z-index="112" draw:style-name="gr3" draw:text-style-name="P6" svg:width="0.318cm" svg:height="0.318cm" draw:transform="rotate (-1.57219259019649) translate (10.8373333333333cm 13.1021666666667cm)">
        <text:p/>
      </draw:rect>
      <draw:rect text:anchor-type="page" text:anchor-page-number="0" draw:z-index="113" draw:style-name="gr3" draw:text-style-name="P6" svg:width="0.318cm" svg:height="0.318cm" draw:transform="rotate (-1.57219259019649) translate (11.1883472222222cm 13.1021666666667cm)">
        <text:p/>
      </draw:rect>
      <draw:rect text:anchor-type="page" text:anchor-page-number="0" draw:z-index="114" draw:style-name="gr4" draw:text-style-name="P7" svg:width="0.318cm" svg:height="0.318cm" draw:transform="rotate (-1.57219259019649) translate (11.5393611111111cm 13.1056944444444cm)">
        <text:p/>
      </draw:rect>
      <draw:rect text:anchor-type="page" text:anchor-page-number="0" draw:z-index="115" draw:style-name="gr3" draw:text-style-name="P6" svg:width="0.318cm" svg:height="0.318cm" draw:transform="rotate (-1.56660753659011) translate (11.8921388888889cm 13.1021666666667cm)">
        <text:p/>
      </draw:rect>
      <draw:rect text:anchor-type="page" text:anchor-page-number="0" draw:z-index="116" draw:style-name="gr3" draw:text-style-name="P6" svg:width="0.318cm" svg:height="0.318cm" draw:transform="rotate (-1.57219259019649) translate (12.2466805555556cm 13.1021666666667cm)">
        <text:p/>
      </draw:rect>
      <draw:rect text:anchor-type="page" text:anchor-page-number="0" draw:z-index="117" draw:style-name="gr4" draw:text-style-name="P7" svg:width="0.318cm" svg:height="0.318cm" draw:transform="rotate (-1.57219259019649) translate (12.6012222222222cm 13.1056944444444cm)">
        <text:p/>
      </draw:rect>
      <draw:rect text:anchor-type="page" text:anchor-page-number="0" draw:z-index="118" draw:style-name="gr4" draw:text-style-name="P7" svg:width="0.318cm" svg:height="0.318cm" draw:transform="rotate (-1.56660753659011) translate (12.9522361111111cm 13.1056944444444cm)">
        <text:p/>
      </draw:rect>
      <draw:rect text:anchor-type="page" text:anchor-page-number="0" draw:z-index="119" draw:style-name="gr3" draw:text-style-name="P6" svg:width="0.318cm" svg:height="0.318cm" draw:transform="rotate (-1.56660753659011) translate (13.30325cm 13.1021666666667cm)">
        <text:p/>
      </draw:rect>
      <draw:rect text:anchor-type="page" text:anchor-page-number="0" draw:z-index="120" draw:style-name="gr3" draw:text-style-name="P6" svg:width="0.318cm" svg:height="0.318cm" draw:transform="rotate (-1.57219259019649) translate (13.6560277777778cm 13.1021666666667cm)">
        <text:p/>
      </draw:rect>
      <draw:rect text:anchor-type="page" text:anchor-page-number="0" draw:z-index="121" draw:style-name="gr4" draw:text-style-name="P7" svg:width="0.318cm" svg:height="0.318cm" draw:transform="rotate (-1.57219259019649) translate (14.0123333333333cm 13.1021666666667cm)">
        <text:p/>
      </draw:rect>
      <draw:rect text:anchor-type="page" text:anchor-page-number="0" draw:z-index="122" draw:style-name="gr3" draw:text-style-name="P6" svg:width="0.318cm" svg:height="0.318cm" draw:transform="rotate (1.62350527020513) translate (6.99911111111111cm 13.7830277777778cm)">
        <text:p/>
      </draw:rect>
      <draw:rect text:anchor-type="page" text:anchor-page-number="0" draw:z-index="123" draw:style-name="gr3" draw:text-style-name="P6" svg:width="0.318cm" svg:height="0.318cm" draw:transform="rotate (-1.5687019316925) translate (7.65704166666667cm 13.4567083333333cm)">
        <text:p/>
      </draw:rect>
      <draw:rect text:anchor-type="page" text:anchor-page-number="0" draw:z-index="124" draw:style-name="gr4" draw:text-style-name="P7" svg:width="0.318cm" svg:height="0.318cm" draw:transform="rotate (-1.57149445849569) translate (8.01334722222222cm 13.4567083333333cm)">
        <text:p/>
      </draw:rect>
      <draw:rect text:anchor-type="page" text:anchor-page-number="0" draw:z-index="125" draw:style-name="gr3" draw:text-style-name="P6" svg:width="0.318cm" svg:height="0.318cm" draw:transform="rotate (-1.57166899142089) translate (8.36436111111111cm 13.4567083333333cm)">
        <text:p/>
      </draw:rect>
      <draw:rect text:anchor-type="page" text:anchor-page-number="0" draw:z-index="126" draw:style-name="gr3" draw:text-style-name="P6" svg:width="0.318cm" svg:height="0.318cm" draw:transform="rotate (-1.57149445849569) translate (8.71713888888889cm 13.4567083333333cm)">
        <text:p/>
      </draw:rect>
      <draw:rect text:anchor-type="page" text:anchor-page-number="0" draw:z-index="127" draw:style-name="gr3" draw:text-style-name="P6" svg:width="0.318cm" svg:height="0.318cm" draw:transform="rotate (-1.57149445849569) translate (9.07168055555555cm 13.4567083333333cm)">
        <text:p/>
      </draw:rect>
      <draw:rect text:anchor-type="page" text:anchor-page-number="0" draw:z-index="128" draw:style-name="gr3" draw:text-style-name="P6" svg:width="0.318cm" svg:height="0.318cm" draw:transform="rotate (-1.57166899142089) translate (9.42622222222222cm 13.4567083333333cm)">
        <text:p/>
      </draw:rect>
      <draw:rect text:anchor-type="page" text:anchor-page-number="0" draw:z-index="129" draw:style-name="gr4" draw:text-style-name="P7" svg:width="0.318cm" svg:height="0.318cm" draw:transform="rotate (-1.57166899142089) translate (9.77723611111111cm 13.4567083333333cm)">
        <text:p/>
      </draw:rect>
      <draw:rect text:anchor-type="page" text:anchor-page-number="0" draw:z-index="130" draw:style-name="gr3" draw:text-style-name="P6" svg:width="0.318cm" svg:height="0.318cm" draw:transform="rotate (-1.57166899142089) translate (10.12825cm 13.4567083333333cm)">
        <text:p/>
      </draw:rect>
      <draw:rect text:anchor-type="page" text:anchor-page-number="0" draw:z-index="131" draw:style-name="gr3" draw:text-style-name="P6" svg:width="0.318cm" svg:height="0.318cm" draw:transform="rotate (-1.57149445849569) translate (10.4810277777778cm 13.4567083333333cm)">
        <text:p/>
      </draw:rect>
      <draw:rect text:anchor-type="page" text:anchor-page-number="0" draw:z-index="132" draw:style-name="gr3" draw:text-style-name="P6" svg:width="0.318cm" svg:height="0.318cm" draw:transform="rotate (-1.57149445849569) translate (10.8373333333333cm 13.4567083333333cm)">
        <text:p/>
      </draw:rect>
      <draw:rect text:anchor-type="page" text:anchor-page-number="0" draw:z-index="133" draw:style-name="gr3" draw:text-style-name="P6" svg:width="0.318cm" svg:height="0.318cm" draw:transform="rotate (-1.57166899142089) translate (11.1883472222222cm 13.4567083333333cm)">
        <text:p/>
      </draw:rect>
      <draw:rect text:anchor-type="page" text:anchor-page-number="0" draw:z-index="134" draw:style-name="gr4" draw:text-style-name="P7" svg:width="0.318cm" svg:height="0.318cm" draw:transform="rotate (-1.57166899142089) translate (11.5393611111111cm 13.4567083333333cm)">
        <text:p/>
      </draw:rect>
      <draw:rect text:anchor-type="page" text:anchor-page-number="0" draw:z-index="135" draw:style-name="gr3" draw:text-style-name="P6" svg:width="0.318cm" svg:height="0.318cm" draw:transform="rotate (-1.57149445849569) translate (11.8921388888889cm 13.4567083333333cm)">
        <text:p/>
      </draw:rect>
      <draw:rect text:anchor-type="page" text:anchor-page-number="0" draw:z-index="136" draw:style-name="gr4" draw:text-style-name="P7" svg:width="0.318cm" svg:height="0.318cm" draw:transform="rotate (-1.57149445849569) translate (12.2466805555556cm 13.4567083333333cm)">
        <text:p/>
      </draw:rect>
      <draw:rect text:anchor-type="page" text:anchor-page-number="0" draw:z-index="137" draw:style-name="gr3" draw:text-style-name="P6" svg:width="0.318cm" svg:height="0.318cm" draw:transform="rotate (-1.57166899142089) translate (12.6012222222222cm 13.4567083333333cm)">
        <text:p/>
      </draw:rect>
      <draw:rect text:anchor-type="page" text:anchor-page-number="0" draw:z-index="138" draw:style-name="gr4" draw:text-style-name="P7" svg:width="0.318cm" svg:height="0.318cm" draw:transform="rotate (-1.57166899142089) translate (12.9522361111111cm 13.4567083333333cm)">
        <text:p/>
      </draw:rect>
      <draw:rect text:anchor-type="page" text:anchor-page-number="0" draw:z-index="139" draw:style-name="gr3" draw:text-style-name="P6" svg:width="0.318cm" svg:height="0.318cm" draw:transform="rotate (-1.57166899142089) translate (13.30325cm 13.4567083333333cm)">
        <text:p/>
      </draw:rect>
      <draw:rect text:anchor-type="page" text:anchor-page-number="0" draw:z-index="140" draw:style-name="gr3" draw:text-style-name="P6" svg:width="0.318cm" svg:height="0.318cm" draw:transform="rotate (-1.57149445849569) translate (13.6560277777778cm 13.4567083333333cm)">
        <text:p/>
      </draw:rect>
      <draw:rect text:anchor-type="page" text:anchor-page-number="0" draw:z-index="141" draw:style-name="gr4" draw:text-style-name="P7" svg:width="0.318cm" svg:height="0.318cm" draw:transform="rotate (-1.57149445849569) translate (14.0123333333333cm 13.4567083333333cm)">
        <text:p/>
      </draw:rect>
      <draw:rect text:anchor-type="page" text:anchor-page-number="0" draw:z-index="142" draw:style-name="gr3" draw:text-style-name="P6" svg:width="0.318cm" svg:height="0.318cm" draw:transform="rotate (1.62333073727993) translate (6.99911111111111cm 14.1358055555556cm)">
        <text:p/>
      </draw:rect>
      <draw:rect text:anchor-type="page" text:anchor-page-number="0" draw:z-index="143" draw:style-name="gr4" draw:text-style-name="P7" svg:width="0.318cm" svg:height="0.318cm" draw:transform="rotate (-1.56817833291691) translate (7.65704166666667cm 13.8077222222222cm)">
        <text:p/>
      </draw:rect>
      <draw:rect text:anchor-type="page" text:anchor-page-number="0" draw:z-index="144" draw:style-name="gr3" draw:text-style-name="P6" svg:width="0.318cm" svg:height="0.318cm" draw:transform="rotate (-1.57655591332648) translate (8.01511111111111cm 13.8094861111111cm)">
        <text:p/>
      </draw:rect>
      <draw:rect text:anchor-type="page" text:anchor-page-number="0" draw:z-index="145" draw:style-name="gr3" draw:text-style-name="P6" svg:width="0.318cm" svg:height="0.318cm" draw:transform="rotate (-1.57376338652329) translate (8.36436111111111cm 13.8077222222222cm)">
        <text:p/>
      </draw:rect>
      <draw:rect text:anchor-type="page" text:anchor-page-number="0" draw:z-index="146" draw:style-name="gr3" draw:text-style-name="P6" svg:width="0.318cm" svg:height="0.318cm" draw:transform="rotate (-1.57376338652329) translate (8.71713888888889cm 13.8077222222222cm)">
        <text:p/>
      </draw:rect>
      <draw:rect text:anchor-type="page" text:anchor-page-number="0" draw:z-index="147" draw:style-name="gr3" draw:text-style-name="P6" svg:width="0.318cm" svg:height="0.318cm" draw:transform="rotate (-1.57376338652329) translate (9.07168055555555cm 13.8077222222222cm)">
        <text:p/>
      </draw:rect>
      <draw:rect text:anchor-type="page" text:anchor-page-number="0" draw:z-index="148" draw:style-name="gr3" draw:text-style-name="P6" svg:width="0.318cm" svg:height="0.318cm" draw:transform="rotate (-1.57376338652329) translate (9.42622222222222cm 13.8077222222222cm)">
        <text:p/>
      </draw:rect>
      <draw:rect text:anchor-type="page" text:anchor-page-number="0" draw:z-index="149" draw:style-name="gr4" draw:text-style-name="P7" svg:width="0.318cm" svg:height="0.318cm" draw:transform="rotate (-1.57376338652329) translate (9.77723611111111cm 13.8077222222222cm)">
        <text:p/>
      </draw:rect>
      <draw:rect text:anchor-type="page" text:anchor-page-number="0" draw:z-index="150" draw:style-name="gr3" draw:text-style-name="P6" svg:width="0.318cm" svg:height="0.318cm" draw:transform="rotate (-1.57376338652329) translate (10.12825cm 13.8077222222222cm)">
        <text:p/>
      </draw:rect>
      <draw:rect text:anchor-type="page" text:anchor-page-number="0" draw:z-index="151" draw:style-name="gr3" draw:text-style-name="P6" svg:width="0.318cm" svg:height="0.318cm" draw:transform="rotate (-1.57376338652329) translate (10.4810277777778cm 13.8077222222222cm)">
        <text:p/>
      </draw:rect>
      <draw:rect text:anchor-type="page" text:anchor-page-number="0" draw:z-index="152" draw:style-name="gr3" draw:text-style-name="P6" svg:width="0.318cm" svg:height="0.318cm" draw:transform="rotate (-1.57376338652329) translate (10.8373333333333cm 13.8077222222222cm)">
        <text:p/>
      </draw:rect>
      <draw:rect text:anchor-type="page" text:anchor-page-number="0" draw:z-index="153" draw:style-name="gr3" draw:text-style-name="P6" svg:width="0.318cm" svg:height="0.318cm" draw:transform="rotate (-1.57376338652329) translate (11.1883472222222cm 13.8077222222222cm)">
        <text:p/>
      </draw:rect>
      <draw:rect text:anchor-type="page" text:anchor-page-number="0" draw:z-index="154" draw:style-name="gr4" draw:text-style-name="P7" svg:width="0.318cm" svg:height="0.318cm" draw:transform="rotate (-1.57376338652329) translate (11.5393611111111cm 13.8077222222222cm)">
        <text:p/>
      </draw:rect>
      <draw:rect text:anchor-type="page" text:anchor-page-number="0" draw:z-index="155" draw:style-name="gr4" draw:text-style-name="P7" svg:width="0.318cm" svg:height="0.318cm" draw:transform="rotate (-1.57376338652329) translate (11.8921388888889cm 13.8077222222222cm)">
        <text:p/>
      </draw:rect>
      <draw:rect text:anchor-type="page" text:anchor-page-number="0" draw:z-index="156" draw:style-name="gr3" draw:text-style-name="P6" svg:width="0.318cm" svg:height="0.318cm" draw:transform="rotate (-1.57376338652329) translate (12.2466805555556cm 13.8077222222222cm)">
        <text:p/>
      </draw:rect>
      <draw:rect text:anchor-type="page" text:anchor-page-number="0" draw:z-index="157" draw:style-name="gr3" draw:text-style-name="P6" svg:width="0.318cm" svg:height="0.318cm" draw:transform="rotate (-1.57376338652329) translate (12.6012222222222cm 13.8077222222222cm)">
        <text:p/>
      </draw:rect>
      <draw:rect text:anchor-type="page" text:anchor-page-number="0" draw:z-index="158" draw:style-name="gr4" draw:text-style-name="P7" svg:width="0.318cm" svg:height="0.318cm" draw:transform="rotate (-1.57376338652329) translate (12.9522361111111cm 13.8077222222222cm)">
        <text:p/>
      </draw:rect>
      <draw:rect text:anchor-type="page" text:anchor-page-number="0" draw:z-index="159" draw:style-name="gr3" draw:text-style-name="P6" svg:width="0.318cm" svg:height="0.318cm" draw:transform="rotate (-1.57376338652329) translate (13.30325cm 13.8077222222222cm)">
        <text:p/>
      </draw:rect>
      <draw:rect text:anchor-type="page" text:anchor-page-number="0" draw:z-index="160" draw:style-name="gr3" draw:text-style-name="P6" svg:width="0.318cm" svg:height="0.318cm" draw:transform="rotate (-1.57376338652329) translate (13.6560277777778cm 13.8077222222222cm)">
        <text:p/>
      </draw:rect>
      <draw:rect text:anchor-type="page" text:anchor-page-number="0" draw:z-index="161" draw:style-name="gr4" draw:text-style-name="P7" svg:width="0.318cm" svg:height="0.318cm" draw:transform="rotate (-1.57376338652329) translate (14.0123333333333cm 13.8077222222222cm)">
        <text:p/>
      </draw:rect>
      <draw:rect text:anchor-type="page" text:anchor-page-number="0" draw:z-index="162" draw:style-name="gr3" draw:text-style-name="P6" svg:width="0.318cm" svg:height="0.318cm" draw:transform="rotate (1.62350527020513) translate (6.99911111111111cm 14.4921111111111cm)">
        <text:p/>
      </draw:rect>
      <draw:rect text:anchor-type="page" text:anchor-page-number="0" draw:z-index="163" draw:style-name="gr4" draw:text-style-name="P7" svg:width="0.318cm" svg:height="0.318cm" draw:transform="rotate (-1.56172061468453) translate (7.65527777777778cm 14.1569722222222cm)">
        <text:p/>
      </draw:rect>
      <draw:rect text:anchor-type="page" text:anchor-page-number="0" draw:z-index="164" draw:style-name="gr3" draw:text-style-name="P6" svg:width="0.318cm" svg:height="0.318cm" draw:transform="rotate (-1.57882484135407) translate (8.01511111111111cm 14.1640277777778cm)">
        <text:p/>
      </draw:rect>
      <draw:rect text:anchor-type="page" text:anchor-page-number="0" draw:z-index="165" draw:style-name="gr3" draw:text-style-name="P6" svg:width="0.318cm" svg:height="0.318cm" draw:transform="rotate (-1.56748020121611) translate (8.36436111111111cm 14.1622638888889cm)">
        <text:p/>
      </draw:rect>
      <draw:rect text:anchor-type="page" text:anchor-page-number="0" draw:z-index="166" draw:style-name="gr3" draw:text-style-name="P6" svg:width="0.318cm" svg:height="0.318cm" draw:transform="rotate (-1.56748020121611) translate (8.71713888888889cm 14.1622638888889cm)">
        <text:p/>
      </draw:rect>
      <draw:rect text:anchor-type="page" text:anchor-page-number="0" draw:z-index="167" draw:style-name="gr3" draw:text-style-name="P6" svg:width="0.318cm" svg:height="0.318cm" draw:transform="rotate (-1.56748020121611) translate (9.07168055555555cm 14.1622638888889cm)">
        <text:p/>
      </draw:rect>
      <draw:rect text:anchor-type="page" text:anchor-page-number="0" draw:z-index="168" draw:style-name="gr3" draw:text-style-name="P6" svg:width="0.318cm" svg:height="0.318cm" draw:transform="rotate (-1.56748020121611) translate (9.42622222222222cm 14.1622638888889cm)">
        <text:p/>
      </draw:rect>
      <draw:rect text:anchor-type="page" text:anchor-page-number="0" draw:z-index="169" draw:style-name="gr3" draw:text-style-name="P6" svg:width="0.318cm" svg:height="0.318cm" draw:transform="rotate (-1.56748020121611) translate (9.77723611111111cm 14.1622638888889cm)">
        <text:p/>
      </draw:rect>
      <draw:rect text:anchor-type="page" text:anchor-page-number="0" draw:z-index="170" draw:style-name="gr4" draw:text-style-name="P7" svg:width="0.318cm" svg:height="0.318cm" draw:transform="rotate (-1.56748020121611) translate (10.12825cm 14.1622638888889cm)">
        <text:p/>
      </draw:rect>
      <draw:rect text:anchor-type="page" text:anchor-page-number="0" draw:z-index="171" draw:style-name="gr3" draw:text-style-name="P6" svg:width="0.318cm" svg:height="0.318cm" draw:transform="rotate (-1.56748020121611) translate (10.4810277777778cm 14.1622638888889cm)">
        <text:p/>
      </draw:rect>
      <draw:rect text:anchor-type="page" text:anchor-page-number="0" draw:z-index="172" draw:style-name="gr3" draw:text-style-name="P6" svg:width="0.318cm" svg:height="0.318cm" draw:transform="rotate (-1.56748020121611) translate (10.8373333333333cm 14.1622638888889cm)">
        <text:p/>
      </draw:rect>
      <draw:rect text:anchor-type="page" text:anchor-page-number="0" draw:z-index="173" draw:style-name="gr3" draw:text-style-name="P6" svg:width="0.318cm" svg:height="0.318cm" draw:transform="rotate (-1.56748020121611) translate (11.1883472222222cm 14.1622638888889cm)">
        <text:p/>
      </draw:rect>
      <draw:rect text:anchor-type="page" text:anchor-page-number="0" draw:z-index="174" draw:style-name="gr3" draw:text-style-name="P6" svg:width="0.318cm" svg:height="0.318cm" draw:transform="rotate (-1.56748020121611) translate (11.5393611111111cm 14.1622638888889cm)">
        <text:p/>
      </draw:rect>
      <draw:rect text:anchor-type="page" text:anchor-page-number="0" draw:z-index="175" draw:style-name="gr3" draw:text-style-name="P6" svg:width="0.318cm" svg:height="0.318cm" draw:transform="rotate (-1.56748020121611) translate (11.8921388888889cm 14.1622638888889cm)">
        <text:p/>
      </draw:rect>
      <draw:rect text:anchor-type="page" text:anchor-page-number="0" draw:z-index="176" draw:style-name="gr3" draw:text-style-name="P6" svg:width="0.318cm" svg:height="0.318cm" draw:transform="rotate (-1.56748020121611) translate (12.2466805555556cm 14.1622638888889cm)">
        <text:p/>
      </draw:rect>
      <draw:rect text:anchor-type="page" text:anchor-page-number="0" draw:z-index="177" draw:style-name="gr4" draw:text-style-name="P7" svg:width="0.318cm" svg:height="0.318cm" draw:transform="rotate (-1.56748020121611) translate (12.6012222222222cm 14.1622638888889cm)">
        <text:p/>
      </draw:rect>
      <draw:rect text:anchor-type="page" text:anchor-page-number="0" draw:z-index="178" draw:style-name="gr3" draw:text-style-name="P6" svg:width="0.318cm" svg:height="0.318cm" draw:transform="rotate (-1.56748020121611) translate (12.9522361111111cm 14.1622638888889cm)">
        <text:p/>
      </draw:rect>
      <draw:rect text:anchor-type="page" text:anchor-page-number="0" draw:z-index="179" draw:style-name="gr3" draw:text-style-name="P6" svg:width="0.318cm" svg:height="0.318cm" draw:transform="rotate (-1.56748020121611) translate (13.30325cm 14.1622638888889cm)">
        <text:p/>
      </draw:rect>
      <draw:rect text:anchor-type="page" text:anchor-page-number="0" draw:z-index="180" draw:style-name="gr3" draw:text-style-name="P6" svg:width="0.318cm" svg:height="0.318cm" draw:transform="rotate (-1.56748020121611) translate (13.6560277777778cm 14.1622638888889cm)">
        <text:p/>
      </draw:rect>
      <draw:rect text:anchor-type="page" text:anchor-page-number="0" draw:z-index="181" draw:style-name="gr4" draw:text-style-name="P7" svg:width="0.318cm" svg:height="0.318cm" draw:transform="rotate (-1.56748020121611) translate (14.0123333333333cm 14.1622638888889cm)">
        <text:p/>
      </draw:rect>
      <draw:rect text:anchor-type="page" text:anchor-page-number="0" draw:z-index="182" draw:style-name="gr4" draw:text-style-name="P7" svg:width="0.318cm" svg:height="0.318cm" draw:transform="rotate (1.62315620435473) translate (6.99911111111111cm 14.843125cm)">
        <text:p/>
      </draw:rect>
      <draw:rect text:anchor-type="page" text:anchor-page-number="0" draw:z-index="183" draw:style-name="gr3" draw:text-style-name="P6" svg:width="0.318cm" svg:height="0.318cm" draw:transform="rotate (-1.56398954271212) translate (7.65527777777778cm 14.5115138888889cm)">
        <text:p/>
      </draw:rect>
      <draw:rect text:anchor-type="page" text:anchor-page-number="0" draw:z-index="184" draw:style-name="gr3" draw:text-style-name="P6" svg:width="0.318cm" svg:height="0.318cm" draw:transform="rotate (-1.57254165604689) translate (8.01334722222222cm 14.5168055555556cm)">
        <text:p/>
      </draw:rect>
      <draw:rect text:anchor-type="page" text:anchor-page-number="0" draw:z-index="185" draw:style-name="gr3" draw:text-style-name="P6" svg:width="0.318cm" svg:height="0.318cm" draw:transform="rotate (-1.56678206951531) translate (8.36436111111111cm 14.5168055555556cm)">
        <text:p/>
      </draw:rect>
      <draw:rect text:anchor-type="page" text:anchor-page-number="0" draw:z-index="186" draw:style-name="gr3" draw:text-style-name="P6" svg:width="0.318cm" svg:height="0.318cm" draw:transform="rotate (-1.56695660244051) translate (8.71713888888889cm 14.5168055555556cm)">
        <text:p/>
      </draw:rect>
      <draw:rect text:anchor-type="page" text:anchor-page-number="0" draw:z-index="187" draw:style-name="gr3" draw:text-style-name="P6" svg:width="0.318cm" svg:height="0.318cm" draw:transform="rotate (-1.56695660244051) translate (9.07168055555555cm 14.5168055555556cm)">
        <text:p/>
      </draw:rect>
      <draw:rect text:anchor-type="page" text:anchor-page-number="0" draw:z-index="188" draw:style-name="gr3" draw:text-style-name="P6" svg:width="0.318cm" svg:height="0.318cm" draw:transform="rotate (-1.56678206951531) translate (9.42622222222222cm 14.5168055555556cm)">
        <text:p/>
      </draw:rect>
      <draw:rect text:anchor-type="page" text:anchor-page-number="0" draw:z-index="189" draw:style-name="gr3" draw:text-style-name="P6" svg:width="0.318cm" svg:height="0.318cm" draw:transform="rotate (-1.56678206951531) translate (9.77723611111111cm 14.5168055555556cm)">
        <text:p/>
      </draw:rect>
      <draw:rect text:anchor-type="page" text:anchor-page-number="0" draw:z-index="190" draw:style-name="gr4" draw:text-style-name="P7" svg:width="0.318cm" svg:height="0.318cm" draw:transform="rotate (-1.56678206951531) translate (10.12825cm 14.5168055555556cm)">
        <text:p/>
      </draw:rect>
      <draw:rect text:anchor-type="page" text:anchor-page-number="0" draw:z-index="191" draw:style-name="gr3" draw:text-style-name="P6" svg:width="0.318cm" svg:height="0.318cm" draw:transform="rotate (-1.56695660244051) translate (10.4810277777778cm 14.5168055555556cm)">
        <text:p/>
      </draw:rect>
      <draw:rect text:anchor-type="page" text:anchor-page-number="0" draw:z-index="192" draw:style-name="gr3" draw:text-style-name="P6" svg:width="0.318cm" svg:height="0.318cm" draw:transform="rotate (-1.56695660244051) translate (10.8373333333333cm 14.5168055555556cm)">
        <text:p/>
      </draw:rect>
      <draw:rect text:anchor-type="page" text:anchor-page-number="0" draw:z-index="193" draw:style-name="gr3" draw:text-style-name="P6" svg:width="0.318cm" svg:height="0.318cm" draw:transform="rotate (-1.56678206951531) translate (11.1883472222222cm 14.5168055555556cm)">
        <text:p/>
      </draw:rect>
      <draw:rect text:anchor-type="page" text:anchor-page-number="0" draw:z-index="194" draw:style-name="gr3" draw:text-style-name="P6" svg:width="0.318cm" svg:height="0.318cm" draw:transform="rotate (-1.56678206951531) translate (11.5393611111111cm 14.5168055555556cm)">
        <text:p/>
      </draw:rect>
      <draw:rect text:anchor-type="page" text:anchor-page-number="0" draw:z-index="195" draw:style-name="gr3" draw:text-style-name="P6" svg:width="0.318cm" svg:height="0.318cm" draw:transform="rotate (-1.56695660244051) translate (11.8921388888889cm 14.5168055555556cm)">
        <text:p/>
      </draw:rect>
      <draw:rect text:anchor-type="page" text:anchor-page-number="0" draw:z-index="196" draw:style-name="gr3" draw:text-style-name="P6" svg:width="0.318cm" svg:height="0.318cm" draw:transform="rotate (-1.56695660244051) translate (12.2466805555556cm 14.5168055555556cm)">
        <text:p/>
      </draw:rect>
      <draw:rect text:anchor-type="page" text:anchor-page-number="0" draw:z-index="197" draw:style-name="gr4" draw:text-style-name="P7" svg:width="0.318cm" svg:height="0.318cm" draw:transform="rotate (-1.56678206951531) translate (12.6012222222222cm 14.5168055555556cm)">
        <text:p/>
      </draw:rect>
      <draw:rect text:anchor-type="page" text:anchor-page-number="0" draw:z-index="198" draw:style-name="gr3" draw:text-style-name="P6" svg:width="0.318cm" svg:height="0.318cm" draw:transform="rotate (-1.56678206951531) translate (12.9522361111111cm 14.5168055555556cm)">
        <text:p/>
      </draw:rect>
      <draw:rect text:anchor-type="page" text:anchor-page-number="0" draw:z-index="199" draw:style-name="gr3" draw:text-style-name="P6" svg:width="0.318cm" svg:height="0.318cm" draw:transform="rotate (-1.56678206951531) translate (13.30325cm 14.5168055555556cm)">
        <text:p/>
      </draw:rect>
      <draw:rect text:anchor-type="page" text:anchor-page-number="0" draw:z-index="200" draw:style-name="gr3" draw:text-style-name="P6" svg:width="0.318cm" svg:height="0.318cm" draw:transform="rotate (-1.56695660244051) translate (13.6560277777778cm 14.5168055555556cm)">
        <text:p/>
      </draw:rect>
      <draw:rect text:anchor-type="page" text:anchor-page-number="0" draw:z-index="201" draw:style-name="gr4" draw:text-style-name="P7" svg:width="0.318cm" svg:height="0.318cm" draw:transform="rotate (-1.56695660244051) translate (14.0123333333333cm 14.5168055555556cm)">
        <text:p/>
      </draw:rect>
      <draw:rect text:anchor-type="page" text:anchor-page-number="0" draw:z-index="202" draw:style-name="gr4" draw:text-style-name="P7" svg:width="0.318cm" svg:height="0.318cm" draw:transform="rotate (1.62315620435473) translate (6.99911111111111cm 15.1941388888889cm)">
        <text:p/>
      </draw:rect>
      <draw:rect text:anchor-type="page" text:anchor-page-number="0" draw:z-index="203" draw:style-name="gr3" draw:text-style-name="P6" svg:width="0.318cm" svg:height="0.318cm" draw:transform="rotate (-1.5690509975429) translate (7.65704166666667cm 14.8678194444444cm)">
        <text:p/>
      </draw:rect>
      <draw:rect text:anchor-type="page" text:anchor-page-number="0" draw:z-index="204" draw:style-name="gr3" draw:text-style-name="P6" svg:width="0.318cm" svg:height="0.318cm" draw:transform="rotate (-1.57184352434609) translate (8.01334722222222cm 14.8678194444444cm)">
        <text:p/>
      </draw:rect>
      <draw:rect text:anchor-type="page" text:anchor-page-number="0" draw:z-index="205" draw:style-name="gr3" draw:text-style-name="P6" svg:width="0.318cm" svg:height="0.318cm" draw:transform="rotate (-1.57184352434609) translate (8.36436111111111cm 14.8678194444444cm)">
        <text:p/>
      </draw:rect>
      <draw:rect text:anchor-type="page" text:anchor-page-number="0" draw:z-index="206" draw:style-name="gr3" draw:text-style-name="P6" svg:width="0.318cm" svg:height="0.318cm" draw:transform="rotate (-1.57184352434609) translate (8.71713888888889cm 14.8678194444444cm)">
        <text:p/>
      </draw:rect>
      <draw:rect text:anchor-type="page" text:anchor-page-number="0" draw:z-index="207" draw:style-name="gr3" draw:text-style-name="P6" svg:width="0.318cm" svg:height="0.318cm" draw:transform="rotate (-1.57184352434609) translate (9.07168055555555cm 14.8678194444444cm)">
        <text:p/>
      </draw:rect>
      <draw:rect text:anchor-type="page" text:anchor-page-number="0" draw:z-index="208" draw:style-name="gr3" draw:text-style-name="P6" svg:width="0.318cm" svg:height="0.318cm" draw:transform="rotate (-1.57184352434609) translate (9.42622222222222cm 14.8678194444444cm)">
        <text:p/>
      </draw:rect>
      <draw:rect text:anchor-type="page" text:anchor-page-number="0" draw:z-index="209" draw:style-name="gr3" draw:text-style-name="P6" svg:width="0.318cm" svg:height="0.318cm" draw:transform="rotate (-1.57184352434609) translate (9.77723611111111cm 14.8678194444444cm)">
        <text:p/>
      </draw:rect>
      <draw:rect text:anchor-type="page" text:anchor-page-number="0" draw:z-index="210" draw:style-name="gr3" draw:text-style-name="P6" svg:width="0.318cm" svg:height="0.318cm" draw:transform="rotate (-1.57184352434609) translate (10.12825cm 14.8678194444444cm)">
        <text:p/>
      </draw:rect>
      <draw:rect text:anchor-type="page" text:anchor-page-number="0" draw:z-index="211" draw:style-name="gr4" draw:text-style-name="P7" svg:width="0.318cm" svg:height="0.318cm" draw:transform="rotate (-1.57184352434609) translate (10.4810277777778cm 14.8678194444444cm)">
        <text:p/>
      </draw:rect>
      <draw:rect text:anchor-type="page" text:anchor-page-number="0" draw:z-index="212" draw:style-name="gr4" draw:text-style-name="P7" svg:width="0.318cm" svg:height="0.318cm" draw:transform="rotate (-1.57184352434609) translate (10.8373333333333cm 14.8678194444444cm)">
        <text:p/>
      </draw:rect>
      <draw:rect text:anchor-type="page" text:anchor-page-number="0" draw:z-index="213" draw:style-name="gr3" draw:text-style-name="P6" svg:width="0.318cm" svg:height="0.318cm" draw:transform="rotate (-1.57184352434609) translate (11.1883472222222cm 14.8678194444444cm)">
        <text:p/>
      </draw:rect>
      <draw:rect text:anchor-type="page" text:anchor-page-number="0" draw:z-index="214" draw:style-name="gr3" draw:text-style-name="P6" svg:width="0.318cm" svg:height="0.318cm" draw:transform="rotate (-1.57184352434609) translate (11.5393611111111cm 14.8678194444444cm)">
        <text:p/>
      </draw:rect>
      <draw:rect text:anchor-type="page" text:anchor-page-number="0" draw:z-index="215" draw:style-name="gr4" draw:text-style-name="P7" svg:width="0.318cm" svg:height="0.318cm" draw:transform="rotate (-1.57184352434609) translate (11.8921388888889cm 14.8678194444444cm)">
        <text:p/>
      </draw:rect>
      <draw:rect text:anchor-type="page" text:anchor-page-number="0" draw:z-index="216" draw:style-name="gr4" draw:text-style-name="P7" svg:width="0.318cm" svg:height="0.318cm" draw:transform="rotate (-1.57184352434609) translate (12.2466805555556cm 14.8678194444444cm)">
        <text:p/>
      </draw:rect>
      <draw:rect text:anchor-type="page" text:anchor-page-number="0" draw:z-index="217" draw:style-name="gr3" draw:text-style-name="P6" svg:width="0.318cm" svg:height="0.318cm" draw:transform="rotate (-1.57184352434609) translate (12.6012222222222cm 14.8678194444444cm)">
        <text:p/>
      </draw:rect>
      <draw:rect text:anchor-type="page" text:anchor-page-number="0" draw:z-index="218" draw:style-name="gr3" draw:text-style-name="P6" svg:width="0.318cm" svg:height="0.318cm" draw:transform="rotate (-1.57184352434609) translate (12.9522361111111cm 14.8678194444444cm)">
        <text:p/>
      </draw:rect>
      <draw:rect text:anchor-type="page" text:anchor-page-number="0" draw:z-index="219" draw:style-name="gr3" draw:text-style-name="P6" svg:width="0.318cm" svg:height="0.318cm" draw:transform="rotate (-1.57184352434609) translate (13.30325cm 14.8678194444444cm)">
        <text:p/>
      </draw:rect>
      <draw:rect text:anchor-type="page" text:anchor-page-number="0" draw:z-index="220" draw:style-name="gr3" draw:text-style-name="P6" svg:width="0.318cm" svg:height="0.318cm" draw:transform="rotate (-1.57184352434609) translate (13.6560277777778cm 14.8678194444444cm)">
        <text:p/>
      </draw:rect>
      <draw:rect text:anchor-type="page" text:anchor-page-number="0" draw:z-index="221" draw:style-name="gr4" draw:text-style-name="P7" svg:width="0.318cm" svg:height="0.318cm" draw:transform="rotate (-1.57184352434609) translate (14.0123333333333cm 14.8678194444444cm)">
        <text:p/>
      </draw:rect>
      <draw:rect text:anchor-type="page" text:anchor-page-number="0" draw:z-index="222" draw:style-name="gr4" draw:text-style-name="P7" svg:width="0.318cm" svg:height="0.318cm" draw:transform="rotate (1.62350527020513) translate (6.99911111111111cm 15.5469166666667cm)">
        <text:p/>
      </draw:rect>
      <draw:rect text:anchor-type="page" text:anchor-page-number="0" draw:z-index="223" draw:style-name="gr3" draw:text-style-name="P6" svg:width="0.318cm" svg:height="0.318cm" draw:transform="rotate (-1.5683528658421) translate (7.65704166666667cm 15.2188333333333cm)">
        <text:p/>
      </draw:rect>
      <draw:rect text:anchor-type="page" text:anchor-page-number="0" draw:z-index="224" draw:style-name="gr3" draw:text-style-name="P6" svg:width="0.318cm" svg:height="0.318cm" draw:transform="rotate (-1.57690497917688) translate (8.01511111111111cm 15.2205972222222cm)">
        <text:p/>
      </draw:rect>
      <draw:rect text:anchor-type="page" text:anchor-page-number="0" draw:z-index="225" draw:style-name="gr3" draw:text-style-name="P6" svg:width="0.318cm" svg:height="0.318cm" draw:transform="rotate (-1.57411245237369) translate (8.36436111111111cm 15.2188333333333cm)">
        <text:p/>
      </draw:rect>
      <draw:rect text:anchor-type="page" text:anchor-page-number="0" draw:z-index="226" draw:style-name="gr3" draw:text-style-name="P6" svg:width="0.318cm" svg:height="0.318cm" draw:transform="rotate (-1.57411245237369) translate (8.71713888888889cm 15.2188333333333cm)">
        <text:p/>
      </draw:rect>
      <draw:rect text:anchor-type="page" text:anchor-page-number="0" draw:z-index="227" draw:style-name="gr3" draw:text-style-name="P6" svg:width="0.318cm" svg:height="0.318cm" draw:transform="rotate (-1.57411245237369) translate (9.07168055555555cm 15.2188333333333cm)">
        <text:p/>
      </draw:rect>
      <draw:rect text:anchor-type="page" text:anchor-page-number="0" draw:z-index="228" draw:style-name="gr3" draw:text-style-name="P6" svg:width="0.318cm" svg:height="0.318cm" draw:transform="rotate (-1.57411245237369) translate (9.42622222222222cm 15.2188333333333cm)">
        <text:p/>
      </draw:rect>
      <draw:rect text:anchor-type="page" text:anchor-page-number="0" draw:z-index="229" draw:style-name="gr3" draw:text-style-name="P6" svg:width="0.318cm" svg:height="0.318cm" draw:transform="rotate (-1.57411245237369) translate (9.77723611111111cm 15.2188333333333cm)">
        <text:p/>
      </draw:rect>
      <draw:rect text:anchor-type="page" text:anchor-page-number="0" draw:z-index="230" draw:style-name="gr3" draw:text-style-name="P6" svg:width="0.318cm" svg:height="0.318cm" draw:transform="rotate (-1.57411245237369) translate (10.12825cm 15.2188333333333cm)">
        <text:p/>
      </draw:rect>
      <draw:rect text:anchor-type="page" text:anchor-page-number="0" draw:z-index="231" draw:style-name="gr3" draw:text-style-name="P6" svg:width="0.318cm" svg:height="0.318cm" draw:transform="rotate (-1.57411245237369) translate (10.4810277777778cm 15.2188333333333cm)">
        <text:p/>
      </draw:rect>
      <draw:rect text:anchor-type="page" text:anchor-page-number="0" draw:z-index="232" draw:style-name="gr3" draw:text-style-name="P6" svg:width="0.318cm" svg:height="0.318cm" draw:transform="rotate (-1.57411245237369) translate (10.8373333333333cm 15.2188333333333cm)">
        <text:p/>
      </draw:rect>
      <draw:rect text:anchor-type="page" text:anchor-page-number="0" draw:z-index="233" draw:style-name="gr4" draw:text-style-name="P7" svg:width="0.318cm" svg:height="0.318cm" draw:transform="rotate (-1.57411245237369) translate (11.1883472222222cm 15.2188333333333cm)">
        <text:p/>
      </draw:rect>
      <draw:rect text:anchor-type="page" text:anchor-page-number="0" draw:z-index="234" draw:style-name="gr4" draw:text-style-name="P7" svg:width="0.318cm" svg:height="0.318cm" draw:transform="rotate (-1.57411245237369) translate (11.5393611111111cm 15.2188333333333cm)">
        <text:p/>
      </draw:rect>
      <draw:rect text:anchor-type="page" text:anchor-page-number="0" draw:z-index="235" draw:style-name="gr3" draw:text-style-name="P6" svg:width="0.318cm" svg:height="0.318cm" draw:transform="rotate (-1.57411245237369) translate (11.8921388888889cm 15.2188333333333cm)">
        <text:p/>
      </draw:rect>
      <draw:rect text:anchor-type="page" text:anchor-page-number="0" draw:z-index="236" draw:style-name="gr3" draw:text-style-name="P6" svg:width="0.318cm" svg:height="0.318cm" draw:transform="rotate (-1.57411245237369) translate (12.2466805555556cm 15.2188333333333cm)">
        <text:p/>
      </draw:rect>
      <draw:rect text:anchor-type="page" text:anchor-page-number="0" draw:z-index="237" draw:style-name="gr3" draw:text-style-name="P6" svg:width="0.318cm" svg:height="0.318cm" draw:transform="rotate (-1.57411245237369) translate (12.6012222222222cm 15.2188333333333cm)">
        <text:p/>
      </draw:rect>
      <draw:rect text:anchor-type="page" text:anchor-page-number="0" draw:z-index="238" draw:style-name="gr3" draw:text-style-name="P6" svg:width="0.318cm" svg:height="0.318cm" draw:transform="rotate (-1.57411245237369) translate (12.9522361111111cm 15.2188333333333cm)">
        <text:p/>
      </draw:rect>
      <draw:rect text:anchor-type="page" text:anchor-page-number="0" draw:z-index="239" draw:style-name="gr3" draw:text-style-name="P6" svg:width="0.318cm" svg:height="0.318cm" draw:transform="rotate (-1.57411245237369) translate (13.30325cm 15.2188333333333cm)">
        <text:p/>
      </draw:rect>
      <draw:rect text:anchor-type="page" text:anchor-page-number="0" draw:z-index="240" draw:style-name="gr3" draw:text-style-name="P6" svg:width="0.318cm" svg:height="0.318cm" draw:transform="rotate (-1.57411245237369) translate (13.6560277777778cm 15.2188333333333cm)">
        <text:p/>
      </draw:rect>
      <draw:rect text:anchor-type="page" text:anchor-page-number="0" draw:z-index="241" draw:style-name="gr4" draw:text-style-name="P7" svg:width="0.318cm" svg:height="0.318cm" draw:transform="rotate (-1.57411245237369) translate (14.0123333333333cm 15.2188333333333cm)">
        <text:p/>
      </draw:rect>
      <draw:rect text:anchor-type="page" text:anchor-page-number="0" draw:z-index="242" draw:style-name="gr4" draw:text-style-name="P7" svg:width="0.318cm" svg:height="0.318cm" draw:transform="rotate (1.62350527020513) translate (6.99911111111111cm 15.9014583333333cm)">
        <text:p/>
      </draw:rect>
      <draw:rect text:anchor-type="page" text:anchor-page-number="0" draw:z-index="243" draw:style-name="gr3" draw:text-style-name="P6" svg:width="0.318cm" svg:height="0.318cm" draw:transform="rotate (-1.56206968053492) translate (7.65527777777778cm 15.5680833333333cm)">
        <text:p/>
      </draw:rect>
      <draw:rect text:anchor-type="page" text:anchor-page-number="0" draw:z-index="244" draw:style-name="gr3" draw:text-style-name="P6" svg:width="0.318cm" svg:height="0.318cm" draw:transform="rotate (-1.57899937427927) translate (8.01511111111111cm 15.573375cm)">
        <text:p/>
      </draw:rect>
      <draw:rect text:anchor-type="page" text:anchor-page-number="0" draw:z-index="245" draw:style-name="gr3" draw:text-style-name="P6" svg:width="0.318cm" svg:height="0.318cm" draw:transform="rotate (-1.57341432067289) translate (8.36436111111111cm 15.5716111111111cm)">
        <text:p/>
      </draw:rect>
      <draw:rect text:anchor-type="page" text:anchor-page-number="0" draw:z-index="246" draw:style-name="gr3" draw:text-style-name="P6" svg:width="0.318cm" svg:height="0.318cm" draw:transform="rotate (-1.57341432067289) translate (8.71713888888889cm 15.5716111111111cm)">
        <text:p/>
      </draw:rect>
      <draw:rect text:anchor-type="page" text:anchor-page-number="0" draw:z-index="247" draw:style-name="gr3" draw:text-style-name="P6" svg:width="0.318cm" svg:height="0.318cm" draw:transform="rotate (-1.57341432067289) translate (9.07168055555555cm 15.5716111111111cm)">
        <text:p/>
      </draw:rect>
      <draw:rect text:anchor-type="page" text:anchor-page-number="0" draw:z-index="248" draw:style-name="gr3" draw:text-style-name="P6" svg:width="0.318cm" svg:height="0.318cm" draw:transform="rotate (-1.57341432067289) translate (9.42622222222222cm 15.5716111111111cm)">
        <text:p/>
      </draw:rect>
      <draw:rect text:anchor-type="page" text:anchor-page-number="0" draw:z-index="249" draw:style-name="gr3" draw:text-style-name="P6" svg:width="0.318cm" svg:height="0.318cm" draw:transform="rotate (-1.57341432067289) translate (9.77723611111111cm 15.5716111111111cm)">
        <text:p/>
      </draw:rect>
      <draw:rect text:anchor-type="page" text:anchor-page-number="0" draw:z-index="250" draw:style-name="gr3" draw:text-style-name="P6" svg:width="0.318cm" svg:height="0.318cm" draw:transform="rotate (-1.57341432067289) translate (10.12825cm 15.5716111111111cm)">
        <text:p/>
      </draw:rect>
      <draw:rect text:anchor-type="page" text:anchor-page-number="0" draw:z-index="251" draw:style-name="gr3" draw:text-style-name="P6" svg:width="0.318cm" svg:height="0.318cm" draw:transform="rotate (-1.57341432067289) translate (10.4810277777778cm 15.5716111111111cm)">
        <text:p/>
      </draw:rect>
      <draw:rect text:anchor-type="page" text:anchor-page-number="0" draw:z-index="252" draw:style-name="gr3" draw:text-style-name="P6" svg:width="0.318cm" svg:height="0.318cm" draw:transform="rotate (-1.57341432067289) translate (10.8373333333333cm 15.5716111111111cm)">
        <text:p/>
      </draw:rect>
      <draw:rect text:anchor-type="page" text:anchor-page-number="0" draw:z-index="253" draw:style-name="gr3" draw:text-style-name="P6" svg:width="0.318cm" svg:height="0.318cm" draw:transform="rotate (-1.57341432067289) translate (11.1883472222222cm 15.5716111111111cm)">
        <text:p/>
      </draw:rect>
      <draw:rect text:anchor-type="page" text:anchor-page-number="0" draw:z-index="254" draw:style-name="gr3" draw:text-style-name="P6" svg:width="0.318cm" svg:height="0.318cm" draw:transform="rotate (-1.57341432067289) translate (11.5393611111111cm 15.5716111111111cm)">
        <text:p/>
      </draw:rect>
      <draw:rect text:anchor-type="page" text:anchor-page-number="0" draw:z-index="255" draw:style-name="gr3" draw:text-style-name="P6" svg:width="0.318cm" svg:height="0.318cm" draw:transform="rotate (-1.57341432067289) translate (11.8921388888889cm 15.5716111111111cm)">
        <text:p/>
      </draw:rect>
      <draw:rect text:anchor-type="page" text:anchor-page-number="0" draw:z-index="256" draw:style-name="gr3" draw:text-style-name="P6" svg:width="0.318cm" svg:height="0.318cm" draw:transform="rotate (-1.57341432067289) translate (12.2466805555556cm 15.5716111111111cm)">
        <text:p/>
      </draw:rect>
      <draw:rect text:anchor-type="page" text:anchor-page-number="0" draw:z-index="257" draw:style-name="gr3" draw:text-style-name="P6" svg:width="0.318cm" svg:height="0.318cm" draw:transform="rotate (-1.57341432067289) translate (12.6012222222222cm 15.5716111111111cm)">
        <text:p/>
      </draw:rect>
      <draw:rect text:anchor-type="page" text:anchor-page-number="0" draw:z-index="258" draw:style-name="gr3" draw:text-style-name="P6" svg:width="0.318cm" svg:height="0.318cm" draw:transform="rotate (-1.57341432067289) translate (12.9522361111111cm 15.5716111111111cm)">
        <text:p/>
      </draw:rect>
      <draw:rect text:anchor-type="page" text:anchor-page-number="0" draw:z-index="259" draw:style-name="gr3" draw:text-style-name="P6" svg:width="0.318cm" svg:height="0.318cm" draw:transform="rotate (-1.57341432067289) translate (13.30325cm 15.5716111111111cm)">
        <text:p/>
      </draw:rect>
      <draw:rect text:anchor-type="page" text:anchor-page-number="0" draw:z-index="260" draw:style-name="gr3" draw:text-style-name="P6" svg:width="0.318cm" svg:height="0.318cm" draw:transform="rotate (-1.57341432067289) translate (13.6560277777778cm 15.5716111111111cm)">
        <text:p/>
      </draw:rect>
      <draw:rect text:anchor-type="page" text:anchor-page-number="0" draw:z-index="261" draw:style-name="gr4" draw:text-style-name="P7" svg:width="0.318cm" svg:height="0.318cm" draw:transform="rotate (-1.57341432067289) translate (14.0123333333333cm 15.5716111111111cm)">
        <text:p/>
      </draw:rect>
      <draw:rect text:anchor-type="page" text:anchor-page-number="0" draw:z-index="262" draw:style-name="gr3" draw:text-style-name="P6" svg:width="0.318cm" svg:height="0.318cm" draw:transform="rotate (1.62350527020513) translate (6.99911111111111cm 16.256cm)">
        <text:p/>
      </draw:rect>
      <draw:rect text:anchor-type="page" text:anchor-page-number="0" draw:z-index="263" draw:style-name="gr4" draw:text-style-name="P7" svg:width="0.318cm" svg:height="0.318cm" draw:transform="rotate (-1.56154608175933) translate (7.65527777777778cm 15.9208611111111cm)">
        <text:p/>
      </draw:rect>
      <draw:rect text:anchor-type="page" text:anchor-page-number="0" draw:z-index="264" draw:style-name="gr3" draw:text-style-name="P6" svg:width="0.318cm" svg:height="0.318cm" draw:transform="rotate (-1.57847577550367) translate (8.01511111111111cm 15.9279166666667cm)">
        <text:p/>
      </draw:rect>
      <draw:rect text:anchor-type="page" text:anchor-page-number="0" draw:z-index="265" draw:style-name="gr3" draw:text-style-name="P6" svg:width="0.318cm" svg:height="0.318cm" draw:transform="rotate (-1.56713113536571) translate (8.36436111111111cm 15.9261527777778cm)">
        <text:p/>
      </draw:rect>
      <draw:rect text:anchor-type="page" text:anchor-page-number="0" draw:z-index="266" draw:style-name="gr3" draw:text-style-name="P6" svg:width="0.318cm" svg:height="0.318cm" draw:transform="rotate (-1.56713113536571) translate (8.71713888888889cm 15.9261527777778cm)">
        <text:p/>
      </draw:rect>
      <draw:rect text:anchor-type="page" text:anchor-page-number="0" draw:z-index="267" draw:style-name="gr3" draw:text-style-name="P6" svg:width="0.318cm" svg:height="0.318cm" draw:transform="rotate (-1.56713113536571) translate (9.07168055555555cm 15.9261527777778cm)">
        <text:p/>
      </draw:rect>
      <draw:rect text:anchor-type="page" text:anchor-page-number="0" draw:z-index="268" draw:style-name="gr3" draw:text-style-name="P6" svg:width="0.318cm" svg:height="0.318cm" draw:transform="rotate (-1.56713113536571) translate (9.42622222222222cm 15.9261527777778cm)">
        <text:p/>
      </draw:rect>
      <draw:rect text:anchor-type="page" text:anchor-page-number="0" draw:z-index="269" draw:style-name="gr3" draw:text-style-name="P6" svg:width="0.318cm" svg:height="0.318cm" draw:transform="rotate (-1.56713113536571) translate (9.77723611111111cm 15.9261527777778cm)">
        <text:p/>
      </draw:rect>
      <draw:rect text:anchor-type="page" text:anchor-page-number="0" draw:z-index="270" draw:style-name="gr3" draw:text-style-name="P6" svg:width="0.318cm" svg:height="0.318cm" draw:transform="rotate (-1.56713113536571) translate (10.12825cm 15.9261527777778cm)">
        <text:p/>
      </draw:rect>
      <draw:rect text:anchor-type="page" text:anchor-page-number="0" draw:z-index="271" draw:style-name="gr3" draw:text-style-name="P6" svg:width="0.318cm" svg:height="0.318cm" draw:transform="rotate (-1.56713113536571) translate (10.4810277777778cm 15.9261527777778cm)">
        <text:p/>
      </draw:rect>
      <draw:rect text:anchor-type="page" text:anchor-page-number="0" draw:z-index="272" draw:style-name="gr3" draw:text-style-name="P6" svg:width="0.318cm" svg:height="0.318cm" draw:transform="rotate (-1.56713113536571) translate (10.8373333333333cm 15.9261527777778cm)">
        <text:p/>
      </draw:rect>
      <draw:rect text:anchor-type="page" text:anchor-page-number="0" draw:z-index="273" draw:style-name="gr3" draw:text-style-name="P6" svg:width="0.318cm" svg:height="0.318cm" draw:transform="rotate (-1.56713113536571) translate (11.1883472222222cm 15.9261527777778cm)">
        <text:p/>
      </draw:rect>
      <draw:rect text:anchor-type="page" text:anchor-page-number="0" draw:z-index="274" draw:style-name="gr3" draw:text-style-name="P6" svg:width="0.318cm" svg:height="0.318cm" draw:transform="rotate (-1.56713113536571) translate (11.5393611111111cm 15.9261527777778cm)">
        <text:p/>
      </draw:rect>
      <draw:rect text:anchor-type="page" text:anchor-page-number="0" draw:z-index="275" draw:style-name="gr3" draw:text-style-name="P6" svg:width="0.318cm" svg:height="0.318cm" draw:transform="rotate (-1.56713113536571) translate (11.8921388888889cm 15.9261527777778cm)">
        <text:p/>
      </draw:rect>
      <draw:rect text:anchor-type="page" text:anchor-page-number="0" draw:z-index="276" draw:style-name="gr3" draw:text-style-name="P6" svg:width="0.318cm" svg:height="0.318cm" draw:transform="rotate (-1.56713113536571) translate (12.2466805555556cm 15.9261527777778cm)">
        <text:p/>
      </draw:rect>
      <draw:rect text:anchor-type="page" text:anchor-page-number="0" draw:z-index="277" draw:style-name="gr3" draw:text-style-name="P6" svg:width="0.318cm" svg:height="0.318cm" draw:transform="rotate (-1.56713113536571) translate (12.6012222222222cm 15.9261527777778cm)">
        <text:p/>
      </draw:rect>
      <draw:rect text:anchor-type="page" text:anchor-page-number="0" draw:z-index="278" draw:style-name="gr3" draw:text-style-name="P6" svg:width="0.318cm" svg:height="0.318cm" draw:transform="rotate (-1.56713113536571) translate (12.9522361111111cm 15.9261527777778cm)">
        <text:p/>
      </draw:rect>
      <draw:rect text:anchor-type="page" text:anchor-page-number="0" draw:z-index="279" draw:style-name="gr3" draw:text-style-name="P6" svg:width="0.318cm" svg:height="0.318cm" draw:transform="rotate (-1.56713113536571) translate (13.30325cm 15.9261527777778cm)">
        <text:p/>
      </draw:rect>
      <draw:rect text:anchor-type="page" text:anchor-page-number="0" draw:z-index="280" draw:style-name="gr3" draw:text-style-name="P6" svg:width="0.318cm" svg:height="0.318cm" draw:transform="rotate (-1.56713113536571) translate (13.6560277777778cm 15.9261527777778cm)">
        <text:p/>
      </draw:rect>
      <draw:rect text:anchor-type="page" text:anchor-page-number="0" draw:z-index="281" draw:style-name="gr4" draw:text-style-name="P7" svg:width="0.318cm" svg:height="0.318cm" draw:transform="rotate (-1.56713113536571) translate (14.0123333333333cm 15.9261527777778cm)">
        <text:p/>
      </draw:rect>
      <draw:rect text:anchor-type="page" text:anchor-page-number="0" draw:z-index="282" draw:style-name="gr3" draw:text-style-name="P6" svg:width="0.318cm" svg:height="0.318cm" draw:transform="rotate (1.62315620435473) translate (6.99911111111111cm 16.6070138888889cm)">
        <text:p/>
      </draw:rect>
      <draw:rect text:anchor-type="page" text:anchor-page-number="0" draw:z-index="283" draw:style-name="gr4" draw:text-style-name="P7" svg:width="0.318cm" svg:height="0.318cm" draw:transform="rotate (-1.56364047686172) translate (7.65527777777778cm 16.2754027777778cm)">
        <text:p/>
      </draw:rect>
      <draw:rect text:anchor-type="page" text:anchor-page-number="0" draw:z-index="284" draw:style-name="gr3" draw:text-style-name="P6" svg:width="0.318cm" svg:height="0.318cm" draw:transform="rotate (-1.57219259019649) translate (8.01334722222222cm 16.2771666666667cm)">
        <text:p/>
      </draw:rect>
      <draw:rect text:anchor-type="page" text:anchor-page-number="0" draw:z-index="285" draw:style-name="gr3" draw:text-style-name="P6" svg:width="0.318cm" svg:height="0.318cm" draw:transform="rotate (-1.57219259019649) translate (8.36436111111111cm 16.2806944444444cm)">
        <text:p/>
      </draw:rect>
      <draw:rect text:anchor-type="page" text:anchor-page-number="0" draw:z-index="286" draw:style-name="gr3" draw:text-style-name="P6" svg:width="0.318cm" svg:height="0.318cm" draw:transform="rotate (-1.56660753659011) translate (8.71713888888889cm 16.2771666666667cm)">
        <text:p/>
      </draw:rect>
      <draw:rect text:anchor-type="page" text:anchor-page-number="0" draw:z-index="287" draw:style-name="gr3" draw:text-style-name="P6" svg:width="0.318cm" svg:height="0.318cm" draw:transform="rotate (-1.57219259019649) translate (9.07168055555555cm 16.2771666666667cm)">
        <text:p/>
      </draw:rect>
      <draw:rect text:anchor-type="page" text:anchor-page-number="0" draw:z-index="288" draw:style-name="gr3" draw:text-style-name="P6" svg:width="0.318cm" svg:height="0.318cm" draw:transform="rotate (-1.57219259019649) translate (9.42622222222222cm 16.2806944444444cm)">
        <text:p/>
      </draw:rect>
      <draw:rect text:anchor-type="page" text:anchor-page-number="0" draw:z-index="289" draw:style-name="gr3" draw:text-style-name="P6" svg:width="0.318cm" svg:height="0.318cm" draw:transform="rotate (-1.56660753659011) translate (9.77723611111111cm 16.2806944444444cm)">
        <text:p/>
      </draw:rect>
      <draw:rect text:anchor-type="page" text:anchor-page-number="0" draw:z-index="290" draw:style-name="gr3" draw:text-style-name="P6" svg:width="0.318cm" svg:height="0.318cm" draw:transform="rotate (-1.56660753659011) translate (10.12825cm 16.2771666666667cm)">
        <text:p/>
      </draw:rect>
      <draw:rect text:anchor-type="page" text:anchor-page-number="0" draw:z-index="291" draw:style-name="gr3" draw:text-style-name="P6" svg:width="0.318cm" svg:height="0.318cm" draw:transform="rotate (-1.57219259019649) translate (10.4810277777778cm 16.2771666666667cm)">
        <text:p/>
      </draw:rect>
      <draw:rect text:anchor-type="page" text:anchor-page-number="0" draw:z-index="292" draw:style-name="gr3" draw:text-style-name="P6" svg:width="0.318cm" svg:height="0.318cm" draw:transform="rotate (-1.57219259019649) translate (10.8373333333333cm 16.2771666666667cm)">
        <text:p/>
      </draw:rect>
      <draw:rect text:anchor-type="page" text:anchor-page-number="0" draw:z-index="293" draw:style-name="gr3" draw:text-style-name="P6" svg:width="0.318cm" svg:height="0.318cm" draw:transform="rotate (-1.57219259019649) translate (11.1883472222222cm 16.2771666666667cm)">
        <text:p/>
      </draw:rect>
      <draw:rect text:anchor-type="page" text:anchor-page-number="0" draw:z-index="294" draw:style-name="gr3" draw:text-style-name="P6" svg:width="0.318cm" svg:height="0.318cm" draw:transform="rotate (-1.57219259019649) translate (11.5393611111111cm 16.2806944444444cm)">
        <text:p/>
      </draw:rect>
      <draw:rect text:anchor-type="page" text:anchor-page-number="0" draw:z-index="295" draw:style-name="gr3" draw:text-style-name="P6" svg:width="0.318cm" svg:height="0.318cm" draw:transform="rotate (-1.56660753659011) translate (11.8921388888889cm 16.2771666666667cm)">
        <text:p/>
      </draw:rect>
      <draw:rect text:anchor-type="page" text:anchor-page-number="0" draw:z-index="296" draw:style-name="gr3" draw:text-style-name="P6" svg:width="0.318cm" svg:height="0.318cm" draw:transform="rotate (-1.57219259019649) translate (12.2466805555556cm 16.2771666666667cm)">
        <text:p/>
      </draw:rect>
      <draw:rect text:anchor-type="page" text:anchor-page-number="0" draw:z-index="297" draw:style-name="gr3" draw:text-style-name="P6" svg:width="0.318cm" svg:height="0.318cm" draw:transform="rotate (-1.57219259019649) translate (12.6012222222222cm 16.2806944444444cm)">
        <text:p/>
      </draw:rect>
      <draw:rect text:anchor-type="page" text:anchor-page-number="0" draw:z-index="298" draw:style-name="gr3" draw:text-style-name="P6" svg:width="0.318cm" svg:height="0.318cm" draw:transform="rotate (-1.56660753659011) translate (12.9522361111111cm 16.2806944444444cm)">
        <text:p/>
      </draw:rect>
      <draw:rect text:anchor-type="page" text:anchor-page-number="0" draw:z-index="299" draw:style-name="gr3" draw:text-style-name="P6" svg:width="0.318cm" svg:height="0.318cm" draw:transform="rotate (-1.56660753659011) translate (13.30325cm 16.2771666666667cm)">
        <text:p/>
      </draw:rect>
      <draw:rect text:anchor-type="page" text:anchor-page-number="0" draw:z-index="300" draw:style-name="gr3" draw:text-style-name="P6" svg:width="0.318cm" svg:height="0.318cm" draw:transform="rotate (-1.57219259019649) translate (13.6560277777778cm 16.2771666666667cm)">
        <text:p/>
      </draw:rect>
      <draw:rect text:anchor-type="page" text:anchor-page-number="0" draw:z-index="301" draw:style-name="gr4" draw:text-style-name="P7" svg:width="0.318cm" svg:height="0.318cm" draw:transform="rotate (-1.57219259019649) translate (14.0123333333333cm 16.2771666666667cm)">
        <text:p/>
      </draw:rect>
      <draw:rect text:anchor-type="page" text:anchor-page-number="0" draw:z-index="302" draw:style-name="gr3" draw:text-style-name="P6" svg:width="0.318cm" svg:height="0.318cm" draw:transform="rotate (1.62350527020513) translate (6.99911111111111cm 16.9580277777778cm)">
        <text:p/>
      </draw:rect>
      <draw:rect text:anchor-type="page" text:anchor-page-number="0" draw:z-index="303" draw:style-name="gr3" draw:text-style-name="P6" svg:width="0.318cm" svg:height="0.318cm" draw:transform="rotate (-1.5687019316925) translate (7.65704166666667cm 16.6317083333333cm)">
        <text:p/>
      </draw:rect>
      <draw:rect text:anchor-type="page" text:anchor-page-number="0" draw:z-index="304" draw:style-name="gr4" draw:text-style-name="P7" svg:width="0.318cm" svg:height="0.318cm" draw:transform="rotate (-1.57149445849569) translate (8.01334722222222cm 16.6317083333333cm)">
        <text:p/>
      </draw:rect>
      <draw:rect text:anchor-type="page" text:anchor-page-number="0" draw:z-index="305" draw:style-name="gr3" draw:text-style-name="P6" svg:width="0.318cm" svg:height="0.318cm" draw:transform="rotate (-1.57166899142089) translate (8.36436111111111cm 16.6317083333333cm)">
        <text:p/>
      </draw:rect>
      <draw:rect text:anchor-type="page" text:anchor-page-number="0" draw:z-index="306" draw:style-name="gr3" draw:text-style-name="P6" svg:width="0.318cm" svg:height="0.318cm" draw:transform="rotate (-1.57149445849569) translate (8.71713888888889cm 16.6317083333333cm)">
        <text:p/>
      </draw:rect>
      <draw:rect text:anchor-type="page" text:anchor-page-number="0" draw:z-index="307" draw:style-name="gr3" draw:text-style-name="P6" svg:width="0.318cm" svg:height="0.318cm" draw:transform="rotate (-1.57149445849569) translate (9.07168055555555cm 16.6317083333333cm)">
        <text:p/>
      </draw:rect>
      <draw:rect text:anchor-type="page" text:anchor-page-number="0" draw:z-index="308" draw:style-name="gr3" draw:text-style-name="P6" svg:width="0.318cm" svg:height="0.318cm" draw:transform="rotate (-1.57166899142089) translate (9.42622222222222cm 16.6317083333333cm)">
        <text:p/>
      </draw:rect>
      <draw:rect text:anchor-type="page" text:anchor-page-number="0" draw:z-index="309" draw:style-name="gr3" draw:text-style-name="P6" svg:width="0.318cm" svg:height="0.318cm" draw:transform="rotate (-1.57166899142089) translate (9.77723611111111cm 16.6317083333333cm)">
        <text:p/>
      </draw:rect>
      <draw:rect text:anchor-type="page" text:anchor-page-number="0" draw:z-index="310" draw:style-name="gr3" draw:text-style-name="P6" svg:width="0.318cm" svg:height="0.318cm" draw:transform="rotate (-1.57166899142089) translate (10.12825cm 16.6317083333333cm)">
        <text:p/>
      </draw:rect>
      <draw:rect text:anchor-type="page" text:anchor-page-number="0" draw:z-index="311" draw:style-name="gr3" draw:text-style-name="P6" svg:width="0.318cm" svg:height="0.318cm" draw:transform="rotate (-1.57149445849569) translate (10.4810277777778cm 16.6317083333333cm)">
        <text:p/>
      </draw:rect>
      <draw:rect text:anchor-type="page" text:anchor-page-number="0" draw:z-index="312" draw:style-name="gr3" draw:text-style-name="P6" svg:width="0.318cm" svg:height="0.318cm" draw:transform="rotate (-1.57149445849569) translate (10.8373333333333cm 16.6317083333333cm)">
        <text:p/>
      </draw:rect>
      <draw:rect text:anchor-type="page" text:anchor-page-number="0" draw:z-index="313" draw:style-name="gr3" draw:text-style-name="P6" svg:width="0.318cm" svg:height="0.318cm" draw:transform="rotate (-1.57166899142089) translate (11.1883472222222cm 16.6317083333333cm)">
        <text:p/>
      </draw:rect>
      <draw:rect text:anchor-type="page" text:anchor-page-number="0" draw:z-index="314" draw:style-name="gr3" draw:text-style-name="P6" svg:width="0.318cm" svg:height="0.318cm" draw:transform="rotate (-1.57166899142089) translate (11.5393611111111cm 16.6317083333333cm)">
        <text:p/>
      </draw:rect>
      <draw:rect text:anchor-type="page" text:anchor-page-number="0" draw:z-index="315" draw:style-name="gr3" draw:text-style-name="P6" svg:width="0.318cm" svg:height="0.318cm" draw:transform="rotate (-1.57149445849569) translate (11.8921388888889cm 16.6317083333333cm)">
        <text:p/>
      </draw:rect>
      <draw:rect text:anchor-type="page" text:anchor-page-number="0" draw:z-index="316" draw:style-name="gr3" draw:text-style-name="P6" svg:width="0.318cm" svg:height="0.318cm" draw:transform="rotate (-1.57149445849569) translate (12.2466805555556cm 16.6317083333333cm)">
        <text:p/>
      </draw:rect>
      <draw:rect text:anchor-type="page" text:anchor-page-number="0" draw:z-index="317" draw:style-name="gr3" draw:text-style-name="P6" svg:width="0.318cm" svg:height="0.318cm" draw:transform="rotate (-1.57166899142089) translate (12.6012222222222cm 16.6317083333333cm)">
        <text:p/>
      </draw:rect>
      <draw:rect text:anchor-type="page" text:anchor-page-number="0" draw:z-index="318" draw:style-name="gr3" draw:text-style-name="P6" svg:width="0.318cm" svg:height="0.318cm" draw:transform="rotate (-1.57166899142089) translate (12.9522361111111cm 16.6317083333333cm)">
        <text:p/>
      </draw:rect>
      <draw:rect text:anchor-type="page" text:anchor-page-number="0" draw:z-index="319" draw:style-name="gr3" draw:text-style-name="P6" svg:width="0.318cm" svg:height="0.318cm" draw:transform="rotate (-1.57166899142089) translate (13.30325cm 16.6317083333333cm)">
        <text:p/>
      </draw:rect>
      <draw:rect text:anchor-type="page" text:anchor-page-number="0" draw:z-index="320" draw:style-name="gr3" draw:text-style-name="P6" svg:width="0.318cm" svg:height="0.318cm" draw:transform="rotate (-1.57149445849569) translate (13.6560277777778cm 16.6317083333333cm)">
        <text:p/>
      </draw:rect>
      <draw:rect text:anchor-type="page" text:anchor-page-number="0" draw:z-index="321" draw:style-name="gr4" draw:text-style-name="P7" svg:width="0.318cm" svg:height="0.318cm" draw:transform="rotate (-1.57149445849569) translate (14.0123333333333cm 16.6317083333333cm)">
        <text:p/>
      </draw:rect>
      <draw:rect text:anchor-type="page" text:anchor-page-number="0" draw:z-index="322" draw:style-name="gr3" draw:text-style-name="P6" svg:width="0.318cm" svg:height="0.318cm" draw:transform="rotate (1.62333073727993) translate (6.99911111111111cm 17.3108055555556cm)">
        <text:p/>
      </draw:rect>
      <draw:rect text:anchor-type="page" text:anchor-page-number="0" draw:z-index="323" draw:style-name="gr3" draw:text-style-name="P6" svg:width="0.318cm" svg:height="0.318cm" draw:transform="rotate (-1.56817833291691) translate (7.65704166666667cm 16.9827222222222cm)">
        <text:p/>
      </draw:rect>
      <draw:rect text:anchor-type="page" text:anchor-page-number="0" draw:z-index="324" draw:style-name="gr4" draw:text-style-name="P7" svg:width="0.318cm" svg:height="0.318cm" draw:transform="rotate (-1.57655591332648) translate (8.01511111111111cm 16.9844861111111cm)">
        <text:p/>
      </draw:rect>
      <draw:rect text:anchor-type="page" text:anchor-page-number="0" draw:z-index="325" draw:style-name="gr3" draw:text-style-name="P6" svg:width="0.318cm" svg:height="0.318cm" draw:transform="rotate (-1.57376338652329) translate (8.36436111111111cm 16.9827222222222cm)">
        <text:p/>
      </draw:rect>
      <draw:rect text:anchor-type="page" text:anchor-page-number="0" draw:z-index="326" draw:style-name="gr3" draw:text-style-name="P6" svg:width="0.318cm" svg:height="0.318cm" draw:transform="rotate (-1.57376338652329) translate (8.71713888888889cm 16.9827222222222cm)">
        <text:p/>
      </draw:rect>
      <draw:rect text:anchor-type="page" text:anchor-page-number="0" draw:z-index="327" draw:style-name="gr3" draw:text-style-name="P6" svg:width="0.318cm" svg:height="0.318cm" draw:transform="rotate (-1.57376338652329) translate (9.07168055555555cm 16.9827222222222cm)">
        <text:p/>
      </draw:rect>
      <draw:rect text:anchor-type="page" text:anchor-page-number="0" draw:z-index="328" draw:style-name="gr4" draw:text-style-name="P7" svg:width="0.318cm" svg:height="0.318cm" draw:transform="rotate (-1.57376338652329) translate (9.42622222222222cm 16.9827222222222cm)">
        <text:p/>
      </draw:rect>
      <draw:rect text:anchor-type="page" text:anchor-page-number="0" draw:z-index="329" draw:style-name="gr3" draw:text-style-name="P6" svg:width="0.318cm" svg:height="0.318cm" draw:transform="rotate (-1.57376338652329) translate (9.77723611111111cm 16.9827222222222cm)">
        <text:p/>
      </draw:rect>
      <draw:rect text:anchor-type="page" text:anchor-page-number="0" draw:z-index="330" draw:style-name="gr3" draw:text-style-name="P6" svg:width="0.318cm" svg:height="0.318cm" draw:transform="rotate (-1.57376338652329) translate (10.12825cm 16.9827222222222cm)">
        <text:p/>
      </draw:rect>
      <draw:rect text:anchor-type="page" text:anchor-page-number="0" draw:z-index="331" draw:style-name="gr3" draw:text-style-name="P6" svg:width="0.318cm" svg:height="0.318cm" draw:transform="rotate (-1.57376338652329) translate (10.4810277777778cm 16.9827222222222cm)">
        <text:p/>
      </draw:rect>
      <draw:rect text:anchor-type="page" text:anchor-page-number="0" draw:z-index="332" draw:style-name="gr4" draw:text-style-name="P7" svg:width="0.318cm" svg:height="0.318cm" draw:transform="rotate (-1.57376338652329) translate (10.8373333333333cm 16.9827222222222cm)">
        <text:p/>
      </draw:rect>
      <draw:rect text:anchor-type="page" text:anchor-page-number="0" draw:z-index="333" draw:style-name="gr3" draw:text-style-name="P6" svg:width="0.318cm" svg:height="0.318cm" draw:transform="rotate (-1.57376338652329) translate (11.1883472222222cm 16.9827222222222cm)">
        <text:p/>
      </draw:rect>
      <draw:rect text:anchor-type="page" text:anchor-page-number="0" draw:z-index="334" draw:style-name="gr3" draw:text-style-name="P6" svg:width="0.318cm" svg:height="0.318cm" draw:transform="rotate (-1.57376338652329) translate (11.5393611111111cm 16.9827222222222cm)">
        <text:p/>
      </draw:rect>
      <draw:rect text:anchor-type="page" text:anchor-page-number="0" draw:z-index="335" draw:style-name="gr3" draw:text-style-name="P6" svg:width="0.318cm" svg:height="0.318cm" draw:transform="rotate (-1.57376338652329) translate (11.8921388888889cm 16.9827222222222cm)">
        <text:p/>
      </draw:rect>
      <draw:rect text:anchor-type="page" text:anchor-page-number="0" draw:z-index="336" draw:style-name="gr3" draw:text-style-name="P6" svg:width="0.318cm" svg:height="0.318cm" draw:transform="rotate (-1.57376338652329) translate (12.2466805555556cm 16.9827222222222cm)">
        <text:p/>
      </draw:rect>
      <draw:rect text:anchor-type="page" text:anchor-page-number="0" draw:z-index="337" draw:style-name="gr3" draw:text-style-name="P6" svg:width="0.318cm" svg:height="0.318cm" draw:transform="rotate (-1.57376338652329) translate (12.6012222222222cm 16.9827222222222cm)">
        <text:p/>
      </draw:rect>
      <draw:rect text:anchor-type="page" text:anchor-page-number="0" draw:z-index="338" draw:style-name="gr3" draw:text-style-name="P6" svg:width="0.318cm" svg:height="0.318cm" draw:transform="rotate (-1.57376338652329) translate (12.9522361111111cm 16.9827222222222cm)">
        <text:p/>
      </draw:rect>
      <draw:rect text:anchor-type="page" text:anchor-page-number="0" draw:z-index="339" draw:style-name="gr3" draw:text-style-name="P6" svg:width="0.318cm" svg:height="0.318cm" draw:transform="rotate (-1.57376338652329) translate (13.30325cm 16.9827222222222cm)">
        <text:p/>
      </draw:rect>
      <draw:rect text:anchor-type="page" text:anchor-page-number="0" draw:z-index="340" draw:style-name="gr3" draw:text-style-name="P6" svg:width="0.318cm" svg:height="0.318cm" draw:transform="rotate (-1.57376338652329) translate (13.6560277777778cm 16.9827222222222cm)">
        <text:p/>
      </draw:rect>
      <draw:rect text:anchor-type="page" text:anchor-page-number="0" draw:z-index="341" draw:style-name="gr4" draw:text-style-name="P7" svg:width="0.318cm" svg:height="0.318cm" draw:transform="rotate (-1.57376338652329) translate (14.0123333333333cm 16.9827222222222cm)">
        <text:p/>
      </draw:rect>
      <draw:rect text:anchor-type="page" text:anchor-page-number="0" draw:z-index="342" draw:style-name="gr3" draw:text-style-name="P6" svg:width="0.318cm" svg:height="0.318cm" draw:transform="rotate (1.62350527020513) translate (6.99911111111111cm 17.6671111111111cm)">
        <text:p/>
      </draw:rect>
      <draw:rect text:anchor-type="page" text:anchor-page-number="0" draw:z-index="343" draw:style-name="gr3" draw:text-style-name="P6" svg:width="0.318cm" svg:height="0.318cm" draw:transform="rotate (-1.56172061468453) translate (7.65527777777778cm 17.3319722222222cm)">
        <text:p/>
      </draw:rect>
      <draw:rect text:anchor-type="page" text:anchor-page-number="0" draw:z-index="344" draw:style-name="gr3" draw:text-style-name="P6" svg:width="0.318cm" svg:height="0.318cm" draw:transform="rotate (-1.57882484135407) translate (8.01511111111111cm 17.3390277777778cm)">
        <text:p/>
      </draw:rect>
      <draw:rect text:anchor-type="page" text:anchor-page-number="0" draw:z-index="345" draw:style-name="gr4" draw:text-style-name="P7" svg:width="0.318cm" svg:height="0.318cm" draw:transform="rotate (-1.56748020121611) translate (8.36436111111111cm 17.3372638888889cm)">
        <text:p/>
      </draw:rect>
      <draw:rect text:anchor-type="page" text:anchor-page-number="0" draw:z-index="346" draw:style-name="gr3" draw:text-style-name="P6" svg:width="0.318cm" svg:height="0.318cm" draw:transform="rotate (-1.56748020121611) translate (8.71713888888889cm 17.3372638888889cm)">
        <text:p/>
      </draw:rect>
      <draw:rect text:anchor-type="page" text:anchor-page-number="0" draw:z-index="347" draw:style-name="gr3" draw:text-style-name="P6" svg:width="0.318cm" svg:height="0.318cm" draw:transform="rotate (-1.56748020121611) translate (9.07168055555555cm 17.3372638888889cm)">
        <text:p/>
      </draw:rect>
      <draw:rect text:anchor-type="page" text:anchor-page-number="0" draw:z-index="348" draw:style-name="gr4" draw:text-style-name="P7" svg:width="0.318cm" svg:height="0.318cm" draw:transform="rotate (-1.56748020121611) translate (9.42622222222222cm 17.3372638888889cm)">
        <text:p/>
      </draw:rect>
      <draw:rect text:anchor-type="page" text:anchor-page-number="0" draw:z-index="349" draw:style-name="gr3" draw:text-style-name="P6" svg:width="0.318cm" svg:height="0.318cm" draw:transform="rotate (-1.56748020121611) translate (9.77723611111111cm 17.3372638888889cm)">
        <text:p/>
      </draw:rect>
      <draw:rect text:anchor-type="page" text:anchor-page-number="0" draw:z-index="350" draw:style-name="gr3" draw:text-style-name="P6" svg:width="0.318cm" svg:height="0.318cm" draw:transform="rotate (-1.56748020121611) translate (10.12825cm 17.3372638888889cm)">
        <text:p/>
      </draw:rect>
      <draw:rect text:anchor-type="page" text:anchor-page-number="0" draw:z-index="351" draw:style-name="gr3" draw:text-style-name="P6" svg:width="0.318cm" svg:height="0.318cm" draw:transform="rotate (-1.56748020121611) translate (10.4810277777778cm 17.3372638888889cm)">
        <text:p/>
      </draw:rect>
      <draw:rect text:anchor-type="page" text:anchor-page-number="0" draw:z-index="352" draw:style-name="gr4" draw:text-style-name="P7" svg:width="0.318cm" svg:height="0.318cm" draw:transform="rotate (-1.56748020121611) translate (10.8373333333333cm 17.3372638888889cm)">
        <text:p/>
      </draw:rect>
      <draw:rect text:anchor-type="page" text:anchor-page-number="0" draw:z-index="353" draw:style-name="gr3" draw:text-style-name="P6" svg:width="0.318cm" svg:height="0.318cm" draw:transform="rotate (-1.56748020121611) translate (11.1883472222222cm 17.3372638888889cm)">
        <text:p/>
      </draw:rect>
      <draw:rect text:anchor-type="page" text:anchor-page-number="0" draw:z-index="354" draw:style-name="gr3" draw:text-style-name="P6" svg:width="0.318cm" svg:height="0.318cm" draw:transform="rotate (-1.56748020121611) translate (11.5393611111111cm 17.3372638888889cm)">
        <text:p/>
      </draw:rect>
      <draw:rect text:anchor-type="page" text:anchor-page-number="0" draw:z-index="355" draw:style-name="gr3" draw:text-style-name="P6" svg:width="0.318cm" svg:height="0.318cm" draw:transform="rotate (-1.56748020121611) translate (11.8921388888889cm 17.3372638888889cm)">
        <text:p/>
      </draw:rect>
      <draw:rect text:anchor-type="page" text:anchor-page-number="0" draw:z-index="356" draw:style-name="gr3" draw:text-style-name="P6" svg:width="0.318cm" svg:height="0.318cm" draw:transform="rotate (-1.56748020121611) translate (12.2466805555556cm 17.3372638888889cm)">
        <text:p/>
      </draw:rect>
      <draw:rect text:anchor-type="page" text:anchor-page-number="0" draw:z-index="357" draw:style-name="gr3" draw:text-style-name="P6" svg:width="0.318cm" svg:height="0.318cm" draw:transform="rotate (-1.56748020121611) translate (12.6012222222222cm 17.3372638888889cm)">
        <text:p/>
      </draw:rect>
      <draw:rect text:anchor-type="page" text:anchor-page-number="0" draw:z-index="358" draw:style-name="gr3" draw:text-style-name="P6" svg:width="0.318cm" svg:height="0.318cm" draw:transform="rotate (-1.56748020121611) translate (12.9522361111111cm 17.3372638888889cm)">
        <text:p/>
      </draw:rect>
      <draw:rect text:anchor-type="page" text:anchor-page-number="0" draw:z-index="359" draw:style-name="gr3" draw:text-style-name="P6" svg:width="0.318cm" svg:height="0.318cm" draw:transform="rotate (-1.56748020121611) translate (13.30325cm 17.3372638888889cm)">
        <text:p/>
      </draw:rect>
      <draw:rect text:anchor-type="page" text:anchor-page-number="0" draw:z-index="360" draw:style-name="gr3" draw:text-style-name="P6" svg:width="0.318cm" svg:height="0.318cm" draw:transform="rotate (-1.56748020121611) translate (13.6560277777778cm 17.3372638888889cm)">
        <text:p/>
      </draw:rect>
      <draw:rect text:anchor-type="page" text:anchor-page-number="0" draw:z-index="361" draw:style-name="gr4" draw:text-style-name="P7" svg:width="0.318cm" svg:height="0.318cm" draw:transform="rotate (-1.56748020121611) translate (14.0123333333333cm 17.3372638888889cm)">
        <text:p/>
      </draw:rect>
      <draw:rect text:anchor-type="page" text:anchor-page-number="0" draw:z-index="362" draw:style-name="gr3" draw:text-style-name="P6" svg:width="0.318cm" svg:height="0.318cm" draw:transform="rotate (1.62315620435473) translate (6.99911111111111cm 18.018125cm)">
        <text:p/>
      </draw:rect>
      <draw:rect text:anchor-type="page" text:anchor-page-number="0" draw:z-index="363" draw:style-name="gr3" draw:text-style-name="P6" svg:width="0.318cm" svg:height="0.318cm" draw:transform="rotate (-1.56398954271212) translate (7.65527777777778cm 17.6865138888889cm)">
        <text:p/>
      </draw:rect>
      <draw:rect text:anchor-type="page" text:anchor-page-number="0" draw:z-index="364" draw:style-name="gr3" draw:text-style-name="P6" svg:width="0.318cm" svg:height="0.318cm" draw:transform="rotate (-1.57254165604689) translate (8.01334722222222cm 17.6918055555556cm)">
        <text:p/>
      </draw:rect>
      <draw:rect text:anchor-type="page" text:anchor-page-number="0" draw:z-index="365" draw:style-name="gr4" draw:text-style-name="P7" svg:width="0.318cm" svg:height="0.318cm" draw:transform="rotate (-1.56678206951531) translate (8.36436111111111cm 17.6918055555556cm)">
        <text:p/>
      </draw:rect>
      <draw:rect text:anchor-type="page" text:anchor-page-number="0" draw:z-index="366" draw:style-name="gr3" draw:text-style-name="P6" svg:width="0.318cm" svg:height="0.318cm" draw:transform="rotate (-1.56695660244051) translate (8.71713888888889cm 17.6918055555556cm)">
        <text:p/>
      </draw:rect>
      <draw:rect text:anchor-type="page" text:anchor-page-number="0" draw:z-index="367" draw:style-name="gr3" draw:text-style-name="P6" svg:width="0.318cm" svg:height="0.318cm" draw:transform="rotate (-1.56695660244051) translate (9.07168055555555cm 17.6918055555556cm)">
        <text:p/>
      </draw:rect>
      <draw:rect text:anchor-type="page" text:anchor-page-number="0" draw:z-index="368" draw:style-name="gr3" draw:text-style-name="P6" svg:width="0.318cm" svg:height="0.318cm" draw:transform="rotate (-1.56678206951531) translate (9.42622222222222cm 17.6918055555556cm)">
        <text:p/>
      </draw:rect>
      <draw:rect text:anchor-type="page" text:anchor-page-number="0" draw:z-index="369" draw:style-name="gr4" draw:text-style-name="P7" svg:width="0.318cm" svg:height="0.318cm" draw:transform="rotate (-1.56678206951531) translate (9.77723611111111cm 17.6918055555556cm)">
        <text:p/>
      </draw:rect>
      <draw:rect text:anchor-type="page" text:anchor-page-number="0" draw:z-index="370" draw:style-name="gr3" draw:text-style-name="P6" svg:width="0.318cm" svg:height="0.318cm" draw:transform="rotate (-1.56678206951531) translate (10.12825cm 17.6918055555556cm)">
        <text:p/>
      </draw:rect>
      <draw:rect text:anchor-type="page" text:anchor-page-number="0" draw:z-index="371" draw:style-name="gr3" draw:text-style-name="P6" svg:width="0.318cm" svg:height="0.318cm" draw:transform="rotate (-1.56695660244051) translate (10.4810277777778cm 17.6918055555556cm)">
        <text:p/>
      </draw:rect>
      <draw:rect text:anchor-type="page" text:anchor-page-number="0" draw:z-index="372" draw:style-name="gr3" draw:text-style-name="P6" svg:width="0.318cm" svg:height="0.318cm" draw:transform="rotate (-1.56695660244051) translate (10.8373333333333cm 17.6918055555556cm)">
        <text:p/>
      </draw:rect>
      <draw:rect text:anchor-type="page" text:anchor-page-number="0" draw:z-index="373" draw:style-name="gr4" draw:text-style-name="P7" svg:width="0.318cm" svg:height="0.318cm" draw:transform="rotate (-1.56678206951531) translate (11.1883472222222cm 17.6918055555556cm)">
        <text:p/>
      </draw:rect>
      <draw:rect text:anchor-type="page" text:anchor-page-number="0" draw:z-index="374" draw:style-name="gr3" draw:text-style-name="P6" svg:width="0.318cm" svg:height="0.318cm" draw:transform="rotate (-1.56678206951531) translate (11.5393611111111cm 17.6918055555556cm)">
        <text:p/>
      </draw:rect>
      <draw:rect text:anchor-type="page" text:anchor-page-number="0" draw:z-index="375" draw:style-name="gr3" draw:text-style-name="P6" svg:width="0.318cm" svg:height="0.318cm" draw:transform="rotate (-1.56695660244051) translate (11.8921388888889cm 17.6918055555556cm)">
        <text:p/>
      </draw:rect>
      <draw:rect text:anchor-type="page" text:anchor-page-number="0" draw:z-index="376" draw:style-name="gr3" draw:text-style-name="P6" svg:width="0.318cm" svg:height="0.318cm" draw:transform="rotate (-1.56695660244051) translate (12.2466805555556cm 17.6918055555556cm)">
        <text:p/>
      </draw:rect>
      <draw:rect text:anchor-type="page" text:anchor-page-number="0" draw:z-index="377" draw:style-name="gr3" draw:text-style-name="P6" svg:width="0.318cm" svg:height="0.318cm" draw:transform="rotate (-1.56678206951531) translate (12.6012222222222cm 17.6918055555556cm)">
        <text:p/>
      </draw:rect>
      <draw:rect text:anchor-type="page" text:anchor-page-number="0" draw:z-index="378" draw:style-name="gr3" draw:text-style-name="P6" svg:width="0.318cm" svg:height="0.318cm" draw:transform="rotate (-1.56678206951531) translate (12.9522361111111cm 17.6918055555556cm)">
        <text:p/>
      </draw:rect>
      <draw:rect text:anchor-type="page" text:anchor-page-number="0" draw:z-index="379" draw:style-name="gr3" draw:text-style-name="P6" svg:width="0.318cm" svg:height="0.318cm" draw:transform="rotate (-1.56678206951531) translate (13.30325cm 17.6918055555556cm)">
        <text:p/>
      </draw:rect>
      <draw:rect text:anchor-type="page" text:anchor-page-number="0" draw:z-index="380" draw:style-name="gr4" draw:text-style-name="P7" svg:width="0.318cm" svg:height="0.318cm" draw:transform="rotate (-1.56695660244051) translate (13.6560277777778cm 17.6918055555556cm)">
        <text:p/>
      </draw:rect>
      <draw:rect text:anchor-type="page" text:anchor-page-number="0" draw:z-index="381" draw:style-name="gr3" draw:text-style-name="P6" svg:width="0.318cm" svg:height="0.318cm" draw:transform="rotate (-1.56695660244051) translate (14.0123333333333cm 17.6918055555556cm)">
        <text:p/>
      </draw:rect>
      <draw:rect text:anchor-type="page" text:anchor-page-number="0" draw:z-index="382" draw:style-name="gr3" draw:text-style-name="P6" svg:width="0.318cm" svg:height="0.318cm" draw:transform="rotate (1.62315620435473) translate (6.99911111111111cm 18.3691388888889cm)">
        <text:p/>
      </draw:rect>
      <draw:rect text:anchor-type="page" text:anchor-page-number="0" draw:z-index="383" draw:style-name="gr3" draw:text-style-name="P6" svg:width="0.318cm" svg:height="0.318cm" draw:transform="rotate (-1.5690509975429) translate (7.65704166666667cm 18.0428194444444cm)">
        <text:p/>
      </draw:rect>
      <draw:rect text:anchor-type="page" text:anchor-page-number="0" draw:z-index="384" draw:style-name="gr3" draw:text-style-name="P6" svg:width="0.318cm" svg:height="0.318cm" draw:transform="rotate (-1.57184352434609) translate (8.01334722222222cm 18.0428194444444cm)">
        <text:p/>
      </draw:rect>
      <draw:rect text:anchor-type="page" text:anchor-page-number="0" draw:z-index="385" draw:style-name="gr3" draw:text-style-name="P6" svg:width="0.318cm" svg:height="0.318cm" draw:transform="rotate (-1.57184352434609) translate (8.36436111111111cm 18.0428194444444cm)">
        <text:p/>
      </draw:rect>
      <draw:rect text:anchor-type="page" text:anchor-page-number="0" draw:z-index="386" draw:style-name="gr4" draw:text-style-name="P7" svg:width="0.318cm" svg:height="0.318cm" draw:transform="rotate (-1.57184352434609) translate (8.71713888888889cm 18.0428194444444cm)">
        <text:p/>
      </draw:rect>
      <draw:rect text:anchor-type="page" text:anchor-page-number="0" draw:z-index="387" draw:style-name="gr4" draw:text-style-name="P7" svg:width="0.318cm" svg:height="0.318cm" draw:transform="rotate (-1.57184352434609) translate (9.07168055555555cm 18.0428194444444cm)">
        <text:p/>
      </draw:rect>
      <draw:rect text:anchor-type="page" text:anchor-page-number="0" draw:z-index="388" draw:style-name="gr4" draw:text-style-name="P7" svg:width="0.318cm" svg:height="0.318cm" draw:transform="rotate (-1.57184352434609) translate (9.42622222222222cm 18.0428194444444cm)">
        <text:p/>
      </draw:rect>
      <draw:rect text:anchor-type="page" text:anchor-page-number="0" draw:z-index="389" draw:style-name="gr4" draw:text-style-name="P7" svg:width="0.318cm" svg:height="0.318cm" draw:transform="rotate (-1.57184352434609) translate (9.77723611111111cm 18.0428194444444cm)">
        <text:p/>
      </draw:rect>
      <draw:rect text:anchor-type="page" text:anchor-page-number="0" draw:z-index="390" draw:style-name="gr4" draw:text-style-name="P7" svg:width="0.318cm" svg:height="0.318cm" draw:transform="rotate (-1.57184352434609) translate (10.12825cm 18.0428194444444cm)">
        <text:p/>
      </draw:rect>
      <draw:rect text:anchor-type="page" text:anchor-page-number="0" draw:z-index="391" draw:style-name="gr4" draw:text-style-name="P7" svg:width="0.318cm" svg:height="0.318cm" draw:transform="rotate (-1.57184352434609) translate (10.4810277777778cm 18.0428194444444cm)">
        <text:p/>
      </draw:rect>
      <draw:rect text:anchor-type="page" text:anchor-page-number="0" draw:z-index="392" draw:style-name="gr4" draw:text-style-name="P7" svg:width="0.318cm" svg:height="0.318cm" draw:transform="rotate (-1.57184352434609) translate (10.8373333333333cm 18.0428194444444cm)">
        <text:p/>
      </draw:rect>
      <draw:rect text:anchor-type="page" text:anchor-page-number="0" draw:z-index="393" draw:style-name="gr4" draw:text-style-name="P7" svg:width="0.318cm" svg:height="0.318cm" draw:transform="rotate (-1.57184352434609) translate (11.1883472222222cm 18.0428194444444cm)">
        <text:p/>
      </draw:rect>
      <draw:rect text:anchor-type="page" text:anchor-page-number="0" draw:z-index="394" draw:style-name="gr4" draw:text-style-name="P7" svg:width="0.318cm" svg:height="0.318cm" draw:transform="rotate (-1.57184352434609) translate (11.5393611111111cm 18.0428194444444cm)">
        <text:p/>
      </draw:rect>
      <draw:rect text:anchor-type="page" text:anchor-page-number="0" draw:z-index="395" draw:style-name="gr4" draw:text-style-name="P7" svg:width="0.318cm" svg:height="0.318cm" draw:transform="rotate (-1.57184352434609) translate (11.8921388888889cm 18.0428194444444cm)">
        <text:p/>
      </draw:rect>
      <draw:rect text:anchor-type="page" text:anchor-page-number="0" draw:z-index="396" draw:style-name="gr4" draw:text-style-name="P7" svg:width="0.318cm" svg:height="0.318cm" draw:transform="rotate (-1.57184352434609) translate (12.2466805555556cm 18.0428194444444cm)">
        <text:p/>
      </draw:rect>
      <draw:rect text:anchor-type="page" text:anchor-page-number="0" draw:z-index="397" draw:style-name="gr4" draw:text-style-name="P7" svg:width="0.318cm" svg:height="0.318cm" draw:transform="rotate (-1.57184352434609) translate (12.6012222222222cm 18.0428194444444cm)">
        <text:p/>
      </draw:rect>
      <draw:rect text:anchor-type="page" text:anchor-page-number="0" draw:z-index="398" draw:style-name="gr4" draw:text-style-name="P7" svg:width="0.318cm" svg:height="0.318cm" draw:transform="rotate (-1.57184352434609) translate (12.9522361111111cm 18.0428194444444cm)">
        <text:p/>
      </draw:rect>
      <draw:rect text:anchor-type="page" text:anchor-page-number="0" draw:z-index="399" draw:style-name="gr4" draw:text-style-name="P7" svg:width="0.318cm" svg:height="0.318cm" draw:transform="rotate (-1.57184352434609) translate (13.30325cm 18.0428194444444cm)">
        <text:p/>
      </draw:rect>
      <draw:rect text:anchor-type="page" text:anchor-page-number="0" draw:z-index="400" draw:style-name="gr3" draw:text-style-name="P6" svg:width="0.318cm" svg:height="0.318cm" draw:transform="rotate (-1.57184352434609) translate (13.6560277777778cm 18.0428194444444cm)">
        <text:p/>
      </draw:rect>
      <draw:rect text:anchor-type="page" text:anchor-page-number="0" draw:z-index="401" draw:style-name="gr3" draw:text-style-name="P6" svg:width="0.318cm" svg:height="0.318cm" draw:transform="rotate (-1.57184352434609) translate (14.0123333333333cm 18.0428194444444cm)">
        <text:p/>
      </draw:rect>
      <text:p text:style-name="P1"/>
      <text:p text:style-name="P3">CLEARSCREEN</text:p>
      <text:p text:style-name="P1">SHOWTURTLE</text:p>
      <text:p text:style-name="P1">PENUP</text:p>
      <text:p text:style-name="P1"/>
      <text:p text:style-name="P1"><text:span text:style-name="T1">modulo</text:span> = 10</text:p>
      <text:p text:style-name="P1">griglia = 20</text:p>
      <text:p text:style-name="P1"/>
      <text:p text:style-name="P1"><text:span text:style-name="T2">origine</text:span>X = (PAGESIZE[0]-(<text:span text:style-name="T1">modulo</text:span>*griglia))/2</text:p>
      <text:p text:style-name="P1"><text:span text:style-name="T2">origine</text:span>Y = (PAGESIZE[1]-(<text:span text:style-name="T1">modulo</text:span>*griglia))/2</text:p>
      <text:p text:style-name="Standard"><text:span text:style-name="T5"/></text:p>
      <text:p text:style-name="Standard"><text:span text:style-name="T5">mappa</text:span><text:span text:style-name="T6">C</text:span><text:span text:style-name="T5">olori = [0xffffff, 0x000000]</text:span></text:p>
      <text:p text:style-name="Standard"><text:span text:style-name="T6"/></text:p>
      <text:p text:style-name="Standard"><text:span text:style-name="T6">arD</text:span><text:span text:style-name="T5">isegno = [[0,1,1,1, 1,1,1,0, 0,0,0,0, 1,1,0,0, 0,0,0,0], [0,1,0,0, 0,0,0,1, 0,0,0,0, 1,0,1,0, 0,0,0,0], [0,0,1,0, 0,0,0,1, 0,0,0,0, 1,0,0,1, 0,0,0,0], [0,0,0,1, 0,0,0,1, 0,0,0,0, 0,1,0,1, 0,0,0,0], [0,0,0,1, 0,0,0,1, 0,0,0,0, 0,1,0,1, 1,1,1,0], [0,0,0,1, 0,0,0,1, 0,0,0,0, 1,0,0,1, 1,0,0,1], [0,0,1,0, 0,0,0,1, 0,0,0,0, 1,0,1,0, 1,0,0,1], [0,1,0,0, 0,0,0,1, 0,0,0,0, 1,1,0,0, 1,0,0,1], [0,1,0,0, 0,0,0,0, 1,0,0,0, 0,0,0,1, 0,0,0,1], [1,0,0,0, 0,0,0,0, 1,0,0,0, 0,0,0,1, 0,0,0,1], [1,0,0,0, 0,0,0,0, 0,1,1,0, 0,1,1,0, 0,0,0,1], [1,0,0,0, 0,0,0,0, 0,0,0,1, 1,0,0,0, 0,0,0,1], [1,0,0,0, 0,0,0,0, 0,0,0,0, 0,0,0,0, 0,0,0,1], [0,1,0,0, 0,0,0,0, 0,0,0,0, 0,0,0,0, 0,0,0,1], [0,1,0,0, 0,0,0,0, 0,0,0,0, 0,0,0,0, 0,0,0,1], [0,0,1,0, 0,0,0,0, 0,0,0,0, 0,0,0,0, 0,0,0,1], [0,0,1,0, 0,0,1,0, 0,0,1,0, 0,0,0,0, 0,0,0,1], [0,0,0,1, 0,0,1,0, 0,0,1,0, 0,0,0,0, 0,0,0,1], [0,0,0,1, 0,0,0,1, 0,0,0,1, 0,0,0,0, 0,0,1,0], [0,0,0,0, 1,1,1,1, 1,1,1,1, 1,1,1,1, 1,1,0,0]]</text:span></text:p>
      <text:p text:style-name="Standard"><text:span text:style-name="T5"/></text:p>
      <text:p text:style-name="Standard"><text:span text:style-name="T5">PENCOLOR [200,200,200]</text:span></text:p>
      <text:p text:style-name="P1"/>
      <text:p text:style-name="P1">POSITION [<text:span text:style-name="T3">origine</text:span>X, <text:span text:style-name="T3">origine</text:span>Y]</text:p>
      <text:p text:style-name="P1">REPEAT griglia+1 [</text:p>
      <text:p text:style-name="P1"><text:tab/>HEADING 90</text:p>
      <text:p text:style-name="P1"><text:tab/>PENDOWN</text:p>
      <text:p text:style-name="P1"><text:tab/>FORWARD <text:span text:style-name="T1">modulo</text:span>*griglia</text:p>
      <text:p text:style-name="P1"><text:tab/>PENUP</text:p>
      <text:p text:style-name="P1"><text:tab/>POSITION [<text:span text:style-name="T3">origine</text:span>X, <text:span text:style-name="T3">origine</text:span>Y+(REPCOUNT*<text:span text:style-name="T1">modulo</text:span>)]</text:p>
      <text:p text:style-name="P1">]</text:p>
      <text:p text:style-name="P1"/>
      <text:p text:style-name="P1">POSITION [<text:span text:style-name="T3">origine</text:span>X, <text:span text:style-name="T3">origine</text:span>Y]</text:p>
      <text:p text:style-name="P1">REPEAT griglia+1 [</text:p>
      <text:p text:style-name="P1"><text:tab/>HEADING 180</text:p>
      <text:p text:style-name="P1"><text:tab/>PENDOWN</text:p>
      <text:p text:style-name="P1"><text:tab/>FORWARD <text:span text:style-name="T1">modulo</text:span>*griglia</text:p>
      <text:p text:style-name="P1"><text:tab/>PENUP</text:p>
      <text:p text:style-name="P1"><text:tab/>POSITION [<text:span text:style-name="T3">origine</text:span>X+(REPCOUNT*<text:span text:style-name="T1">modulo</text:span>), <text:span text:style-name="T3">origine</text:span>Y]</text:p>
      <text:p text:style-name="P1">]</text:p>
      <text:p text:style-name="P1"/>
      <text:p text:style-name="P1"><text:soft-page-break/><text:span text:style-name="T3">origine</text:span>X = <text:span text:style-name="T3">origine</text:span>X + (<text:span text:style-name="T1">modulo</text:span>/2)</text:p>
      <text:p text:style-name="P1"><text:span text:style-name="T3">origine</text:span>Y = <text:span text:style-name="T3">origine</text:span>Y + (<text:span text:style-name="T1">modulo</text:span>/2)</text:p>
      <text:p text:style-name="P1"/>
      <text:p text:style-name="P1">iC<text:span text:style-name="T3">olonna</text:span> = 0</text:p>
      <text:p text:style-name="P1"><text:span text:style-name="T3">iRiga</text:span> = 0</text:p>
      <text:p text:style-name="P1">REPEAT len(<text:span text:style-name="T4">arD</text:span>isegno) [</text:p>
      <text:p text:style-name="P1"><text:tab/>FOR i IN <text:span text:style-name="T7">arD</text:span>isegno[i<text:span text:style-name="T4">Riga</text:span>] [</text:p>
      <text:p text:style-name="P1"><text:tab/><text:tab/>POSITION [<text:span text:style-name="T7">origine</text:span>X+(<text:span text:style-name="T4">iColonna</text:span>*<text:span text:style-name="T1">modulo</text:span>), <text:span text:style-name="T7">origine</text:span>Y+(i<text:span text:style-name="T4">Riga</text:span>*<text:span text:style-name="T1">modulo</text:span>)]</text:p>
      <text:p text:style-name="P1"><text:tab/><text:tab/>FILLCOLOR mappa<text:span text:style-name="T4">C</text:span>olori[i]</text:p>
      <text:p text:style-name="P1"><text:tab/><text:tab/>SQUARE <text:span text:style-name="T1">modulo</text:span>-1</text:p>
      <text:p text:style-name="P1"><text:tab/><text:tab/><text:span text:style-name="T4">iColonna</text:span> = <text:span text:style-name="T4">iColonna</text:span> + 1</text:p>
      <text:p text:style-name="P1"><text:tab/>] </text:p>
      <text:p text:style-name="P1"><text:tab/><text:span text:style-name="T4">iColonna</text:span> = 0</text:p>
      <text:p text:style-name="P1"><text:tab/><text:span text:style-name="T4">iRiga</text:span> = <text:span text:style-name="T4">iRiga</text:span> + 1</text:p>
      <text:p text:style-name="P1">]</text:p>
      <text:p text:style-name="P1"/>
      <text:p text:style-name="P2">HIDETURTL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Source Code Pro1" svg:font-family="'Source Code Pro'" style:font-family-generic="modern" style:font-pitch="fixed"/>
    <style:font-face style:name="Source Code Pro" svg:font-family="'Source Code Pro'" style:font-adornments="Standard"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stroke-dash draw:name="Dash_20_4" draw:display-name="Dash 4" draw:style="rect" draw:dots2="1" draw:dots2-length="0.02cm" draw:distance="0.02cm"/>
    <draw:stroke-dash draw:name="Dash_20_5" draw:display-name="Dash 5" draw:style="rect" draw:dots1="1" draw:distance="0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Codice" style:family="paragraph" style:parent-style-name="Standard" style:list-style-name="List_20_1" style:master-page-name="">
      <loext:graphic-properties draw:fill="solid" draw:fill-color="#eeeeee"/>
      <style:paragraph-properties fo:margin-left="1cm" fo:margin-right="0cm" fo:margin-top="0.6cm" fo:margin-bottom="0.6cm" loext:contextual-spacing="true" fo:line-height="150%" fo:text-align="start" style:justify-single-word="false" fo:text-indent="0cm" style:auto-text-indent="false" style:page-number="auto" fo:background-color="#eeeeee" text:number-lines="true" text:line-number="1">
        <style:tab-stops/>
      </style:paragraph-properties>
      <style:text-properties style:font-name="Source Code Pro" fo:font-family="'Source Code Pro'" style:font-style-name="Standard" style:font-family-generic="modern" style:font-pitch="fixed" fo:font-size="10.5pt" officeooo:rsid="00133390"/>
    </style:style>
    <style:style style:name="Numbering_20_Symbols" style:display-name="Numbering Symbols" style:family="text">
      <style:text-properties fo:font-weight="normal" style:font-weight-asian="normal" style:font-weight-complex="normal"/>
    </style:style>
    <style:style style:name="Codice_20_nel_20_testo" style:display-name="Codice nel testo" style:family="text">
      <style:text-properties fo:color="#333333" style:font-name="Source Code Pro" fo:font-family="'Source Code Pro'" style:font-style-name="Standard" style:font-family-generic="modern" style:font-pitch="fixed" fo:font-size="10.5pt" fo:font-weight="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number text:level="1" text:style-name="Numbering_20_Symbols"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801cm" fo:text-indent="-0.4cm" fo:margin-left="0.801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199cm" fo:text-indent="-0.4cm" fo:margin-left="1.199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6cm" fo:text-indent="-0.4cm" fo:margin-left="1.6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2cm" fo:text-indent="-0.4cm" fo:margin-left="2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2.401cm" fo:text-indent="-0.4cm" fo:margin-left="2.401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799cm" fo:text-indent="-0.4cm" fo:margin-left="2.799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3.2cm" fo:text-indent="-0.4cm" fo:margin-left="3.2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3.6cm" fo:text-indent="-0.4cm" fo:margin-left="3.6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4.001cm" fo:text-indent="-0.4cm" fo:margin-left="4.00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1-09T10:27:06.057000000</meta:creation-date>
    <dc:date>2020-01-09T10:42:14.660000000</dc:date>
    <meta:editing-duration>PT4M46S</meta:editing-duration>
    <meta:editing-cycles>1</meta:editing-cycles>
    <meta:document-statistic meta:table-count="0" meta:image-count="0" meta:object-count="0" meta:page-count="3" meta:paragraph-count="41" meta:word-count="202" meta:character-count="1745" meta:non-whitespace-character-count="1561"/>
    <meta:generator>LibreOffice/6.1.4.2$Windows_X86_64 LibreOffice_project/9d0f32d1f0b509096fd65e0d4bec26ddd1938fd3</meta:generator>
  </office:meta>
</office:document-meta>
</file>