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nux Biolinum G" svg:font-family="'Linux Biolinum G'"/>
    <style:font-face style:name="Segoe UI Semilight" svg:font-family="'Segoe UI Semilight'"/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2faa5" officeooo:paragraph-rsid="0014d860"/>
    </style:style>
    <style:style style:name="P2" style:family="paragraph" style:parent-style-name="Standard">
      <style:text-properties officeooo:rsid="0012faa5" officeooo:paragraph-rsid="00199ec9"/>
    </style:style>
    <style:style style:name="P3" style:family="paragraph" style:parent-style-name="Standard">
      <style:text-properties officeooo:rsid="0012faa5" officeooo:paragraph-rsid="001b5d24"/>
    </style:style>
    <style:style style:name="P4" style:family="paragraph" style:parent-style-name="Standard">
      <style:text-properties officeooo:rsid="0012faa5" officeooo:paragraph-rsid="001ceb83"/>
    </style:style>
    <style:style style:name="P5" style:family="paragraph" style:parent-style-name="Standard">
      <style:text-properties officeooo:rsid="0012faa5" officeooo:paragraph-rsid="001ee166"/>
    </style:style>
    <style:style style:name="P6" style:family="paragraph" style:parent-style-name="Standard">
      <style:text-properties officeooo:rsid="0014d860" officeooo:paragraph-rsid="00199ec9"/>
    </style:style>
    <style:style style:name="P7" style:family="paragraph" style:parent-style-name="Standard">
      <style:text-properties officeooo:rsid="00199ec9" officeooo:paragraph-rsid="00199ec9"/>
    </style:style>
    <style:style style:name="P8" style:family="paragraph" style:parent-style-name="Standard">
      <style:text-properties officeooo:rsid="001aa149" officeooo:paragraph-rsid="001aa149"/>
    </style:style>
    <style:style style:name="P9" style:family="paragraph" style:parent-style-name="Standard">
      <style:text-properties officeooo:rsid="0014fcee" officeooo:paragraph-rsid="00199ec9"/>
    </style:style>
    <style:style style:name="P10" style:family="paragraph" style:parent-style-name="Standard">
      <style:text-properties officeooo:rsid="0014fcee" officeooo:paragraph-rsid="001b5d24"/>
    </style:style>
    <style:style style:name="P11" style:family="paragraph" style:parent-style-name="Standard">
      <style:text-properties officeooo:rsid="00167a79" officeooo:paragraph-rsid="001b5d24"/>
    </style:style>
    <style:style style:name="P12" style:family="paragraph" style:parent-style-name="Standard">
      <style:text-properties officeooo:rsid="00254bee" officeooo:paragraph-rsid="00254bee"/>
    </style:style>
    <style:style style:name="P13" style:family="paragraph" style:parent-style-name="Standard">
      <style:paragraph-properties fo:break-before="page"/>
      <style:text-properties officeooo:rsid="0012faa5" officeooo:paragraph-rsid="0012faa5"/>
    </style:style>
    <style:style style:name="P14" style:family="paragraph" style:parent-style-name="Standard">
      <style:text-properties officeooo:rsid="0012faa5" officeooo:paragraph-rsid="002c953d"/>
    </style:style>
    <style:style style:name="P15" style:family="paragraph" style:parent-style-name="Standard">
      <style:text-properties officeooo:rsid="0012faa5" officeooo:paragraph-rsid="002dd7a6"/>
    </style:style>
    <style:style style:name="P16" style:family="paragraph" style:parent-style-name="Standard">
      <style:text-properties officeooo:rsid="0012faa5" officeooo:paragraph-rsid="002f3a4f"/>
    </style:style>
    <style:style style:name="P17" style:family="paragraph" style:parent-style-name="Standard">
      <style:text-properties officeooo:rsid="0012faa5" officeooo:paragraph-rsid="003065ba"/>
    </style:style>
    <style:style style:name="P18" style:family="paragraph" style:parent-style-name="Standard">
      <style:text-properties officeooo:rsid="0012faa5" officeooo:paragraph-rsid="0031cbff"/>
    </style:style>
    <style:style style:name="P19" style:family="paragraph" style:parent-style-name="Standard">
      <style:text-properties officeooo:rsid="0012faa5" officeooo:paragraph-rsid="0014d860"/>
    </style:style>
    <style:style style:name="P20" style:family="paragraph" style:parent-style-name="Standard">
      <style:text-properties officeooo:rsid="0012faa5" officeooo:paragraph-rsid="00366f37"/>
    </style:style>
    <style:style style:name="P21" style:family="paragraph" style:parent-style-name="Standard">
      <style:text-properties officeooo:rsid="0012faa5" officeooo:paragraph-rsid="0038df2a"/>
    </style:style>
    <style:style style:name="P22" style:family="paragraph" style:parent-style-name="Standard">
      <style:text-properties officeooo:rsid="0014d860" officeooo:paragraph-rsid="0014d860"/>
    </style:style>
    <style:style style:name="P23" style:family="paragraph" style:parent-style-name="Standard">
      <style:text-properties officeooo:rsid="0014d860" officeooo:paragraph-rsid="002c953d"/>
    </style:style>
    <style:style style:name="P24" style:family="paragraph" style:parent-style-name="Standard">
      <style:text-properties officeooo:rsid="00254bee" officeooo:paragraph-rsid="00254bee"/>
    </style:style>
    <style:style style:name="P25" style:family="paragraph" style:parent-style-name="Standard">
      <style:text-properties officeooo:rsid="00254bee" officeooo:paragraph-rsid="002dd7a6"/>
    </style:style>
    <style:style style:name="P26" style:family="paragraph" style:parent-style-name="Standard">
      <style:text-properties officeooo:rsid="002a5a7a" officeooo:paragraph-rsid="002a5a7a"/>
    </style:style>
    <style:style style:name="P27" style:family="paragraph" style:parent-style-name="Standard">
      <style:text-properties officeooo:rsid="002c953d" officeooo:paragraph-rsid="002c953d"/>
    </style:style>
    <style:style style:name="P28" style:family="paragraph" style:parent-style-name="Standard">
      <style:text-properties officeooo:rsid="001976e6" officeooo:paragraph-rsid="001976e6"/>
    </style:style>
    <style:style style:name="P29" style:family="paragraph" style:parent-style-name="Standard">
      <style:text-properties officeooo:rsid="001976e6" officeooo:paragraph-rsid="002c953d"/>
    </style:style>
    <style:style style:name="P30" style:family="paragraph" style:parent-style-name="Standard">
      <style:text-properties officeooo:paragraph-rsid="002dd7a6"/>
    </style:style>
    <style:style style:name="P31" style:family="paragraph" style:parent-style-name="Standard">
      <style:text-properties officeooo:rsid="00365fc1" officeooo:paragraph-rsid="00365fc1"/>
    </style:style>
    <style:style style:name="P32" style:family="paragraph">
      <loext:graphic-properties draw:fill-color="#000000" draw:opacity="100%"/>
      <style:paragraph-properties fo:text-align="center"/>
    </style:style>
    <style:style style:name="P33" style:family="paragraph">
      <loext:graphic-properties draw:fill-color="#ffffff" draw:opacity="0%"/>
      <style:paragraph-properties fo:text-align="center"/>
    </style:style>
    <style:style style:name="P34" style:family="paragraph">
      <loext:graphic-properties draw:fill-color="#ffffff" draw:opacity="100%"/>
      <style:paragraph-properties fo:text-align="center"/>
    </style:style>
    <style:style style:name="P35" style:family="paragraph">
      <loext:graphic-properties draw:fill="solid" draw:fill-color="#ffa500" draw:opacity="100%"/>
      <style:paragraph-properties fo:text-align="center"/>
    </style:style>
    <style:style style:name="P36" style:family="paragraph">
      <loext:graphic-properties draw:fill="solid" draw:fill-color="#000000" draw:opacity="100%"/>
      <style:paragraph-properties fo:text-align="center"/>
    </style:style>
    <style:style style:name="P37" style:family="paragraph">
      <loext:graphic-properties draw:fill="solid" draw:fill-color="#ffffff" draw:opacity="100%"/>
      <style:paragraph-properties fo:text-align="center"/>
    </style:style>
    <style:style style:name="T1" style:family="text">
      <style:text-properties officeooo:rsid="0014fcee"/>
    </style:style>
    <style:style style:name="T2" style:family="text">
      <style:text-properties officeooo:rsid="00167a79"/>
    </style:style>
    <style:style style:name="T3" style:family="text">
      <style:text-properties officeooo:rsid="00199ec9"/>
    </style:style>
    <style:style style:name="T4" style:family="text">
      <style:text-properties officeooo:rsid="001b5d24"/>
    </style:style>
    <style:style style:name="T5" style:family="text">
      <style:text-properties officeooo:rsid="001cf896"/>
    </style:style>
    <style:style style:name="T6" style:family="text">
      <style:text-properties officeooo:rsid="001ee166"/>
    </style:style>
    <style:style style:name="T7" style:family="text">
      <style:text-properties officeooo:rsid="00211c65"/>
    </style:style>
    <style:style style:name="T8" style:family="text">
      <style:text-properties officeooo:rsid="00224976"/>
    </style:style>
    <style:style style:name="T9" style:family="text">
      <style:text-properties officeooo:rsid="002a29cc"/>
    </style:style>
    <style:style style:name="T10" style:family="text">
      <style:text-properties officeooo:rsid="002a5a7a"/>
    </style:style>
    <style:style style:name="T11" style:family="text">
      <style:text-properties officeooo:rsid="002ac2a0"/>
    </style:style>
    <style:style style:name="T12" style:family="text">
      <style:text-properties officeooo:rsid="002c953d"/>
    </style:style>
    <style:style style:name="T13" style:family="text">
      <style:text-properties officeooo:rsid="002dd7a6"/>
    </style:style>
    <style:style style:name="T14" style:family="text">
      <style:text-properties style:font-name="Liberation Mono"/>
    </style:style>
    <style:style style:name="T15" style:family="text">
      <style:text-properties officeooo:rsid="002f3a4f"/>
    </style:style>
    <style:style style:name="T16" style:family="text">
      <style:text-properties officeooo:rsid="003065ba"/>
    </style:style>
    <style:style style:name="T17" style:family="text">
      <style:text-properties officeooo:rsid="0031cbff"/>
    </style:style>
    <style:style style:name="T18" style:family="text">
      <style:text-properties officeooo:rsid="00366f37"/>
    </style:style>
    <style:style style:name="T19" style:family="text">
      <style:text-properties officeooo:rsid="003754c6"/>
    </style:style>
    <style:style style:name="T20" style:family="text">
      <style:text-properties officeooo:rsid="0038df2a"/>
    </style:style>
    <style:style style:name="gr1" style:family="graphic">
      <style:graphic-properties draw:stroke="solid" svg:stroke-width="0.018cm" svg:stroke-color="#ffffff" svg:stroke-opacity="0%" draw:stroke-linejoin="round" draw:fill-color="#000000" draw:opacity="10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8cm" svg:stroke-color="#ffffff" svg:stroke-opacity="0%" draw:stroke-linejoin="round" draw:fill-color="#ffffff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dash" draw:stroke-dash="Dash_20_5" svg:stroke-width="0.018cm" svg:stroke-color="#000000" svg:stroke-opacity="0%" draw:stroke-linejoin="round" draw:fill-color="#ffffff" draw:opacity="10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none" draw:stroke-dash="Dash_20_4" svg:stroke-width="0.018cm" svg:stroke-color="#000000" svg:stroke-opacity="100%" draw:stroke-linejoin="round" svg:stroke-linecap="butt" draw:fill="solid" draw:fill-color="#ffa50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none" draw:stroke-dash="Dash_20_4" svg:stroke-width="0.018cm" svg:stroke-color="#000000" svg:stroke-opacity="100%" draw:stroke-linejoin="round" svg:stroke-linecap="butt" draw:fill="solid" draw:fill-color="#00000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none" draw:stroke-dash="Dash_20_4" svg:stroke-width="0.018cm" svg:stroke-color="#000000" svg:stroke-opacity="100%" draw:stroke-linejoin="round" svg:stroke-linecap="butt" draw:fill="solid" draw:fill-color="#ffffff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32" drawooo:display="printer" svg:width="0cm" svg:height="0cm" svg:x="14.109cm" svg:y="2.82cm" svg:viewBox="0 0 0 0" draw:points="0,0">
        <text:p/>
      </draw:polygon>
      <draw:polygon text:anchor-type="page" text:anchor-page-number="1" draw:z-index="1" draw:name="turtle" draw:style-name="gr2" draw:text-style-name="P33" drawooo:display="printer" svg:width="0cm" svg:height="0cm" svg:x="19.052cm" svg:y="27.517cm" svg:viewBox="0 0 0 0" draw:points="0,0">
        <text:p/>
      </draw:polygon>
      <draw:polygon text:anchor-type="page" text:anchor-page-number="0" draw:z-index="2" draw:name="turtle" draw:style-name="gr3" draw:text-style-name="P34" drawooo:display="printer" svg:width="0cm" svg:height="0cm" svg:x="19.048cm" svg:y="27.515cm" svg:viewBox="0 0 0 0" draw:points="0,0">
        <text:p/>
      </draw:polygon>
      <draw:circle text:anchor-type="page" text:anchor-page-number="0" draw:z-index="3" draw:style-name="gr4" draw:text-style-name="P35" svg:width="1.906cm" svg:height="1.906cm" draw:transform="rotate (-0.523598775598299) translate (1.87677777777778cm 0.633236111111111cm)">
        <text:p/>
      </draw:circle>
      <draw:circle text:anchor-type="page" text:anchor-page-number="0" draw:z-index="4" draw:style-name="gr5" draw:text-style-name="P36" svg:width="1.906cm" svg:height="1.906cm" draw:transform="rotate (2.60385671105034) translate (2.44651388888889cm 3.42194444444444cm)">
        <text:p/>
      </draw:circle>
      <draw:rect text:anchor-type="page" text:anchor-page-number="0" draw:z-index="5" draw:style-name="gr6" draw:text-style-name="P37" svg:width="0.53cm" svg:height="0.53cm" draw:transform="rotate (2.60385671105034) translate (2.20838888888889cm 2.48002777777778cm)">
        <text:p/>
      </draw:rect>
      <draw:circle text:anchor-type="page" text:anchor-page-number="0" draw:z-index="6" draw:style-name="gr4" draw:text-style-name="P35" svg:width="1.906cm" svg:height="1.906cm" draw:transform="rotate (-0.785398163397449) translate (4.38502777777778cm 0.619125cm)">
        <text:p/>
      </draw:circle>
      <draw:circle text:anchor-type="page" text:anchor-page-number="0" draw:z-index="7" draw:style-name="gr5" draw:text-style-name="P36" svg:width="1.906cm" svg:height="1.906cm" draw:transform="rotate (2.35287836461356) translate (4.22980555555556cm 3.46427777777778cm)">
        <text:p/>
      </draw:circle>
      <draw:rect text:anchor-type="page" text:anchor-page-number="0" draw:z-index="8" draw:style-name="gr6" draw:text-style-name="P37" svg:width="0.53cm" svg:height="0.53cm" draw:transform="rotate (2.35287836461356) translate (4.23156944444444cm 2.49061111111111cm)">
        <text:p/>
      </draw:rect>
      <draw:circle text:anchor-type="page" text:anchor-page-number="0" draw:z-index="9" draw:style-name="gr4" draw:text-style-name="P35" svg:width="1.906cm" svg:height="1.906cm" draw:transform="rotate (-1.0471975511966) translate (6.88445833333333cm 0.709083333333333cm)">
        <text:p/>
      </draw:circle>
      <draw:circle text:anchor-type="page" text:anchor-page-number="0" draw:z-index="10" draw:style-name="gr5" draw:text-style-name="P36" svg:width="1.906cm" svg:height="1.906cm" draw:transform="rotate (2.0921261743656) translate (5.99898611111111cm 3.41665277777778cm)">
        <text:p/>
      </draw:circle>
      <draw:rect text:anchor-type="page" text:anchor-page-number="0" draw:z-index="11" draw:style-name="gr6" draw:text-style-name="P37" svg:width="0.53cm" svg:height="0.53cm" draw:transform="rotate (2.0921261743656) translate (6.25298611111111cm 2.47826388888889cm)">
        <text:p/>
      </draw:rect>
      <draw:circle text:anchor-type="page" text:anchor-page-number="0" draw:z-index="12" draw:style-name="gr4" draw:text-style-name="P35" svg:width="1.906cm" svg:height="1.906cm" draw:transform="rotate (-1.30899693899575) translate (9.34684722222222cm 0.896055555555556cm)">
        <text:p/>
      </draw:circle>
      <draw:circle text:anchor-type="page" text:anchor-page-number="0" draw:z-index="13" draw:style-name="gr5" draw:text-style-name="P36" svg:width="1.906cm" svg:height="1.906cm" draw:transform="rotate (1.83102491826725) translate (7.79109722222222cm 3.28259722222222cm)">
        <text:p/>
      </draw:circle>
      <draw:rect text:anchor-type="page" text:anchor-page-number="0" draw:z-index="14" draw:style-name="gr6" draw:text-style-name="P37" svg:width="0.53cm" svg:height="0.53cm" draw:transform="rotate (1.83102491826725) translate (8.27969444444444cm 2.44122222222222cm)">
        <text:p/>
      </draw:rect>
      <draw:circle text:anchor-type="page" text:anchor-page-number="0" draw:z-index="15" draw:style-name="gr4" draw:text-style-name="P35" svg:width="1.906cm" svg:height="1.906cm" draw:transform="rotate (-1.5707963267949) translate (11.7475cm 1.16416666666667cm)">
        <text:p/>
      </draw:circle>
      <draw:circle text:anchor-type="page" text:anchor-page-number="0" draw:z-index="16" draw:style-name="gr5" draw:text-style-name="P36" svg:width="1.906cm" svg:height="1.906cm" draw:transform="rotate (1.5692255304681) translate (9.63083333333333cm 3.06740277777778cm)">
        <text:p/>
      </draw:circle>
      <draw:rect text:anchor-type="page" text:anchor-page-number="0" draw:z-index="17" draw:style-name="gr6" draw:text-style-name="P37" svg:width="0.53cm" svg:height="0.53cm" draw:transform="rotate (1.5692255304681) translate (10.31875cm 2.38125cm)">
        <text:p/>
      </draw:rect>
      <draw:circle text:anchor-type="page" text:anchor-page-number="0" draw:z-index="18" draw:style-name="gr4" draw:text-style-name="P35" svg:width="1.906cm" svg:height="1.906cm" draw:transform="rotate (-1.83259571459405) translate (14.0723055555556cm 1.49930555555556cm)">
        <text:p/>
      </draw:circle>
      <draw:circle text:anchor-type="page" text:anchor-page-number="0" draw:z-index="19" draw:style-name="gr5" draw:text-style-name="P36" svg:width="1.906cm" svg:height="1.906cm" draw:transform="rotate (1.30707707681855) translate (11.5323055555556cm 2.78870833333333cm)">
        <text:p/>
      </draw:circle>
      <draw:rect text:anchor-type="page" text:anchor-page-number="0" draw:z-index="20" draw:style-name="gr6" draw:text-style-name="P37" svg:width="0.53cm" svg:height="0.53cm" draw:transform="rotate (1.30707707681855) translate (12.3754444444444cm 2.30363888888889cm)">
        <text:p/>
      </draw:rect>
      <draw:circle text:anchor-type="page" text:anchor-page-number="0" draw:z-index="21" draw:style-name="gr4" draw:text-style-name="P35" svg:width="1.906cm" svg:height="1.906cm" draw:transform="rotate (-2.0943951023932) translate (16.3018611111111cm 1.87501388888889cm)">
        <text:p/>
      </draw:circle>
      <draw:circle text:anchor-type="page" text:anchor-page-number="0" draw:z-index="22" draw:style-name="gr5" draw:text-style-name="P36" svg:width="1.906cm" svg:height="1.906cm" draw:transform="rotate (1.0452776890194) translate (13.5149166666667cm 2.46238888888889cm)">
        <text:p/>
      </draw:circle>
      <draw:rect text:anchor-type="page" text:anchor-page-number="0" draw:z-index="23" draw:style-name="gr6" draw:text-style-name="P37" svg:width="0.53cm" svg:height="0.53cm" draw:transform="rotate (1.0452776890194) translate (14.4550694444444cm 2.21368055555556cm)">
        <text:p/>
      </draw:rect>
      <draw:circle text:anchor-type="page" text:anchor-page-number="0" draw:z-index="24" draw:style-name="gr4" draw:text-style-name="P35" svg:width="1.906cm" svg:height="1.906cm" draw:transform="rotate (-2.35619449019235) translate (18.4326388888889cm 2.26836111111111cm)">
        <text:p/>
      </draw:circle>
      <draw:circle text:anchor-type="page" text:anchor-page-number="0" draw:z-index="25" draw:style-name="gr5" draw:text-style-name="P36" svg:width="1.906cm" svg:height="1.906cm" draw:transform="rotate (0.786445360948645) translate (15.5874861111111cm 2.11843055555556cm)">
        <text:p/>
      </draw:circle>
      <draw:rect text:anchor-type="page" text:anchor-page-number="0" draw:z-index="26" draw:style-name="gr6" draw:text-style-name="P37" svg:width="0.53cm" svg:height="0.53cm" draw:transform="rotate (0.786445360948645) translate (16.5593888888889cm 2.11666666666667cm)">
        <text:p/>
      </draw:rect>
      <draw:circle text:anchor-type="page" text:anchor-page-number="0" draw:z-index="27" draw:style-name="gr4" draw:text-style-name="P35" svg:width="1.906cm" svg:height="1.906cm" draw:transform="rotate (-2.61799387799149) translate (20.4575833333333cm 2.64936111111111cm)">
        <text:p/>
      </draw:circle>
      <draw:circle text:anchor-type="page" text:anchor-page-number="0" draw:z-index="28" draw:style-name="gr5" draw:text-style-name="P36" svg:width="1.906cm" svg:height="1.906cm" draw:transform="rotate (0.52010811709431) translate (17.7500138888889cm 1.76388888888889cm)">
        <text:p/>
      </draw:circle>
      <draw:rect text:anchor-type="page" text:anchor-page-number="0" draw:z-index="29" draw:style-name="gr6" draw:text-style-name="P37" svg:width="0.53cm" svg:height="0.53cm" draw:transform="rotate (0.52010811709431) translate (18.6884027777778cm 2.01788888888889cm)">
        <text:p/>
      </draw:rect>
      <draw:circle text:anchor-type="page" text:anchor-page-number="0" draw:z-index="30" draw:style-name="gr4" draw:text-style-name="P35" svg:width="1.906cm" svg:height="1.906cm" draw:transform="rotate (-0.785398163397449) translate (2.26836111111111cm 2.73755555555556cm)">
        <text:p/>
      </draw:circle>
      <draw:circle text:anchor-type="page" text:anchor-page-number="0" draw:z-index="31" draw:style-name="gr5" draw:text-style-name="P36" svg:width="1.906cm" svg:height="1.906cm" draw:transform="rotate (2.35287836461356) translate (2.111375cm 5.58270833333333cm)">
        <text:p/>
      </draw:circle>
      <draw:rect text:anchor-type="page" text:anchor-page-number="0" draw:z-index="32" draw:style-name="gr6" draw:text-style-name="P37" svg:width="0.53cm" svg:height="0.53cm" draw:transform="rotate (2.35287836461356) translate (2.11490277777778cm 4.60727777777778cm)">
        <text:p/>
      </draw:rect>
      <draw:circle text:anchor-type="page" text:anchor-page-number="0" draw:z-index="33" draw:style-name="gr4" draw:text-style-name="P35" svg:width="1.906cm" svg:height="1.906cm" draw:transform="rotate (-1.0471975511966) translate (4.76602777777778cm 2.82751388888889cm)">
        <text:p/>
      </draw:circle>
      <draw:circle text:anchor-type="page" text:anchor-page-number="0" draw:z-index="34" draw:style-name="gr5" draw:text-style-name="P36" svg:width="1.906cm" svg:height="1.906cm" draw:transform="rotate (2.0914280426648) translate (3.88231944444444cm 5.53331944444444cm)">
        <text:p/>
      </draw:circle>
      <draw:rect text:anchor-type="page" text:anchor-page-number="0" draw:z-index="35" draw:style-name="gr6" draw:text-style-name="P37" svg:width="0.53cm" svg:height="0.53cm" draw:transform="rotate (2.0914280426648) translate (4.13455555555556cm 4.59493055555556cm)">
        <text:p/>
      </draw:rect>
      <draw:circle text:anchor-type="page" text:anchor-page-number="0" draw:z-index="36" draw:style-name="gr4" draw:text-style-name="P35" svg:width="1.906cm" svg:height="1.906cm" draw:transform="rotate (-1.30899693899575) translate (7.23018055555556cm 3.01272222222222cm)">
        <text:p/>
      </draw:circle>
      <draw:circle text:anchor-type="page" text:anchor-page-number="0" draw:z-index="37" draw:style-name="gr5" draw:text-style-name="P36" svg:width="1.906cm" svg:height="1.906cm" draw:transform="rotate (1.83451557677124) translate (5.67795833333333cm 5.40279166666667cm)">
        <text:p/>
      </draw:circle>
      <draw:rect text:anchor-type="page" text:anchor-page-number="0" draw:z-index="38" draw:style-name="gr6" draw:text-style-name="P37" svg:width="0.53cm" svg:height="0.53cm" draw:transform="rotate (1.83451557677124) translate (6.16302777777778cm 4.55788888888889cm)">
        <text:p/>
      </draw:rect>
      <draw:circle text:anchor-type="page" text:anchor-page-number="0" draw:z-index="39" draw:style-name="gr4" draw:text-style-name="P35" svg:width="1.906cm" svg:height="1.906cm" draw:transform="rotate (-1.5707963267949) translate (9.63259722222222cm 3.28259722222222cm)">
        <text:p/>
      </draw:circle>
      <draw:circle text:anchor-type="page" text:anchor-page-number="0" draw:z-index="40" draw:style-name="gr5" draw:text-style-name="P36" svg:width="1.906cm" svg:height="1.906cm" draw:transform="rotate (1.56765473414131) translate (7.51063888888889cm 5.18406944444445cm)">
        <text:p/>
      </draw:circle>
      <draw:rect text:anchor-type="page" text:anchor-page-number="0" draw:z-index="41" draw:style-name="gr6" draw:text-style-name="P37" svg:width="0.53cm" svg:height="0.53cm" draw:transform="rotate (1.56765473414131) translate (8.20208333333333cm 4.49791666666667cm)">
        <text:p/>
      </draw:rect>
      <draw:circle text:anchor-type="page" text:anchor-page-number="0" draw:z-index="42" draw:style-name="gr4" draw:text-style-name="P35" svg:width="1.906cm" svg:height="1.906cm" draw:transform="rotate (-1.83259571459405) translate (11.953875cm 3.61420833333333cm)">
        <text:p/>
      </draw:circle>
      <draw:circle text:anchor-type="page" text:anchor-page-number="0" draw:z-index="43" draw:style-name="gr5" draw:text-style-name="P36" svg:width="1.906cm" svg:height="1.906cm" draw:transform="rotate (1.30986960362174) translate (9.41916666666667cm 4.90890277777778cm)">
        <text:p/>
      </draw:circle>
      <draw:rect text:anchor-type="page" text:anchor-page-number="0" draw:z-index="44" draw:style-name="gr6" draw:text-style-name="P37" svg:width="0.53cm" svg:height="0.53cm" draw:transform="rotate (1.30986960362174) translate (10.2587777777778cm 4.42030555555556cm)">
        <text:p/>
      </draw:rect>
      <draw:circle text:anchor-type="page" text:anchor-page-number="0" draw:z-index="45" draw:style-name="gr4" draw:text-style-name="P35" svg:width="1.906cm" svg:height="1.906cm" draw:transform="rotate (-2.0943951023932) translate (14.1869583333333cm 3.98991666666667cm)">
        <text:p/>
      </draw:circle>
      <draw:circle text:anchor-type="page" text:anchor-page-number="0" draw:z-index="46" draw:style-name="gr5" draw:text-style-name="P36" svg:width="1.906cm" svg:height="1.906cm" draw:transform="rotate (1.04946647922419) translate (11.4000138888889cm 4.58611111111111cm)">
        <text:p/>
      </draw:circle>
      <draw:rect text:anchor-type="page" text:anchor-page-number="0" draw:z-index="47" draw:style-name="gr6" draw:text-style-name="P37" svg:width="0.53cm" svg:height="0.53cm" draw:transform="rotate (1.04946647922419) translate (12.3384027777778cm 4.33034722222222cm)">
        <text:p/>
      </draw:rect>
      <draw:circle text:anchor-type="page" text:anchor-page-number="0" draw:z-index="48" draw:style-name="gr4" draw:text-style-name="P35" svg:width="1.906cm" svg:height="1.906cm" draw:transform="rotate (-2.35619449019235) translate (16.3159722222222cm 4.38502777777778cm)">
        <text:p/>
      </draw:circle>
      <draw:circle text:anchor-type="page" text:anchor-page-number="0" draw:z-index="49" draw:style-name="gr5" draw:text-style-name="P36" svg:width="1.906cm" svg:height="1.906cm" draw:transform="rotate (0.784350965846252) translate (13.4690555555556cm 4.23333333333333cm)">
        <text:p/>
      </draw:circle>
      <draw:rect text:anchor-type="page" text:anchor-page-number="0" draw:z-index="50" draw:style-name="gr6" draw:text-style-name="P37" svg:width="0.53cm" svg:height="0.53cm" draw:transform="rotate (0.784350965846252) translate (14.4427222222222cm 4.23333333333333cm)">
        <text:p/>
      </draw:rect>
      <draw:circle text:anchor-type="page" text:anchor-page-number="0" draw:z-index="51" draw:style-name="gr4" draw:text-style-name="P35" svg:width="1.906cm" svg:height="1.906cm" draw:transform="rotate (-2.61799387799149) translate (18.3409166666667cm 4.76602777777778cm)">
        <text:p/>
      </draw:circle>
      <draw:circle text:anchor-type="page" text:anchor-page-number="0" draw:z-index="52" draw:style-name="gr5" draw:text-style-name="P36" svg:width="1.906cm" svg:height="1.906cm" draw:transform="rotate (0.518013721991917) translate (15.6351111111111cm 3.87879166666667cm)">
        <text:p/>
      </draw:circle>
      <draw:rect text:anchor-type="page" text:anchor-page-number="0" draw:z-index="53" draw:style-name="gr6" draw:text-style-name="P37" svg:width="0.53cm" svg:height="0.53cm" draw:transform="rotate (0.518013721991917) translate (16.5717361111111cm 4.13455555555556cm)">
        <text:p/>
      </draw:rect>
      <draw:circle text:anchor-type="page" text:anchor-page-number="0" draw:z-index="54" draw:style-name="gr4" draw:text-style-name="P35" svg:width="1.906cm" svg:height="1.906cm" draw:transform="rotate (-2.87979326579064) translate (20.2706111111111cm 5.11175cm)">
        <text:p/>
      </draw:circle>
      <draw:circle text:anchor-type="page" text:anchor-page-number="0" draw:z-index="55" draw:style-name="gr5" draw:text-style-name="P36" svg:width="1.906cm" svg:height="1.906cm" draw:transform="rotate (0.262497519499947) translate (17.8823055555556cm 3.56305555555556cm)">
        <text:p/>
      </draw:circle>
      <draw:rect text:anchor-type="page" text:anchor-page-number="0" draw:z-index="56" draw:style-name="gr6" draw:text-style-name="P37" svg:width="0.53cm" svg:height="0.53cm" draw:transform="rotate (0.262497519499947) translate (18.7254444444444cm 4.04636111111111cm)">
        <text:p/>
      </draw:rect>
      <draw:circle text:anchor-type="page" text:anchor-page-number="0" draw:z-index="57" draw:style-name="gr4" draw:text-style-name="P35" svg:width="1.906cm" svg:height="1.906cm" draw:transform="rotate (-1.0471975511966) translate (2.64936111111111cm 4.94241666666667cm)">
        <text:p/>
      </draw:circle>
      <draw:circle text:anchor-type="page" text:anchor-page-number="0" draw:z-index="58" draw:style-name="gr5" draw:text-style-name="P36" svg:width="1.906cm" svg:height="1.906cm" draw:transform="rotate (2.09509323409399) translate (1.76918055555556cm 7.65175cm)">
        <text:p/>
      </draw:circle>
      <draw:rect text:anchor-type="page" text:anchor-page-number="0" draw:z-index="59" draw:style-name="gr6" draw:text-style-name="P37" svg:width="0.53cm" svg:height="0.53cm" draw:transform="rotate (2.09509323409399) translate (2.01965277777778cm 6.71159722222222cm)">
        <text:p/>
      </draw:rect>
      <draw:circle text:anchor-type="page" text:anchor-page-number="0" draw:z-index="60" draw:style-name="gr4" draw:text-style-name="P35" svg:width="1.906cm" svg:height="1.906cm" draw:transform="rotate (-1.30899693899575) translate (5.11175cm 5.13115277777778cm)">
        <text:p/>
      </draw:circle>
      <draw:circle text:anchor-type="page" text:anchor-page-number="0" draw:z-index="61" draw:style-name="gr5" draw:text-style-name="P36" svg:width="1.906cm" svg:height="1.906cm" draw:transform="rotate (1.82875599023966) translate (3.55776388888889cm 7.51416666666667cm)">
        <text:p/>
      </draw:circle>
      <draw:rect text:anchor-type="page" text:anchor-page-number="0" draw:z-index="62" draw:style-name="gr6" draw:text-style-name="P37" svg:width="0.53cm" svg:height="0.53cm" draw:transform="rotate (1.82875599023966) translate (4.04459722222222cm 6.67279166666667cm)">
        <text:p/>
      </draw:rect>
      <draw:circle text:anchor-type="page" text:anchor-page-number="0" draw:z-index="63" draw:style-name="gr4" draw:text-style-name="P35" svg:width="1.906cm" svg:height="1.906cm" draw:transform="rotate (-1.5707963267949) translate (7.51416666666667cm 5.3975cm)">
        <text:p/>
      </draw:circle>
      <draw:circle text:anchor-type="page" text:anchor-page-number="0" draw:z-index="64" draw:style-name="gr5" draw:text-style-name="P36" svg:width="1.906cm" svg:height="1.906cm" draw:transform="rotate (1.57550871577528) translate (5.40279166666667cm 7.30779166666667cm)">
        <text:p/>
      </draw:circle>
      <draw:rect text:anchor-type="page" text:anchor-page-number="0" draw:z-index="65" draw:style-name="gr6" draw:text-style-name="P37" svg:width="0.53cm" svg:height="0.53cm" draw:transform="rotate (1.57550871577528) translate (6.08718055555556cm 6.61634722222222cm)">
        <text:p/>
      </draw:rect>
      <draw:circle text:anchor-type="page" text:anchor-page-number="0" draw:z-index="66" draw:style-name="gr4" draw:text-style-name="P35" svg:width="1.906cm" svg:height="1.906cm" draw:transform="rotate (-1.83259571459405) translate (9.83897222222222cm 5.730875cm)">
        <text:p/>
      </draw:circle>
      <draw:circle text:anchor-type="page" text:anchor-page-number="0" draw:z-index="67" draw:style-name="gr5" draw:text-style-name="P36" svg:width="1.906cm" svg:height="1.906cm" draw:transform="rotate (1.30899693899575) translate (7.30073611111111cm 7.02380555555556cm)">
        <text:p/>
      </draw:circle>
      <draw:rect text:anchor-type="page" text:anchor-page-number="0" draw:z-index="68" draw:style-name="gr6" draw:text-style-name="P37" svg:width="0.53cm" svg:height="0.53cm" draw:transform="rotate (1.30899693899575) translate (8.14211111111111cm 6.53697222222222cm)">
        <text:p/>
      </draw:rect>
      <draw:circle text:anchor-type="page" text:anchor-page-number="0" draw:z-index="69" draw:style-name="gr4" draw:text-style-name="P35" svg:width="1.906cm" svg:height="1.906cm" draw:transform="rotate (-2.0943951023932) translate (12.0685277777778cm 6.10658333333333cm)">
        <text:p/>
      </draw:circle>
      <draw:circle text:anchor-type="page" text:anchor-page-number="0" draw:z-index="70" draw:style-name="gr5" draw:text-style-name="P36" svg:width="1.906cm" svg:height="1.906cm" draw:transform="rotate (1.0473720841218) translate (9.28334722222222cm 6.69925cm)">
        <text:p/>
      </draw:circle>
      <draw:rect text:anchor-type="page" text:anchor-page-number="0" draw:z-index="71" draw:style-name="gr6" draw:text-style-name="P37" svg:width="0.53cm" svg:height="0.53cm" draw:transform="rotate (1.0473720841218) translate (10.2217361111111cm 6.44701388888889cm)">
        <text:p/>
      </draw:rect>
      <draw:circle text:anchor-type="page" text:anchor-page-number="0" draw:z-index="72" draw:style-name="gr4" draw:text-style-name="P35" svg:width="1.906cm" svg:height="1.906cm" draw:transform="rotate (-2.35619449019235) translate (14.1975416666667cm 6.49993055555556cm)">
        <text:p/>
      </draw:circle>
      <draw:circle text:anchor-type="page" text:anchor-page-number="0" draw:z-index="73" draw:style-name="gr5" draw:text-style-name="P36" svg:width="1.906cm" svg:height="1.906cm" draw:transform="rotate (0.785398163397448) translate (11.3523888888889cm 6.35cm)">
        <text:p/>
      </draw:circle>
      <draw:rect text:anchor-type="page" text:anchor-page-number="0" draw:z-index="74" draw:style-name="gr6" draw:text-style-name="P37" svg:width="0.53cm" svg:height="0.53cm" draw:transform="rotate (0.785398163397448) translate (12.3260555555556cm 6.35cm)">
        <text:p/>
      </draw:rect>
      <draw:circle text:anchor-type="page" text:anchor-page-number="0" draw:z-index="75" draw:style-name="gr4" draw:text-style-name="P35" svg:width="1.906cm" svg:height="1.906cm" draw:transform="rotate (-2.61799387799149) translate (16.22425cm 6.88445833333333cm)">
        <text:p/>
      </draw:circle>
      <draw:circle text:anchor-type="page" text:anchor-page-number="0" draw:z-index="76" draw:style-name="gr5" draw:text-style-name="P36" svg:width="1.906cm" svg:height="1.906cm" draw:transform="rotate (0.519933584169111) translate (13.5202083333333cm 5.99722222222222cm)">
        <text:p/>
      </draw:circle>
      <draw:rect text:anchor-type="page" text:anchor-page-number="0" draw:z-index="77" draw:style-name="gr6" draw:text-style-name="P37" svg:width="0.53cm" svg:height="0.53cm" draw:transform="rotate (0.519933584169111) translate (14.4568333333333cm 6.25122222222222cm)">
        <text:p/>
      </draw:rect>
      <draw:circle text:anchor-type="page" text:anchor-page-number="0" draw:z-index="78" draw:style-name="gr4" draw:text-style-name="P35" svg:width="1.906cm" svg:height="1.906cm" draw:transform="rotate (-2.87979326579064) translate (18.1539444444444cm 7.23018055555556cm)">
        <text:p/>
      </draw:circle>
      <draw:circle text:anchor-type="page" text:anchor-page-number="0" draw:z-index="79" draw:style-name="gr5" draw:text-style-name="P36" svg:width="1.906cm" svg:height="1.906cm" draw:transform="rotate (0.260577657322753) translate (15.7691666666667cm 5.67443055555556cm)">
        <text:p/>
      </draw:circle>
      <draw:rect text:anchor-type="page" text:anchor-page-number="0" draw:z-index="80" draw:style-name="gr6" draw:text-style-name="P37" svg:width="0.53cm" svg:height="0.53cm" draw:transform="rotate (0.260577657322753) translate (16.6087777777778cm 6.16302777777778cm)">
        <text:p/>
      </draw:rect>
      <draw:circle text:anchor-type="page" text:anchor-page-number="0" draw:z-index="81" draw:style-name="gr4" draw:text-style-name="P35" svg:width="1.906cm" svg:height="1.906cm" draw:transform="rotate (-3.14159265358979) translate (20.0025cm 7.51416666666667cm)">
        <text:p/>
      </draw:circle>
      <draw:circle text:anchor-type="page" text:anchor-page-number="0" draw:z-index="82" draw:style-name="gr5" draw:text-style-name="P36" svg:width="1.906cm" svg:height="1.906cm" svg:x="18.098cm" svg:y="5.398cm">
        <text:p/>
      </draw:circle>
      <draw:rect text:anchor-type="page" text:anchor-page-number="0" draw:z-index="83" draw:style-name="gr6" draw:text-style-name="P37" svg:width="0.53cm" svg:height="0.53cm" svg:x="18.785cm" svg:y="6.085cm">
        <text:p/>
      </draw:rect>
      <draw:circle text:anchor-type="page" text:anchor-page-number="0" draw:z-index="84" draw:style-name="gr4" draw:text-style-name="P35" svg:width="1.906cm" svg:height="1.906cm" draw:transform="rotate (-1.30899693899575) translate (2.99684722222222cm 7.24605555555556cm)">
        <text:p/>
      </draw:circle>
      <draw:circle text:anchor-type="page" text:anchor-page-number="0" draw:z-index="85" draw:style-name="gr5" draw:text-style-name="P36" svg:width="1.906cm" svg:height="1.906cm" draw:transform="rotate (1.83102491826725) translate (1.44109722222222cm 9.63259722222222cm)">
        <text:p/>
      </draw:circle>
      <draw:rect text:anchor-type="page" text:anchor-page-number="0" draw:z-index="86" draw:style-name="gr6" draw:text-style-name="P37" svg:width="0.53cm" svg:height="0.53cm" draw:transform="rotate (1.83102491826725) translate (1.92969444444444cm 8.79122222222222cm)">
        <text:p/>
      </draw:rect>
      <draw:circle text:anchor-type="page" text:anchor-page-number="0" draw:z-index="87" draw:style-name="gr4" draw:text-style-name="P35" svg:width="1.906cm" svg:height="1.906cm" draw:transform="rotate (-1.5707963267949) translate (5.3975cm 7.51416666666667cm)">
        <text:p/>
      </draw:circle>
      <draw:circle text:anchor-type="page" text:anchor-page-number="0" draw:z-index="88" draw:style-name="gr5" draw:text-style-name="P36" svg:width="1.906cm" svg:height="1.906cm" draw:transform="rotate (1.5692255304681) translate (3.28083333333333cm 9.41740277777778cm)">
        <text:p/>
      </draw:circle>
      <draw:rect text:anchor-type="page" text:anchor-page-number="0" draw:z-index="89" draw:style-name="gr6" draw:text-style-name="P37" svg:width="0.53cm" svg:height="0.53cm" draw:transform="rotate (1.5692255304681) translate (3.96875cm 8.73125cm)">
        <text:p/>
      </draw:rect>
      <draw:circle text:anchor-type="page" text:anchor-page-number="0" draw:z-index="90" draw:style-name="gr4" draw:text-style-name="P35" svg:width="1.906cm" svg:height="1.906cm" draw:transform="rotate (-1.83259571459405) translate (7.72230555555556cm 7.84930555555556cm)">
        <text:p/>
      </draw:circle>
      <draw:circle text:anchor-type="page" text:anchor-page-number="0" draw:z-index="91" draw:style-name="gr5" draw:text-style-name="P36" svg:width="1.906cm" svg:height="1.906cm" draw:transform="rotate (1.30707707681855) translate (5.18230555555556cm 9.13870833333333cm)">
        <text:p/>
      </draw:circle>
      <draw:rect text:anchor-type="page" text:anchor-page-number="0" draw:z-index="92" draw:style-name="gr6" draw:text-style-name="P37" svg:width="0.53cm" svg:height="0.53cm" draw:transform="rotate (1.30707707681855) translate (6.02544444444444cm 8.65363888888889cm)">
        <text:p/>
      </draw:rect>
      <draw:circle text:anchor-type="page" text:anchor-page-number="0" draw:z-index="93" draw:style-name="gr4" draw:text-style-name="P35" svg:width="1.906cm" svg:height="1.906cm" draw:transform="rotate (-2.0943951023932) translate (9.95186111111111cm 8.22501388888889cm)">
        <text:p/>
      </draw:circle>
      <draw:circle text:anchor-type="page" text:anchor-page-number="0" draw:z-index="94" draw:style-name="gr5" draw:text-style-name="P36" svg:width="1.906cm" svg:height="1.906cm" draw:transform="rotate (1.0452776890194) translate (7.16491666666667cm 8.81238888888889cm)">
        <text:p/>
      </draw:circle>
      <draw:rect text:anchor-type="page" text:anchor-page-number="0" draw:z-index="95" draw:style-name="gr6" draw:text-style-name="P37" svg:width="0.53cm" svg:height="0.53cm" draw:transform="rotate (1.0452776890194) translate (8.10506944444444cm 8.56368055555556cm)">
        <text:p/>
      </draw:rect>
      <draw:circle text:anchor-type="page" text:anchor-page-number="0" draw:z-index="96" draw:style-name="gr4" draw:text-style-name="P35" svg:width="1.906cm" svg:height="1.906cm" draw:transform="rotate (-2.35619449019235) translate (12.0826388888889cm 8.61836111111111cm)">
        <text:p/>
      </draw:circle>
      <draw:circle text:anchor-type="page" text:anchor-page-number="0" draw:z-index="97" draw:style-name="gr5" draw:text-style-name="P36" svg:width="1.906cm" svg:height="1.906cm" draw:transform="rotate (0.786445360948645) translate (9.23572222222222cm 8.46843055555556cm)">
        <text:p/>
      </draw:circle>
      <draw:rect text:anchor-type="page" text:anchor-page-number="0" draw:z-index="98" draw:style-name="gr6" draw:text-style-name="P37" svg:width="0.53cm" svg:height="0.53cm" draw:transform="rotate (0.786445360948645) translate (10.2093888888889cm 8.46666666666667cm)">
        <text:p/>
      </draw:rect>
      <draw:circle text:anchor-type="page" text:anchor-page-number="0" draw:z-index="99" draw:style-name="gr4" draw:text-style-name="P35" svg:width="1.906cm" svg:height="1.906cm" draw:transform="rotate (-2.61799387799149) translate (14.1075833333333cm 8.99936111111111cm)">
        <text:p/>
      </draw:circle>
      <draw:circle text:anchor-type="page" text:anchor-page-number="0" draw:z-index="100" draw:style-name="gr5" draw:text-style-name="P36" svg:width="1.906cm" svg:height="1.906cm" draw:transform="rotate (0.524296907299097) translate (11.39825cm 8.11918055555556cm)">
        <text:p/>
      </draw:circle>
      <draw:rect text:anchor-type="page" text:anchor-page-number="0" draw:z-index="101" draw:style-name="gr6" draw:text-style-name="P37" svg:width="0.53cm" svg:height="0.53cm" draw:transform="rotate (0.524296907299097) translate (12.3384027777778cm 8.36965277777778cm)">
        <text:p/>
      </draw:rect>
      <draw:circle text:anchor-type="page" text:anchor-page-number="0" draw:z-index="102" draw:style-name="gr4" draw:text-style-name="P35" svg:width="1.906cm" svg:height="1.906cm" draw:transform="rotate (-2.87979326579064) translate (16.0390416666667cm 9.34684722222222cm)">
        <text:p/>
      </draw:circle>
      <draw:circle text:anchor-type="page" text:anchor-page-number="0" draw:z-index="103" draw:style-name="gr5" draw:text-style-name="P36" svg:width="1.906cm" svg:height="1.906cm" draw:transform="rotate (0.263195651200745) translate (13.6489722222222cm 7.794625cm)">
        <text:p/>
      </draw:circle>
      <draw:rect text:anchor-type="page" text:anchor-page-number="0" draw:z-index="104" draw:style-name="gr6" draw:text-style-name="P37" svg:width="0.53cm" svg:height="0.53cm" draw:transform="rotate (0.263195651200745) translate (14.4921111111111cm 8.27969444444444cm)">
        <text:p/>
      </draw:rect>
      <draw:circle text:anchor-type="page" text:anchor-page-number="0" draw:z-index="105" draw:style-name="gr4" draw:text-style-name="P35" svg:width="1.906cm" svg:height="1.906cm" draw:transform="rotate (-3.14159265358979) translate (17.8875972222222cm 9.63259722222222cm)">
        <text:p/>
      </draw:circle>
      <draw:circle text:anchor-type="page" text:anchor-page-number="0" draw:z-index="106" draw:style-name="gr5" draw:text-style-name="P36" svg:width="1.906cm" svg:height="1.906cm" draw:transform="rotate (0.00314159265358979) translate (15.9790694444444cm 7.51769444444444cm)">
        <text:p/>
      </draw:circle>
      <draw:rect text:anchor-type="page" text:anchor-page-number="0" draw:z-index="107" draw:style-name="gr6" draw:text-style-name="P37" svg:width="0.53cm" svg:height="0.53cm" draw:transform="rotate (0.00314159265358979) translate (16.66875cm 8.20208333333333cm)">
        <text:p/>
      </draw:rect>
      <draw:circle text:anchor-type="page" text:anchor-page-number="0" draw:z-index="108" draw:style-name="gr4" draw:text-style-name="P35" svg:width="1.906cm" svg:height="1.906cm" draw:transform="rotate (2.87979326579064) translate (19.6708888888889cm 9.83897222222222cm)">
        <text:p/>
      </draw:circle>
      <draw:circle text:anchor-type="page" text:anchor-page-number="0" draw:z-index="109" draw:style-name="gr5" draw:text-style-name="P36" svg:width="1.906cm" svg:height="1.906cm" draw:transform="rotate (-0.257086998818765) translate (18.3709027777778cm 7.3025cm)">
        <text:p/>
      </draw:circle>
      <draw:rect text:anchor-type="page" text:anchor-page-number="0" draw:z-index="110" draw:style-name="gr6" draw:text-style-name="P37" svg:width="0.53cm" svg:height="0.53cm" draw:transform="rotate (-0.257086998818765) translate (18.8612638888889cm 8.143875cm)">
        <text:p/>
      </draw:rect>
      <draw:circle text:anchor-type="page" text:anchor-page-number="0" draw:z-index="111" draw:style-name="gr4" draw:text-style-name="P35" svg:width="1.906cm" svg:height="1.906cm" draw:transform="rotate (-1.5707963267949) translate (3.28259722222222cm 9.63259722222222cm)">
        <text:p/>
      </draw:circle>
      <draw:circle text:anchor-type="page" text:anchor-page-number="0" draw:z-index="112" draw:style-name="gr5" draw:text-style-name="P36" svg:width="1.906cm" svg:height="1.906cm" draw:transform="rotate (1.56765473414131) translate (1.16063888888889cm 11.5340694444444cm)">
        <text:p/>
      </draw:circle>
      <draw:rect text:anchor-type="page" text:anchor-page-number="0" draw:z-index="113" draw:style-name="gr6" draw:text-style-name="P37" svg:width="0.53cm" svg:height="0.53cm" draw:transform="rotate (1.56765473414131) translate (1.85208333333333cm 10.8479166666667cm)">
        <text:p/>
      </draw:rect>
      <draw:circle text:anchor-type="page" text:anchor-page-number="0" draw:z-index="114" draw:style-name="gr4" draw:text-style-name="P35" svg:width="1.906cm" svg:height="1.906cm" draw:transform="rotate (-1.83259571459405) translate (5.603875cm 9.96420833333333cm)">
        <text:p/>
      </draw:circle>
      <draw:circle text:anchor-type="page" text:anchor-page-number="0" draw:z-index="115" draw:style-name="gr5" draw:text-style-name="P36" svg:width="1.906cm" svg:height="1.906cm" draw:transform="rotate (1.30986960362174) translate (3.06916666666667cm 11.2589027777778cm)">
        <text:p/>
      </draw:circle>
      <draw:rect text:anchor-type="page" text:anchor-page-number="0" draw:z-index="116" draw:style-name="gr6" draw:text-style-name="P37" svg:width="0.53cm" svg:height="0.53cm" draw:transform="rotate (1.30986960362174) translate (3.90877777777778cm 10.7703055555556cm)">
        <text:p/>
      </draw:rect>
      <draw:circle text:anchor-type="page" text:anchor-page-number="0" draw:z-index="117" draw:style-name="gr4" draw:text-style-name="P35" svg:width="1.906cm" svg:height="1.906cm" draw:transform="rotate (-2.0943951023932) translate (7.83695833333333cm 10.3399166666667cm)">
        <text:p/>
      </draw:circle>
      <draw:circle text:anchor-type="page" text:anchor-page-number="0" draw:z-index="118" draw:style-name="gr5" draw:text-style-name="P36" svg:width="1.906cm" svg:height="1.906cm" draw:transform="rotate (1.04946647922419) translate (5.05001388888889cm 10.9361111111111cm)">
        <text:p/>
      </draw:circle>
      <draw:rect text:anchor-type="page" text:anchor-page-number="0" draw:z-index="119" draw:style-name="gr6" draw:text-style-name="P37" svg:width="0.53cm" svg:height="0.53cm" draw:transform="rotate (1.04946647922419) translate (5.98663888888889cm 10.6803472222222cm)">
        <text:p/>
      </draw:rect>
      <draw:circle text:anchor-type="page" text:anchor-page-number="0" draw:z-index="120" draw:style-name="gr4" draw:text-style-name="P35" svg:width="1.906cm" svg:height="1.906cm" draw:transform="rotate (-2.35619449019235) translate (9.96773611111111cm 10.7350277777778cm)">
        <text:p/>
      </draw:circle>
      <draw:circle text:anchor-type="page" text:anchor-page-number="0" draw:z-index="121" draw:style-name="gr5" draw:text-style-name="P36" svg:width="1.906cm" svg:height="1.906cm" draw:transform="rotate (0.79098321700383) translate (7.11905555555556cm 10.5921527777778cm)">
        <text:p/>
      </draw:circle>
      <draw:rect text:anchor-type="page" text:anchor-page-number="0" draw:z-index="122" draw:style-name="gr6" draw:text-style-name="P37" svg:width="0.53cm" svg:height="0.53cm" draw:transform="rotate (0.79098321700383) translate (8.09272222222222cm 10.5850972222222cm)">
        <text:p/>
      </draw:rect>
      <draw:circle text:anchor-type="page" text:anchor-page-number="0" draw:z-index="123" draw:style-name="gr4" draw:text-style-name="P35" svg:width="1.906cm" svg:height="1.906cm" draw:transform="rotate (-2.61799387799149) translate (11.9909166666667cm 11.1160277777778cm)">
        <text:p/>
      </draw:circle>
      <draw:circle text:anchor-type="page" text:anchor-page-number="0" draw:z-index="124" draw:style-name="gr5" draw:text-style-name="P36" svg:width="1.906cm" svg:height="1.906cm" draw:transform="rotate (0.522027979271504) translate (9.28511111111111cm 10.2340833333333cm)">
        <text:p/>
      </draw:circle>
      <draw:rect text:anchor-type="page" text:anchor-page-number="0" draw:z-index="125" draw:style-name="gr6" draw:text-style-name="P37" svg:width="0.53cm" svg:height="0.53cm" draw:transform="rotate (0.522027979271504) translate (10.2217361111111cm 10.4863194444444cm)">
        <text:p/>
      </draw:rect>
      <draw:circle text:anchor-type="page" text:anchor-page-number="0" draw:z-index="126" draw:style-name="gr4" draw:text-style-name="P35" svg:width="1.906cm" svg:height="1.906cm" draw:transform="rotate (-2.87979326579064) translate (13.9206111111111cm 11.46175cm)">
        <text:p/>
      </draw:circle>
      <draw:circle text:anchor-type="page" text:anchor-page-number="0" draw:z-index="127" draw:style-name="gr5" draw:text-style-name="P36" svg:width="1.906cm" svg:height="1.906cm" draw:transform="rotate (0.262497519499947) translate (11.5323055555556cm 9.91305555555556cm)">
        <text:p/>
      </draw:circle>
      <draw:rect text:anchor-type="page" text:anchor-page-number="0" draw:z-index="128" draw:style-name="gr6" draw:text-style-name="P37" svg:width="0.53cm" svg:height="0.53cm" draw:transform="rotate (0.262497519499947) translate (12.3754444444444cm 10.3963611111111cm)">
        <text:p/>
      </draw:rect>
      <draw:circle text:anchor-type="page" text:anchor-page-number="0" draw:z-index="129" draw:style-name="gr4" draw:text-style-name="P35" svg:width="1.906cm" svg:height="1.906cm" draw:transform="rotate (-3.14159265358979) translate (15.7691666666667cm 11.7475cm)">
        <text:p/>
      </draw:circle>
      <draw:circle text:anchor-type="page" text:anchor-page-number="0" draw:z-index="130" draw:style-name="gr5" draw:text-style-name="P36" svg:width="1.906cm" svg:height="1.906cm" draw:transform="rotate (0.0015707963267949) translate (13.8624027777778cm 9.63436111111111cm)">
        <text:p/>
      </draw:circle>
      <draw:rect text:anchor-type="page" text:anchor-page-number="0" draw:z-index="131" draw:style-name="gr6" draw:text-style-name="P37" svg:width="0.53cm" svg:height="0.53cm" draw:transform="rotate (0.0015707963267949) translate (14.5520833333333cm 10.31875cm)">
        <text:p/>
      </draw:rect>
      <draw:circle text:anchor-type="page" text:anchor-page-number="0" draw:z-index="132" draw:style-name="gr4" draw:text-style-name="P35" svg:width="1.906cm" svg:height="1.906cm" draw:transform="rotate (2.87979326579064) translate (17.5524583333333cm 11.953875cm)">
        <text:p/>
      </draw:circle>
      <draw:circle text:anchor-type="page" text:anchor-page-number="0" draw:z-index="133" draw:style-name="gr5" draw:text-style-name="P36" svg:width="1.906cm" svg:height="1.906cm" draw:transform="rotate (-0.259530459771557) translate (16.2595277777778cm 9.42093055555556cm)">
        <text:p/>
      </draw:circle>
      <draw:rect text:anchor-type="page" text:anchor-page-number="0" draw:z-index="134" draw:style-name="gr6" draw:text-style-name="P37" svg:width="0.53cm" svg:height="0.53cm" draw:transform="rotate (-0.259530459771557) translate (16.7463611111111cm 10.2605416666667cm)">
        <text:p/>
      </draw:rect>
      <draw:circle text:anchor-type="page" text:anchor-page-number="0" draw:z-index="135" draw:style-name="gr4" draw:text-style-name="P35" svg:width="1.906cm" svg:height="1.906cm" draw:transform="rotate (2.61799387799149) translate (19.2934166666667cm 12.0685277777778cm)">
        <text:p/>
      </draw:circle>
      <draw:circle text:anchor-type="page" text:anchor-page-number="0" draw:z-index="136" draw:style-name="gr5" draw:text-style-name="P36" svg:width="1.906cm" svg:height="1.906cm" draw:transform="rotate (-0.5234242426731) translate (18.70075cm 9.28334722222222cm)">
        <text:p/>
      </draw:circle>
      <draw:rect text:anchor-type="page" text:anchor-page-number="0" draw:z-index="137" draw:style-name="gr6" draw:text-style-name="P37" svg:width="0.53cm" svg:height="0.53cm" draw:transform="rotate (-0.5234242426731) translate (18.9529861111111cm 10.2217361111111cm)">
        <text:p/>
      </draw:rect>
      <draw:circle text:anchor-type="page" text:anchor-page-number="0" draw:z-index="138" draw:style-name="gr4" draw:text-style-name="P35" svg:width="1.906cm" svg:height="1.906cm" draw:transform="rotate (-1.83259571459405) translate (3.48897222222222cm 12.080875cm)">
        <text:p/>
      </draw:circle>
      <draw:circle text:anchor-type="page" text:anchor-page-number="0" draw:z-index="139" draw:style-name="gr5" draw:text-style-name="P36" svg:width="1.906cm" svg:height="1.906cm" draw:transform="rotate (1.30899693899575) translate (0.950736111111111cm 13.3738055555556cm)">
        <text:p/>
      </draw:circle>
      <draw:rect text:anchor-type="page" text:anchor-page-number="0" draw:z-index="140" draw:style-name="gr6" draw:text-style-name="P37" svg:width="0.53cm" svg:height="0.53cm" draw:transform="rotate (1.30899693899575) translate (1.79211111111111cm 12.8869722222222cm)">
        <text:p/>
      </draw:rect>
      <draw:circle text:anchor-type="page" text:anchor-page-number="0" draw:z-index="141" draw:style-name="gr4" draw:text-style-name="P35" svg:width="1.906cm" svg:height="1.906cm" draw:transform="rotate (-2.0943951023932) translate (5.71852777777778cm 12.4565833333333cm)">
        <text:p/>
      </draw:circle>
      <draw:circle text:anchor-type="page" text:anchor-page-number="0" draw:z-index="142" draw:style-name="gr5" draw:text-style-name="P36" svg:width="1.906cm" svg:height="1.906cm" draw:transform="rotate (1.0473720841218) translate (2.93334722222222cm 13.04925cm)">
        <text:p/>
      </draw:circle>
      <draw:rect text:anchor-type="page" text:anchor-page-number="0" draw:z-index="143" draw:style-name="gr6" draw:text-style-name="P37" svg:width="0.53cm" svg:height="0.53cm" draw:transform="rotate (1.0473720841218) translate (3.87173611111111cm 12.7970138888889cm)">
        <text:p/>
      </draw:rect>
      <draw:circle text:anchor-type="page" text:anchor-page-number="0" draw:z-index="144" draw:style-name="gr4" draw:text-style-name="P35" svg:width="1.906cm" svg:height="1.906cm" draw:transform="rotate (-2.35619449019235) translate (7.84754166666667cm 12.8499305555556cm)">
        <text:p/>
      </draw:circle>
      <draw:circle text:anchor-type="page" text:anchor-page-number="0" draw:z-index="145" draw:style-name="gr5" draw:text-style-name="P36" svg:width="1.906cm" svg:height="1.906cm" draw:transform="rotate (0.785398163397448) translate (5.00238888888889cm 12.7cm)">
        <text:p/>
      </draw:circle>
      <draw:rect text:anchor-type="page" text:anchor-page-number="0" draw:z-index="146" draw:style-name="gr6" draw:text-style-name="P37" svg:width="0.53cm" svg:height="0.53cm" draw:transform="rotate (0.785398163397448) translate (5.97605555555556cm 12.7cm)">
        <text:p/>
      </draw:rect>
      <draw:circle text:anchor-type="page" text:anchor-page-number="0" draw:z-index="147" draw:style-name="gr4" draw:text-style-name="P35" svg:width="1.906cm" svg:height="1.906cm" draw:transform="rotate (-2.61799387799149) translate (9.87601388888889cm 13.2344583333333cm)">
        <text:p/>
      </draw:circle>
      <draw:circle text:anchor-type="page" text:anchor-page-number="0" draw:z-index="148" draw:style-name="gr5" draw:text-style-name="P36" svg:width="1.906cm" svg:height="1.906cm" draw:transform="rotate (0.523947841448698) translate (7.16491666666667cm 12.3525138888889cm)">
        <text:p/>
      </draw:circle>
      <draw:rect text:anchor-type="page" text:anchor-page-number="0" draw:z-index="149" draw:style-name="gr6" draw:text-style-name="P37" svg:width="0.53cm" svg:height="0.53cm" draw:transform="rotate (0.523947841448698) translate (8.10506944444444cm 12.6029861111111cm)">
        <text:p/>
      </draw:rect>
      <draw:circle text:anchor-type="page" text:anchor-page-number="0" draw:z-index="150" draw:style-name="gr4" draw:text-style-name="P35" svg:width="1.906cm" svg:height="1.906cm" draw:transform="rotate (-2.87979326579064) translate (11.8039444444444cm 13.5801805555556cm)">
        <text:p/>
      </draw:circle>
      <draw:circle text:anchor-type="page" text:anchor-page-number="0" draw:z-index="151" draw:style-name="gr5" draw:text-style-name="P36" svg:width="1.906cm" svg:height="1.906cm" draw:transform="rotate (0.260577657322753) translate (9.41916666666667cm 12.0244305555556cm)">
        <text:p/>
      </draw:circle>
      <draw:rect text:anchor-type="page" text:anchor-page-number="0" draw:z-index="152" draw:style-name="gr6" draw:text-style-name="P37" svg:width="0.53cm" svg:height="0.53cm" draw:transform="rotate (0.260577657322753) translate (10.2587777777778cm 12.5130277777778cm)">
        <text:p/>
      </draw:rect>
      <draw:circle text:anchor-type="page" text:anchor-page-number="0" draw:z-index="153" draw:style-name="gr4" draw:text-style-name="P35" svg:width="1.906cm" svg:height="1.906cm" draw:transform="rotate (-3.14159265358979) translate (13.6525cm 13.8641666666667cm)">
        <text:p/>
      </draw:circle>
      <draw:circle text:anchor-type="page" text:anchor-page-number="0" draw:z-index="154" draw:style-name="gr5" draw:text-style-name="P36" svg:width="1.906cm" svg:height="1.906cm" svg:x="11.748cm" svg:y="11.748cm">
        <text:p/>
      </draw:circle>
      <draw:rect text:anchor-type="page" text:anchor-page-number="0" draw:z-index="155" draw:style-name="gr6" draw:text-style-name="P37" svg:width="0.53cm" svg:height="0.53cm" svg:x="12.435cm" svg:y="12.435cm">
        <text:p/>
      </draw:rect>
      <draw:circle text:anchor-type="page" text:anchor-page-number="0" draw:z-index="156" draw:style-name="gr4" draw:text-style-name="P35" svg:width="1.906cm" svg:height="1.906cm" draw:transform="rotate (2.87979326579064) translate (15.4357916666667cm 14.0723055555556cm)">
        <text:p/>
      </draw:circle>
      <draw:circle text:anchor-type="page" text:anchor-page-number="0" draw:z-index="157" draw:style-name="gr5" draw:text-style-name="P36" svg:width="1.906cm" svg:height="1.906cm" draw:transform="rotate (-0.260577657322753) translate (14.1410972222222cm 11.5340694444444cm)">
        <text:p/>
      </draw:circle>
      <draw:rect text:anchor-type="page" text:anchor-page-number="0" draw:z-index="158" draw:style-name="gr6" draw:text-style-name="P37" svg:width="0.53cm" svg:height="0.53cm" draw:transform="rotate (-0.260577657322753) translate (14.6296944444444cm 12.3754444444444cm)">
        <text:p/>
      </draw:rect>
      <draw:circle text:anchor-type="page" text:anchor-page-number="0" draw:z-index="159" draw:style-name="gr4" draw:text-style-name="P35" svg:width="1.906cm" svg:height="1.906cm" draw:transform="rotate (2.61799387799149) translate (17.1785138888889cm 14.1869583333333cm)">
        <text:p/>
      </draw:circle>
      <draw:circle text:anchor-type="page" text:anchor-page-number="0" draw:z-index="160" draw:style-name="gr5" draw:text-style-name="P36" svg:width="1.906cm" svg:height="1.906cm" draw:transform="rotate (-0.519933584169111) translate (16.5823194444444cm 11.4000138888889cm)">
        <text:p/>
      </draw:circle>
      <draw:rect text:anchor-type="page" text:anchor-page-number="0" draw:z-index="161" draw:style-name="gr6" draw:text-style-name="P37" svg:width="0.53cm" svg:height="0.53cm" draw:transform="rotate (-0.519933584169111) translate (16.8345555555556cm 12.3384027777778cm)">
        <text:p/>
      </draw:rect>
      <draw:circle text:anchor-type="page" text:anchor-page-number="0" draw:z-index="162" draw:style-name="gr4" draw:text-style-name="P35" svg:width="1.906cm" svg:height="1.906cm" draw:transform="rotate (2.35619449019234) translate (18.9000694444444cm 14.1975416666667cm)">
        <text:p/>
      </draw:circle>
      <draw:circle text:anchor-type="page" text:anchor-page-number="0" draw:z-index="163" draw:style-name="gr5" draw:text-style-name="P36" svg:width="1.906cm" svg:height="1.906cm" draw:transform="rotate (-0.785398163397449) translate (19.05cm 11.3523888888889cm)">
        <text:p/>
      </draw:circle>
      <draw:rect text:anchor-type="page" text:anchor-page-number="0" draw:z-index="164" draw:style-name="gr6" draw:text-style-name="P37" svg:width="0.53cm" svg:height="0.53cm" draw:transform="rotate (-0.785398163397448) translate (19.05cm 12.3260555555556cm)">
        <text:p/>
      </draw:rect>
      <draw:circle text:anchor-type="page" text:anchor-page-number="0" draw:z-index="165" draw:style-name="gr4" draw:text-style-name="P35" svg:width="1.906cm" svg:height="1.906cm" draw:transform="rotate (-2.0943951023932) translate (3.60186111111111cm 14.5750138888889cm)">
        <text:p/>
      </draw:circle>
      <draw:circle text:anchor-type="page" text:anchor-page-number="0" draw:z-index="166" draw:style-name="gr5" draw:text-style-name="P36" svg:width="1.906cm" svg:height="1.906cm" draw:transform="rotate (1.04283422806661) translate (0.816680555555556cm 15.1588611111111cm)">
        <text:p/>
      </draw:circle>
      <draw:rect text:anchor-type="page" text:anchor-page-number="0" draw:z-index="167" draw:style-name="gr6" draw:text-style-name="P37" svg:width="0.53cm" svg:height="0.53cm" draw:transform="rotate (1.04283422806661) translate (1.75683333333333cm 14.9119166666667cm)">
        <text:p/>
      </draw:rect>
      <draw:circle text:anchor-type="page" text:anchor-page-number="0" draw:z-index="168" draw:style-name="gr4" draw:text-style-name="P35" svg:width="1.906cm" svg:height="1.906cm" draw:transform="rotate (-2.35619449019235) translate (5.73263888888889cm 14.9683611111111cm)">
        <text:p/>
      </draw:circle>
      <draw:circle text:anchor-type="page" text:anchor-page-number="0" draw:z-index="169" draw:style-name="gr5" draw:text-style-name="P36" svg:width="1.906cm" svg:height="1.906cm" draw:transform="rotate (0.786445360948645) translate (2.88748611111111cm 14.8184305555556cm)">
        <text:p/>
      </draw:circle>
      <draw:rect text:anchor-type="page" text:anchor-page-number="0" draw:z-index="170" draw:style-name="gr6" draw:text-style-name="P37" svg:width="0.53cm" svg:height="0.53cm" draw:transform="rotate (0.786445360948645) translate (3.85938888888889cm 14.8166666666667cm)">
        <text:p/>
      </draw:rect>
      <draw:circle text:anchor-type="page" text:anchor-page-number="0" draw:z-index="171" draw:style-name="gr4" draw:text-style-name="P35" svg:width="1.906cm" svg:height="1.906cm" draw:transform="rotate (-2.61799387799149) translate (7.75758333333333cm 15.3493611111111cm)">
        <text:p/>
      </draw:circle>
      <draw:circle text:anchor-type="page" text:anchor-page-number="0" draw:z-index="172" draw:style-name="gr5" draw:text-style-name="P36" svg:width="1.906cm" svg:height="1.906cm" draw:transform="rotate (0.524296907299097) translate (5.04825cm 14.4691805555556cm)">
        <text:p/>
      </draw:circle>
      <draw:rect text:anchor-type="page" text:anchor-page-number="0" draw:z-index="173" draw:style-name="gr6" draw:text-style-name="P37" svg:width="0.53cm" svg:height="0.53cm" draw:transform="rotate (0.524296907299097) translate (5.98840277777778cm 14.7196527777778cm)">
        <text:p/>
      </draw:rect>
      <draw:circle text:anchor-type="page" text:anchor-page-number="0" draw:z-index="174" draw:style-name="gr4" draw:text-style-name="P35" svg:width="1.906cm" svg:height="1.906cm" draw:transform="rotate (-2.87979326579064) translate (9.68904166666667cm 15.6968472222222cm)">
        <text:p/>
      </draw:circle>
      <draw:circle text:anchor-type="page" text:anchor-page-number="0" draw:z-index="175" draw:style-name="gr5" draw:text-style-name="P36" svg:width="1.906cm" svg:height="1.906cm" draw:transform="rotate (0.263195651200745) translate (7.29897222222222cm 14.144625cm)">
        <text:p/>
      </draw:circle>
      <draw:rect text:anchor-type="page" text:anchor-page-number="0" draw:z-index="176" draw:style-name="gr6" draw:text-style-name="P37" svg:width="0.53cm" svg:height="0.53cm" draw:transform="rotate (0.263195651200745) translate (8.14211111111111cm 14.6296944444444cm)">
        <text:p/>
      </draw:rect>
      <draw:circle text:anchor-type="page" text:anchor-page-number="0" draw:z-index="177" draw:style-name="gr4" draw:text-style-name="P35" svg:width="1.906cm" svg:height="1.906cm" draw:transform="rotate (-3.14159265358979) translate (11.5375972222222cm 15.9825972222222cm)">
        <text:p/>
      </draw:circle>
      <draw:circle text:anchor-type="page" text:anchor-page-number="0" draw:z-index="178" draw:style-name="gr5" draw:text-style-name="P36" svg:width="1.906cm" svg:height="1.906cm" draw:transform="rotate (0.00314159265358979) translate (9.62906944444444cm 13.8676944444444cm)">
        <text:p/>
      </draw:circle>
      <draw:rect text:anchor-type="page" text:anchor-page-number="0" draw:z-index="179" draw:style-name="gr6" draw:text-style-name="P37" svg:width="0.53cm" svg:height="0.53cm" draw:transform="rotate (0.00314159265358979) translate (10.31875cm 14.5520833333333cm)">
        <text:p/>
      </draw:rect>
      <draw:circle text:anchor-type="page" text:anchor-page-number="0" draw:z-index="180" draw:style-name="gr4" draw:text-style-name="P35" svg:width="1.906cm" svg:height="1.906cm" draw:transform="rotate (2.87979326579064) translate (13.3208888888889cm 16.1872083333333cm)">
        <text:p/>
      </draw:circle>
      <draw:circle text:anchor-type="page" text:anchor-page-number="0" draw:z-index="181" draw:style-name="gr5" draw:text-style-name="P36" svg:width="1.906cm" svg:height="1.906cm" draw:transform="rotate (-0.258308729295161) translate (12.0226666666667cm 13.6542638888889cm)">
        <text:p/>
      </draw:circle>
      <draw:rect text:anchor-type="page" text:anchor-page-number="0" draw:z-index="182" draw:style-name="gr6" draw:text-style-name="P37" svg:width="0.53cm" svg:height="0.53cm" draw:transform="rotate (-0.258308729295161) translate (12.5112638888889cm 14.4956388888889cm)">
        <text:p/>
      </draw:rect>
      <draw:circle text:anchor-type="page" text:anchor-page-number="0" draw:z-index="183" draw:style-name="gr4" draw:text-style-name="P35" svg:width="1.906cm" svg:height="1.906cm" draw:transform="rotate (2.61799387799149) translate (15.0600833333333cm 16.303625cm)">
        <text:p/>
      </draw:circle>
      <draw:circle text:anchor-type="page" text:anchor-page-number="0" draw:z-index="184" draw:style-name="gr5" draw:text-style-name="P36" svg:width="1.906cm" svg:height="1.906cm" draw:transform="rotate (-0.518188254917116) translate (14.4603611111111cm 13.5166805555556cm)">
        <text:p/>
      </draw:circle>
      <draw:rect text:anchor-type="page" text:anchor-page-number="0" draw:z-index="185" draw:style-name="gr6" draw:text-style-name="P37" svg:width="0.53cm" svg:height="0.53cm" draw:transform="rotate (-0.518188254917116) translate (14.7178888888889cm 14.4550694444444cm)">
        <text:p/>
      </draw:rect>
      <draw:circle text:anchor-type="page" text:anchor-page-number="0" draw:z-index="186" draw:style-name="gr4" draw:text-style-name="P35" svg:width="1.906cm" svg:height="1.906cm" draw:transform="rotate (2.35619449019234) translate (16.7851666666667cm 16.3159722222222cm)">
        <text:p/>
      </draw:circle>
      <draw:circle text:anchor-type="page" text:anchor-page-number="0" draw:z-index="187" draw:style-name="gr5" draw:text-style-name="P36" svg:width="1.906cm" svg:height="1.906cm" draw:transform="rotate (-0.782082037818659) translate (16.9298055555556cm 13.4690555555556cm)">
        <text:p/>
      </draw:circle>
      <draw:rect text:anchor-type="page" text:anchor-page-number="0" draw:z-index="188" draw:style-name="gr6" draw:text-style-name="P37" svg:width="0.53cm" svg:height="0.53cm" draw:transform="rotate (-0.782082037818659) translate (16.9315694444444cm 14.4427222222222cm)">
        <text:p/>
      </draw:rect>
      <draw:circle text:anchor-type="page" text:anchor-page-number="0" draw:z-index="189" draw:style-name="gr4" draw:text-style-name="P35" svg:width="1.906cm" svg:height="1.906cm" draw:transform="rotate (2.0943951023932) translate (18.5190694444444cm 16.2260138888889cm)">
        <text:p/>
      </draw:circle>
      <draw:circle text:anchor-type="page" text:anchor-page-number="0" draw:z-index="190" draw:style-name="gr5" draw:text-style-name="P36" svg:width="1.906cm" svg:height="1.906cm" draw:transform="rotate (-1.04440502439341) translate (19.3957222222222cm 13.5149166666667cm)">
        <text:p/>
      </draw:circle>
      <draw:rect text:anchor-type="page" text:anchor-page-number="0" draw:z-index="191" draw:style-name="gr6" draw:text-style-name="P37" svg:width="0.53cm" svg:height="0.53cm" draw:transform="rotate (-1.04440502439341) translate (19.14525cm 14.4550694444444cm)">
        <text:p/>
      </draw:rect>
      <draw:circle text:anchor-type="page" text:anchor-page-number="0" draw:z-index="192" draw:style-name="gr4" draw:text-style-name="P35" svg:width="1.906cm" svg:height="1.906cm" draw:transform="rotate (-2.35619449019235) translate (3.61597222222222cm 17.0850277777778cm)">
        <text:p/>
      </draw:circle>
      <draw:circle text:anchor-type="page" text:anchor-page-number="0" draw:z-index="193" draw:style-name="gr5" draw:text-style-name="P36" svg:width="1.906cm" svg:height="1.906cm" draw:transform="rotate (0.784350965846252) translate (0.769055555555556cm 16.9333333333333cm)">
        <text:p/>
      </draw:circle>
      <draw:rect text:anchor-type="page" text:anchor-page-number="0" draw:z-index="194" draw:style-name="gr6" draw:text-style-name="P37" svg:width="0.53cm" svg:height="0.53cm" draw:transform="rotate (0.784350965846252) translate (1.74272222222222cm 16.9333333333333cm)">
        <text:p/>
      </draw:rect>
      <draw:circle text:anchor-type="page" text:anchor-page-number="0" draw:z-index="195" draw:style-name="gr4" draw:text-style-name="P35" svg:width="1.906cm" svg:height="1.906cm" draw:transform="rotate (-2.61799387799149) translate (5.64091666666667cm 17.4660277777778cm)">
        <text:p/>
      </draw:circle>
      <draw:circle text:anchor-type="page" text:anchor-page-number="0" draw:z-index="196" draw:style-name="gr5" draw:text-style-name="P36" svg:width="1.906cm" svg:height="1.906cm" draw:transform="rotate (0.522027979271504) translate (2.93511111111111cm 16.5840833333333cm)">
        <text:p/>
      </draw:circle>
      <draw:rect text:anchor-type="page" text:anchor-page-number="0" draw:z-index="197" draw:style-name="gr6" draw:text-style-name="P37" svg:width="0.53cm" svg:height="0.53cm" draw:transform="rotate (0.522027979271504) translate (3.87173611111111cm 16.8363194444444cm)">
        <text:p/>
      </draw:rect>
      <draw:circle text:anchor-type="page" text:anchor-page-number="0" draw:z-index="198" draw:style-name="gr4" draw:text-style-name="P35" svg:width="1.906cm" svg:height="1.906cm" draw:transform="rotate (-2.87979326579064) translate (7.57061111111111cm 17.81175cm)">
        <text:p/>
      </draw:circle>
      <draw:circle text:anchor-type="page" text:anchor-page-number="0" draw:z-index="199" draw:style-name="gr5" draw:text-style-name="P36" svg:width="1.906cm" svg:height="1.906cm" draw:transform="rotate (0.262497519499947) translate (5.18230555555556cm 16.2630555555556cm)">
        <text:p/>
      </draw:circle>
      <draw:rect text:anchor-type="page" text:anchor-page-number="0" draw:z-index="200" draw:style-name="gr6" draw:text-style-name="P37" svg:width="0.53cm" svg:height="0.53cm" draw:transform="rotate (0.262497519499947) translate (6.02544444444444cm 16.7463611111111cm)">
        <text:p/>
      </draw:rect>
      <draw:circle text:anchor-type="page" text:anchor-page-number="0" draw:z-index="201" draw:style-name="gr4" draw:text-style-name="P35" svg:width="1.906cm" svg:height="1.906cm" draw:transform="rotate (-3.14159265358979) translate (9.41916666666667cm 18.0975cm)">
        <text:p/>
      </draw:circle>
      <draw:circle text:anchor-type="page" text:anchor-page-number="0" draw:z-index="202" draw:style-name="gr5" draw:text-style-name="P36" svg:width="1.906cm" svg:height="1.906cm" draw:transform="rotate (0.0015707963267949) translate (7.51240277777778cm 15.9843611111111cm)">
        <text:p/>
      </draw:circle>
      <draw:rect text:anchor-type="page" text:anchor-page-number="0" draw:z-index="203" draw:style-name="gr6" draw:text-style-name="P37" svg:width="0.53cm" svg:height="0.53cm" draw:transform="rotate (0.0015707963267949) translate (8.20208333333333cm 16.66875cm)">
        <text:p/>
      </draw:rect>
      <draw:circle text:anchor-type="page" text:anchor-page-number="0" draw:z-index="204" draw:style-name="gr4" draw:text-style-name="P35" svg:width="1.906cm" svg:height="1.906cm" draw:transform="rotate (2.87979326579064) translate (11.2024583333333cm 18.303875cm)">
        <text:p/>
      </draw:circle>
      <draw:circle text:anchor-type="page" text:anchor-page-number="0" draw:z-index="205" draw:style-name="gr5" draw:text-style-name="P36" svg:width="1.906cm" svg:height="1.906cm" draw:transform="rotate (-0.259530459771557) translate (9.90952777777778cm 15.7709305555556cm)">
        <text:p/>
      </draw:circle>
      <draw:rect text:anchor-type="page" text:anchor-page-number="0" draw:z-index="206" draw:style-name="gr6" draw:text-style-name="P37" svg:width="0.53cm" svg:height="0.53cm" draw:transform="rotate (-0.259530459771557) translate (10.3963611111111cm 16.6105416666667cm)">
        <text:p/>
      </draw:rect>
      <draw:circle text:anchor-type="page" text:anchor-page-number="0" draw:z-index="207" draw:style-name="gr4" draw:text-style-name="P35" svg:width="1.906cm" svg:height="1.906cm" draw:transform="rotate (2.61799387799149) translate (12.9434166666667cm 18.4185277777778cm)">
        <text:p/>
      </draw:circle>
      <draw:circle text:anchor-type="page" text:anchor-page-number="0" draw:z-index="208" draw:style-name="gr5" draw:text-style-name="P36" svg:width="1.906cm" svg:height="1.906cm" draw:transform="rotate (-0.525867703625892) translate (12.3542777777778cm 15.6333472222222cm)">
        <text:p/>
      </draw:circle>
      <draw:rect text:anchor-type="page" text:anchor-page-number="0" draw:z-index="209" draw:style-name="gr6" draw:text-style-name="P37" svg:width="0.53cm" svg:height="0.53cm" draw:transform="rotate (-0.525867703625892) translate (12.60475cm 16.5717361111111cm)">
        <text:p/>
      </draw:rect>
      <draw:circle text:anchor-type="page" text:anchor-page-number="0" draw:z-index="210" draw:style-name="gr4" draw:text-style-name="P35" svg:width="1.906cm" svg:height="1.906cm" draw:transform="rotate (2.35619449019234) translate (14.6667361111111cm 18.4326388888889cm)">
        <text:p/>
      </draw:circle>
      <draw:circle text:anchor-type="page" text:anchor-page-number="0" draw:z-index="211" draw:style-name="gr5" draw:text-style-name="P36" svg:width="1.906cm" svg:height="1.906cm" draw:transform="rotate (-0.782082037818659) translate (14.811375cm 15.5874861111111cm)">
        <text:p/>
      </draw:circle>
      <draw:rect text:anchor-type="page" text:anchor-page-number="0" draw:z-index="212" draw:style-name="gr6" draw:text-style-name="P37" svg:width="0.53cm" svg:height="0.53cm" draw:transform="rotate (-0.782082037818659) translate (14.8149027777778cm 16.5593888888889cm)">
        <text:p/>
      </draw:rect>
      <draw:circle text:anchor-type="page" text:anchor-page-number="0" draw:z-index="213" draw:style-name="gr4" draw:text-style-name="P35" svg:width="1.906cm" svg:height="1.906cm" draw:transform="rotate (2.0943951023932) translate (16.4006388888889cm 18.3409166666667cm)">
        <text:p/>
      </draw:circle>
      <draw:circle text:anchor-type="page" text:anchor-page-number="0" draw:z-index="214" draw:style-name="gr5" draw:text-style-name="P36" svg:width="1.906cm" svg:height="1.906cm" draw:transform="rotate (-1.0478956828974) translate (17.2843472222222cm 15.6333472222222cm)">
        <text:p/>
      </draw:circle>
      <draw:rect text:anchor-type="page" text:anchor-page-number="0" draw:z-index="215" draw:style-name="gr6" draw:text-style-name="P37" svg:width="0.53cm" svg:height="0.53cm" draw:transform="rotate (-1.0478956828974) translate (17.0303472222222cm 16.5717361111111cm)">
        <text:p/>
      </draw:rect>
      <draw:circle text:anchor-type="page" text:anchor-page-number="0" draw:z-index="216" draw:style-name="gr4" draw:text-style-name="P35" svg:width="1.906cm" svg:height="1.906cm" draw:transform="rotate (1.83259571459405) translate (18.1733472222222cm 18.1539444444444cm)">
        <text:p/>
      </draw:circle>
      <draw:circle text:anchor-type="page" text:anchor-page-number="0" draw:z-index="217" draw:style-name="gr5" draw:text-style-name="P36" svg:width="1.906cm" svg:height="1.906cm" draw:transform="rotate (-1.30899693899575) translate (19.7238055555556cm 15.7691666666667cm)">
        <text:p/>
      </draw:circle>
      <draw:rect text:anchor-type="page" text:anchor-page-number="0" draw:z-index="218" draw:style-name="gr6" draw:text-style-name="P37" svg:width="0.53cm" svg:height="0.53cm" draw:transform="rotate (-1.30899693899575) translate (19.2369722222222cm 16.6087777777778cm)">
        <text:p/>
      </draw:rect>
      <draw:circle text:anchor-type="page" text:anchor-page-number="0" draw:z-index="219" draw:style-name="gr4" draw:text-style-name="P35" svg:width="1.906cm" svg:height="1.906cm" draw:transform="rotate (-2.61799387799149) translate (3.52601388888889cm 19.5844583333333cm)">
        <text:p/>
      </draw:circle>
      <draw:circle text:anchor-type="page" text:anchor-page-number="0" draw:z-index="220" draw:style-name="gr5" draw:text-style-name="P36" svg:width="1.906cm" svg:height="1.906cm" draw:transform="rotate (0.523947841448698) translate (0.814916666666667cm 18.7025138888889cm)">
        <text:p/>
      </draw:circle>
      <draw:rect text:anchor-type="page" text:anchor-page-number="0" draw:z-index="221" draw:style-name="gr6" draw:text-style-name="P37" svg:width="0.53cm" svg:height="0.53cm" draw:transform="rotate (0.523947841448698) translate (1.75506944444444cm 18.9529861111111cm)">
        <text:p/>
      </draw:rect>
      <draw:circle text:anchor-type="page" text:anchor-page-number="0" draw:z-index="222" draw:style-name="gr4" draw:text-style-name="P35" svg:width="1.906cm" svg:height="1.906cm" draw:transform="rotate (-2.87979326579064) translate (5.45394444444445cm 19.9301805555556cm)">
        <text:p/>
      </draw:circle>
      <draw:circle text:anchor-type="page" text:anchor-page-number="0" draw:z-index="223" draw:style-name="gr5" draw:text-style-name="P36" svg:width="1.906cm" svg:height="1.906cm" draw:transform="rotate (0.260577657322753) translate (3.06916666666667cm 18.3744305555556cm)">
        <text:p/>
      </draw:circle>
      <draw:rect text:anchor-type="page" text:anchor-page-number="0" draw:z-index="224" draw:style-name="gr6" draw:text-style-name="P37" svg:width="0.53cm" svg:height="0.53cm" draw:transform="rotate (0.260577657322753) translate (3.90877777777778cm 18.8630277777778cm)">
        <text:p/>
      </draw:rect>
      <draw:circle text:anchor-type="page" text:anchor-page-number="0" draw:z-index="225" draw:style-name="gr4" draw:text-style-name="P35" svg:width="1.906cm" svg:height="1.906cm" draw:transform="rotate (-3.14159265358979) translate (7.3025cm 20.2141666666667cm)">
        <text:p/>
      </draw:circle>
      <draw:circle text:anchor-type="page" text:anchor-page-number="0" draw:z-index="226" draw:style-name="gr5" draw:text-style-name="P36" svg:width="1.906cm" svg:height="1.906cm" svg:x="5.398cm" svg:y="18.098cm">
        <text:p/>
      </draw:circle>
      <draw:rect text:anchor-type="page" text:anchor-page-number="0" draw:z-index="227" draw:style-name="gr6" draw:text-style-name="P37" svg:width="0.53cm" svg:height="0.53cm" svg:x="6.085cm" svg:y="18.785cm">
        <text:p/>
      </draw:rect>
      <draw:circle text:anchor-type="page" text:anchor-page-number="0" draw:z-index="228" draw:style-name="gr4" draw:text-style-name="P35" svg:width="1.906cm" svg:height="1.906cm" draw:transform="rotate (2.87979326579064) translate (9.08579166666667cm 20.4223055555556cm)">
        <text:p/>
      </draw:circle>
      <draw:circle text:anchor-type="page" text:anchor-page-number="0" draw:z-index="229" draw:style-name="gr5" draw:text-style-name="P36" svg:width="1.906cm" svg:height="1.906cm" draw:transform="rotate (-0.260577657322753) translate (7.79109722222222cm 17.8840694444444cm)">
        <text:p/>
      </draw:circle>
      <draw:rect text:anchor-type="page" text:anchor-page-number="0" draw:z-index="230" draw:style-name="gr6" draw:text-style-name="P37" svg:width="0.53cm" svg:height="0.53cm" draw:transform="rotate (-0.260577657322753) translate (8.27969444444444cm 18.7254444444444cm)">
        <text:p/>
      </draw:rect>
      <draw:circle text:anchor-type="page" text:anchor-page-number="0" draw:z-index="231" draw:style-name="gr4" draw:text-style-name="P35" svg:width="1.906cm" svg:height="1.906cm" draw:transform="rotate (2.61799387799149) translate (10.8285138888889cm 20.5369583333333cm)">
        <text:p/>
      </draw:circle>
      <draw:circle text:anchor-type="page" text:anchor-page-number="0" draw:z-index="232" draw:style-name="gr5" draw:text-style-name="P36" svg:width="1.906cm" svg:height="1.906cm" draw:transform="rotate (-0.519933584169111) translate (10.2323194444444cm 17.7500138888889cm)">
        <text:p/>
      </draw:circle>
      <draw:rect text:anchor-type="page" text:anchor-page-number="0" draw:z-index="233" draw:style-name="gr6" draw:text-style-name="P37" svg:width="0.53cm" svg:height="0.53cm" draw:transform="rotate (-0.519933584169111) translate (10.4845555555556cm 18.6884027777778cm)">
        <text:p/>
      </draw:rect>
      <draw:circle text:anchor-type="page" text:anchor-page-number="0" draw:z-index="234" draw:style-name="gr4" draw:text-style-name="P35" svg:width="1.906cm" svg:height="1.906cm" draw:transform="rotate (2.35619449019234) translate (12.5500694444444cm 20.5475416666667cm)">
        <text:p/>
      </draw:circle>
      <draw:circle text:anchor-type="page" text:anchor-page-number="0" draw:z-index="235" draw:style-name="gr5" draw:text-style-name="P36" svg:width="1.906cm" svg:height="1.906cm" draw:transform="rotate (-0.785398163397449) translate (12.7cm 17.7023888888889cm)">
        <text:p/>
      </draw:circle>
      <draw:rect text:anchor-type="page" text:anchor-page-number="0" draw:z-index="236" draw:style-name="gr6" draw:text-style-name="P37" svg:width="0.53cm" svg:height="0.53cm" draw:transform="rotate (-0.785398163397448) translate (12.7cm 18.6760555555556cm)">
        <text:p/>
      </draw:rect>
      <draw:circle text:anchor-type="page" text:anchor-page-number="0" draw:z-index="237" draw:style-name="gr4" draw:text-style-name="P35" svg:width="1.906cm" svg:height="1.906cm" draw:transform="rotate (2.0943951023932) translate (14.2839722222222cm 20.4575833333333cm)">
        <text:p/>
      </draw:circle>
      <draw:circle text:anchor-type="page" text:anchor-page-number="0" draw:z-index="238" draw:style-name="gr5" draw:text-style-name="P36" svg:width="1.906cm" svg:height="1.906cm" draw:transform="rotate (-1.0473720841218) translate (15.1659166666667cm 17.74825cm)">
        <text:p/>
      </draw:circle>
      <draw:rect text:anchor-type="page" text:anchor-page-number="0" draw:z-index="239" draw:style-name="gr6" draw:text-style-name="P37" svg:width="0.53cm" svg:height="0.53cm" draw:transform="rotate (-1.0473720841218) translate (14.9136805555556cm 18.6884027777778cm)">
        <text:p/>
      </draw:rect>
      <draw:circle text:anchor-type="page" text:anchor-page-number="0" draw:z-index="240" draw:style-name="gr4" draw:text-style-name="P35" svg:width="1.906cm" svg:height="1.906cm" draw:transform="rotate (1.83259571459405) translate (16.0584444444444cm 20.2706111111111cm)">
        <text:p/>
      </draw:circle>
      <draw:circle text:anchor-type="page" text:anchor-page-number="0" draw:z-index="241" draw:style-name="gr5" draw:text-style-name="P36" svg:width="1.906cm" svg:height="1.906cm" draw:transform="rotate (-1.30533174756656) translate (17.6036111111111cm 17.8805416666667cm)">
        <text:p/>
      </draw:circle>
      <draw:rect text:anchor-type="page" text:anchor-page-number="0" draw:z-index="242" draw:style-name="gr6" draw:text-style-name="P37" svg:width="0.53cm" svg:height="0.53cm" draw:transform="rotate (-1.30533174756656) translate (17.1185416666667cm 18.7254444444444cm)">
        <text:p/>
      </draw:rect>
      <draw:circle text:anchor-type="page" text:anchor-page-number="0" draw:z-index="243" draw:style-name="gr4" draw:text-style-name="P35" svg:width="1.906cm" svg:height="1.906cm" draw:transform="rotate (1.5707963267949) translate (17.8875972222222cm 20.0025cm)">
        <text:p/>
      </draw:circle>
      <draw:circle text:anchor-type="page" text:anchor-page-number="0" draw:z-index="244" draw:style-name="gr5" draw:text-style-name="P36" svg:width="1.906cm" svg:height="1.906cm" draw:transform="rotate (-1.5707963267949) translate (20.0025cm 18.0975cm)">
        <text:p/>
      </draw:circle>
      <draw:rect text:anchor-type="page" text:anchor-page-number="0" draw:z-index="245" draw:style-name="gr6" draw:text-style-name="P37" svg:width="0.53cm" svg:height="0.53cm" draw:transform="rotate (-1.5707963267949) translate (19.3145833333333cm 18.7854166666667cm)">
        <text:p/>
      </draw:rect>
      <draw:circle text:anchor-type="page" text:anchor-page-number="0" draw:z-index="246" draw:style-name="gr4" draw:text-style-name="P35" svg:width="1.906cm" svg:height="1.906cm" draw:transform="rotate (-2.87979326579064) translate (3.33904166666667cm 22.0468472222222cm)">
        <text:p/>
      </draw:circle>
      <draw:circle text:anchor-type="page" text:anchor-page-number="0" draw:z-index="247" draw:style-name="gr5" draw:text-style-name="P36" svg:width="1.906cm" svg:height="1.906cm" draw:transform="rotate (0.263195651200745) translate (0.948972222222222cm 20.494625cm)">
        <text:p/>
      </draw:circle>
      <draw:rect text:anchor-type="page" text:anchor-page-number="0" draw:z-index="248" draw:style-name="gr6" draw:text-style-name="P37" svg:width="0.53cm" svg:height="0.53cm" draw:transform="rotate (0.263195651200745) translate (1.79211111111111cm 20.9796944444444cm)">
        <text:p/>
      </draw:rect>
      <draw:circle text:anchor-type="page" text:anchor-page-number="0" draw:z-index="249" draw:style-name="gr4" draw:text-style-name="P35" svg:width="1.906cm" svg:height="1.906cm" draw:transform="rotate (-3.14159265358979) translate (5.18759722222222cm 22.3325972222222cm)">
        <text:p/>
      </draw:circle>
      <draw:circle text:anchor-type="page" text:anchor-page-number="0" draw:z-index="250" draw:style-name="gr5" draw:text-style-name="P36" svg:width="1.906cm" svg:height="1.906cm" draw:transform="rotate (0.00314159265358979) translate (3.27906944444444cm 20.2176944444444cm)">
        <text:p/>
      </draw:circle>
      <draw:rect text:anchor-type="page" text:anchor-page-number="0" draw:z-index="251" draw:style-name="gr6" draw:text-style-name="P37" svg:width="0.53cm" svg:height="0.53cm" draw:transform="rotate (0.00314159265358979) translate (3.96875cm 20.9020833333333cm)">
        <text:p/>
      </draw:rect>
      <draw:circle text:anchor-type="page" text:anchor-page-number="0" draw:z-index="252" draw:style-name="gr4" draw:text-style-name="P35" svg:width="1.906cm" svg:height="1.906cm" draw:transform="rotate (2.87979326579064) translate (6.97088888888889cm 22.5389722222222cm)">
        <text:p/>
      </draw:circle>
      <draw:circle text:anchor-type="page" text:anchor-page-number="0" draw:z-index="253" draw:style-name="gr5" draw:text-style-name="P36" svg:width="1.906cm" svg:height="1.906cm" draw:transform="rotate (-0.257086998818765) translate (5.67090277777778cm 20.0025cm)">
        <text:p/>
      </draw:circle>
      <draw:rect text:anchor-type="page" text:anchor-page-number="0" draw:z-index="254" draw:style-name="gr6" draw:text-style-name="P37" svg:width="0.53cm" svg:height="0.53cm" draw:transform="rotate (-0.257086998818765) translate (6.16126388888889cm 20.843875cm)">
        <text:p/>
      </draw:rect>
      <draw:circle text:anchor-type="page" text:anchor-page-number="0" draw:z-index="255" draw:style-name="gr4" draw:text-style-name="P35" svg:width="1.906cm" svg:height="1.906cm" draw:transform="rotate (2.61799387799149) translate (8.71008333333333cm 22.6518611111111cm)">
        <text:p/>
      </draw:circle>
      <draw:circle text:anchor-type="page" text:anchor-page-number="0" draw:z-index="256" draw:style-name="gr5" draw:text-style-name="P36" svg:width="1.906cm" svg:height="1.906cm" draw:transform="rotate (-0.522900643897501) translate (8.11741666666667cm 19.8649166666667cm)">
        <text:p/>
      </draw:circle>
      <draw:rect text:anchor-type="page" text:anchor-page-number="0" draw:z-index="257" draw:style-name="gr6" draw:text-style-name="P37" svg:width="0.53cm" svg:height="0.53cm" draw:transform="rotate (-0.522900643897501) translate (8.36965277777778cm 20.8050694444444cm)">
        <text:p/>
      </draw:rect>
      <draw:circle text:anchor-type="page" text:anchor-page-number="0" draw:z-index="258" draw:style-name="gr4" draw:text-style-name="P35" svg:width="1.906cm" svg:height="1.906cm" draw:transform="rotate (2.35619449019234) translate (10.4351666666667cm 22.6659722222222cm)">
        <text:p/>
      </draw:circle>
      <draw:circle text:anchor-type="page" text:anchor-page-number="0" draw:z-index="259" draw:style-name="gr5" draw:text-style-name="P36" svg:width="1.906cm" svg:height="1.906cm" draw:transform="rotate (-0.782082037818659) translate (10.5798055555556cm 19.8190555555556cm)">
        <text:p/>
      </draw:circle>
      <draw:rect text:anchor-type="page" text:anchor-page-number="0" draw:z-index="260" draw:style-name="gr6" draw:text-style-name="P37" svg:width="0.53cm" svg:height="0.53cm" draw:transform="rotate (-0.782082037818659) translate (10.5815694444444cm 20.7927222222222cm)">
        <text:p/>
      </draw:rect>
      <draw:circle text:anchor-type="page" text:anchor-page-number="0" draw:z-index="261" draw:style-name="gr4" draw:text-style-name="P35" svg:width="1.906cm" svg:height="1.906cm" draw:transform="rotate (2.0943951023932) translate (12.1690694444444cm 22.5760138888889cm)">
        <text:p/>
      </draw:circle>
      <draw:circle text:anchor-type="page" text:anchor-page-number="0" draw:z-index="262" draw:style-name="gr5" draw:text-style-name="P36" svg:width="1.906cm" svg:height="1.906cm" draw:transform="rotate (-1.04440502439341) translate (13.0457222222222cm 19.8649166666667cm)">
        <text:p/>
      </draw:circle>
      <draw:rect text:anchor-type="page" text:anchor-page-number="0" draw:z-index="263" draw:style-name="gr6" draw:text-style-name="P37" svg:width="0.53cm" svg:height="0.53cm" draw:transform="rotate (-1.04440502439341) translate (12.79525cm 20.8050694444444cm)">
        <text:p/>
      </draw:rect>
      <draw:circle text:anchor-type="page" text:anchor-page-number="0" draw:z-index="264" draw:style-name="gr4" draw:text-style-name="P35" svg:width="1.906cm" svg:height="1.906cm" draw:transform="rotate (1.83259571459405) translate (13.93825cm 22.3890416666667cm)">
        <text:p/>
      </draw:circle>
      <draw:circle text:anchor-type="page" text:anchor-page-number="0" draw:z-index="265" draw:style-name="gr5" draw:text-style-name="P36" svg:width="1.906cm" svg:height="1.906cm" draw:transform="rotate (-1.30672801096815) translate (15.4869444444444cm 19.9989722222222cm)">
        <text:p/>
      </draw:circle>
      <draw:rect text:anchor-type="page" text:anchor-page-number="0" draw:z-index="266" draw:style-name="gr6" draw:text-style-name="P37" svg:width="0.53cm" svg:height="0.53cm" draw:transform="rotate (-1.30672801096815) translate (15.0036388888889cm 20.8421111111111cm)">
        <text:p/>
      </draw:rect>
      <draw:circle text:anchor-type="page" text:anchor-page-number="0" draw:z-index="267" draw:style-name="gr4" draw:text-style-name="P35" svg:width="1.906cm" svg:height="1.906cm" draw:transform="rotate (1.5707963267949) translate (15.7691666666667cm 22.1191666666667cm)">
        <text:p/>
      </draw:circle>
      <draw:circle text:anchor-type="page" text:anchor-page-number="0" draw:z-index="268" draw:style-name="gr5" draw:text-style-name="P36" svg:width="1.906cm" svg:height="1.906cm" draw:transform="rotate (-1.5692255304681) translate (17.8858333333333cm 20.2124027777778cm)">
        <text:p/>
      </draw:circle>
      <draw:rect text:anchor-type="page" text:anchor-page-number="0" draw:z-index="269" draw:style-name="gr6" draw:text-style-name="P37" svg:width="0.53cm" svg:height="0.53cm" draw:transform="rotate (-1.5692255304681) translate (17.1979166666667cm 20.9020833333333cm)">
        <text:p/>
      </draw:rect>
      <draw:circle text:anchor-type="page" text:anchor-page-number="0" draw:z-index="270" draw:style-name="gr4" draw:text-style-name="P35" svg:width="1.906cm" svg:height="1.906cm" draw:transform="rotate (1.30899693899575) translate (17.6812222222222cm 21.7857916666667cm)">
        <text:p/>
      </draw:circle>
      <draw:circle text:anchor-type="page" text:anchor-page-number="0" draw:z-index="271" draw:style-name="gr5" draw:text-style-name="P36" svg:width="1.906cm" svg:height="1.906cm" draw:transform="rotate (-1.83259571459405) translate (20.2159305555556cm 20.4928611111111cm)">
        <text:p/>
      </draw:circle>
      <draw:rect text:anchor-type="page" text:anchor-page-number="0" draw:z-index="272" draw:style-name="gr6" draw:text-style-name="P37" svg:width="0.53cm" svg:height="0.53cm" draw:transform="rotate (-1.83259571459405) translate (19.3745555555556cm 20.9796944444444cm)">
        <text:p/>
      </draw:rect>
      <draw:circle text:anchor-type="page" text:anchor-page-number="0" draw:z-index="273" draw:style-name="gr4" draw:text-style-name="P35" svg:width="1.906cm" svg:height="1.906cm" draw:transform="rotate (-3.14159265358979) translate (3.06916666666667cm 24.4475cm)">
        <text:p/>
      </draw:circle>
      <draw:circle text:anchor-type="page" text:anchor-page-number="0" draw:z-index="274" draw:style-name="gr5" draw:text-style-name="P36" svg:width="1.906cm" svg:height="1.906cm" draw:transform="rotate (0.0015707963267949) translate (1.16240277777778cm 22.3343611111111cm)">
        <text:p/>
      </draw:circle>
      <draw:rect text:anchor-type="page" text:anchor-page-number="0" draw:z-index="275" draw:style-name="gr6" draw:text-style-name="P37" svg:width="0.53cm" svg:height="0.53cm" draw:transform="rotate (0.0015707963267949) translate (1.85208333333333cm 23.01875cm)">
        <text:p/>
      </draw:rect>
      <draw:circle text:anchor-type="page" text:anchor-page-number="0" draw:z-index="276" draw:style-name="gr4" draw:text-style-name="P35" svg:width="1.906cm" svg:height="1.906cm" draw:transform="rotate (2.87979326579064) translate (4.85245833333333cm 24.653875cm)">
        <text:p/>
      </draw:circle>
      <draw:circle text:anchor-type="page" text:anchor-page-number="0" draw:z-index="277" draw:style-name="gr5" draw:text-style-name="P36" svg:width="1.906cm" svg:height="1.906cm" draw:transform="rotate (-0.259530459771557) translate (3.55952777777778cm 22.1209305555556cm)">
        <text:p/>
      </draw:circle>
      <draw:rect text:anchor-type="page" text:anchor-page-number="0" draw:z-index="278" draw:style-name="gr6" draw:text-style-name="P37" svg:width="0.53cm" svg:height="0.53cm" draw:transform="rotate (-0.259530459771557) translate (4.04636111111111cm 22.9605416666667cm)">
        <text:p/>
      </draw:rect>
      <draw:circle text:anchor-type="page" text:anchor-page-number="0" draw:z-index="279" draw:style-name="gr4" draw:text-style-name="P35" svg:width="1.906cm" svg:height="1.906cm" draw:transform="rotate (2.61799387799149) translate (6.59341666666667cm 24.7685277777778cm)">
        <text:p/>
      </draw:circle>
      <draw:circle text:anchor-type="page" text:anchor-page-number="0" draw:z-index="280" draw:style-name="gr5" draw:text-style-name="P36" svg:width="1.906cm" svg:height="1.906cm" draw:transform="rotate (-0.5234242426731) translate (6.00075cm 21.9833472222222cm)">
        <text:p/>
      </draw:circle>
      <draw:rect text:anchor-type="page" text:anchor-page-number="0" draw:z-index="281" draw:style-name="gr6" draw:text-style-name="P37" svg:width="0.53cm" svg:height="0.53cm" draw:transform="rotate (-0.5234242426731) translate (6.25298611111111cm 22.9217361111111cm)">
        <text:p/>
      </draw:rect>
      <draw:circle text:anchor-type="page" text:anchor-page-number="0" draw:z-index="282" draw:style-name="gr4" draw:text-style-name="P35" svg:width="1.906cm" svg:height="1.906cm" draw:transform="rotate (2.35619449019234) translate (8.31673611111111cm 24.780875cm)">
        <text:p/>
      </draw:circle>
      <draw:circle text:anchor-type="page" text:anchor-page-number="0" draw:z-index="283" draw:style-name="gr5" draw:text-style-name="P36" svg:width="1.906cm" svg:height="1.906cm" draw:transform="rotate (-0.785398163397449) translate (8.46666666666667cm 21.9357222222222cm)">
        <text:p/>
      </draw:circle>
      <draw:rect text:anchor-type="page" text:anchor-page-number="0" draw:z-index="284" draw:style-name="gr6" draw:text-style-name="P37" svg:width="0.53cm" svg:height="0.53cm" draw:transform="rotate (-0.785398163397448) translate (8.46666666666667cm 22.9093888888889cm)">
        <text:p/>
      </draw:rect>
      <draw:circle text:anchor-type="page" text:anchor-page-number="0" draw:z-index="285" draw:style-name="gr4" draw:text-style-name="P35" svg:width="1.906cm" svg:height="1.906cm" draw:transform="rotate (2.0943951023932) translate (10.0506388888889cm 24.6909166666667cm)">
        <text:p/>
      </draw:circle>
      <draw:circle text:anchor-type="page" text:anchor-page-number="0" draw:z-index="286" draw:style-name="gr5" draw:text-style-name="P36" svg:width="1.906cm" svg:height="1.906cm" draw:transform="rotate (-1.0478956828974) translate (10.9343472222222cm 21.9833472222222cm)">
        <text:p/>
      </draw:circle>
      <draw:rect text:anchor-type="page" text:anchor-page-number="0" draw:z-index="287" draw:style-name="gr6" draw:text-style-name="P37" svg:width="0.53cm" svg:height="0.53cm" draw:transform="rotate (-1.0478956828974) translate (10.6803472222222cm 22.9217361111111cm)">
        <text:p/>
      </draw:rect>
      <draw:circle text:anchor-type="page" text:anchor-page-number="0" draw:z-index="288" draw:style-name="gr4" draw:text-style-name="P35" svg:width="1.906cm" svg:height="1.906cm" draw:transform="rotate (1.83259571459405) translate (11.8233472222222cm 24.5039444444444cm)">
        <text:p/>
      </draw:circle>
      <draw:circle text:anchor-type="page" text:anchor-page-number="0" draw:z-index="289" draw:style-name="gr5" draw:text-style-name="P36" svg:width="1.906cm" svg:height="1.906cm" draw:transform="rotate (-1.30899693899575) translate (13.3738055555556cm 22.1191666666667cm)">
        <text:p/>
      </draw:circle>
      <draw:rect text:anchor-type="page" text:anchor-page-number="0" draw:z-index="290" draw:style-name="gr6" draw:text-style-name="P37" svg:width="0.53cm" svg:height="0.53cm" draw:transform="rotate (-1.30899693899575) translate (12.8869722222222cm 22.9587777777778cm)">
        <text:p/>
      </draw:rect>
      <draw:circle text:anchor-type="page" text:anchor-page-number="0" draw:z-index="291" draw:style-name="gr4" draw:text-style-name="P35" svg:width="1.906cm" svg:height="1.906cm" draw:transform="rotate (1.5707963267949) translate (13.6525cm 24.2375972222222cm)">
        <text:p/>
      </draw:circle>
      <draw:circle text:anchor-type="page" text:anchor-page-number="0" draw:z-index="292" draw:style-name="gr5" draw:text-style-name="P36" svg:width="1.906cm" svg:height="1.906cm" draw:transform="rotate (-1.56765473414131) translate (15.7656388888889cm 22.3290694444444cm)">
        <text:p/>
      </draw:circle>
      <draw:rect text:anchor-type="page" text:anchor-page-number="0" draw:z-index="293" draw:style-name="gr6" draw:text-style-name="P37" svg:width="0.53cm" svg:height="0.53cm" draw:transform="rotate (-1.56765473414131) translate (15.08125cm 23.01875cm)">
        <text:p/>
      </draw:rect>
      <draw:circle text:anchor-type="page" text:anchor-page-number="0" draw:z-index="294" draw:style-name="gr4" draw:text-style-name="P35" svg:width="1.906cm" svg:height="1.906cm" draw:transform="rotate (1.30899693899575) translate (15.5663194444444cm 23.9024583333333cm)">
        <text:p/>
      </draw:circle>
      <draw:circle text:anchor-type="page" text:anchor-page-number="0" draw:z-index="295" draw:style-name="gr5" draw:text-style-name="P36" svg:width="1.906cm" svg:height="1.906cm" draw:transform="rotate (-1.83311931336964) translate (18.1027916666667cm 22.6130555555556cm)">
        <text:p/>
      </draw:circle>
      <draw:rect text:anchor-type="page" text:anchor-page-number="0" draw:z-index="296" draw:style-name="gr6" draw:text-style-name="P37" svg:width="0.53cm" svg:height="0.53cm" draw:transform="rotate (-1.83311931336964) translate (17.2578888888889cm 23.0963611111111cm)">
        <text:p/>
      </draw:rect>
      <draw:circle text:anchor-type="page" text:anchor-page-number="0" draw:z-index="297" draw:style-name="gr4" draw:text-style-name="P35" svg:width="1.906cm" svg:height="1.906cm" draw:transform="rotate (1.0471975511966) translate (17.5665694444444cm 23.5285138888889cm)">
        <text:p/>
      </draw:circle>
      <draw:circle text:anchor-type="page" text:anchor-page-number="0" draw:z-index="298" draw:style-name="gr5" draw:text-style-name="P36" svg:width="1.906cm" svg:height="1.906cm" draw:transform="rotate (-2.0929988389916) translate (20.3499861111111cm 22.9340833333333cm)">
        <text:p/>
      </draw:circle>
      <draw:rect text:anchor-type="page" text:anchor-page-number="0" draw:z-index="299" draw:style-name="gr6" draw:text-style-name="P37" svg:width="0.53cm" svg:height="0.53cm" draw:transform="rotate (-2.0929988389916) translate (19.4115972222222cm 23.1863194444444cm)">
        <text:p/>
      </draw:rect>
      <draw:circle text:anchor-type="page" text:anchor-page-number="0" draw:z-index="300" draw:style-name="gr4" draw:text-style-name="P35" svg:width="1.906cm" svg:height="1.906cm" draw:transform="rotate (2.87979326579064) translate (2.73579166666667cm 26.7723055555556cm)">
        <text:p/>
      </draw:circle>
      <draw:circle text:anchor-type="page" text:anchor-page-number="0" draw:z-index="301" draw:style-name="gr5" draw:text-style-name="P36" svg:width="1.906cm" svg:height="1.906cm" draw:transform="rotate (-0.260577657322753) translate (1.44109722222222cm 24.2340694444444cm)">
        <text:p/>
      </draw:circle>
      <draw:rect text:anchor-type="page" text:anchor-page-number="0" draw:z-index="302" draw:style-name="gr6" draw:text-style-name="P37" svg:width="0.53cm" svg:height="0.53cm" draw:transform="rotate (-0.260577657322753) translate (1.92969444444444cm 25.0754444444444cm)">
        <text:p/>
      </draw:rect>
      <draw:circle text:anchor-type="page" text:anchor-page-number="0" draw:z-index="303" draw:style-name="gr4" draw:text-style-name="P35" svg:width="1.906cm" svg:height="1.906cm" draw:transform="rotate (2.61799387799149) translate (4.47851388888889cm 26.8869583333333cm)">
        <text:p/>
      </draw:circle>
      <draw:circle text:anchor-type="page" text:anchor-page-number="0" draw:z-index="304" draw:style-name="gr5" draw:text-style-name="P36" svg:width="1.906cm" svg:height="1.906cm" draw:transform="rotate (-0.519933584169111) translate (3.88231944444444cm 24.1000138888889cm)">
        <text:p/>
      </draw:circle>
      <draw:rect text:anchor-type="page" text:anchor-page-number="0" draw:z-index="305" draw:style-name="gr6" draw:text-style-name="P37" svg:width="0.53cm" svg:height="0.53cm" draw:transform="rotate (-0.519933584169111) translate (4.13455555555556cm 25.0384027777778cm)">
        <text:p/>
      </draw:rect>
      <draw:circle text:anchor-type="page" text:anchor-page-number="0" draw:z-index="306" draw:style-name="gr4" draw:text-style-name="P35" svg:width="1.906cm" svg:height="1.906cm" draw:transform="rotate (2.35619449019234) translate (6.20006944444445cm 26.8975416666667cm)">
        <text:p/>
      </draw:circle>
      <draw:circle text:anchor-type="page" text:anchor-page-number="0" draw:z-index="307" draw:style-name="gr5" draw:text-style-name="P36" svg:width="1.906cm" svg:height="1.906cm" draw:transform="rotate (-0.788714288976238) translate (6.35529166666667cm 24.0523888888889cm)">
        <text:p/>
      </draw:circle>
      <draw:rect text:anchor-type="page" text:anchor-page-number="0" draw:z-index="308" draw:style-name="gr6" draw:text-style-name="P37" svg:width="0.53cm" svg:height="0.53cm" draw:transform="rotate (-0.788714288976237) translate (6.35176388888889cm 25.0260555555556cm)">
        <text:p/>
      </draw:rect>
      <draw:circle text:anchor-type="page" text:anchor-page-number="0" draw:z-index="309" draw:style-name="gr4" draw:text-style-name="P35" svg:width="1.906cm" svg:height="1.906cm" draw:transform="rotate (2.0943951023932) translate (7.93397222222222cm 26.8075833333333cm)">
        <text:p/>
      </draw:circle>
      <draw:circle text:anchor-type="page" text:anchor-page-number="0" draw:z-index="310" draw:style-name="gr5" draw:text-style-name="P36" svg:width="1.906cm" svg:height="1.906cm" draw:transform="rotate (-1.0473720841218) translate (8.81591666666667cm 24.09825cm)">
        <text:p/>
      </draw:circle>
      <draw:rect text:anchor-type="page" text:anchor-page-number="0" draw:z-index="311" draw:style-name="gr6" draw:text-style-name="P37" svg:width="0.53cm" svg:height="0.53cm" draw:transform="rotate (-1.0473720841218) translate (8.56368055555556cm 25.0384027777778cm)">
        <text:p/>
      </draw:rect>
      <draw:circle text:anchor-type="page" text:anchor-page-number="0" draw:z-index="312" draw:style-name="gr4" draw:text-style-name="P35" svg:width="1.906cm" svg:height="1.906cm" draw:transform="rotate (1.83259571459405) translate (9.70844444444444cm 26.6206111111111cm)">
        <text:p/>
      </draw:circle>
      <draw:circle text:anchor-type="page" text:anchor-page-number="0" draw:z-index="313" draw:style-name="gr5" draw:text-style-name="P36" svg:width="1.906cm" svg:height="1.906cm" draw:transform="rotate (-1.30533174756656) translate (11.2536111111111cm 24.2305416666667cm)">
        <text:p/>
      </draw:circle>
      <draw:rect text:anchor-type="page" text:anchor-page-number="0" draw:z-index="314" draw:style-name="gr6" draw:text-style-name="P37" svg:width="0.53cm" svg:height="0.53cm" draw:transform="rotate (-1.30533174756656) translate (10.7685416666667cm 25.0754444444444cm)">
        <text:p/>
      </draw:rect>
      <draw:circle text:anchor-type="page" text:anchor-page-number="0" draw:z-index="315" draw:style-name="gr4" draw:text-style-name="P35" svg:width="1.906cm" svg:height="1.906cm" draw:transform="rotate (1.5707963267949) translate (11.5375972222222cm 26.3525cm)">
        <text:p/>
      </draw:circle>
      <draw:circle text:anchor-type="page" text:anchor-page-number="0" draw:z-index="316" draw:style-name="gr5" draw:text-style-name="P36" svg:width="1.906cm" svg:height="1.906cm" draw:transform="rotate (-1.5707963267949) translate (13.6525cm 24.4475cm)">
        <text:p/>
      </draw:circle>
      <draw:rect text:anchor-type="page" text:anchor-page-number="0" draw:z-index="317" draw:style-name="gr6" draw:text-style-name="P37" svg:width="0.53cm" svg:height="0.53cm" draw:transform="rotate (-1.5707963267949) translate (12.9645833333333cm 25.1354166666667cm)">
        <text:p/>
      </draw:rect>
      <draw:circle text:anchor-type="page" text:anchor-page-number="0" draw:z-index="318" draw:style-name="gr4" draw:text-style-name="P35" svg:width="1.906cm" svg:height="1.906cm" draw:transform="rotate (1.30899693899575) translate (13.446125cm 26.0208888888889cm)">
        <text:p/>
      </draw:circle>
      <draw:circle text:anchor-type="page" text:anchor-page-number="0" draw:z-index="319" draw:style-name="gr5" draw:text-style-name="P36" svg:width="1.906cm" svg:height="1.906cm" draw:transform="rotate (-1.82875599023966) translate (15.9808333333333cm 24.7226666666667cm)">
        <text:p/>
      </draw:circle>
      <draw:rect text:anchor-type="page" text:anchor-page-number="0" draw:z-index="320" draw:style-name="gr6" draw:text-style-name="P37" svg:width="0.53cm" svg:height="0.53cm" draw:transform="rotate (-1.82875599023966) translate (15.1394583333333cm 25.2112638888889cm)">
        <text:p/>
      </draw:rect>
      <draw:circle text:anchor-type="page" text:anchor-page-number="0" draw:z-index="321" draw:style-name="gr4" draw:text-style-name="P35" svg:width="1.906cm" svg:height="1.906cm" draw:transform="rotate (1.0471975511966) translate (15.4481388888889cm 25.6434166666667cm)">
        <text:p/>
      </draw:circle>
      <draw:circle text:anchor-type="page" text:anchor-page-number="0" draw:z-index="322" draw:style-name="gr5" draw:text-style-name="P36" svg:width="1.906cm" svg:height="1.906cm" draw:transform="rotate (-2.09509323409399) translate (18.2368472222222cm 25.0525138888889cm)">
        <text:p/>
      </draw:circle>
      <draw:rect text:anchor-type="page" text:anchor-page-number="0" draw:z-index="323" draw:style-name="gr6" draw:text-style-name="P37" svg:width="0.53cm" svg:height="0.53cm" draw:transform="rotate (-2.09509323409399) translate (17.2949305555556cm 25.3029861111111cm)">
        <text:p/>
      </draw:rect>
      <draw:circle text:anchor-type="page" text:anchor-page-number="0" draw:z-index="324" draw:style-name="gr4" draw:text-style-name="P35" svg:width="1.906cm" svg:height="1.906cm" draw:transform="rotate (0.785398163397448) translate (17.5524583333333cm 25.2500694444444cm)">
        <text:p/>
      </draw:circle>
      <draw:circle text:anchor-type="page" text:anchor-page-number="0" draw:z-index="325" draw:style-name="gr5" draw:text-style-name="P36" svg:width="1.906cm" svg:height="1.906cm" draw:transform="rotate (-2.35619449019235) translate (20.3976111111111cm 25.4cm)">
        <text:p/>
      </draw:circle>
      <draw:rect text:anchor-type="page" text:anchor-page-number="0" draw:z-index="326" draw:style-name="gr6" draw:text-style-name="P37" svg:width="0.53cm" svg:height="0.53cm" draw:transform="rotate (-2.35619449019235) translate (19.4221805555556cm 25.4cm)">
        <text:p/>
      </draw:rect>
      <draw:circle text:anchor-type="page" text:anchor-page-number="0" draw:z-index="327" draw:style-name="gr4" draw:text-style-name="P35" svg:width="1.906cm" svg:height="1.906cm" draw:transform="rotate (2.61799387799149) translate (2.36361111111111cm 29.0018611111111cm)">
        <text:p/>
      </draw:circle>
      <draw:circle text:anchor-type="page" text:anchor-page-number="0" draw:z-index="328" draw:style-name="gr5" draw:text-style-name="P36" svg:width="1.906cm" svg:height="1.906cm" draw:transform="rotate (-0.514697596413128) translate (1.75683333333333cm 26.2184444444444cm)">
        <text:p/>
      </draw:circle>
      <draw:rect text:anchor-type="page" text:anchor-page-number="0" draw:z-index="329" draw:style-name="gr6" draw:text-style-name="P37" svg:width="0.53cm" svg:height="0.53cm" draw:transform="rotate (-0.514697596413128) translate (2.016125cm 27.1568333333333cm)">
        <text:p/>
      </draw:rect>
      <draw:circle text:anchor-type="page" text:anchor-page-number="0" draw:z-index="330" draw:style-name="gr4" draw:text-style-name="P35" svg:width="1.906cm" svg:height="1.906cm" draw:transform="rotate (2.35619449019234) translate (4.08516666666667cm 29.0159722222222cm)">
        <text:p/>
      </draw:circle>
      <draw:circle text:anchor-type="page" text:anchor-page-number="0" draw:z-index="331" draw:style-name="gr5" draw:text-style-name="P36" svg:width="1.906cm" svg:height="1.906cm" draw:transform="rotate (-0.782082037818659) translate (4.22980555555556cm 26.1690555555556cm)">
        <text:p/>
      </draw:circle>
      <draw:rect text:anchor-type="page" text:anchor-page-number="0" draw:z-index="332" draw:style-name="gr6" draw:text-style-name="P37" svg:width="0.53cm" svg:height="0.53cm" draw:transform="rotate (-0.782082037818659) translate (4.23156944444444cm 27.1427222222222cm)">
        <text:p/>
      </draw:rect>
      <draw:circle text:anchor-type="page" text:anchor-page-number="0" draw:z-index="333" draw:style-name="gr4" draw:text-style-name="P35" svg:width="1.906cm" svg:height="1.906cm" draw:transform="rotate (2.0943951023932) translate (5.81906944444444cm 28.9260138888889cm)">
        <text:p/>
      </draw:circle>
      <draw:circle text:anchor-type="page" text:anchor-page-number="0" draw:z-index="334" draw:style-name="gr5" draw:text-style-name="P36" svg:width="1.906cm" svg:height="1.906cm" draw:transform="rotate (-1.04440502439341) translate (6.69572222222222cm 26.2149166666667cm)">
        <text:p/>
      </draw:circle>
      <draw:rect text:anchor-type="page" text:anchor-page-number="0" draw:z-index="335" draw:style-name="gr6" draw:text-style-name="P37" svg:width="0.53cm" svg:height="0.53cm" draw:transform="rotate (-1.04440502439341) translate (6.44525cm 27.1550694444444cm)">
        <text:p/>
      </draw:rect>
      <draw:circle text:anchor-type="page" text:anchor-page-number="0" draw:z-index="336" draw:style-name="gr4" draw:text-style-name="P35" svg:width="1.906cm" svg:height="1.906cm" draw:transform="rotate (1.83259571459405) translate (7.58825cm 28.7390416666667cm)">
        <text:p/>
      </draw:circle>
      <draw:circle text:anchor-type="page" text:anchor-page-number="0" draw:z-index="337" draw:style-name="gr5" draw:text-style-name="P36" svg:width="1.906cm" svg:height="1.906cm" draw:transform="rotate (-1.30672801096815) translate (9.13694444444444cm 26.3489722222222cm)">
        <text:p/>
      </draw:circle>
      <draw:rect text:anchor-type="page" text:anchor-page-number="0" draw:z-index="338" draw:style-name="gr6" draw:text-style-name="P37" svg:width="0.53cm" svg:height="0.53cm" draw:transform="rotate (-1.30672801096815) translate (8.65363888888889cm 27.1921111111111cm)">
        <text:p/>
      </draw:rect>
      <draw:circle text:anchor-type="page" text:anchor-page-number="0" draw:z-index="339" draw:style-name="gr4" draw:text-style-name="P35" svg:width="1.906cm" svg:height="1.906cm" draw:transform="rotate (1.5707963267949) translate (9.41916666666667cm 28.4691666666667cm)">
        <text:p/>
      </draw:circle>
      <draw:circle text:anchor-type="page" text:anchor-page-number="0" draw:z-index="340" draw:style-name="gr5" draw:text-style-name="P36" svg:width="1.906cm" svg:height="1.906cm" draw:transform="rotate (-1.5692255304681) translate (11.5358333333333cm 26.5624027777778cm)">
        <text:p/>
      </draw:circle>
      <draw:rect text:anchor-type="page" text:anchor-page-number="0" draw:z-index="341" draw:style-name="gr6" draw:text-style-name="P37" svg:width="0.53cm" svg:height="0.53cm" draw:transform="rotate (-1.5692255304681) translate (10.8479166666667cm 27.2503194444444cm)">
        <text:p/>
      </draw:rect>
      <draw:circle text:anchor-type="page" text:anchor-page-number="0" draw:z-index="342" draw:style-name="gr4" draw:text-style-name="P35" svg:width="1.906cm" svg:height="1.906cm" draw:transform="rotate (1.30899693899575) translate (11.3312222222222cm 28.1375555555556cm)">
        <text:p/>
      </draw:circle>
      <draw:circle text:anchor-type="page" text:anchor-page-number="0" draw:z-index="343" draw:style-name="gr5" draw:text-style-name="P36" svg:width="1.906cm" svg:height="1.906cm" draw:transform="rotate (-1.82352000248368) translate (13.8606388888889cm 26.8322777777778cm)">
        <text:p/>
      </draw:circle>
      <draw:rect text:anchor-type="page" text:anchor-page-number="0" draw:z-index="344" draw:style-name="gr6" draw:text-style-name="P37" svg:width="0.53cm" svg:height="0.53cm" draw:transform="rotate (-1.82352000248368) translate (13.0227916666667cm 27.3261666666667cm)">
        <text:p/>
      </draw:rect>
      <draw:circle text:anchor-type="page" text:anchor-page-number="0" draw:z-index="345" draw:style-name="gr4" draw:text-style-name="P35" svg:width="1.906cm" svg:height="1.906cm" draw:transform="rotate (1.0471975511966) translate (13.3314722222222cm 27.7600833333333cm)">
        <text:p/>
      </draw:circle>
      <draw:circle text:anchor-type="page" text:anchor-page-number="0" draw:z-index="346" draw:style-name="gr5" draw:text-style-name="P36" svg:width="1.906cm" svg:height="1.906cm" draw:transform="rotate (-2.0928243060664) translate (16.1166527777778cm 27.1656527777778cm)">
        <text:p/>
      </draw:circle>
      <draw:rect text:anchor-type="page" text:anchor-page-number="0" draw:z-index="347" draw:style-name="gr6" draw:text-style-name="P37" svg:width="0.53cm" svg:height="0.53cm" draw:transform="rotate (-2.0928243060664) translate (15.1782638888889cm 27.4196527777778cm)">
        <text:p/>
      </draw:rect>
      <draw:circle text:anchor-type="page" text:anchor-page-number="0" draw:z-index="348" draw:style-name="gr4" draw:text-style-name="P35" svg:width="1.906cm" svg:height="1.906cm" draw:transform="rotate (0.785398163397448) translate (15.4375555555556cm 27.3667361111111cm)">
        <text:p/>
      </draw:circle>
      <draw:circle text:anchor-type="page" text:anchor-page-number="0" draw:z-index="349" draw:style-name="gr5" draw:text-style-name="P36" svg:width="1.906cm" svg:height="1.906cm" draw:transform="rotate (-2.35724168774354) translate (18.2827083333333cm 27.5184305555556cm)">
        <text:p/>
      </draw:circle>
      <draw:rect text:anchor-type="page" text:anchor-page-number="0" draw:z-index="350" draw:style-name="gr6" draw:text-style-name="P37" svg:width="0.53cm" svg:height="0.53cm" draw:transform="rotate (-2.35724168774354) translate (17.3072777777778cm 27.5166666666667cm)">
        <text:p/>
      </draw:rect>
      <draw:circle text:anchor-type="page" text:anchor-page-number="0" draw:z-index="351" draw:style-name="gr4" draw:text-style-name="P35" svg:width="1.906cm" svg:height="1.906cm" draw:transform="rotate (0.523598775598299) translate (17.6424166666667cm 26.9839722222222cm)">
        <text:p/>
      </draw:circle>
      <draw:circle text:anchor-type="page" text:anchor-page-number="0" draw:z-index="352" draw:style-name="gr5" draw:text-style-name="P36" svg:width="1.906cm" svg:height="1.906cm" draw:transform="rotate (-2.61816841091669) translate (20.35175cm 27.8659166666667cm)">
        <text:p/>
      </draw:circle>
      <draw:rect text:anchor-type="page" text:anchor-page-number="0" draw:z-index="353" draw:style-name="gr6" draw:text-style-name="P37" svg:width="0.53cm" svg:height="0.53cm" draw:transform="rotate (-2.61816841091669) translate (19.4115972222222cm 27.6136805555556cm)">
        <text:p/>
      </draw:rect>
      <text:p text:style-name="Standard"/>
      <text:p text:style-name="P13">CLEARSCREEN</text:p>
      <text:p text:style-name="P31">PENUP</text:p>
      <text:p text:style-name="P1"/>
      <text:p text:style-name="P1"><text:span text:style-name="T12">arColori =</text:span> <text:span text:style-name="T12">[</text:span>“<text:span text:style-name="T7">orange</text:span>”, <text:span text:style-name="T5">“black”, “white”]</text:span></text:p>
      <text:p text:style-name="P7">modulo = <text:span text:style-name="T9">60</text:span></text:p>
      <text:p text:style-name="P28"/>
      <text:p text:style-name="P12">TO <text:span text:style-name="T13">DisegnaF</text:span>igura tipo misura </text:p>
      <text:p text:style-name="P25"><text:tab/>IF (tipo = <text:span text:style-name="T14">"</text:span>cerchio<text:span text:style-name="T14">"</text:span>)[ CIRCLE misura ] [ SQUARE misura ]</text:p>
      <text:p text:style-name="P12">END</text:p>
      <text:p text:style-name="P12"/>
      <text:p text:style-name="P26">TO Disegna<text:span text:style-name="T11">Immagine arColori modulo</text:span></text:p>
      <text:p text:style-name="P29"><text:tab/>pos<text:span text:style-name="T12">izione</text:span> = <text:span text:style-name="T12">[0,</text:span> <text:span text:style-name="T3">0]</text:span></text:p>
      <text:p text:style-name="P29"><text:tab/>iCol<text:span text:style-name="T10">onna</text:span> = <text:span text:style-name="T3">0</text:span></text:p>
      <text:p text:style-name="P29"><text:tab/>iR<text:span text:style-name="T10">iga</text:span> = <text:span text:style-name="T3">0</text:span></text:p>
      <text:p text:style-name="P23"><text:tab/>REPEAT [</text:p>
      <text:p text:style-name="P4"><text:tab/><text:tab/><text:span text:style-name="T1">IF (posizione[0]+ modulo*1.5 &lt; PAGESIZE[0]) [ <text:tab/>;verifica se c’è ancora spazio in larghezza per disegnare la figura</text:span></text:p>
      <text:p text:style-name="P9"><text:tab/><text:tab/><text:tab/>iCol<text:span text:style-name="T11">onna</text:span> = iCol<text:span text:style-name="T11">onna</text:span> + 1</text:p>
      <text:p text:style-name="P2"><text:tab/><text:tab/><text:tab/><text:span text:style-name="T4">IF (iRiga = 0) [ iRiga = 1 ]</text:span></text:p>
      <text:p text:style-name="P3"><text:tab/><text:tab/><text:span text:style-name="T2">][ ;se non c’è spazio passa alla riga seguente</text:span></text:p>
      <text:p text:style-name="P4"><text:tab/><text:tab/><text:tab/><text:span text:style-name="T1">IF (posizione[1]+ modulo*1.5 &lt; PAGESIZE[1]) [ <text:tab/>;verifica se c’è ancora spazio in altezza per disegnare la figura</text:span></text:p>
      <text:p text:style-name="P10"><text:tab/><text:tab/><text:tab/><text:tab/>iR<text:span text:style-name="T11">iga</text:span> = iR<text:span text:style-name="T11">iga</text:span> + 1</text:p>
      <text:p text:style-name="P3"><text:tab/><text:tab/><text:tab/><text:span text:style-name="T11">][ BREAK ] <text:tab/>;se non c’è spazio esce dalla procedura e si ferma tutto perché è a fine pagina</text:span></text:p>
      <text:p text:style-name="P11"><text:tab/><text:tab/><text:tab/>iCol<text:span text:style-name="T11">onna</text:span> = 1 </text:p>
      <text:p text:style-name="P11"><text:tab/><text:tab/>] </text:p>
      <text:p text:style-name="P11"><text:tab/><text:tab/><text:span text:style-name="T12">posizione[0]</text:span> = modulo * iCol<text:span text:style-name="T11">onna</text:span></text:p>
      <text:p text:style-name="P6"><text:tab/><text:tab/><text:span text:style-name="T12">posizione[1] = modulo * iRiga</text:span></text:p>
      <text:p text:style-name="P2"><text:tab/><text:tab/>POSITION [<text:span text:style-name="T12">posizione[0]</text:span>, <text:span text:style-name="T12">posizione[1]</text:span>]</text:p>
      <text:p text:style-name="P5"><text:tab/><text:tab/><text:span text:style-name="T6">HEADING 15*(iColonna+iRiga) <text:tab/>;l’inclinazione varia al variare di colonna più riga</text:span></text:p>
      <text:p text:style-name="P5"><text:tab/><text:tab/><text:span text:style-name="T11">FORWARD ROUND(modulo/10)<text:tab/>;ci si sposta in avanti di un decimo di modulo</text:span></text:p>
      <text:p text:style-name="P15"><text:tab/><text:tab/><text:span text:style-name="T5">FILLCOLOR arColori[0]<text:tab/>;colore di base</text:span></text:p>
      <text:p text:style-name="P15"><text:tab/><text:tab/><text:span text:style-name="T13">DisegnaFigura “cerchio” modulo – ROUND(modulo/10) <text:tab/><text:tab/>;viene tolto un decimo da modulo</text:span></text:p>
      <text:p text:style-name="P14"><text:tab/><text:tab/>POSITION [<text:span text:style-name="T12">posizione[0]</text:span>, <text:span text:style-name="T12">posizione[1]</text:span>]<text:tab/>;<text:span text:style-name="T17">torna alla posizione di partenza</text:span></text:p>
      <text:p text:style-name="P15"><text:tab/><text:tab/>FILLCOLOR <text:span text:style-name="T12">arColori[1]<text:tab/>;colore di copertura</text:span></text:p>
      <text:p text:style-name="P18"><text:tab/><text:tab/><text:span text:style-name="T13">DisegnaFigura “cerchio” modulo – ROUND(modulo/10)<text:tab/><text:tab/>;viene tolto un decimo da modulo</text:span></text:p>
      <text:p text:style-name="P30"><text:tab/><text:tab/><text:span text:style-name="T8">FILLCOLOR arColori[2]<text:tab/>;colore della figura centrale</text:span></text:p>
      <text:p text:style-name="P20"><text:tab/><text:tab/></text:p>
      <text:p text:style-name="P20"><text:span text:style-name="T16">;<text:tab/><text:tab/>PENDOWN</text:span></text:p>
      <text:p text:style-name="P20"><text:tab/><text:tab/></text:p>
      <text:p text:style-name="P21"><text:span text:style-name="T18"><text:tab/><text:tab/>;variante con raggio</text:span></text:p>
      <text:p text:style-name="P17"><text:soft-page-break/><text:span text:style-name="T15">;<text:tab/><text:tab/>PENCOLOR “white”</text:span></text:p>
      <text:p text:style-name="P17">;<text:tab/><text:tab/><text:span text:style-name="T17">PENSIZE 4</text:span></text:p>
      <text:p text:style-name="P18"><text:span text:style-name="T17">;<text:tab/><text:tab/>FORWARD (modulo – ROUND(modulo/10))/2<text:tab/>;raggio</text:span></text:p>
      <text:p text:style-name="P18"/>
      <text:p text:style-name="P18"><text:tab/><text:tab/>;<text:span text:style-name="T20">variante con testo</text:span></text:p>
      <text:p text:style-name="P18">;<text:tab/><text:tab/><text:span text:style-name="T19">FONTCOLOR “white”</text:span></text:p>
      <text:p text:style-name="P20">;<text:tab/><text:tab/><text:span text:style-name="T18">FONTSIZE ROUND(modulo/4)</text:span></text:p>
      <text:p text:style-name="P20">;<text:tab/><text:tab/><text:span text:style-name="T18">FONTWEIGHT “bold”</text:span></text:p>
      <text:p text:style-name="P16">;<text:tab/><text:tab/><text:span text:style-name="T17">TEXT “SQUARE”<text:tab/>;testo</text:span></text:p>
      <text:p text:style-name="P16"/>
      <text:p text:style-name="P16">;<text:tab/><text:tab/><text:span text:style-name="T16">PENUP</text:span></text:p>
      <text:p text:style-name="P16"><text:tab/><text:tab/></text:p>
      <text:p text:style-name="P16"><text:tab/><text:tab/>;<text:span text:style-name="T20">variante con il disegno del quadrato (o altra figura)</text:span></text:p>
      <text:p text:style-name="P30"><text:tab/><text:tab/><text:span text:style-name="T13">DisegnaFigura “quadrato” ROUND(modulo/4) ;la figura centrale è un quarto di modulo</text:span></text:p>
      <text:p text:style-name="P22"><text:tab/>]</text:p>
      <text:p text:style-name="P27">END</text:p>
      <text:p text:style-name="P27"/>
      <text:p text:style-name="P27">DisegnaImmagine <text:span text:style-name="T11">arColori modulo</text:span></text:p>
      <text:p text:style-name="P27"/>
      <text:p text:style-name="P8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nux Biolinum G" svg:font-family="'Linux Biolinum G'"/>
    <style:font-face style:name="Segoe UI Semilight" svg:font-family="'Segoe UI Semilight'"/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Segoe UI Semilight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Segoe UI Semilight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Segoe UI Semilight" fo:font-family="'Segoe UI Semilight'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Segoe UI Semilight" fo:font-family="'Segoe UI Semilight'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10T13:47:40.047000000</meta:creation-date>
    <dc:date>2020-01-11T19:13:58.781000000</dc:date>
    <meta:editing-duration>PT38M34S</meta:editing-duration>
    <meta:editing-cycles>8</meta:editing-cycles>
    <meta:generator>LibreOffice/6.1.4.2$Windows_X86_64 LibreOffice_project/9d0f32d1f0b509096fd65e0d4bec26ddd1938fd3</meta:generator>
    <meta:document-statistic meta:table-count="0" meta:image-count="0" meta:object-count="0" meta:page-count="3" meta:paragraph-count="52" meta:word-count="266" meta:character-count="1773" meta:non-whitespace-character-count="1467"/>
  </office:meta>
</office:document-meta>
</file>