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Source Code Pro1" svg:font-family="'Source Code Pro'" style:font-family-generic="modern" style:font-pitch="fixed"/>
    <style:font-face style:name="Source Code Pro" svg:font-family="'Source Code Pro'" style:font-adornments="Standard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Source Code Pro1"/>
    </style:style>
    <style:style style:name="P2" style:family="paragraph" style:parent-style-name="Standard">
      <style:text-properties style:font-name="Source Code Pro1" officeooo:rsid="000e670e" officeooo:paragraph-rsid="000e670e"/>
    </style:style>
    <style:style style:name="P3" style:family="paragraph" style:parent-style-name="Standard">
      <style:paragraph-properties fo:break-before="page"/>
      <style:text-properties style:font-name="Source Code Pro1"/>
    </style:style>
    <style:style style:name="P4" style:family="paragraph">
      <loext:graphic-properties draw:fill-color="#b9b9b9" draw:opacity="0%"/>
      <style:paragraph-properties fo:text-align="center"/>
    </style:style>
    <style:style style:name="P5" style:family="paragraph">
      <loext:graphic-properties draw:fill="solid" draw:fill-color="#b9b9b9" draw:opacity="100%"/>
      <style:paragraph-properties fo:text-align="center"/>
    </style:style>
    <style:style style:name="T1" style:family="text">
      <style:text-properties officeooo:rsid="000050c2"/>
    </style:style>
    <style:style style:name="T2" style:family="text">
      <style:text-properties officeooo:rsid="00d47686"/>
    </style:style>
    <style:style style:name="T3" style:family="text">
      <style:text-properties officeooo:rsid="00af1e2a"/>
    </style:style>
    <style:style style:name="T4" style:family="text">
      <style:text-properties officeooo:rsid="00ab243a"/>
    </style:style>
    <style:style style:name="T5" style:family="text">
      <style:text-properties officeooo:rsid="000e670e"/>
    </style:style>
    <style:style style:name="gr1" style:family="graphic">
      <style:graphic-properties draw:stroke="dash" draw:stroke-dash="Dash_20_4" svg:stroke-width="0.018cm" svg:stroke-color="#000000" svg:stroke-opacity="0%" draw:stroke-linejoin="miter" draw:fill-color="#b9b9b9" draw:opacity="0%" draw:textarea-horizontal-align="center" draw:textarea-vertical-align="middle" fo:padding-top="0.009cm" fo:padding-bottom="0.009cm" fo:padding-left="0.009cm" fo:padding-right="0.009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" style:family="graphic">
      <style:graphic-properties draw:stroke="solid" draw:stroke-dash="Dash_20_5" svg:stroke-width="0.018cm" svg:stroke-color="#000000" svg:stroke-opacity="75%" draw:stroke-linejoin="round" svg:stroke-linecap="butt" draw:fill="solid" draw:fill-color="#b9b9b9" draw:opacity="100%" draw:textarea-horizontal-align="center" draw:textarea-vertical-align="middle" fo:padding-top="0.009cm" fo:padding-bottom="0.009cm" fo:padding-left="0.009cm" fo:padding-right="0.009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polygon text:anchor-type="page" text:anchor-page-number="0" draw:z-index="0" draw:name="turtle" draw:style-name="gr1" draw:text-style-name="P4" drawooo:display="printer" svg:width="0cm" svg:height="0cm" svg:x="11.783cm" svg:y="11.783cm" svg:viewBox="0 0 0 0" draw:points="0,0">
        <text:p/>
      </draw:polygon>
      <draw:circle text:anchor-type="page" text:anchor-page-number="0" draw:z-index="1" draw:style-name="gr2" draw:text-style-name="P5" svg:width="0.354cm" svg:height="0.354cm" svg:x="3.351cm" svg:y="3.351cm">
        <text:p/>
      </draw:circle>
      <draw:circle text:anchor-type="page" text:anchor-page-number="0" draw:z-index="2" draw:style-name="gr2" draw:text-style-name="P5" svg:width="0.354cm" svg:height="0.354cm" svg:x="3.986cm" svg:y="3.351cm">
        <text:p/>
      </draw:circle>
      <draw:circle text:anchor-type="page" text:anchor-page-number="0" draw:z-index="3" draw:style-name="gr2" draw:text-style-name="P5" svg:width="0.354cm" svg:height="0.354cm" svg:x="4.621cm" svg:y="3.351cm">
        <text:p/>
      </draw:circle>
      <draw:circle text:anchor-type="page" text:anchor-page-number="0" draw:z-index="4" draw:style-name="gr2" draw:text-style-name="P5" svg:width="0.354cm" svg:height="0.354cm" svg:x="5.256cm" svg:y="3.351cm">
        <text:p/>
      </draw:circle>
      <draw:circle text:anchor-type="page" text:anchor-page-number="0" draw:z-index="5" draw:style-name="gr2" draw:text-style-name="P5" svg:width="0.354cm" svg:height="0.354cm" svg:x="5.891cm" svg:y="3.351cm">
        <text:p/>
      </draw:circle>
      <draw:circle text:anchor-type="page" text:anchor-page-number="0" draw:z-index="6" draw:style-name="gr2" draw:text-style-name="P5" svg:width="0.354cm" svg:height="0.354cm" svg:x="6.526cm" svg:y="3.351cm">
        <text:p/>
      </draw:circle>
      <draw:circle text:anchor-type="page" text:anchor-page-number="0" draw:z-index="7" draw:style-name="gr2" draw:text-style-name="P5" svg:width="0.354cm" svg:height="0.354cm" svg:x="7.161cm" svg:y="3.351cm">
        <text:p/>
      </draw:circle>
      <draw:circle text:anchor-type="page" text:anchor-page-number="0" draw:z-index="8" draw:style-name="gr2" draw:text-style-name="P5" svg:width="0.354cm" svg:height="0.354cm" svg:x="7.796cm" svg:y="3.351cm">
        <text:p/>
      </draw:circle>
      <draw:circle text:anchor-type="page" text:anchor-page-number="0" draw:z-index="9" draw:style-name="gr2" draw:text-style-name="P5" svg:width="0.354cm" svg:height="0.354cm" svg:x="8.431cm" svg:y="3.351cm">
        <text:p/>
      </draw:circle>
      <draw:circle text:anchor-type="page" text:anchor-page-number="0" draw:z-index="10" draw:style-name="gr2" draw:text-style-name="P5" svg:width="0.354cm" svg:height="0.354cm" svg:x="9.066cm" svg:y="3.351cm">
        <text:p/>
      </draw:circle>
      <draw:circle text:anchor-type="page" text:anchor-page-number="0" draw:z-index="11" draw:style-name="gr2" draw:text-style-name="P5" svg:width="0.354cm" svg:height="0.354cm" svg:x="9.701cm" svg:y="3.351cm">
        <text:p/>
      </draw:circle>
      <draw:circle text:anchor-type="page" text:anchor-page-number="0" draw:z-index="12" draw:style-name="gr2" draw:text-style-name="P5" svg:width="0.354cm" svg:height="0.354cm" svg:x="10.336cm" svg:y="3.351cm">
        <text:p/>
      </draw:circle>
      <draw:circle text:anchor-type="page" text:anchor-page-number="0" draw:z-index="13" draw:style-name="gr2" draw:text-style-name="P5" svg:width="0.354cm" svg:height="0.354cm" svg:x="10.971cm" svg:y="3.351cm">
        <text:p/>
      </draw:circle>
      <draw:circle text:anchor-type="page" text:anchor-page-number="0" draw:z-index="14" draw:style-name="gr2" draw:text-style-name="P5" svg:width="0.354cm" svg:height="0.354cm" svg:x="11.606cm" svg:y="3.351cm">
        <text:p/>
      </draw:circle>
      <draw:circle text:anchor-type="page" text:anchor-page-number="0" draw:z-index="15" draw:style-name="gr2" draw:text-style-name="P5" svg:width="0.354cm" svg:height="0.354cm" svg:x="3.351cm" svg:y="3.986cm">
        <text:p/>
      </draw:circle>
      <draw:circle text:anchor-type="page" text:anchor-page-number="0" draw:z-index="16" draw:style-name="gr2" draw:text-style-name="P5" svg:width="0.354cm" svg:height="0.354cm" svg:x="3.986cm" svg:y="3.986cm">
        <text:p/>
      </draw:circle>
      <draw:circle text:anchor-type="page" text:anchor-page-number="0" draw:z-index="17" draw:style-name="gr2" draw:text-style-name="P5" svg:width="0.354cm" svg:height="0.354cm" svg:x="4.621cm" svg:y="3.986cm">
        <text:p/>
      </draw:circle>
      <draw:circle text:anchor-type="page" text:anchor-page-number="0" draw:z-index="18" draw:style-name="gr2" draw:text-style-name="P5" svg:width="0.354cm" svg:height="0.354cm" svg:x="5.256cm" svg:y="3.986cm">
        <text:p/>
      </draw:circle>
      <draw:circle text:anchor-type="page" text:anchor-page-number="0" draw:z-index="19" draw:style-name="gr2" draw:text-style-name="P5" svg:width="0.354cm" svg:height="0.354cm" svg:x="5.891cm" svg:y="3.986cm">
        <text:p/>
      </draw:circle>
      <draw:circle text:anchor-type="page" text:anchor-page-number="0" draw:z-index="20" draw:style-name="gr2" draw:text-style-name="P5" svg:width="0.354cm" svg:height="0.354cm" svg:x="6.526cm" svg:y="3.986cm">
        <text:p/>
      </draw:circle>
      <draw:circle text:anchor-type="page" text:anchor-page-number="0" draw:z-index="21" draw:style-name="gr2" draw:text-style-name="P5" svg:width="0.354cm" svg:height="0.354cm" svg:x="7.161cm" svg:y="3.986cm">
        <text:p/>
      </draw:circle>
      <draw:circle text:anchor-type="page" text:anchor-page-number="0" draw:z-index="22" draw:style-name="gr2" draw:text-style-name="P5" svg:width="0.354cm" svg:height="0.354cm" svg:x="7.796cm" svg:y="3.986cm">
        <text:p/>
      </draw:circle>
      <draw:circle text:anchor-type="page" text:anchor-page-number="0" draw:z-index="23" draw:style-name="gr2" draw:text-style-name="P5" svg:width="0.354cm" svg:height="0.354cm" svg:x="8.431cm" svg:y="3.986cm">
        <text:p/>
      </draw:circle>
      <draw:circle text:anchor-type="page" text:anchor-page-number="0" draw:z-index="24" draw:style-name="gr2" draw:text-style-name="P5" svg:width="0.354cm" svg:height="0.354cm" svg:x="9.066cm" svg:y="3.986cm">
        <text:p/>
      </draw:circle>
      <draw:circle text:anchor-type="page" text:anchor-page-number="0" draw:z-index="25" draw:style-name="gr2" draw:text-style-name="P5" svg:width="0.354cm" svg:height="0.354cm" svg:x="9.701cm" svg:y="3.986cm">
        <text:p/>
      </draw:circle>
      <draw:circle text:anchor-type="page" text:anchor-page-number="0" draw:z-index="26" draw:style-name="gr2" draw:text-style-name="P5" svg:width="0.354cm" svg:height="0.354cm" svg:x="10.336cm" svg:y="3.986cm">
        <text:p/>
      </draw:circle>
      <draw:circle text:anchor-type="page" text:anchor-page-number="0" draw:z-index="27" draw:style-name="gr2" draw:text-style-name="P5" svg:width="0.354cm" svg:height="0.354cm" svg:x="10.971cm" svg:y="3.986cm">
        <text:p/>
      </draw:circle>
      <draw:circle text:anchor-type="page" text:anchor-page-number="0" draw:z-index="28" draw:style-name="gr2" draw:text-style-name="P5" svg:width="0.354cm" svg:height="0.354cm" svg:x="11.606cm" svg:y="3.986cm">
        <text:p/>
      </draw:circle>
      <draw:circle text:anchor-type="page" text:anchor-page-number="0" draw:z-index="29" draw:style-name="gr2" draw:text-style-name="P5" svg:width="0.354cm" svg:height="0.354cm" svg:x="3.351cm" svg:y="4.621cm">
        <text:p/>
      </draw:circle>
      <draw:circle text:anchor-type="page" text:anchor-page-number="0" draw:z-index="30" draw:style-name="gr2" draw:text-style-name="P5" svg:width="0.354cm" svg:height="0.354cm" svg:x="3.986cm" svg:y="4.621cm">
        <text:p/>
      </draw:circle>
      <draw:circle text:anchor-type="page" text:anchor-page-number="0" draw:z-index="31" draw:style-name="gr2" draw:text-style-name="P5" svg:width="0.354cm" svg:height="0.354cm" svg:x="4.621cm" svg:y="4.621cm">
        <text:p/>
      </draw:circle>
      <draw:circle text:anchor-type="page" text:anchor-page-number="0" draw:z-index="32" draw:style-name="gr2" draw:text-style-name="P5" svg:width="0.354cm" svg:height="0.354cm" svg:x="5.256cm" svg:y="4.621cm">
        <text:p/>
      </draw:circle>
      <draw:circle text:anchor-type="page" text:anchor-page-number="0" draw:z-index="33" draw:style-name="gr2" draw:text-style-name="P5" svg:width="0.354cm" svg:height="0.354cm" svg:x="5.891cm" svg:y="4.621cm">
        <text:p/>
      </draw:circle>
      <draw:circle text:anchor-type="page" text:anchor-page-number="0" draw:z-index="34" draw:style-name="gr2" draw:text-style-name="P5" svg:width="0.354cm" svg:height="0.354cm" svg:x="6.526cm" svg:y="4.621cm">
        <text:p/>
      </draw:circle>
      <draw:circle text:anchor-type="page" text:anchor-page-number="0" draw:z-index="35" draw:style-name="gr2" draw:text-style-name="P5" svg:width="0.354cm" svg:height="0.354cm" svg:x="7.161cm" svg:y="4.621cm">
        <text:p/>
      </draw:circle>
      <draw:circle text:anchor-type="page" text:anchor-page-number="0" draw:z-index="36" draw:style-name="gr2" draw:text-style-name="P5" svg:width="0.354cm" svg:height="0.354cm" svg:x="7.796cm" svg:y="4.621cm">
        <text:p/>
      </draw:circle>
      <draw:circle text:anchor-type="page" text:anchor-page-number="0" draw:z-index="37" draw:style-name="gr2" draw:text-style-name="P5" svg:width="0.354cm" svg:height="0.354cm" svg:x="8.431cm" svg:y="4.621cm">
        <text:p/>
      </draw:circle>
      <draw:circle text:anchor-type="page" text:anchor-page-number="0" draw:z-index="38" draw:style-name="gr2" draw:text-style-name="P5" svg:width="0.354cm" svg:height="0.354cm" svg:x="9.066cm" svg:y="4.621cm">
        <text:p/>
      </draw:circle>
      <draw:circle text:anchor-type="page" text:anchor-page-number="0" draw:z-index="39" draw:style-name="gr2" draw:text-style-name="P5" svg:width="0.354cm" svg:height="0.354cm" svg:x="9.701cm" svg:y="4.621cm">
        <text:p/>
      </draw:circle>
      <draw:circle text:anchor-type="page" text:anchor-page-number="0" draw:z-index="40" draw:style-name="gr2" draw:text-style-name="P5" svg:width="0.354cm" svg:height="0.354cm" svg:x="10.336cm" svg:y="4.621cm">
        <text:p/>
      </draw:circle>
      <draw:circle text:anchor-type="page" text:anchor-page-number="0" draw:z-index="41" draw:style-name="gr2" draw:text-style-name="P5" svg:width="0.354cm" svg:height="0.354cm" svg:x="10.971cm" svg:y="4.621cm">
        <text:p/>
      </draw:circle>
      <draw:circle text:anchor-type="page" text:anchor-page-number="0" draw:z-index="42" draw:style-name="gr2" draw:text-style-name="P5" svg:width="0.354cm" svg:height="0.354cm" svg:x="11.606cm" svg:y="4.621cm">
        <text:p/>
      </draw:circle>
      <draw:circle text:anchor-type="page" text:anchor-page-number="0" draw:z-index="43" draw:style-name="gr2" draw:text-style-name="P5" svg:width="0.354cm" svg:height="0.354cm" svg:x="3.351cm" svg:y="5.256cm">
        <text:p/>
      </draw:circle>
      <draw:circle text:anchor-type="page" text:anchor-page-number="0" draw:z-index="44" draw:style-name="gr2" draw:text-style-name="P5" svg:width="0.354cm" svg:height="0.354cm" svg:x="3.986cm" svg:y="5.256cm">
        <text:p/>
      </draw:circle>
      <draw:circle text:anchor-type="page" text:anchor-page-number="0" draw:z-index="45" draw:style-name="gr2" draw:text-style-name="P5" svg:width="0.354cm" svg:height="0.354cm" svg:x="4.621cm" svg:y="5.256cm">
        <text:p/>
      </draw:circle>
      <draw:circle text:anchor-type="page" text:anchor-page-number="0" draw:z-index="46" draw:style-name="gr2" draw:text-style-name="P5" svg:width="0.354cm" svg:height="0.354cm" svg:x="5.256cm" svg:y="5.256cm">
        <text:p/>
      </draw:circle>
      <draw:circle text:anchor-type="page" text:anchor-page-number="0" draw:z-index="47" draw:style-name="gr2" draw:text-style-name="P5" svg:width="0.354cm" svg:height="0.354cm" svg:x="5.891cm" svg:y="5.256cm">
        <text:p/>
      </draw:circle>
      <draw:circle text:anchor-type="page" text:anchor-page-number="0" draw:z-index="48" draw:style-name="gr2" draw:text-style-name="P5" svg:width="0.354cm" svg:height="0.354cm" svg:x="6.526cm" svg:y="5.256cm">
        <text:p/>
      </draw:circle>
      <draw:circle text:anchor-type="page" text:anchor-page-number="0" draw:z-index="49" draw:style-name="gr2" draw:text-style-name="P5" svg:width="0.354cm" svg:height="0.354cm" svg:x="7.161cm" svg:y="5.256cm">
        <text:p/>
      </draw:circle>
      <draw:circle text:anchor-type="page" text:anchor-page-number="0" draw:z-index="50" draw:style-name="gr2" draw:text-style-name="P5" svg:width="0.354cm" svg:height="0.354cm" svg:x="7.796cm" svg:y="5.256cm">
        <text:p/>
      </draw:circle>
      <draw:circle text:anchor-type="page" text:anchor-page-number="0" draw:z-index="51" draw:style-name="gr2" draw:text-style-name="P5" svg:width="0.354cm" svg:height="0.354cm" svg:x="8.431cm" svg:y="5.256cm">
        <text:p/>
      </draw:circle>
      <draw:circle text:anchor-type="page" text:anchor-page-number="0" draw:z-index="52" draw:style-name="gr2" draw:text-style-name="P5" svg:width="0.354cm" svg:height="0.354cm" svg:x="9.066cm" svg:y="5.256cm">
        <text:p/>
      </draw:circle>
      <draw:circle text:anchor-type="page" text:anchor-page-number="0" draw:z-index="53" draw:style-name="gr2" draw:text-style-name="P5" svg:width="0.354cm" svg:height="0.354cm" svg:x="9.701cm" svg:y="5.256cm">
        <text:p/>
      </draw:circle>
      <draw:circle text:anchor-type="page" text:anchor-page-number="0" draw:z-index="54" draw:style-name="gr2" draw:text-style-name="P5" svg:width="0.354cm" svg:height="0.354cm" svg:x="10.336cm" svg:y="5.256cm">
        <text:p/>
      </draw:circle>
      <draw:circle text:anchor-type="page" text:anchor-page-number="0" draw:z-index="55" draw:style-name="gr2" draw:text-style-name="P5" svg:width="0.354cm" svg:height="0.354cm" svg:x="10.971cm" svg:y="5.256cm">
        <text:p/>
      </draw:circle>
      <draw:circle text:anchor-type="page" text:anchor-page-number="0" draw:z-index="56" draw:style-name="gr2" draw:text-style-name="P5" svg:width="0.354cm" svg:height="0.354cm" svg:x="11.606cm" svg:y="5.256cm">
        <text:p/>
      </draw:circle>
      <draw:circle text:anchor-type="page" text:anchor-page-number="0" draw:z-index="57" draw:style-name="gr2" draw:text-style-name="P5" svg:width="0.354cm" svg:height="0.354cm" svg:x="3.351cm" svg:y="5.891cm">
        <text:p/>
      </draw:circle>
      <draw:circle text:anchor-type="page" text:anchor-page-number="0" draw:z-index="58" draw:style-name="gr2" draw:text-style-name="P5" svg:width="0.354cm" svg:height="0.354cm" svg:x="3.986cm" svg:y="5.891cm">
        <text:p/>
      </draw:circle>
      <draw:circle text:anchor-type="page" text:anchor-page-number="0" draw:z-index="59" draw:style-name="gr2" draw:text-style-name="P5" svg:width="0.354cm" svg:height="0.354cm" svg:x="4.621cm" svg:y="5.891cm">
        <text:p/>
      </draw:circle>
      <draw:circle text:anchor-type="page" text:anchor-page-number="0" draw:z-index="60" draw:style-name="gr2" draw:text-style-name="P5" svg:width="0.354cm" svg:height="0.354cm" svg:x="5.256cm" svg:y="5.891cm">
        <text:p/>
      </draw:circle>
      <draw:circle text:anchor-type="page" text:anchor-page-number="0" draw:z-index="61" draw:style-name="gr2" draw:text-style-name="P5" svg:width="0.354cm" svg:height="0.354cm" svg:x="5.891cm" svg:y="5.891cm">
        <text:p/>
      </draw:circle>
      <draw:circle text:anchor-type="page" text:anchor-page-number="0" draw:z-index="62" draw:style-name="gr2" draw:text-style-name="P5" svg:width="0.354cm" svg:height="0.354cm" svg:x="6.526cm" svg:y="5.891cm">
        <text:p/>
      </draw:circle>
      <draw:circle text:anchor-type="page" text:anchor-page-number="0" draw:z-index="63" draw:style-name="gr2" draw:text-style-name="P5" svg:width="0.354cm" svg:height="0.354cm" svg:x="7.161cm" svg:y="5.891cm">
        <text:p/>
      </draw:circle>
      <draw:circle text:anchor-type="page" text:anchor-page-number="0" draw:z-index="64" draw:style-name="gr2" draw:text-style-name="P5" svg:width="0.354cm" svg:height="0.354cm" svg:x="7.796cm" svg:y="5.891cm">
        <text:p/>
      </draw:circle>
      <draw:circle text:anchor-type="page" text:anchor-page-number="0" draw:z-index="65" draw:style-name="gr2" draw:text-style-name="P5" svg:width="0.354cm" svg:height="0.354cm" svg:x="8.431cm" svg:y="5.893cm">
        <text:p/>
      </draw:circle>
      <draw:circle text:anchor-type="page" text:anchor-page-number="0" draw:z-index="66" draw:style-name="gr2" draw:text-style-name="P5" svg:width="0.354cm" svg:height="0.354cm" svg:x="9.066cm" svg:y="5.891cm">
        <text:p/>
      </draw:circle>
      <draw:circle text:anchor-type="page" text:anchor-page-number="0" draw:z-index="67" draw:style-name="gr2" draw:text-style-name="P5" svg:width="0.354cm" svg:height="0.354cm" svg:x="9.701cm" svg:y="5.891cm">
        <text:p/>
      </draw:circle>
      <draw:circle text:anchor-type="page" text:anchor-page-number="0" draw:z-index="68" draw:style-name="gr2" draw:text-style-name="P5" svg:width="0.354cm" svg:height="0.354cm" svg:x="10.336cm" svg:y="5.891cm">
        <text:p/>
      </draw:circle>
      <draw:circle text:anchor-type="page" text:anchor-page-number="0" draw:z-index="69" draw:style-name="gr2" draw:text-style-name="P5" svg:width="0.354cm" svg:height="0.354cm" svg:x="10.971cm" svg:y="5.893cm">
        <text:p/>
      </draw:circle>
      <draw:circle text:anchor-type="page" text:anchor-page-number="0" draw:z-index="70" draw:style-name="gr2" draw:text-style-name="P5" svg:width="0.354cm" svg:height="0.354cm" svg:x="11.606cm" svg:y="5.891cm">
        <text:p/>
      </draw:circle>
      <draw:circle text:anchor-type="page" text:anchor-page-number="0" draw:z-index="71" draw:style-name="gr2" draw:text-style-name="P5" svg:width="0.354cm" svg:height="0.354cm" svg:x="3.351cm" svg:y="6.526cm">
        <text:p/>
      </draw:circle>
      <draw:circle text:anchor-type="page" text:anchor-page-number="0" draw:z-index="72" draw:style-name="gr2" draw:text-style-name="P5" svg:width="0.354cm" svg:height="0.354cm" svg:x="3.986cm" svg:y="6.526cm">
        <text:p/>
      </draw:circle>
      <draw:circle text:anchor-type="page" text:anchor-page-number="0" draw:z-index="73" draw:style-name="gr2" draw:text-style-name="P5" svg:width="0.354cm" svg:height="0.354cm" svg:x="4.621cm" svg:y="6.526cm">
        <text:p/>
      </draw:circle>
      <draw:circle text:anchor-type="page" text:anchor-page-number="0" draw:z-index="74" draw:style-name="gr2" draw:text-style-name="P5" svg:width="0.354cm" svg:height="0.354cm" svg:x="5.256cm" svg:y="6.526cm">
        <text:p/>
      </draw:circle>
      <draw:circle text:anchor-type="page" text:anchor-page-number="0" draw:z-index="75" draw:style-name="gr2" draw:text-style-name="P5" svg:width="0.354cm" svg:height="0.354cm" svg:x="5.891cm" svg:y="6.526cm">
        <text:p/>
      </draw:circle>
      <draw:circle text:anchor-type="page" text:anchor-page-number="0" draw:z-index="76" draw:style-name="gr2" draw:text-style-name="P5" svg:width="0.354cm" svg:height="0.354cm" svg:x="6.526cm" svg:y="6.526cm">
        <text:p/>
      </draw:circle>
      <draw:circle text:anchor-type="page" text:anchor-page-number="0" draw:z-index="77" draw:style-name="gr2" draw:text-style-name="P5" svg:width="0.354cm" svg:height="0.354cm" svg:x="7.161cm" svg:y="6.526cm">
        <text:p/>
      </draw:circle>
      <draw:circle text:anchor-type="page" text:anchor-page-number="0" draw:z-index="78" draw:style-name="gr2" draw:text-style-name="P5" svg:width="0.354cm" svg:height="0.354cm" svg:x="7.796cm" svg:y="6.526cm">
        <text:p/>
      </draw:circle>
      <draw:circle text:anchor-type="page" text:anchor-page-number="0" draw:z-index="79" draw:style-name="gr2" draw:text-style-name="P5" svg:width="0.354cm" svg:height="0.354cm" svg:x="8.431cm" svg:y="6.526cm">
        <text:p/>
      </draw:circle>
      <draw:circle text:anchor-type="page" text:anchor-page-number="0" draw:z-index="80" draw:style-name="gr2" draw:text-style-name="P5" svg:width="0.354cm" svg:height="0.354cm" svg:x="9.066cm" svg:y="6.526cm">
        <text:p/>
      </draw:circle>
      <draw:circle text:anchor-type="page" text:anchor-page-number="0" draw:z-index="81" draw:style-name="gr2" draw:text-style-name="P5" svg:width="0.354cm" svg:height="0.354cm" svg:x="9.701cm" svg:y="6.526cm">
        <text:p/>
      </draw:circle>
      <draw:circle text:anchor-type="page" text:anchor-page-number="0" draw:z-index="82" draw:style-name="gr2" draw:text-style-name="P5" svg:width="0.354cm" svg:height="0.354cm" svg:x="10.336cm" svg:y="6.526cm">
        <text:p/>
      </draw:circle>
      <draw:circle text:anchor-type="page" text:anchor-page-number="0" draw:z-index="83" draw:style-name="gr2" draw:text-style-name="P5" svg:width="0.354cm" svg:height="0.354cm" svg:x="10.971cm" svg:y="6.526cm">
        <text:p/>
      </draw:circle>
      <draw:circle text:anchor-type="page" text:anchor-page-number="0" draw:z-index="84" draw:style-name="gr2" draw:text-style-name="P5" svg:width="0.354cm" svg:height="0.354cm" svg:x="11.606cm" svg:y="6.526cm">
        <text:p/>
      </draw:circle>
      <draw:circle text:anchor-type="page" text:anchor-page-number="0" draw:z-index="85" draw:style-name="gr2" draw:text-style-name="P5" svg:width="0.354cm" svg:height="0.354cm" svg:x="3.351cm" svg:y="7.161cm">
        <text:p/>
      </draw:circle>
      <draw:circle text:anchor-type="page" text:anchor-page-number="0" draw:z-index="86" draw:style-name="gr2" draw:text-style-name="P5" svg:width="0.354cm" svg:height="0.354cm" svg:x="3.986cm" svg:y="7.161cm">
        <text:p/>
      </draw:circle>
      <draw:circle text:anchor-type="page" text:anchor-page-number="0" draw:z-index="87" draw:style-name="gr2" draw:text-style-name="P5" svg:width="0.354cm" svg:height="0.354cm" svg:x="4.621cm" svg:y="7.161cm">
        <text:p/>
      </draw:circle>
      <draw:circle text:anchor-type="page" text:anchor-page-number="0" draw:z-index="88" draw:style-name="gr2" draw:text-style-name="P5" svg:width="0.354cm" svg:height="0.354cm" svg:x="5.256cm" svg:y="7.161cm">
        <text:p/>
      </draw:circle>
      <draw:circle text:anchor-type="page" text:anchor-page-number="0" draw:z-index="89" draw:style-name="gr2" draw:text-style-name="P5" svg:width="0.354cm" svg:height="0.354cm" svg:x="5.891cm" svg:y="7.161cm">
        <text:p/>
      </draw:circle>
      <draw:circle text:anchor-type="page" text:anchor-page-number="0" draw:z-index="90" draw:style-name="gr2" draw:text-style-name="P5" svg:width="0.354cm" svg:height="0.354cm" svg:x="6.526cm" svg:y="7.161cm">
        <text:p/>
      </draw:circle>
      <draw:circle text:anchor-type="page" text:anchor-page-number="0" draw:z-index="91" draw:style-name="gr2" draw:text-style-name="P5" svg:width="0.354cm" svg:height="0.354cm" svg:x="7.161cm" svg:y="7.161cm">
        <text:p/>
      </draw:circle>
      <draw:circle text:anchor-type="page" text:anchor-page-number="0" draw:z-index="92" draw:style-name="gr2" draw:text-style-name="P5" svg:width="0.354cm" svg:height="0.354cm" svg:x="7.796cm" svg:y="7.161cm">
        <text:p/>
      </draw:circle>
      <draw:circle text:anchor-type="page" text:anchor-page-number="0" draw:z-index="93" draw:style-name="gr2" draw:text-style-name="P5" svg:width="0.354cm" svg:height="0.354cm" svg:x="8.431cm" svg:y="7.163cm">
        <text:p/>
      </draw:circle>
      <draw:circle text:anchor-type="page" text:anchor-page-number="0" draw:z-index="94" draw:style-name="gr2" draw:text-style-name="P5" svg:width="0.354cm" svg:height="0.354cm" svg:x="9.066cm" svg:y="7.161cm">
        <text:p/>
      </draw:circle>
      <draw:circle text:anchor-type="page" text:anchor-page-number="0" draw:z-index="95" draw:style-name="gr2" draw:text-style-name="P5" svg:width="0.354cm" svg:height="0.354cm" svg:x="9.701cm" svg:y="7.161cm">
        <text:p/>
      </draw:circle>
      <draw:circle text:anchor-type="page" text:anchor-page-number="0" draw:z-index="96" draw:style-name="gr2" draw:text-style-name="P5" svg:width="0.354cm" svg:height="0.354cm" svg:x="10.336cm" svg:y="7.161cm">
        <text:p/>
      </draw:circle>
      <draw:circle text:anchor-type="page" text:anchor-page-number="0" draw:z-index="97" draw:style-name="gr2" draw:text-style-name="P5" svg:width="0.354cm" svg:height="0.354cm" svg:x="10.971cm" svg:y="7.161cm">
        <text:p/>
      </draw:circle>
      <draw:circle text:anchor-type="page" text:anchor-page-number="0" draw:z-index="98" draw:style-name="gr2" draw:text-style-name="P5" svg:width="0.354cm" svg:height="0.354cm" svg:x="11.606cm" svg:y="7.163cm">
        <text:p/>
      </draw:circle>
      <draw:circle text:anchor-type="page" text:anchor-page-number="0" draw:z-index="99" draw:style-name="gr2" draw:text-style-name="P5" svg:width="0.354cm" svg:height="0.354cm" svg:x="3.351cm" svg:y="7.796cm">
        <text:p/>
      </draw:circle>
      <draw:circle text:anchor-type="page" text:anchor-page-number="0" draw:z-index="100" draw:style-name="gr2" draw:text-style-name="P5" svg:width="0.354cm" svg:height="0.354cm" svg:x="3.986cm" svg:y="7.796cm">
        <text:p/>
      </draw:circle>
      <draw:circle text:anchor-type="page" text:anchor-page-number="0" draw:z-index="101" draw:style-name="gr2" draw:text-style-name="P5" svg:width="0.354cm" svg:height="0.354cm" svg:x="4.621cm" svg:y="7.796cm">
        <text:p/>
      </draw:circle>
      <draw:circle text:anchor-type="page" text:anchor-page-number="0" draw:z-index="102" draw:style-name="gr2" draw:text-style-name="P5" svg:width="0.354cm" svg:height="0.354cm" svg:x="5.256cm" svg:y="7.796cm">
        <text:p/>
      </draw:circle>
      <draw:circle text:anchor-type="page" text:anchor-page-number="0" draw:z-index="103" draw:style-name="gr2" draw:text-style-name="P5" svg:width="0.354cm" svg:height="0.354cm" svg:x="5.891cm" svg:y="7.798cm">
        <text:p/>
      </draw:circle>
      <draw:circle text:anchor-type="page" text:anchor-page-number="0" draw:z-index="104" draw:style-name="gr2" draw:text-style-name="P5" svg:width="0.354cm" svg:height="0.354cm" svg:x="6.526cm" svg:y="7.796cm">
        <text:p/>
      </draw:circle>
      <draw:circle text:anchor-type="page" text:anchor-page-number="0" draw:z-index="105" draw:style-name="gr2" draw:text-style-name="P5" svg:width="0.354cm" svg:height="0.354cm" svg:x="7.161cm" svg:y="7.796cm">
        <text:p/>
      </draw:circle>
      <draw:circle text:anchor-type="page" text:anchor-page-number="0" draw:z-index="106" draw:style-name="gr2" draw:text-style-name="P5" svg:width="0.354cm" svg:height="0.354cm" svg:x="7.796cm" svg:y="7.796cm">
        <text:p/>
      </draw:circle>
      <draw:circle text:anchor-type="page" text:anchor-page-number="0" draw:z-index="107" draw:style-name="gr2" draw:text-style-name="P5" svg:width="0.354cm" svg:height="0.354cm" svg:x="8.431cm" svg:y="7.796cm">
        <text:p/>
      </draw:circle>
      <draw:circle text:anchor-type="page" text:anchor-page-number="0" draw:z-index="108" draw:style-name="gr2" draw:text-style-name="P5" svg:width="0.354cm" svg:height="0.354cm" svg:x="9.066cm" svg:y="7.798cm">
        <text:p/>
      </draw:circle>
      <draw:circle text:anchor-type="page" text:anchor-page-number="0" draw:z-index="109" draw:style-name="gr2" draw:text-style-name="P5" svg:width="0.354cm" svg:height="0.354cm" svg:x="9.701cm" svg:y="7.796cm">
        <text:p/>
      </draw:circle>
      <draw:circle text:anchor-type="page" text:anchor-page-number="0" draw:z-index="110" draw:style-name="gr2" draw:text-style-name="P5" svg:width="0.354cm" svg:height="0.354cm" svg:x="10.336cm" svg:y="7.796cm">
        <text:p/>
      </draw:circle>
      <draw:circle text:anchor-type="page" text:anchor-page-number="0" draw:z-index="111" draw:style-name="gr2" draw:text-style-name="P5" svg:width="0.354cm" svg:height="0.354cm" svg:x="10.971cm" svg:y="7.798cm">
        <text:p/>
      </draw:circle>
      <draw:circle text:anchor-type="page" text:anchor-page-number="0" draw:z-index="112" draw:style-name="gr2" draw:text-style-name="P5" svg:width="0.354cm" svg:height="0.354cm" svg:x="11.606cm" svg:y="7.796cm">
        <text:p/>
      </draw:circle>
      <draw:circle text:anchor-type="page" text:anchor-page-number="0" draw:z-index="113" draw:style-name="gr2" draw:text-style-name="P5" svg:width="0.354cm" svg:height="0.354cm" svg:x="3.351cm" svg:y="8.431cm">
        <text:p/>
      </draw:circle>
      <draw:circle text:anchor-type="page" text:anchor-page-number="0" draw:z-index="114" draw:style-name="gr2" draw:text-style-name="P5" svg:width="0.354cm" svg:height="0.354cm" svg:x="3.986cm" svg:y="8.431cm">
        <text:p/>
      </draw:circle>
      <draw:circle text:anchor-type="page" text:anchor-page-number="0" draw:z-index="115" draw:style-name="gr2" draw:text-style-name="P5" svg:width="0.354cm" svg:height="0.354cm" svg:x="4.621cm" svg:y="8.433cm">
        <text:p/>
      </draw:circle>
      <draw:circle text:anchor-type="page" text:anchor-page-number="0" draw:z-index="116" draw:style-name="gr2" draw:text-style-name="P5" svg:width="0.354cm" svg:height="0.354cm" svg:x="5.256cm" svg:y="8.431cm">
        <text:p/>
      </draw:circle>
      <draw:circle text:anchor-type="page" text:anchor-page-number="0" draw:z-index="117" draw:style-name="gr2" draw:text-style-name="P5" svg:width="0.354cm" svg:height="0.354cm" svg:x="5.891cm" svg:y="8.431cm">
        <text:p/>
      </draw:circle>
      <draw:circle text:anchor-type="page" text:anchor-page-number="0" draw:z-index="118" draw:style-name="gr2" draw:text-style-name="P5" svg:width="0.354cm" svg:height="0.354cm" svg:x="6.526cm" svg:y="8.431cm">
        <text:p/>
      </draw:circle>
      <draw:circle text:anchor-type="page" text:anchor-page-number="0" draw:z-index="119" draw:style-name="gr2" draw:text-style-name="P5" svg:width="0.354cm" svg:height="0.354cm" svg:x="7.161cm" svg:y="8.433cm">
        <text:p/>
      </draw:circle>
      <draw:circle text:anchor-type="page" text:anchor-page-number="0" draw:z-index="120" draw:style-name="gr2" draw:text-style-name="P5" svg:width="0.354cm" svg:height="0.354cm" svg:x="7.796cm" svg:y="8.431cm">
        <text:p/>
      </draw:circle>
      <draw:circle text:anchor-type="page" text:anchor-page-number="0" draw:z-index="121" draw:style-name="gr2" draw:text-style-name="P5" svg:width="0.354cm" svg:height="0.354cm" svg:x="8.431cm" svg:y="8.431cm">
        <text:p/>
      </draw:circle>
      <draw:circle text:anchor-type="page" text:anchor-page-number="0" draw:z-index="122" draw:style-name="gr2" draw:text-style-name="P5" svg:width="0.354cm" svg:height="0.354cm" svg:x="9.066cm" svg:y="8.431cm">
        <text:p/>
      </draw:circle>
      <draw:circle text:anchor-type="page" text:anchor-page-number="0" draw:z-index="123" draw:style-name="gr2" draw:text-style-name="P5" svg:width="0.354cm" svg:height="0.354cm" svg:x="9.701cm" svg:y="8.431cm">
        <text:p/>
      </draw:circle>
      <draw:circle text:anchor-type="page" text:anchor-page-number="0" draw:z-index="124" draw:style-name="gr2" draw:text-style-name="P5" svg:width="0.354cm" svg:height="0.354cm" svg:x="10.336cm" svg:y="8.431cm">
        <text:p/>
      </draw:circle>
      <draw:circle text:anchor-type="page" text:anchor-page-number="0" draw:z-index="125" draw:style-name="gr2" draw:text-style-name="P5" svg:width="0.354cm" svg:height="0.354cm" svg:x="10.971cm" svg:y="8.433cm">
        <text:p/>
      </draw:circle>
      <draw:circle text:anchor-type="page" text:anchor-page-number="0" draw:z-index="126" draw:style-name="gr2" draw:text-style-name="P5" svg:width="0.354cm" svg:height="0.354cm" svg:x="11.606cm" svg:y="8.431cm">
        <text:p/>
      </draw:circle>
      <draw:circle text:anchor-type="page" text:anchor-page-number="0" draw:z-index="127" draw:style-name="gr2" draw:text-style-name="P5" svg:width="0.354cm" svg:height="0.354cm" svg:x="3.351cm" svg:y="9.066cm">
        <text:p/>
      </draw:circle>
      <draw:circle text:anchor-type="page" text:anchor-page-number="0" draw:z-index="128" draw:style-name="gr2" draw:text-style-name="P5" svg:width="0.354cm" svg:height="0.354cm" svg:x="3.986cm" svg:y="9.066cm">
        <text:p/>
      </draw:circle>
      <draw:circle text:anchor-type="page" text:anchor-page-number="0" draw:z-index="129" draw:style-name="gr2" draw:text-style-name="P5" svg:width="0.354cm" svg:height="0.354cm" svg:x="4.621cm" svg:y="9.068cm">
        <text:p/>
      </draw:circle>
      <draw:circle text:anchor-type="page" text:anchor-page-number="0" draw:z-index="130" draw:style-name="gr2" draw:text-style-name="P5" svg:width="0.354cm" svg:height="0.354cm" svg:x="5.256cm" svg:y="9.066cm">
        <text:p/>
      </draw:circle>
      <draw:circle text:anchor-type="page" text:anchor-page-number="0" draw:z-index="131" draw:style-name="gr2" draw:text-style-name="P5" svg:width="0.354cm" svg:height="0.354cm" svg:x="5.891cm" svg:y="9.066cm">
        <text:p/>
      </draw:circle>
      <draw:circle text:anchor-type="page" text:anchor-page-number="0" draw:z-index="132" draw:style-name="gr2" draw:text-style-name="P5" svg:width="0.354cm" svg:height="0.354cm" svg:x="6.526cm" svg:y="9.066cm">
        <text:p/>
      </draw:circle>
      <draw:circle text:anchor-type="page" text:anchor-page-number="0" draw:z-index="133" draw:style-name="gr2" draw:text-style-name="P5" svg:width="0.354cm" svg:height="0.354cm" svg:x="7.161cm" svg:y="9.066cm">
        <text:p/>
      </draw:circle>
      <draw:circle text:anchor-type="page" text:anchor-page-number="0" draw:z-index="134" draw:style-name="gr2" draw:text-style-name="P5" svg:width="0.354cm" svg:height="0.354cm" svg:x="7.796cm" svg:y="9.066cm">
        <text:p/>
      </draw:circle>
      <draw:circle text:anchor-type="page" text:anchor-page-number="0" draw:z-index="135" draw:style-name="gr2" draw:text-style-name="P5" svg:width="0.354cm" svg:height="0.354cm" svg:x="8.431cm" svg:y="9.066cm">
        <text:p/>
      </draw:circle>
      <draw:circle text:anchor-type="page" text:anchor-page-number="0" draw:z-index="136" draw:style-name="gr2" draw:text-style-name="P5" svg:width="0.354cm" svg:height="0.354cm" svg:x="9.066cm" svg:y="9.066cm">
        <text:p/>
      </draw:circle>
      <draw:circle text:anchor-type="page" text:anchor-page-number="0" draw:z-index="137" draw:style-name="gr2" draw:text-style-name="P5" svg:width="0.354cm" svg:height="0.354cm" svg:x="9.701cm" svg:y="9.066cm">
        <text:p/>
      </draw:circle>
      <draw:circle text:anchor-type="page" text:anchor-page-number="0" draw:z-index="138" draw:style-name="gr2" draw:text-style-name="P5" svg:width="0.354cm" svg:height="0.354cm" svg:x="10.336cm" svg:y="9.066cm">
        <text:p/>
      </draw:circle>
      <draw:circle text:anchor-type="page" text:anchor-page-number="0" draw:z-index="139" draw:style-name="gr2" draw:text-style-name="P5" svg:width="0.354cm" svg:height="0.354cm" svg:x="10.971cm" svg:y="9.066cm">
        <text:p/>
      </draw:circle>
      <draw:circle text:anchor-type="page" text:anchor-page-number="0" draw:z-index="140" draw:style-name="gr2" draw:text-style-name="P5" svg:width="0.354cm" svg:height="0.354cm" svg:x="11.606cm" svg:y="9.066cm">
        <text:p/>
      </draw:circle>
      <draw:circle text:anchor-type="page" text:anchor-page-number="0" draw:z-index="141" draw:style-name="gr2" draw:text-style-name="P5" svg:width="0.354cm" svg:height="0.354cm" svg:x="3.351cm" svg:y="9.701cm">
        <text:p/>
      </draw:circle>
      <draw:circle text:anchor-type="page" text:anchor-page-number="0" draw:z-index="142" draw:style-name="gr2" draw:text-style-name="P5" svg:width="0.354cm" svg:height="0.354cm" svg:x="3.986cm" svg:y="9.701cm">
        <text:p/>
      </draw:circle>
      <draw:circle text:anchor-type="page" text:anchor-page-number="0" draw:z-index="143" draw:style-name="gr2" draw:text-style-name="P5" svg:width="0.354cm" svg:height="0.354cm" svg:x="4.621cm" svg:y="9.701cm">
        <text:p/>
      </draw:circle>
      <draw:circle text:anchor-type="page" text:anchor-page-number="0" draw:z-index="144" draw:style-name="gr2" draw:text-style-name="P5" svg:width="0.354cm" svg:height="0.354cm" svg:x="5.256cm" svg:y="9.701cm">
        <text:p/>
      </draw:circle>
      <draw:circle text:anchor-type="page" text:anchor-page-number="0" draw:z-index="145" draw:style-name="gr2" draw:text-style-name="P5" svg:width="0.354cm" svg:height="0.354cm" svg:x="5.891cm" svg:y="9.703cm">
        <text:p/>
      </draw:circle>
      <draw:circle text:anchor-type="page" text:anchor-page-number="0" draw:z-index="146" draw:style-name="gr2" draw:text-style-name="P5" svg:width="0.354cm" svg:height="0.354cm" svg:x="6.526cm" svg:y="9.701cm">
        <text:p/>
      </draw:circle>
      <draw:circle text:anchor-type="page" text:anchor-page-number="0" draw:z-index="147" draw:style-name="gr2" draw:text-style-name="P5" svg:width="0.354cm" svg:height="0.354cm" svg:x="7.161cm" svg:y="9.701cm">
        <text:p/>
      </draw:circle>
      <draw:circle text:anchor-type="page" text:anchor-page-number="0" draw:z-index="148" draw:style-name="gr2" draw:text-style-name="P5" svg:width="0.354cm" svg:height="0.354cm" svg:x="7.796cm" svg:y="9.701cm">
        <text:p/>
      </draw:circle>
      <draw:circle text:anchor-type="page" text:anchor-page-number="0" draw:z-index="149" draw:style-name="gr2" draw:text-style-name="P5" svg:width="0.354cm" svg:height="0.354cm" svg:x="8.431cm" svg:y="9.701cm">
        <text:p/>
      </draw:circle>
      <draw:circle text:anchor-type="page" text:anchor-page-number="0" draw:z-index="150" draw:style-name="gr2" draw:text-style-name="P5" svg:width="0.354cm" svg:height="0.354cm" svg:x="9.066cm" svg:y="9.703cm">
        <text:p/>
      </draw:circle>
      <draw:circle text:anchor-type="page" text:anchor-page-number="0" draw:z-index="151" draw:style-name="gr2" draw:text-style-name="P5" svg:width="0.354cm" svg:height="0.354cm" svg:x="9.701cm" svg:y="9.701cm">
        <text:p/>
      </draw:circle>
      <draw:circle text:anchor-type="page" text:anchor-page-number="0" draw:z-index="152" draw:style-name="gr2" draw:text-style-name="P5" svg:width="0.354cm" svg:height="0.354cm" svg:x="10.336cm" svg:y="9.701cm">
        <text:p/>
      </draw:circle>
      <draw:circle text:anchor-type="page" text:anchor-page-number="0" draw:z-index="153" draw:style-name="gr2" draw:text-style-name="P5" svg:width="0.354cm" svg:height="0.354cm" svg:x="10.971cm" svg:y="9.701cm">
        <text:p/>
      </draw:circle>
      <draw:circle text:anchor-type="page" text:anchor-page-number="0" draw:z-index="154" draw:style-name="gr2" draw:text-style-name="P5" svg:width="0.354cm" svg:height="0.354cm" svg:x="11.606cm" svg:y="9.701cm">
        <text:p/>
      </draw:circle>
      <draw:circle text:anchor-type="page" text:anchor-page-number="0" draw:z-index="155" draw:style-name="gr2" draw:text-style-name="P5" svg:width="0.354cm" svg:height="0.354cm" svg:x="3.351cm" svg:y="10.336cm">
        <text:p/>
      </draw:circle>
      <draw:circle text:anchor-type="page" text:anchor-page-number="0" draw:z-index="156" draw:style-name="gr2" draw:text-style-name="P5" svg:width="0.354cm" svg:height="0.354cm" svg:x="3.986cm" svg:y="10.336cm">
        <text:p/>
      </draw:circle>
      <draw:circle text:anchor-type="page" text:anchor-page-number="0" draw:z-index="157" draw:style-name="gr2" draw:text-style-name="P5" svg:width="0.354cm" svg:height="0.354cm" svg:x="4.621cm" svg:y="10.336cm">
        <text:p/>
      </draw:circle>
      <draw:circle text:anchor-type="page" text:anchor-page-number="0" draw:z-index="158" draw:style-name="gr2" draw:text-style-name="P5" svg:width="0.354cm" svg:height="0.354cm" svg:x="5.256cm" svg:y="10.336cm">
        <text:p/>
      </draw:circle>
      <draw:circle text:anchor-type="page" text:anchor-page-number="0" draw:z-index="159" draw:style-name="gr2" draw:text-style-name="P5" svg:width="0.354cm" svg:height="0.354cm" svg:x="5.891cm" svg:y="10.336cm">
        <text:p/>
      </draw:circle>
      <draw:circle text:anchor-type="page" text:anchor-page-number="0" draw:z-index="160" draw:style-name="gr2" draw:text-style-name="P5" svg:width="0.354cm" svg:height="0.354cm" svg:x="6.526cm" svg:y="10.336cm">
        <text:p/>
      </draw:circle>
      <draw:circle text:anchor-type="page" text:anchor-page-number="0" draw:z-index="161" draw:style-name="gr2" draw:text-style-name="P5" svg:width="0.354cm" svg:height="0.354cm" svg:x="7.161cm" svg:y="10.336cm">
        <text:p/>
      </draw:circle>
      <draw:circle text:anchor-type="page" text:anchor-page-number="0" draw:z-index="162" draw:style-name="gr2" draw:text-style-name="P5" svg:width="0.354cm" svg:height="0.354cm" svg:x="7.796cm" svg:y="10.336cm">
        <text:p/>
      </draw:circle>
      <draw:circle text:anchor-type="page" text:anchor-page-number="0" draw:z-index="163" draw:style-name="gr2" draw:text-style-name="P5" svg:width="0.354cm" svg:height="0.354cm" svg:x="8.431cm" svg:y="10.336cm">
        <text:p/>
      </draw:circle>
      <draw:circle text:anchor-type="page" text:anchor-page-number="0" draw:z-index="164" draw:style-name="gr2" draw:text-style-name="P5" svg:width="0.354cm" svg:height="0.354cm" svg:x="9.066cm" svg:y="10.336cm">
        <text:p/>
      </draw:circle>
      <draw:circle text:anchor-type="page" text:anchor-page-number="0" draw:z-index="165" draw:style-name="gr2" draw:text-style-name="P5" svg:width="0.354cm" svg:height="0.354cm" svg:x="9.701cm" svg:y="10.336cm">
        <text:p/>
      </draw:circle>
      <draw:circle text:anchor-type="page" text:anchor-page-number="0" draw:z-index="166" draw:style-name="gr2" draw:text-style-name="P5" svg:width="0.354cm" svg:height="0.354cm" svg:x="10.336cm" svg:y="10.336cm">
        <text:p/>
      </draw:circle>
      <draw:circle text:anchor-type="page" text:anchor-page-number="0" draw:z-index="167" draw:style-name="gr2" draw:text-style-name="P5" svg:width="0.354cm" svg:height="0.354cm" svg:x="10.971cm" svg:y="10.338cm">
        <text:p/>
      </draw:circle>
      <draw:circle text:anchor-type="page" text:anchor-page-number="0" draw:z-index="168" draw:style-name="gr2" draw:text-style-name="P5" svg:width="0.354cm" svg:height="0.354cm" svg:x="11.606cm" svg:y="10.336cm">
        <text:p/>
      </draw:circle>
      <draw:circle text:anchor-type="page" text:anchor-page-number="0" draw:z-index="169" draw:style-name="gr2" draw:text-style-name="P5" svg:width="0.354cm" svg:height="0.354cm" svg:x="3.351cm" svg:y="10.971cm">
        <text:p/>
      </draw:circle>
      <draw:circle text:anchor-type="page" text:anchor-page-number="0" draw:z-index="170" draw:style-name="gr2" draw:text-style-name="P5" svg:width="0.354cm" svg:height="0.354cm" svg:x="3.986cm" svg:y="10.971cm">
        <text:p/>
      </draw:circle>
      <draw:circle text:anchor-type="page" text:anchor-page-number="0" draw:z-index="171" draw:style-name="gr2" draw:text-style-name="P5" svg:width="0.354cm" svg:height="0.354cm" svg:x="4.621cm" svg:y="10.971cm">
        <text:p/>
      </draw:circle>
      <draw:circle text:anchor-type="page" text:anchor-page-number="0" draw:z-index="172" draw:style-name="gr2" draw:text-style-name="P5" svg:width="0.354cm" svg:height="0.354cm" svg:x="5.256cm" svg:y="10.971cm">
        <text:p/>
      </draw:circle>
      <draw:circle text:anchor-type="page" text:anchor-page-number="0" draw:z-index="173" draw:style-name="gr2" draw:text-style-name="P5" svg:width="0.354cm" svg:height="0.354cm" svg:x="5.891cm" svg:y="10.971cm">
        <text:p/>
      </draw:circle>
      <draw:circle text:anchor-type="page" text:anchor-page-number="0" draw:z-index="174" draw:style-name="gr2" draw:text-style-name="P5" svg:width="0.354cm" svg:height="0.354cm" svg:x="6.526cm" svg:y="10.971cm">
        <text:p/>
      </draw:circle>
      <draw:circle text:anchor-type="page" text:anchor-page-number="0" draw:z-index="175" draw:style-name="gr2" draw:text-style-name="P5" svg:width="0.354cm" svg:height="0.354cm" svg:x="7.161cm" svg:y="10.971cm">
        <text:p/>
      </draw:circle>
      <draw:circle text:anchor-type="page" text:anchor-page-number="0" draw:z-index="176" draw:style-name="gr2" draw:text-style-name="P5" svg:width="0.354cm" svg:height="0.354cm" svg:x="7.796cm" svg:y="10.971cm">
        <text:p/>
      </draw:circle>
      <draw:circle text:anchor-type="page" text:anchor-page-number="0" draw:z-index="177" draw:style-name="gr2" draw:text-style-name="P5" svg:width="0.354cm" svg:height="0.354cm" svg:x="8.431cm" svg:y="10.971cm">
        <text:p/>
      </draw:circle>
      <draw:circle text:anchor-type="page" text:anchor-page-number="0" draw:z-index="178" draw:style-name="gr2" draw:text-style-name="P5" svg:width="0.354cm" svg:height="0.354cm" svg:x="9.066cm" svg:y="10.971cm">
        <text:p/>
      </draw:circle>
      <draw:circle text:anchor-type="page" text:anchor-page-number="0" draw:z-index="179" draw:style-name="gr2" draw:text-style-name="P5" svg:width="0.354cm" svg:height="0.354cm" svg:x="9.701cm" svg:y="10.973cm">
        <text:p/>
      </draw:circle>
      <draw:circle text:anchor-type="page" text:anchor-page-number="0" draw:z-index="180" draw:style-name="gr2" draw:text-style-name="P5" svg:width="0.354cm" svg:height="0.354cm" svg:x="10.336cm" svg:y="10.971cm">
        <text:p/>
      </draw:circle>
      <draw:circle text:anchor-type="page" text:anchor-page-number="0" draw:z-index="181" draw:style-name="gr2" draw:text-style-name="P5" svg:width="0.354cm" svg:height="0.354cm" svg:x="10.971cm" svg:y="10.971cm">
        <text:p/>
      </draw:circle>
      <draw:circle text:anchor-type="page" text:anchor-page-number="0" draw:z-index="182" draw:style-name="gr2" draw:text-style-name="P5" svg:width="0.354cm" svg:height="0.354cm" svg:x="11.606cm" svg:y="10.971cm">
        <text:p/>
      </draw:circle>
      <draw:circle text:anchor-type="page" text:anchor-page-number="0" draw:z-index="183" draw:style-name="gr2" draw:text-style-name="P5" svg:width="0.354cm" svg:height="0.354cm" svg:x="3.351cm" svg:y="11.606cm">
        <text:p/>
      </draw:circle>
      <draw:circle text:anchor-type="page" text:anchor-page-number="0" draw:z-index="184" draw:style-name="gr2" draw:text-style-name="P5" svg:width="0.354cm" svg:height="0.354cm" svg:x="3.986cm" svg:y="11.606cm">
        <text:p/>
      </draw:circle>
      <draw:circle text:anchor-type="page" text:anchor-page-number="0" draw:z-index="185" draw:style-name="gr2" draw:text-style-name="P5" svg:width="0.354cm" svg:height="0.354cm" svg:x="4.621cm" svg:y="11.606cm">
        <text:p/>
      </draw:circle>
      <draw:circle text:anchor-type="page" text:anchor-page-number="0" draw:z-index="186" draw:style-name="gr2" draw:text-style-name="P5" svg:width="0.354cm" svg:height="0.354cm" svg:x="5.256cm" svg:y="11.606cm">
        <text:p/>
      </draw:circle>
      <draw:circle text:anchor-type="page" text:anchor-page-number="0" draw:z-index="187" draw:style-name="gr2" draw:text-style-name="P5" svg:width="0.354cm" svg:height="0.354cm" svg:x="5.891cm" svg:y="11.606cm">
        <text:p/>
      </draw:circle>
      <draw:circle text:anchor-type="page" text:anchor-page-number="0" draw:z-index="188" draw:style-name="gr2" draw:text-style-name="P5" svg:width="0.354cm" svg:height="0.354cm" svg:x="6.526cm" svg:y="11.608cm">
        <text:p/>
      </draw:circle>
      <draw:circle text:anchor-type="page" text:anchor-page-number="0" draw:z-index="189" draw:style-name="gr2" draw:text-style-name="P5" svg:width="0.354cm" svg:height="0.354cm" svg:x="7.161cm" svg:y="11.606cm">
        <text:p/>
      </draw:circle>
      <draw:circle text:anchor-type="page" text:anchor-page-number="0" draw:z-index="190" draw:style-name="gr2" draw:text-style-name="P5" svg:width="0.354cm" svg:height="0.354cm" svg:x="7.796cm" svg:y="11.606cm">
        <text:p/>
      </draw:circle>
      <draw:circle text:anchor-type="page" text:anchor-page-number="0" draw:z-index="191" draw:style-name="gr2" draw:text-style-name="P5" svg:width="0.354cm" svg:height="0.354cm" svg:x="8.431cm" svg:y="11.606cm">
        <text:p/>
      </draw:circle>
      <draw:circle text:anchor-type="page" text:anchor-page-number="0" draw:z-index="192" draw:style-name="gr2" draw:text-style-name="P5" svg:width="0.354cm" svg:height="0.354cm" svg:x="9.066cm" svg:y="11.606cm">
        <text:p/>
      </draw:circle>
      <draw:circle text:anchor-type="page" text:anchor-page-number="0" draw:z-index="193" draw:style-name="gr2" draw:text-style-name="P5" svg:width="0.354cm" svg:height="0.354cm" svg:x="9.701cm" svg:y="11.606cm">
        <text:p/>
      </draw:circle>
      <draw:circle text:anchor-type="page" text:anchor-page-number="0" draw:z-index="194" draw:style-name="gr2" draw:text-style-name="P5" svg:width="0.354cm" svg:height="0.354cm" svg:x="10.336cm" svg:y="11.606cm">
        <text:p/>
      </draw:circle>
      <draw:circle text:anchor-type="page" text:anchor-page-number="0" draw:z-index="195" draw:style-name="gr2" draw:text-style-name="P5" svg:width="0.354cm" svg:height="0.354cm" svg:x="10.971cm" svg:y="11.606cm">
        <text:p/>
      </draw:circle>
      <draw:circle text:anchor-type="page" text:anchor-page-number="0" draw:z-index="196" draw:style-name="gr2" draw:text-style-name="P5" svg:width="0.354cm" svg:height="0.354cm" svg:x="11.606cm" svg:y="11.606cm">
        <text:p/>
      </draw:circle>
      <text:p text:style-name="P3"/>
      <text:p text:style-name="P3">HOME </text:p>
      <text:p text:style-name="P1">CLEARSCREEN</text:p>
      <text:p text:style-name="P2">SHOWTURTLE</text:p>
      <text:p text:style-name="P1">PENUP</text:p>
      <text:p text:style-name="P1">FILLCOLOR [185,185,185]</text:p>
      <text:p text:style-name="P1"><text:span text:style-name="T1">diametro</text:span> = <text:span text:style-name="T1">10</text:span></text:p>
      <text:p text:style-name="P1">nCerchi = 7</text:p>
      <text:p text:style-name="P1"><text:span text:style-name="T2">origine</text:span>X = 100</text:p>
      <text:p text:style-name="P1"><text:span text:style-name="T2">origine</text:span>Y = 100</text:p>
      <text:p text:style-name="P1">spazio = <text:span text:style-name="T3">diametro*1.8</text:span></text:p>
      <text:p text:style-name="P1">posX = <text:span text:style-name="T2">origine</text:span>X</text:p>
      <text:p text:style-name="P1">posY = <text:span text:style-name="T2">origine</text:span>Y</text:p>
      <text:p text:style-name="P1"/>
      <text:p text:style-name="P1">REPEAT nCerchi*2 [</text:p>
      <text:p text:style-name="P1"><text:tab/>REPEAT nCerchi*2 [<text:tab/></text:p>
      <text:p text:style-name="P1"><text:tab/><text:tab/>POSITION [posX, posY]</text:p>
      <text:p text:style-name="P1"><text:tab/><text:tab/>HEADING 0<text:tab/></text:p>
      <text:p text:style-name="P1"><text:s text:c="5"/><text:tab/><text:span text:style-name="T4">PENDOWN</text:span></text:p>
      <text:p text:style-name="P1"><text:tab/><text:tab/>CIRCLE diametro</text:p>
      <text:p text:style-name="P1"><text:s text:c="5"/><text:tab/><text:span text:style-name="T4">PENUP</text:span></text:p>
      <text:p text:style-name="P1"><text:tab/><text:tab/>posX = posX+spazio</text:p>
      <text:p text:style-name="P1"><text:tab/>]</text:p>
      <text:p text:style-name="P1"><text:tab/>posX = <text:span text:style-name="T2">origine</text:span>X</text:p>
      <text:p text:style-name="P1"><text:tab/>posY = <text:span text:style-name="T5">pos</text:span>Y+spazio</text:p>
      <text:p text:style-name="P1">]</text:p>
      <text:p text:style-name="P1"/>
      <text:p text:style-name="P2">HIDETURTL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Source Code Pro1" svg:font-family="'Source Code Pro'" style:font-family-generic="modern" style:font-pitch="fixed"/>
    <style:font-face style:name="Source Code Pro" svg:font-family="'Source Code Pro'" style:font-adornments="Standard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stroke-dash draw:name="Dash_20_4" draw:display-name="Dash 4" draw:style="rect" draw:dots2="1" draw:dots2-length="0.02cm" draw:distance="0.02cm"/>
    <draw:stroke-dash draw:name="Dash_20_5" draw:display-name="Dash 5" draw:style="rect" draw:dots1="1" draw:distance="0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Codice" style:family="paragraph" style:parent-style-name="Standard" style:list-style-name="List_20_1" style:master-page-name="">
      <loext:graphic-properties draw:fill="solid" draw:fill-color="#eeeeee"/>
      <style:paragraph-properties fo:margin-left="1cm" fo:margin-right="0cm" fo:margin-top="0.6cm" fo:margin-bottom="0.6cm" loext:contextual-spacing="true" fo:line-height="150%" fo:text-align="start" style:justify-single-word="false" fo:text-indent="0cm" style:auto-text-indent="false" style:page-number="auto" fo:background-color="#eeeeee" text:number-lines="true" text:line-number="1">
        <style:tab-stops/>
      </style:paragraph-properties>
      <style:text-properties style:font-name="Source Code Pro" fo:font-family="'Source Code Pro'" style:font-style-name="Standard" style:font-family-generic="modern" style:font-pitch="fixed" fo:font-size="10.5pt" officeooo:rsid="00133390"/>
    </style:style>
    <style:style style:name="Numbering_20_Symbols" style:display-name="Numbering Symbols" style:family="text">
      <style:text-properties fo:font-weight="normal" style:font-weight-asian="normal" style:font-weight-complex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ist_20_1" style:display-name="List 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1-08T15:46:45.724000000</meta:creation-date>
    <dc:date>2020-01-08T15:57:16.004000000</dc:date>
    <meta:editing-duration>PT10M30S</meta:editing-duration>
    <meta:editing-cycles>1</meta:editing-cycles>
    <meta:document-statistic meta:table-count="0" meta:image-count="0" meta:object-count="0" meta:page-count="2" meta:paragraph-count="25" meta:word-count="54" meta:character-count="339" meta:non-whitespace-character-count="283"/>
    <meta:generator>LibreOffice/6.1.4.2$Windows_X86_64 LibreOffice_project/9d0f32d1f0b509096fd65e0d4bec26ddd1938fd3</meta:generator>
  </office:meta>
</office:document-meta>
</file>