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Source Code Pro" svg:font-family="'Source Code Pro'" style:font-family-generic="modern" style:font-pitch="fixed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style:font-name="Source Code Pro" officeooo:rsid="0018e2e6" officeooo:paragraph-rsid="0018e2e6"/>
    </style:style>
    <style:style style:name="P2" style:family="paragraph" style:parent-style-name="Standard">
      <style:text-properties style:font-name="Source Code Pro" officeooo:rsid="001bbe7a" officeooo:paragraph-rsid="001bbe7a"/>
    </style:style>
    <style:style style:name="P3" style:family="paragraph" style:parent-style-name="Standard">
      <style:text-properties style:font-name="Source Code Pro" officeooo:rsid="001bbe7a" officeooo:paragraph-rsid="001df8ba"/>
    </style:style>
    <style:style style:name="P4" style:family="paragraph" style:parent-style-name="Standard">
      <style:text-properties style:font-name="Source Code Pro" officeooo:rsid="001bbe7a" officeooo:paragraph-rsid="001f7c25"/>
    </style:style>
    <style:style style:name="P5" style:family="paragraph" style:parent-style-name="Standard">
      <style:text-properties style:font-name="Source Code Pro" officeooo:rsid="001df8ba" officeooo:paragraph-rsid="001df8ba"/>
    </style:style>
    <style:style style:name="P6" style:family="paragraph" style:parent-style-name="Standard">
      <style:text-properties style:font-name="Source Code Pro" officeooo:rsid="001df8ba" officeooo:paragraph-rsid="001f7c25"/>
    </style:style>
    <style:style style:name="P7" style:family="paragraph" style:parent-style-name="Standard">
      <style:text-properties style:font-name="Source Code Pro" officeooo:rsid="001df8ba" officeooo:paragraph-rsid="0020ac03"/>
    </style:style>
    <style:style style:name="P8" style:family="paragraph" style:parent-style-name="Standard">
      <style:text-properties style:font-name="Source Code Pro" officeooo:rsid="0018e2e6" officeooo:paragraph-rsid="001df8ba"/>
    </style:style>
    <style:style style:name="P9" style:family="paragraph" style:parent-style-name="Standard">
      <style:text-properties style:font-name="Source Code Pro" officeooo:rsid="0018e2e6" officeooo:paragraph-rsid="0018e2e6"/>
    </style:style>
    <style:style style:name="P10" style:family="paragraph" style:parent-style-name="Standard">
      <style:text-properties style:font-name="Source Code Pro" officeooo:rsid="0018e2e6" officeooo:paragraph-rsid="001f7c25"/>
    </style:style>
    <style:style style:name="P11" style:family="paragraph" style:parent-style-name="Standard">
      <style:text-properties style:font-name="Source Code Pro" officeooo:rsid="001acd62" officeooo:paragraph-rsid="001f7c25"/>
    </style:style>
    <style:style style:name="P12" style:family="paragraph" style:parent-style-name="Standard">
      <style:text-properties style:font-name="Source Code Pro" officeooo:rsid="0011a53e" officeooo:paragraph-rsid="001f7c25"/>
    </style:style>
    <style:style style:name="P13" style:family="paragraph" style:parent-style-name="Standard">
      <style:text-properties style:font-name="Source Code Pro" officeooo:rsid="0020ac03" officeooo:paragraph-rsid="0020ac03"/>
    </style:style>
    <style:style style:name="P14" style:family="paragraph" style:parent-style-name="Standard">
      <style:text-properties style:font-name="Source Code Pro" officeooo:rsid="0023e14b" officeooo:paragraph-rsid="0023e14b"/>
    </style:style>
    <style:style style:name="P15" style:family="paragraph" style:parent-style-name="Standard">
      <style:paragraph-properties fo:break-before="page"/>
      <style:text-properties style:font-name="Source Code Pro" officeooo:rsid="0018e2e6" officeooo:paragraph-rsid="0018e2e6"/>
    </style:style>
    <style:style style:name="P16" style:family="paragraph">
      <loext:graphic-properties draw:fill-color="#0000ff" draw:opacity="0%"/>
      <style:paragraph-properties fo:text-align="center"/>
    </style:style>
    <style:style style:name="P17" style:family="paragraph">
      <loext:graphic-properties draw:fill="solid" draw:fill-color="#c8c8c8" draw:opacity="41%"/>
      <style:paragraph-properties fo:text-align="center"/>
    </style:style>
    <style:style style:name="P18" style:family="paragraph">
      <loext:graphic-properties draw:fill="solid" draw:fill-color="#ff0000" draw:opacity="61%"/>
      <style:paragraph-properties fo:text-align="center"/>
    </style:style>
    <style:style style:name="P19" style:family="paragraph">
      <loext:graphic-properties draw:fill="solid" draw:fill-color="#00ff00" draw:opacity="61%"/>
      <style:paragraph-properties fo:text-align="center"/>
    </style:style>
    <style:style style:name="P20" style:family="paragraph">
      <loext:graphic-properties draw:fill="solid" draw:fill-color="#0000ff" draw:opacity="61%"/>
      <style:paragraph-properties fo:text-align="center"/>
    </style:style>
    <style:style style:name="T1" style:family="text">
      <style:text-properties officeooo:rsid="001bbe7a"/>
    </style:style>
    <style:style style:name="T2" style:family="text">
      <style:text-properties officeooo:rsid="001df8ba"/>
    </style:style>
    <style:style style:name="T3" style:family="text">
      <style:text-properties style:font-name="Source Code Pro" officeooo:rsid="001df8ba"/>
    </style:style>
    <style:style style:name="T4" style:family="text">
      <style:text-properties officeooo:rsid="0018e2e6"/>
    </style:style>
    <style:style style:name="T5" style:family="text">
      <style:text-properties officeooo:rsid="001f7c25"/>
    </style:style>
    <style:style style:name="T6" style:family="text">
      <style:text-properties officeooo:rsid="00126ee9"/>
    </style:style>
    <style:style style:name="T7" style:family="text">
      <style:text-properties officeooo:rsid="0020ac03"/>
    </style:style>
    <style:style style:name="T8" style:family="text">
      <style:text-properties officeooo:rsid="0023e14b"/>
    </style:style>
    <style:style style:name="gr1" style:family="graphic">
      <style:graphic-properties draw:stroke="dash" draw:stroke-dash="Dash_20_5" svg:stroke-width="0.035cm" svg:stroke-color="#000000" svg:stroke-opacity="0%" draw:stroke-linejoin="miter" draw:fill-color="#0000ff" draw:opacity="0%" draw:textarea-horizontal-align="center" draw:textarea-vertical-align="middle" fo:padding-top="0.018cm" fo:padding-bottom="0.018cm" fo:padding-left="0.018cm" fo:padding-right="0.018cm" draw:shadow="visible" draw:shadow-offset-x="0cm" draw:shadow-offset-y="0cm" draw:shadow-color="#000000" draw:shadow-opacity="80%" style:protect="size" style:run-through="fore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2" style:family="graphic">
      <style:graphic-properties style:run-through="background" style:vertical-pos="from-top" style:vertical-rel="page" style:horizontal-pos="from-left" style:horizontal-rel="paragraph"/>
    </style:style>
    <style:style style:name="gr3" style:family="graphic">
      <style:graphic-properties draw:stroke="none" draw:stroke-dash="Dash_20_4" svg:stroke-width="0.141cm" svg:stroke-color="#000000" svg:stroke-opacity="75%" draw:stroke-linejoin="round" svg:stroke-linecap="butt" draw:fill="solid" draw:fill-color="#c8c8c8" draw:opacity="41%" draw:textarea-horizontal-align="center" draw:textarea-vertical-align="middle" style:run-through="background"/>
    </style:style>
    <style:style style:name="gr4" style:family="graphic">
      <style:graphic-properties draw:stroke="none" draw:stroke-dash="Dash_20_4" svg:stroke-width="0.141cm" svg:stroke-color="#000000" svg:stroke-opacity="75%" draw:stroke-linejoin="round" svg:stroke-linecap="butt" draw:fill="solid" draw:fill-color="#ff0000" draw:opacity="61%" draw:textarea-horizontal-align="center" draw:textarea-vertical-align="middle" style:run-through="background"/>
    </style:style>
    <style:style style:name="gr5" style:family="graphic">
      <style:graphic-properties draw:stroke="none" draw:stroke-dash="Dash_20_4" svg:stroke-width="0.141cm" svg:stroke-color="#000000" svg:stroke-opacity="75%" draw:stroke-linejoin="round" svg:stroke-linecap="butt" draw:fill="solid" draw:fill-color="#00ff00" draw:opacity="61%" draw:textarea-horizontal-align="center" draw:textarea-vertical-align="middle" style:run-through="background"/>
    </style:style>
    <style:style style:name="gr6" style:family="graphic">
      <style:graphic-properties draw:stroke="none" draw:stroke-dash="Dash_20_4" svg:stroke-width="0.141cm" svg:stroke-color="#000000" svg:stroke-opacity="75%" draw:stroke-linejoin="round" svg:stroke-linecap="butt" draw:fill="solid" draw:fill-color="#0000ff" draw:opacity="61%" draw:textarea-horizontal-align="center" draw:textarea-vertical-align="middle" style:run-through="backgroun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polygon text:anchor-type="page" text:anchor-page-number="0" draw:z-index="0" draw:name="turtle" draw:style-name="gr1" draw:text-style-name="P16" drawooo:display="printer" svg:width="0cm" svg:height="0cm" svg:x="3.425cm" svg:y="20.943cm" svg:viewBox="0 0 0 0" draw:points="0,0">
        <text:p/>
      </draw:polygon>
      <draw:g text:anchor-type="page" text:anchor-page-number="0" draw:z-index="1" draw:style-name="gr2">
        <draw:polygon draw:name="actual" draw:style-name="gr3" draw:text-style-name="P17" svg:width="14.11cm" svg:height="12.219cm" svg:x="3.427cm" svg:y="8.722cm" svg:viewBox="0 0 14111 12220" draw:points="0,12220 14111,12220 7056,0">
          <text:p/>
        </draw:polygon>
        <draw:polygon draw:name="actual" draw:style-name="gr4" draw:text-style-name="P18" svg:width="7.055cm" svg:height="6.109cm" svg:x="3.425cm" svg:y="14.83cm" svg:viewBox="0 0 7056 6110" draw:points="0,6110 7056,6110 3528,0">
          <text:p/>
        </draw:polygon>
        <draw:polygon draw:name="actual" draw:style-name="gr4" draw:text-style-name="P18" svg:width="3.527cm" svg:height="3.054cm" svg:x="3.425cm" svg:y="17.885cm" svg:viewBox="0 0 3528 3055" draw:points="0,3055 3528,3055 1764,0">
          <text:p/>
        </draw:polygon>
        <draw:polygon draw:name="actual" draw:style-name="gr4" draw:text-style-name="P18" svg:width="1.763cm" svg:height="1.527cm" svg:x="3.425cm" svg:y="19.413cm" svg:viewBox="0 0 1764 1528" draw:points="0,1528 1764,1528 882,0">
          <text:p/>
        </draw:polygon>
        <draw:polygon draw:name="actual" draw:style-name="gr5" draw:text-style-name="P19" svg:width="1.763cm" svg:height="1.527cm" svg:x="5.189cm" svg:y="19.413cm" svg:viewBox="0 0 1764 1528" draw:points="0,1528 1764,1528 882,0">
          <text:p/>
        </draw:polygon>
        <draw:polygon draw:name="actual" draw:style-name="gr6" draw:text-style-name="P20" svg:width="1.763cm" svg:height="1.527cm" svg:x="4.307cm" svg:y="17.885cm" svg:viewBox="0 0 1764 1528" draw:points="0,1528 1764,1528 882,0">
          <text:p/>
        </draw:polygon>
        <draw:polygon draw:name="actual" draw:style-name="gr5" draw:text-style-name="P19" svg:width="3.527cm" svg:height="3.054cm" svg:x="6.953cm" svg:y="17.887cm" svg:viewBox="0 0 3528 3055" draw:points="0,3055 3528,3055 1764,0">
          <text:p/>
        </draw:polygon>
        <draw:polygon draw:name="actual" draw:style-name="gr4" draw:text-style-name="P18" svg:width="1.763cm" svg:height="1.527cm" svg:x="6.953cm" svg:y="19.415cm" svg:viewBox="0 0 1764 1528" draw:points="0,1528 1764,1528 882,0">
          <text:p/>
        </draw:polygon>
        <draw:polygon draw:name="actual" draw:style-name="gr5" draw:text-style-name="P19" svg:width="1.763cm" svg:height="1.527cm" svg:x="8.717cm" svg:y="19.415cm" svg:viewBox="0 0 1764 1528" draw:points="0,1528 1764,1528 882,0">
          <text:p/>
        </draw:polygon>
        <draw:polygon draw:name="actual" draw:style-name="gr6" draw:text-style-name="P20" svg:width="1.763cm" svg:height="1.527cm" svg:x="7.835cm" svg:y="17.887cm" svg:viewBox="0 0 1764 1528" draw:points="0,1528 1764,1528 882,0">
          <text:p/>
        </draw:polygon>
        <draw:polygon draw:name="actual" draw:style-name="gr6" draw:text-style-name="P20" svg:width="3.527cm" svg:height="3.054cm" svg:x="5.189cm" svg:y="14.832cm" svg:viewBox="0 0 3528 3055" draw:points="0,3055 3528,3055 1764,0">
          <text:p/>
        </draw:polygon>
        <draw:polygon draw:name="actual" draw:style-name="gr4" draw:text-style-name="P18" svg:width="1.763cm" svg:height="1.527cm" svg:x="5.189cm" svg:y="16.36cm" svg:viewBox="0 0 1764 1528" draw:points="0,1528 1764,1528 882,0">
          <text:p/>
        </draw:polygon>
        <draw:polygon draw:name="actual" draw:style-name="gr5" draw:text-style-name="P19" svg:width="1.763cm" svg:height="1.527cm" svg:x="6.953cm" svg:y="16.36cm" svg:viewBox="0 0 1764 1528" draw:points="0,1528 1764,1528 882,0">
          <text:p/>
        </draw:polygon>
        <draw:polygon draw:name="actual" draw:style-name="gr6" draw:text-style-name="P20" svg:width="1.763cm" svg:height="1.527cm" svg:x="6.071cm" svg:y="14.832cm" svg:viewBox="0 0 1764 1528" draw:points="0,1528 1764,1528 882,0">
          <text:p/>
        </draw:polygon>
        <draw:polygon draw:name="actual" draw:style-name="gr5" draw:text-style-name="P19" svg:width="7.055cm" svg:height="6.109cm" svg:x="10.481cm" svg:y="14.832cm" svg:viewBox="0 0 7056 6110" draw:points="0,6110 7056,6110 3528,0">
          <text:p/>
        </draw:polygon>
        <draw:polygon draw:name="actual" draw:style-name="gr4" draw:text-style-name="P18" svg:width="3.527cm" svg:height="3.054cm" svg:x="10.481cm" svg:y="17.887cm" svg:viewBox="0 0 3528 3055" draw:points="0,3055 3528,3055 1764,0">
          <text:p/>
        </draw:polygon>
        <draw:polygon draw:name="actual" draw:style-name="gr4" draw:text-style-name="P18" svg:width="1.763cm" svg:height="1.527cm" svg:x="10.481cm" svg:y="19.415cm" svg:viewBox="0 0 1764 1528" draw:points="0,1528 1764,1528 882,0">
          <text:p/>
        </draw:polygon>
        <draw:polygon draw:name="actual" draw:style-name="gr5" draw:text-style-name="P19" svg:width="1.763cm" svg:height="1.527cm" svg:x="12.244cm" svg:y="19.415cm" svg:viewBox="0 0 1764 1528" draw:points="0,1528 1764,1528 882,0">
          <text:p/>
        </draw:polygon>
        <draw:polygon draw:name="actual" draw:style-name="gr6" draw:text-style-name="P20" svg:width="1.763cm" svg:height="1.527cm" svg:x="11.363cm" svg:y="17.887cm" svg:viewBox="0 0 1764 1528" draw:points="0,1528 1764,1528 882,0">
          <text:p/>
        </draw:polygon>
        <draw:polygon draw:name="actual" draw:style-name="gr5" draw:text-style-name="P19" svg:width="3.527cm" svg:height="3.054cm" svg:x="14.008cm" svg:y="17.887cm" svg:viewBox="0 0 3528 3055" draw:points="0,3055 3528,3055 1764,0">
          <text:p/>
        </draw:polygon>
        <draw:polygon draw:name="actual" draw:style-name="gr4" draw:text-style-name="P18" svg:width="1.763cm" svg:height="1.527cm" svg:x="14.008cm" svg:y="19.415cm" svg:viewBox="0 0 1764 1528" draw:points="0,1528 1764,1528 882,0">
          <text:p/>
        </draw:polygon>
        <draw:polygon draw:name="actual" draw:style-name="gr5" draw:text-style-name="P19" svg:width="1.763cm" svg:height="1.527cm" svg:x="15.772cm" svg:y="19.415cm" svg:viewBox="0 0 1764 1528" draw:points="0,1528 1764,1528 882,0">
          <text:p/>
        </draw:polygon>
        <draw:polygon draw:name="actual" draw:style-name="gr6" draw:text-style-name="P20" svg:width="1.763cm" svg:height="1.527cm" svg:x="14.89cm" svg:y="17.887cm" svg:viewBox="0 0 1764 1528" draw:points="0,1528 1764,1528 882,0">
          <text:p/>
        </draw:polygon>
        <draw:polygon draw:name="actual" draw:style-name="gr6" draw:text-style-name="P20" svg:width="3.527cm" svg:height="3.054cm" svg:x="12.244cm" svg:y="14.832cm" svg:viewBox="0 0 3528 3055" draw:points="0,3055 3528,3055 1764,0">
          <text:p/>
        </draw:polygon>
        <draw:polygon draw:name="actual" draw:style-name="gr4" draw:text-style-name="P18" svg:width="1.763cm" svg:height="1.527cm" svg:x="12.244cm" svg:y="16.36cm" svg:viewBox="0 0 1764 1528" draw:points="0,1528 1764,1528 882,0">
          <text:p/>
        </draw:polygon>
        <draw:polygon draw:name="actual" draw:style-name="gr5" draw:text-style-name="P19" svg:width="1.763cm" svg:height="1.527cm" svg:x="14.008cm" svg:y="16.36cm" svg:viewBox="0 0 1764 1528" draw:points="0,1528 1764,1528 882,0">
          <text:p/>
        </draw:polygon>
        <draw:polygon draw:name="actual" draw:style-name="gr6" draw:text-style-name="P20" svg:width="1.763cm" svg:height="1.527cm" svg:x="13.126cm" svg:y="14.832cm" svg:viewBox="0 0 1764 1528" draw:points="0,1528 1764,1528 882,0">
          <text:p/>
        </draw:polygon>
        <draw:polygon draw:name="actual" draw:style-name="gr6" draw:text-style-name="P20" svg:width="7.055cm" svg:height="6.109cm" svg:x="6.953cm" svg:y="8.722cm" svg:viewBox="0 0 7056 6110" draw:points="0,6110 7056,6110 3528,0">
          <text:p/>
        </draw:polygon>
        <draw:polygon draw:name="actual" draw:style-name="gr4" draw:text-style-name="P18" svg:width="3.527cm" svg:height="3.054cm" svg:x="6.953cm" svg:y="11.777cm" svg:viewBox="0 0 3528 3055" draw:points="0,3055 3528,3055 1764,0">
          <text:p/>
        </draw:polygon>
        <draw:polygon draw:name="actual" draw:style-name="gr4" draw:text-style-name="P18" svg:width="1.763cm" svg:height="1.527cm" svg:x="6.953cm" svg:y="13.305cm" svg:viewBox="0 0 1764 1528" draw:points="0,1528 1764,1528 882,0">
          <text:p/>
        </draw:polygon>
        <draw:polygon draw:name="actual" draw:style-name="gr5" draw:text-style-name="P19" svg:width="1.763cm" svg:height="1.527cm" svg:x="8.717cm" svg:y="13.305cm" svg:viewBox="0 0 1764 1528" draw:points="0,1528 1764,1528 882,0">
          <text:p/>
        </draw:polygon>
        <draw:polygon draw:name="actual" draw:style-name="gr6" draw:text-style-name="P20" svg:width="1.763cm" svg:height="1.527cm" svg:x="7.835cm" svg:y="11.777cm" svg:viewBox="0 0 1764 1528" draw:points="0,1528 1764,1528 882,0">
          <text:p/>
        </draw:polygon>
        <draw:polygon draw:name="actual" draw:style-name="gr5" draw:text-style-name="P19" svg:width="3.527cm" svg:height="3.054cm" svg:x="10.481cm" svg:y="11.777cm" svg:viewBox="0 0 3528 3055" draw:points="0,3055 3528,3055 1764,0">
          <text:p/>
        </draw:polygon>
        <draw:polygon draw:name="actual" draw:style-name="gr4" draw:text-style-name="P18" svg:width="1.763cm" svg:height="1.527cm" svg:x="10.481cm" svg:y="13.305cm" svg:viewBox="0 0 1764 1528" draw:points="0,1528 1764,1528 882,0">
          <text:p/>
        </draw:polygon>
        <draw:polygon draw:name="actual" draw:style-name="gr5" draw:text-style-name="P19" svg:width="1.763cm" svg:height="1.527cm" svg:x="12.244cm" svg:y="13.305cm" svg:viewBox="0 0 1764 1528" draw:points="0,1528 1764,1528 882,0">
          <text:p/>
        </draw:polygon>
        <draw:polygon draw:name="actual" draw:style-name="gr6" draw:text-style-name="P20" svg:width="1.763cm" svg:height="1.527cm" svg:x="11.363cm" svg:y="11.777cm" svg:viewBox="0 0 1764 1528" draw:points="0,1528 1764,1528 882,0">
          <text:p/>
        </draw:polygon>
        <draw:polygon draw:name="actual" draw:style-name="gr6" draw:text-style-name="P20" svg:width="3.527cm" svg:height="3.054cm" svg:x="8.717cm" svg:y="8.722cm" svg:viewBox="0 0 3528 3055" draw:points="0,3055 3528,3055 1764,0">
          <text:p/>
        </draw:polygon>
        <draw:polygon draw:name="actual" draw:style-name="gr4" draw:text-style-name="P18" svg:width="1.763cm" svg:height="1.527cm" svg:x="8.717cm" svg:y="10.25cm" svg:viewBox="0 0 1764 1528" draw:points="0,1528 1764,1528 882,0">
          <text:p/>
        </draw:polygon>
        <draw:polygon draw:name="actual" draw:style-name="gr5" draw:text-style-name="P19" svg:width="1.763cm" svg:height="1.527cm" svg:x="10.481cm" svg:y="10.25cm" svg:viewBox="0 0 1764 1528" draw:points="0,1528 1764,1528 882,0">
          <text:p/>
        </draw:polygon>
        <draw:polygon draw:name="actual" draw:style-name="gr6" draw:text-style-name="P20" svg:width="1.763cm" svg:height="1.527cm" svg:x="9.599cm" svg:y="8.722cm" svg:viewBox="0 0 1764 1528" draw:points="0,1528 1764,1528 882,0">
          <text:p/>
        </draw:polygon>
      </draw:g>
      <text:p text:style-name="P1"/>
      <text:p text:style-name="P15">HOME</text:p>
      <text:p text:style-name="P2">PENUP</text:p>
      <text:p text:style-name="P1">CLEARSCREEN</text:p>
      <text:p text:style-name="P1"/>
      <text:p text:style-name="P10">lato = <text:span text:style-name="T5">400</text:span></text:p>
      <text:p text:style-name="P6">livelli = <text:span text:style-name="T7">3</text:span></text:p>
      <text:p text:style-name="P6"/>
      <text:p text:style-name="P10">HEADING <text:span text:style-name="T6">210</text:span></text:p>
      <text:p text:style-name="P10">FORWARD lato/2</text:p>
      <text:p text:style-name="P12">HEADING 90</text:p>
      <text:p text:style-name="P11">BACK lato/<text:span text:style-name="T6">4</text:span></text:p>
      <text:p text:style-name="P1">HEADING 90</text:p>
      <text:p text:style-name="P13">PENSIZE 4</text:p>
      <text:p text:style-name="P1"/>
      <text:p text:style-name="P1">TO <text:span text:style-name="T2">disegnaT</text:span>riangolo lato</text:p>
      <text:p text:style-name="P1"><text:tab/><text:span text:style-name="T1">PENDOWN</text:span></text:p>
      <text:p text:style-name="P1"><text:tab/>REPEAT 3 [</text:p>
      <text:p text:style-name="P1"><text:tab/><text:tab/>FORWARD lato</text:p>
      <text:p text:style-name="P1"><text:tab/><text:tab/>LEFT 120</text:p>
      <text:p text:style-name="P1"><text:tab/>]</text:p>
      <text:p text:style-name="P1"><text:tab/><text:span text:style-name="T1">PENUP</text:span></text:p>
      <text:p text:style-name="P1">END</text:p>
      <text:p text:style-name="P1"/>
      <text:p text:style-name="P5">TO TriangoloSierpinski<text:span text:style-name="T8">RGB</text:span> lato livelli <text:span text:style-name="T7">colore</text:span></text:p>
      <text:p text:style-name="P5"><text:tab/>disegnaT<text:span text:style-name="T4">riangolo </text:span>lato</text:p>
      <text:p text:style-name="P7"><text:tab/><text:span text:style-name="T7">FILLCOLOR colore</text:span></text:p>
      <text:p text:style-name="P7"><text:tab/><text:span text:style-name="T5">FILL</text:span></text:p>
      <text:p text:style-name="P6"><text:tab/>IF livelli = 0 [</text:p>
      <text:p text:style-name="P5"><text:tab/><text:tab/>STOP</text:p>
      <text:p text:style-name="P5"><text:tab/>]</text:p>
      <text:p text:style-name="P10"><text:tab/><text:span text:style-name="T2">TriangoloSierpinskiRGB</text:span> lato/<text:span text:style-name="T2">2 livelli-1 [255, 0, 0, 100]</text:span></text:p>
      <text:p text:style-name="P8"><text:tab/>FORWARD lato/<text:span text:style-name="T5">2</text:span></text:p>
      <text:p text:style-name="P8"><text:span text:style-name="T2"><text:tab/>TriangoloSierpinskiRGB</text:span> lato/<text:span text:style-name="T2">2 livelli-1 [0, 255, 0, 100]</text:span></text:p>
      <text:p text:style-name="P3"><text:span text:style-name="T2"><text:tab/>L</text:span>EFT <text:span text:style-name="T5">120</text:span></text:p>
      <text:p text:style-name="P3"><text:tab/>FORWARD lato/<text:span text:style-name="T5">2</text:span></text:p>
      <text:p text:style-name="P3"><text:tab/>RIGHT <text:span text:style-name="T5">120</text:span></text:p>
      <text:p text:style-name="P8"><text:span text:style-name="T2"><text:tab/>TriangoloSierpinskiRGB</text:span> lato/<text:span text:style-name="T2">2 livelli-1 [0, 0, 255, 100]</text:span></text:p>
      <text:p text:style-name="P4"><text:tab/>RIGHT <text:span text:style-name="T5">120</text:span></text:p>
      <text:p text:style-name="P4"><text:tab/>FORWARD lato/<text:span text:style-name="T5">2</text:span></text:p>
      <text:p text:style-name="P4"><text:tab/><text:span text:style-name="T5">LEFT 120</text:span></text:p>
      <text:p text:style-name="P5">END</text:p>
      <text:p text:style-name="P5"/>
      <text:p text:style-name="P5">TriangoloSierpinski<text:span text:style-name="T8">RGB</text:span> lato livelli <text:span text:style-name="T7">[200, 200, 200, 150]</text:span></text:p>
      <text:p text:style-name="P5"/>
      <text:p text:style-name="P14">HIDETURTLE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Source Code Pro" svg:font-family="'Source Code Pro'" style:font-family-generic="modern" style:font-pitch="fixed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draw:stroke-dash draw:name="Dash_20_4" draw:display-name="Dash 4" draw:style="rect" draw:dots1="1" draw:distance="0cm"/>
    <draw:stroke-dash draw:name="Dash_20_5" draw:display-name="Dash 5" draw:style="rect" draw:dots2="1" draw:dots2-length="0.02cm" draw:distance="0.02cm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1-07T08:25:16.467000000</meta:creation-date>
    <dc:date>2020-01-08T15:40:21.711000000</dc:date>
    <meta:editing-duration>PT30M50S</meta:editing-duration>
    <meta:editing-cycles>4</meta:editing-cycles>
    <meta:generator>LibreOffice/6.1.4.2$Windows_X86_64 LibreOffice_project/9d0f32d1f0b509096fd65e0d4bec26ddd1938fd3</meta:generator>
    <meta:document-statistic meta:table-count="0" meta:image-count="0" meta:object-count="0" meta:page-count="2" meta:paragraph-count="39" meta:word-count="96" meta:character-count="621" meta:non-whitespace-character-count="539"/>
  </office:meta>
</office:document-meta>
</file>