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paragraph-rsid="00039abd"/>
    </style:style>
    <style:style style:name="P3" style:family="paragraph" style:parent-style-name="Standard">
      <style:text-properties style:font-name="Source Code Pro" officeooo:paragraph-rsid="0004a3f1"/>
    </style:style>
    <style:style style:name="P4" style:family="paragraph" style:parent-style-name="Standard">
      <style:paragraph-properties fo:break-before="page"/>
      <style:text-properties style:font-name="Source Code Pro"/>
    </style:style>
    <style:style style:name="P5" style:family="paragraph">
      <loext:graphic-properties draw:fill-color="#00cc00" draw:opacity="50%"/>
      <style:paragraph-properties fo:text-align="center"/>
    </style:style>
    <style:style style:name="P6" style:family="paragraph">
      <style:paragraph-properties fo:text-align="center"/>
    </style:style>
    <style:style style:name="T1" style:family="text">
      <style:text-properties officeooo:rsid="00039abd"/>
    </style:style>
    <style:style style:name="T2" style:family="text">
      <style:text-properties officeooo:rsid="0005a776"/>
    </style:style>
    <style:style style:name="gr1" style:family="graphic">
      <style:graphic-properties draw:stroke="solid" draw:stroke-dash="Dash_20_5" svg:stroke-width="0.018cm" svg:stroke-color="#000000" svg:stroke-opacity="100%" draw:stroke-linejoin="round" draw:fill-color="#00cc00" draw:opacity="50%" draw:textarea-horizontal-align="center" draw:textarea-vertical-align="middle" fo:padding-top="0.009cm" fo:padding-bottom="0.009cm" fo:padding-left="0.009cm" fo:padding-right="0.009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018cm" svg:stroke-color="#000000" svg:stroke-opacity="100%" draw:stroke-linejoin="round" svg:stroke-linecap="butt" draw:textarea-horizontal-align="center" draw:textarea-vertical-align="middle" fo:padding-top="0.009cm" fo:padding-bottom="0.009cm" fo:padding-left="0.009cm" fo:padding-right="0.009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5" svg:width="2.116cm" svg:height="2.116cm" draw:transform="rotate (-0.558505360638186) translate (11.6612858751038cm 10.9929428769205cm)" svg:viewBox="0 0 2117 2117" svg:d="M847 1288l-221 382-81-301zM1058 176l223 221-223 220-218-220zM1579 1358l-302-81 222 381zM1880 698l-427-114-269 157 426 113zM926 750l-383-221-220 383zM1499 1058l-441-441-441 441 441 441zM1058 2117zM1265 2096zM1464 2036zM1646 1939zM1806 1806zM1939 1646zM2036 1464zM2096 1265zM2117 1058zM2096 852zM2036 653zM1939 471zM1806 310zM1646 178zM1464 81zM1265 21zM1058 0zM852 21zM653 81zM471 178zM310 310zM178 471zM81 653zM21 852zM0 1058zM21 1265zM81 1464zM178 1646zM310 1806zM471 1939zM653 2036zM852 2096zM1058 1058z">
        <text:p/>
      </draw:path>
      <draw:path text:anchor-type="page" text:anchor-page-number="0" draw:z-index="1" draw:name="actual" draw:style-name="gr2" draw:text-style-name="P6" svg:width="9.76cm" svg:height="6.403cm" draw:transform="skewX (5.95975714070895E-017) rotate (1.01333816370791) translate (8.83324618191273cm 13.8117272502552cm)" svg:viewBox="0 0 9761 6404" svg:d="M0 1973h177 176l123 127 162 70h177M356 1961l163-69h177l162 70M356 1961h177 177l122 127 162 69 177 1M710 1961l163-69h176l162 70M710 1961l126 123 126 122 43 172 89 152 126 123M967 2204l156 83 126 123 89 152M967 2204l164 66 164 66 83 156 131 118 164 66M1293 2337l177 6 164 67 131 117M1293 2337h177 177l126 123 164 66h177M1646 2339l163-66h176l164 67M709 1963l163-66 162-66 156 84 176 9 163-66M1039 1832l121-129 162-66 176 9M1038 1835h177 177l117 131 161 72h177M1392 1835l161-72h177l161 72M1392 1835l164 66 164 66 82 156 132 118 164 66M1720 1967l176 7 164 66 131 117M710 1961h176 177l131 117 165 64h177M1064 1962l164-63h177l164 64M1064 1962h177 176l147 98 168 51h177M1418 1966l169-51h177l169 50M1417 1965l117 131 116 130 32 174 77 158 117 131M1654 2229l150 93 117 131 77 158M1655 2230l161 72 161 72 60 166 120 129 162 72M1977 2374l176 2 162 72 120 129M1977 2374h177 177l138 109 167 58h177M2330 2379l165-58h177l167 58M1417 1965l161-72 161-71 167 60 177-6 161-71M1739 1822l123-126 161-72 177-6M1739 1822h177 177l138 109 167 58h177M2092 1824l166-57h176l168 58M2094 1824l161 71 161 72 93 150 133 117 162 72M2414 1971l176 21 161 72 133 117M1417 1965l138 109 139 109 55 167 100 145 139 109M1694 2183l164 64 139 109 101 145M1694 2183l139 109 138 109 32 173 90 152 138 109M1972 2398l168 51 139 109 90 152M1971 2401l37 172 37 173-109 138-40 173 37 172M2045 2746l107 141 36 172-40 173M2044 2748l94 150 93 149-24 175 37 173 93 149M2232 3049l138 109 94 150 37 172M2232 3046l139 109 139 109 36 173 94 150 138 109M2510 3264l167 56 139 109 93 150M1971 2401l168 55 167 56 114 135 146 98 168 55M2305 2506l177 7 167 55 147 98M2305 2509l138 109 139 109 47 170 98 146 139 109M2582 2724l167 61 138 109 98 147M2582 2727l93 149 93 150v177l48 170 93 149M2769 3028l132 117 93 150 48 170M1971 2403l167 58 167 58 68 163 130 121 167 58M2305 2519l175-16 167 58 129 121M2302 2519l167 57 167 58 107 142 142 104 168 58M2636 2633l176 6 167 58 142 105M2633 2636l80 158 80 158-40 173 22 175 80 159M2793 2955l129 121 80 158 22 175M2793 2952l133 117 133 117 33 173 89 152 133 117M3063 3181l164 67 133 116 88 153M3062 3184l167 58 167 58 75 159 131 118 167 58M3396 3300l176-12 167 58 131 118M2634 2638l175-10 175-9 130 121 166 60 175-9M2986 2625l157-78 175-9 167 60M2985 2623l167 58 167 58 110 137 145 101 167 58M3320 2737l175 8 168 58 144 102M3319 2739l133 117 133 116 52 170 96 148 133 116M3589 2969l160 76 133 116 96 148M2633 2639h177 176l114 135 159 75h177M2986 2639l160-75h176l160 76M2986 2639h177 177l142 104 167 56h177M3339 2641l168-54h176l168 55M3340 2639l135 113 135 113 6 177 78 158 135 113M3611 2871l169 48 135 113 78 158M3612 2868l166 61 167 60 77 158 132 117 166 61M3946 2991l177-7 166 61 132 117M3945 2993h177 176l123 127 162 70h177M4298 2993l164-68h176l162 69M3338 2642l166-60 166-60 153 88 175 15 167-60M3672 2521l124-123 167-60 175 15M3671 2524h177 177l138 109 167 58h177M4023 2529l166-58h177l167 58M4022 2527l167 60 166 61 89 152 135 114 167 60M4355 2648h177l167 60 135 114M1417 1969l166-58 166-57 161 69 177 7 166-58M1752 1853l136-113 165-58 177 7M1753 1855l166-58 166-57 150 91 176 19 166-58M2089 1743l127-123 166-57 176 19M2089 1743l173 40 172 40 101 145 146 98 173 40M2434 1823l175-23 172 40 146 98M2434 1823l175-9 175-10 144 102 170 48 175-9M2786 1810l162-66 175-9 169 48M2786 1811l166-57 166-58 167 58h177l165-57M3120 1697l139-108 166-57h177M2091 1742l145-101 145-100 175-10 165-57 145-101M2381 1541l111-138 145-101 166-58M2381 1541l165-58 166-58 173 40 175-9 165-57M2713 1427l145-101 166-57 175-10M2712 1429l175-9 175-9 120 129 164 66 175-10M3062 1417l157-83 175-9 163 66M2090 1745h177 176l114 135 159 75h177M2443 1745l160-75h176l160 76M2443 1745h177 177l135 113 166 60h177M2796 1750l166-60h177l166 60M2796 1747l139 109 138 109 24 175 89 152 138 109M3074 1963l169 48 139 109 89 152M3073 1965l168 58 167 58 79 158 133 117 168 58M3407 2083l175-9 167 58 133 117M3407 2086h176 177l150 94 169 48h177M3760 2086l170-48h176l170 48M2794 1750l166-57 166-58 158 80 176 13 166-57M3130 1635l130-117 166-58 176 13M3130 1635h176 177l117 131 161 72h177M3482 1633l161-71h177l161 72M3482 1633l167 58 167 58 107 142 142 104 167 58M3817 1747l176 6 167 58 142 105M2795 1748l167 58 167 58 68 163 130 121 167 58M3127 1865l176-16 167 58 129 121M3127 1865l168 58 167 58 106 141 143 105 167 58M3461 1979l176 7 167 58 142 104M3459 1983l74 159 74 159-40 173 19 176 74 159M3607 2301l123 128 75 159 18 176M3608 2303l132 118 131 117 48 170 93 150 132 117M3871 2538l159 78 132 117 93 150M3872 2540l167 58 167 58 63 164 127 123 167 58M4207 2653l176-18 167 58 126 123M3457 1984l176-12 175-12 147 98 169 46 176-12M3811 1961l163-69 175-12 170 46M3812 1962l167 58 167 58 80 158 133 117 167 58M4143 2078l175-10 167 58 133 117M4142 2078l131 118 132 118 42 171 90 151 132 118M4406 2313l160 75 131 118 90 151M1418 1966h176 177l113 135 160 76h176M1771 1966l159-74h177l159 75M1771 1966h177 176l143 105 167 56h177M2123 1967l167-54h177l168 55M2123 1965l114 135 113 135-13 176 55 168 113 135M2350 2235l156 84 113 135 55 167M2351 2237l159 75 159 75 69 163 123 128 159 75M2670 2389l177 13 159 75 123 127M2671 2386h177 176l147 98 168 51h177M3023 2391l170-51h176l169 50M2123 1965l160-75 159-74 170 46 175-16 160-74M2440 1819l125-123 159-74 175-16M2439 1818h177 177l149 94 170 48h176M2793 1818l169-48h177l169 49M2793 1818l159 75 159 76 46 170 114 136 159 75M3113 1969h177l159 76 114 135M2123 1965h177 177l113 135 159 75h177M2477 1965l159-75 177 1 159 75M2477 1965h177 176l132 118 164 63h177M2829 1966l164-63h177l164 64M2829 1966l123 127 122 127 12 176 72 161 123 127M3074 2219l158 77 123 127 71 162M3073 2221l162 70 162 69 96 148 135 113 162 70M3396 2359l176 19 162 69 135 114M3396 2359h176 177l127 122 163 67h177M3750 2360l163-66h176l164 66M2829 1966l163-69 163-68 169 51 175-10 163-68M3154 1828l129-120 163-69 175-9M3155 1829h177 176l127 123 164 66h176M3508 1831l162-66h177l164 67M3508 1829l162 70 162 69 52 170 116 130 162 70M3831 1971l177-7 162 70 117 131M2829 1966l117 131 116 131 7 176 66 163 117 131M3062 2228l157 83 116 131 66 162M3062 2228l117 130 117 131-12 176 57 166 117 131M3298 2492l159 76 117 130 58 166M3298 2492l12 176 12 175-94 150-43 171 11 175M3322 2841l66 162 12 176-43 171M3322 2843l68 163 69 164-76 159-2 176 68 163M3459 3167l130 121 68 163-2 176M3458 3168l117 131 116 131 12 175 69 163 117 131M3695 3429l153 86 117 131 69 163M3298 2492l153 86 153 85 80 158 123 127 153 86M3606 2666l172 36 153 86 123 127M3607 2664l117 130 116 131 19 176 71 161 117 131M3841 2927l153 88 117 130 71 162M3841 2929l68 163 69 163-64 165 2 177 69 163M3977 3254l123 125 69 163 2 177M3298 2492l161 72 162 72 47 170 117 133 161 72M3620 2639l177-3 162 72 116 133M3621 2636l161 72 161 72 83 156 130 121 161 72M3944 2784l175 15 162 72 129 121M3943 2783l83 156 82 156-12 176 36 173 83 156M4108 3097l123 127 83 157 36 172M4108 3095l130 121 129 121 16 175 77 158 130 120M4365 3336l164 66 129 121 78 158M4364 3339l162 72 161 72 71 161 124 125 161 72M4686 3485l176 9 161 72 124 125M3942 2785l176 15 176 15 140 106 165 64 175 15M4292 2816l173-33 176 15 164 64M4291 2817l161 72 161 72 98 147 135 113 161 72M4613 2961l175 24 161 72 135 113M4613 2961l130 121 129 121 39 173 89 152 130 121M4873 3198l159 78 129 121 89 152M3944 2784h176 177l117 131 161 72h177M4297 2784l161-71h177l161 72M4297 2784h177 176l132 118 164 63h177M4649 2785l164-63h177l164 64M4649 2785l117 131 117 131-19 176 54 167 117 131M4883 3044l162 72 116 131 55 168M4883 3047l161 72 161 72 60 166 120 129 161 72M5205 3191l176 2 162 72 120 129M5205 3191h177 177l142 104 167 56h177M5557 3194l167-55h177l167 56M4649 2785l161-71 161-72 171 44 175-16 161-72M4971 2645l129-120 161-72 175-15M4971 2645h177 176l127 122 164 67h176M5324 2647l162-66h177l164 66M5324 2645l161 72 162 72 47 169 117 134 161 72M5646 2791l177-2 162 72 116 133M2829 1966l161-72 161-71 167 60 177-6 161-71M3152 1825l123-127 161-71 177-7M3153 1826l161-71 162-72 169 48 176-11 161-72M3474 1687l127-123 161-72 175-12M3473 1685l170 43 171 44 97 147 145 101 170 43M3815 1771l175-22 171 43 144 102M3815 1771l175-16 175-16 141 106 169 48 176-15M4166 1737l158-77 175-16 169 48M4164 1740l161-71 161-71 171 43 175-16 161-71M4486 1600l129-120 161-71 175-16M3471 1688l128-119 129-120 176-16 161-71 129-120M3727 1450l84-156 128-120 162-72M3725 1450l162-71 161-71 169 48 176-12 161-71M4046 1309l128-123 161-72 175-12M4046 1309l176-16 175-16 153 86 172 36 175-16M4399 1278l163-66 175-16 172 36M3471 1686h177 176l123 127 162 70h177M3824 1685l163-69h176l162 70M3824 1685h176 177l146 97 169 51h177M4176 1689l169-51h177l169 50M4175 1688l150 94 150 93 71 161 116 134 150 93M4472 1879l170 45 150 94 117 133M4472 1877l169 48 169 49 78 157 135 113 169 49M4810 1976l174-24 169 49 136 113M4809 1978h177 176l127 123 164 66h177M5161 1979l163-66h176l164 67M4176 1689l170-47 169-48 167 60 176 7 170-48M4516 1592l147-98 170-48 176 7M4515 1594h177 177l117 131 161 72h177M4868 1593l161-72h177l161 72M4868 1593l169 48 170 48 77 158 135 113 169 48M5207 1689l174-23 169 48 135 113M4175 1692l161 72 162 72 93 149 133 117 161 72M4497 1841l175 21 161 72 133 117M4498 1840l161 72 162 72 89 152 131 118 161 72M4820 1986l176 19 162 72 131 118M4822 1983l60 166 60 166-60 167v177l60 166M4943 2313l113 135 60 166v177M4942 2315l120 129 120 129 27 174 78 158 120 129M5181 2576l153 88 120 128 77 158M5183 2572l162 72 161 72 60 167 120 129 161 71M5506 2716l176 3 161 72 120 129M4822 1983l176 2 176 3 130 121 164 66 176 2M5176 1993l166-60 176 2 164 67M5175 1992l161 72 161 72 72 161 123 124 161 72M5497 2138l176 9 161 72 123 124M5497 2136l120 128 120 129 9 175 69 164 120 129M5737 2396l158 80 120 129 68 163M2829 1966l113 135 113 135 12 176 66 162 113 135M3055 2239l150 93 113 135 66 163M3055 2236l114 135 113 135 24 175 71 161 113 135M3281 2509l147 98 113 135 72 161M3281 2511l18 176 18 176-78 158-31 174 18 175M3320 2861l66 162 18 176-31 174M3321 2862l69 164 68 163-80 158-7 176 69 163M3456 3186l132 117 68 163-6 177M3456 3188l113 135 113 135-19 176 52 170 113 135M3682 3461l158 80 113 135 52 170M3279 2512l148 97 148 97 22 176 93 149 148 97M3576 2701l175 24 148 97 93 150M3576 2704l113 135 113 135-6 177 57 165 114 135M3802 2976l153 86 113 135 58 166M3802 2976l68 164 69 163-29 174 22 175 68 163M3938 3301l110 137 68 163 22 176M3280 2510l113 135 114 135-7 176 58 166 113 135M3506 2782l153 86 113 135 58 166M3506 2782l113 136 114 135 12 175 66 163 113 135M3732 3055l150 94 113 135 66 162M3733 3053l23 174 24 175-78 158-29 174 24 175M3779 3406l74 160 24 174-29 174M3779 3404l72 161 71 162-60 166 6 177 72 161M3923 3728l127 123 71 161 6 177M3923 3730l113 136 113 135-13 176 55 168 113 135M4149 4003l156 84 113 135 55 167M3734 3054l146 98 146 98 48 170 104 143 146 98M4027 3252l171 43 146 98 104 143M4030 3252l113 135 113 135 7 177 63 165 113 135M4257 3524l151 91 113 135 63 165M4257 3524l72 161 71 161-78 159-2 176 71 161M4400 3846l133 117 72 161-3 176M3734 3054l-13 176-13 177-131 117-77 158-13 177M3709 3404l54 168-12 176-78 159M3708 3407l-12 176-13 176-139 108-84 156-12 176M3682 3758l60 166-13 176-83 156M3680 3759l-117 131-118 132-177 6-159 75-118 131M3446 4019l-58 167-118 132-159 74M3444 4023l-70 162-69 161-160 75-123 126-69 162M3305 4346l-7 177-69 162-123 126M3305 4346l-13 177-13 176-127 123-75 159-13 176M3278 4697l52 170-13 176-75 159M3679 3757l47 171 46 171-64 164-9 176 46 171M3772 4096l97 148 46 171-9 176M3770 4100l-12 176-13 176-123 127-72 161-13 176M3745 4450l48 170-13 176-72 161M3744 4451l-70 162-69 162-166 57-129 120-69 162M3606 4776l2 177-69 162-129 120M3679 3760l54 167 55 168-94 150-21 175 54 168M3786 4098l120 129 54 168-21 175M3787 4096l54 167 55 168-44 170 7 177 54 168M3895 4433l98 147 55 168 6 177M3896 4435l-83 156-84 156-163 66-130 117-84 156M3728 4749l-24 175-83 156-131 117M3728 4749l-15 176-15 176-111 138-66 164-16 176M3698 5103l36 173-15 175-66 164M3698 5101l55 167 54 168-48 169 2 178 55 167M3807 5439l101 145 54 167 3 177M3896 4435l116 133 117 133-3 177 60 166 117 133M4128 4700l156 84 116 133 60 166M4128 4700l54 168 55 167-78 159-12 176 54 168M4233 5039l114 136 54 167-12 176M4233 5039l-15 176-15 176-141 107-86 153-15 175M4203 5393l57 166-15 176-85 153M3896 4435l113 135 114 135 12 176 66 162 113 135M4122 4708l150 93 113 135 66 163M4123 4705l113 135 113 135-12 177 54 167 114 135M4350 4977l156 84 114 135 54 167M4351 4978l12 176 12 176-94 149-43 171 12 175M4375 5327l66 163 12 175-43 171M4375 5330l66 162 66 163-72 161-3 176 66 163M4508 5654l124 124 66 163-3 176M4508 5656l113 135 113 135-6 177 58 166 113 135M4734 5929l153 85 113 135 58 166M4351 4981l150 94 149 93 48 170 107 141 150 94M4649 5169l173 34 150 93 106 142M4650 5171l113 135 114 135-32 173 47 171 113 135M4877 5445l159 75 113 135 47 171M4876 5443l66 163 66 162-78 159-6 177 66 162M5006 5768l126 123 66 162-6 177M3734 3054l156 84 156 83 71 162 120 129 156 83M4046 3221l174 29 156 84 120 129M4044 3222l156 84 156 83 78 158 123 127 156 84M4356 3392l173 31 156 84 123 127M4356 3389l89 153 89 152-56 168 19 176 88 152M4529 3697l143 105 88 152 19 176M4530 3699l127 122 126 123 18 176 78 158 126 122M4784 3946l162 72 126 122 77 158M4785 3943l156 84 156 83 48 170 110 137 156 84M5098 4112l176 15 156 84 110 137M4357 3391l172 36 173 36 116 131 153 88 172 36M4703 3468l176-18 172 36 152 88M4703 3465l156 83 156 84 36 172 107 141 156 84M5014 3630l176 9 156 84 106 141M5013 3633l127 122 126 123-13 177 63 164 127 123M5268 3879l167 58 127 123 63 164M4357 3391l114 135 113 135 23 175 72 161 113 135M4583 3664l147 97 113 136 71 161M4582 3664l113 136 114 135 11 175 66 163 114 135M4808 3937l150 94 113 135 66 162M4807 3936l6 177 7 176-94 150-46 170 7 177M4818 4290l58 166 6 177-46 170M4819 4288l63 164 63 165-70 162-2 176 63 164M4943 4618l120 129 63 164-2 176M4943 4618l114 135 113 135-6 176 57 166 114 135M5169 4890l153 86 114 135 57 166M4807 3936l150 91 151 91 33 173 101 145 150 91M5110 4119l176 21 150 91 101 145M5111 4120l114 135 113 135 23 175 72 161 113 135M5336 4391l147 98 113 135 71 162M5335 4392l63 165 63 164-34 173 16 175 63 164M5460 4724l107 141 63 164 16 175M4807 3936l55 167 54 168-55 167v177l54 168M4916 4271l104 143 55 168v176M4916 4273l54 168 55 167-84 156-15 176 55 168M5023 4612l116 133 55 168-15 175M5021 4613l-66 164-66 164-147 97-111 138-67 164M4890 4940l-15 175-66 164-111 138M4891 4941l-6 177-6 176-136 113-77 159-7 177M4879 5294l66 163-7 176-78 159M4879 5294l54 168 55 167-88 153-19 176 54 167M4985 5631l117 131 54 168-19 176M5021 4613l108 139 107 138v177l58 166 107 139M5237 4890l148 97 108 138 57 166M5236 4890l55 168 54 168-60 166-3 176 55 168M5345 5226l107 141 55 167-3 177M5345 5228l-7 177-6 176-131 117-75 159-7 177M5332 5581l63 164-6 177-76 159M3734 3054l159 76 159 75 80 158 126 123 160 75M4055 3205l176 19 159 76 126 123M4056 3207l159 75 159 76 52 169 116 133 159 76M4376 3358l176 3 160 75 116 133M4377 3356l63 164 63 165-85 153-13 176 63 164M4502 3687l127 123 63 164-13 177M4503 3685l120 129 120 128-3 177 63 164 120 129M4744 3942l159 75 120 129 63 164M4744 3942l159 75 160 75 46 171 113 135 159 75M5064 4094h176l159 75 114 135M4377 3356l176 9 176 8 123 125 162 72 175 9M4729 3373l167-54 176 9 162 72M4729 3373l159 76 159 75 80 158 127 123 159 75M5047 3524l176 19 160 75 126 123M5047 3524l120 129 120 129-9 176 60 166 120 129M5288 3783l161 72 120 129 60 167M4377 3356l159 75 159 75 47 171 113 135 159 76M4697 3505h177l159 76 113 135M4697 3505l159 76 159 75 86 155 130 120 159 76M5017 3659l176 22 159 75 129 121M5016 3658l46 170 47 171-97 148-29 174 46 171M5105 4003l110 137 47 171-29 174M5105 4003l113 136 114 135v176l60 167 113 135M5331 4279l152 87 113 136 60 166M5332 4278l159 75 159 75 52 170 116 133 160 75M5651 4430l177 2 159 76 116 133M5016 3658h177 177l146 98 169 50h176M5368 3661l169-52h177l168 51M5368 3659l159 75 160 75 51 170 116 133 160 75M5687 3811l177 2 159 76 116 133M5688 3808l113 136 114 135 23 174 72 161 113 135M5916 4080l146 98 113 135 72 161M5016 3660l63 165 63 164-86 153-12 176 63 165M5141 3991l127 123 63 165-13 176M5143 3990l63 165 63 164-86 153-13 177 63 164M5269 4319l126 123 63 164-13 177M5269 4317l-69 162-70 162-164 63-127 122-70 162M5131 4642v177l-70 162-127 122M5132 4640l-3 176-2 176-112 138-60 166-3 177M5127 4996l55 167-3 176-60 167M5129 4992l63 165 63 164-85 153-13 177 63 164M5255 5324l126 122 63 165-13 176M5269 4317l120 129 120 129 16 175 71 161 120 129M5509 4575l156 83 120 129 71 162M5509 4575l63 164 63 165-75 159-7 176 63 165M5635 4904l123 127 63 164-6 177M5635 4904l-2 176-3 176-117 133-63 164-3 176M5627 5258l58 165-3 177-64 164M5269 4317l120 129 120 129 9 175 69 163 120 129M5508 4577l158 80 120 129 69 163M5509 4575l120 129 120 129 22 175 74 159 120 129M5750 4834l153 86 120 129 74 159M5749 4837l-9 176-8 175-137 111-81 158-8 176M5730 5189l63 165-9 176-80 158M5731 5187l60 166 60 167-72 161-7 176 60 167M5851 5517l117 131 60 166-6 177M5851 5520l119 129 120 128 16 176 72 161 119 129M6090 5777l156 84 120 129 72 161M5749 4839l161 72 161 72 48 170 116 133 161 72M6071 4985l177-2 161 72 116 133M6071 4983l120 129 120 129-22 175 55 168 120 129M6312 5242l164 67 120 129 54 167M6313 5244l60 166 60 166-88 153-15 176 60 166M6433 5574l124 125 60 166-15 176M5749 4837l159 75 160 75 85 155 130 121 159 75M6068 4989l176 21 159 76 130 121M6071 4985l159 76 159 75 58 166 116 131 160 75M6390 5135l177 7 159 75 117 131M6391 5133l90 151 91 152-40 172 27 174 90 152M6572 5436l140 105 91 152 27 174M6572 5436l131 117 132 118 18 176 80 158 131 117M6836 5670l165 64 131 117 80 158M6834 5673l159 76 160 75 74 160 123 124 160 76M7156 5824l176 15 159 75 124 125M6390 5135l175 24 175 24 108 139 152 88 175 24M6739 5184l171-42 175 24 152 88M6739 5184l159 75 159 76 58 165 117 131 159 76M7059 5334l176 6 160 75 116 131M7059 5331l132 118 131 117 24 175 83 156 131 118M7320 5566l164 66 131 118 83 156M5016 3660l176 9 176 9 140 105 167 61 176 9M5368 3682l171-43 176 9 166 61M5368 3679l176 9 176 9 141 105 167 61 175 9M5721 3701l171-43 176 9 166 61M5721 3698l124 125 123 125-15 175 60 167 123 124M5971 3950l167 60 123 125 60 166M5971 3950l162 72 161 72 55 167 117 131 161 72M6293 4096h177l161 72 117 131M6294 4094l176 8 176 9 110 137 158 80 176 9M6646 4115l165-63 176 9 158 80M5721 3698l168-54 167-55 168 56h177l167-55M6057 3591l144-104 167-55h177M6057 3591l176 8 176 9 141 106 166 60 176 9M6408 3613l171-42 176 9 167 60M6409 3611l161 72 161 72 60 166 120 129 161 72M6731 3755l176 2 162 72 119 129M5721 3698l159 76 160 75 74 159 124 125 159 75M6039 3851l176 16 159 75 124 125M6040 3849l159 75 159 76 58 165 117 131 159 76M6360 3999l176 6 159 75 117 131M6360 3996l96 148 97 148-34 173 33 172 96 148M6553 4292l144 101 96 148 33 173M6553 4292l133 117 133 116 39 173 90 152 133 116M6822 4521l162 69 133 117 90 152M6822 4523l159 76 159 75 80 158 126 123 160 75M7143 4672l176 19 159 76 127 122M6358 4000l174 28 174 29 120 129 156 84 174 29M6708 4054l174-31 173 28 156 84M6707 4059l159 75 159 75 96 148 133 117 160 75M7026 4211l174 29 159 75 133 117M7026 4207l133 117 133 116 2 178 75 159 133 117M7294 4437l169 51 133 116 74 160M6357 3998l120 129 120 129 27 174 78 158 120 129M6597 4260l153 88 120 129 77 157M6596 4259l120 128 120 129-9 176 60 167 120 129M6836 4519l161 72 120 129 60 166M6836 4516l-21 176-22 176-148 96-93 150-22 175M6791 4865l55 167-22 176-93 150M6791 4867l54 168 55 167-88 153-19 176 55 167M6898 5206l117 130 54 168-19 176M6897 5204l120 129 120 129 9 175 68 163 120 129M7136 5464l158 81 120 129 69 163M6837 4518l164 66 164 66 98 147 138 112 164 66M7165 4648l176 15 164 66 138 112M7165 4650l120 129 120 129 15 175 72 162 120 129M7406 4907l156 84 120 129 72 161M7406 4907l55 168 54 167-83 157-15 175 54 168M7514 5243l116 134 55 167-15 176M5016 3660h176 177l132 118 164 63h177M5370 3662l164-63h177l165 63M5369 3660h177 176l117 131 162 72h176M5722 3660l162-71h176l162 72M5722 3660l135 113 136 114 47 170 96 147 136 114M5993 3887l161 69 135 114 97 147M5993 3888l167 61 166 60 83 156 133 117 167 60M6325 4010l177-2 167 60 133 117M6323 4011h177 177l135 113 166 61h177M6675 4014l166-60h177l166 61M5722 3663l166-60 166-60 164 66 176 2 167-60M6053 3541l134-116 166-60 176 2M6053 3543l177 1h176l123 127 162 69h177M6406 3544l163-69h177l162 70M6406 3544l167 60 166 60 72 162 129 120 167 61M6739 3664l175-9 167 60 129 121M5722 3660h177 177l117 131 161 72h177M6076 3660l161-71h177l161 72M6076 3660h176 177l150 94 169 48h177M6429 3663l169-48h177l169 48M6429 3663l138 109 139 109 37 172 93 150 139 109M6706 3881l167 55 139 109 93 150M6704 3882l167 57 167 58 101 145 141 106 167 58M7038 3994l176 2 167 58 141 106M7038 3996h176 177l117 131 161 72h177M7390 3994l161-71h177l161 72M6427 3666l165-58 166-57 162 69 176 7 166-58M6762 3550l135-113 166-57 176 6M6761 3553h177 177l113 135 159 75h177M7115 3553l159-74h177l159 75M7115 3553l167 58 167 58 101 145 140 105 167 58M7449 3666l177 3 167 58 140 105M6428 3665l123 127 123 127 37 173 82 156 123 127M6674 3917l153 88 123 127 83 156M6673 3918l123 127 123 127v177l66 162 123 127M6919 4172l161 72 123 127 66 163M6919 4172l-19 176-20 176-122 127-76 159-19 176M6881 4522l39 173-19 176-75 159M6879 4525l58 166 57 166-85 153-15 175 57 166M6993 4861l120 129 57 166-15 176M6992 4864l123 127 123 127 37 172 83 157 123 127M7240 5117l152 88 123 127 83 156M6919 4172l164 64 165 63 57 166 123 127 164 64M7247 4302l176-12 164 64 123 127M7248 4299l122 128 123 127-19 176 58 165 123 128M7493 4554l165 63 123 128 57 165M7493 4554l58 165 57 166-63 165-3 176 58 165M7608 4885l111 137 57 166-2 176M6919 4172l161 70 162 69 63 164 123 128 162 69M7240 4310l177 1 161 69 123 127M7240 4308l162 70 162 69 75 160 126 122 162 70M7563 4448l176 6 162 70 126 123M7561 4449l80 158 80 158-34 173 24 174 80 158M7725 4762l127 123 80 158 23 175M7725 4765l129 121 130 121 27 174 83 156 129 121M7983 5005l161 72 129 121 83 156M7983 5009l162 70 162 69 63 165 123 127 161 69M8306 5151h177l162 69 123 127M7561 4453l176 9 176 9 145 101 167 58 176 9M7915 4476l173-39 176 9 167 58M7915 4474l162 69 162 70 86 154 131 118 162 69M8239 4617l177 12 161 70 132 117M8240 4614l129 121 130 121 9 175 74 159 130 121M8498 4852l165 64 129 121 75 159M7564 4450h176 177l131 117 165 64h177M7916 4452l165-63h176l165 64M7915 4451h177 177l142 104 168 56h176M8268 4453l168-55h177l167 56M8269 4451l135 113 135 113 12 176 80 158 135 113M8540 4679l169 50 135 114 80 158M8540 4679l166 60 167 60 107 139 142 105 167 60M8873 4799l176 13 167 61 142 104M8873 4803h177 177l149 94 170 48h177M9226 4806l170-48h177l169 48M8268 4453l167-60 166-60 170 43 175-9 167-60M8601 4333l141-107 166-60 175-9M8600 4335h177 177l142 105 167 56h177M8954 4339l168-54h176l168 55M8953 4338l167 60 166 61 78 157 131 118 167 60M9286 4459l177-7 167 61 131 117M6428 3665l163-68 163-69 167 58 177-6 163-69M6752 3528l127-123 163-69 177-6M6751 3530l163-68 164-69 167 58 176-6 164-69M7074 3394l127-123 163-69 177-6M7073 3396l173 34 172 33 120 129 153 86 173 33M7418 3462l175-22 173 33 153 86M7417 3464l176-18 176-18 142 105 170 46 175-19M7767 3429l158-80 176-18 170 46M7769 3428l163-68 163-69 159 76 176 2 163-68M8094 3290l121-130 163-68 176 2M7072 3395l135-114 135-113 175 24 170-48 135-113M7341 3173l78-159 135-113 170-48M7341 3173l163-69 163-68 168 58 176-7 164-68M7667 3034l127-123 163-68 177-6M7666 3037l176-18 175-18 139 108 169 49 176-18M8016 3001l156-82 176-19 169 49M7072 3397h176 177l142 105 168 55h176M7425 3401l168-55h177l167 56M7426 3398h177l176 1 150 93 169 48h177M7779 3401l169-48h177l170 49M7778 3399l138 109 139 109 55 168 100 145 139 109M8055 3617l164 64 139 109 101 145M8055 3617l167 58 167 58 69 163 129 121 167 58M8389 3736l175-16 167 58 129 121M8389 3736h176 177l126 123 164 66h177M8741 3738l163-66h177l163 66M7776 3403l165-58 166-57 173 40 175-10 165-57M8109 3287l145-101 165-58 175-9M8108 3289h177 176l150 94 170 48h176M8459 3289l170-48h176l170 48M8459 3289l167 58 167 58 86 154 135 113 167 58M8794 3402l177-6 167 58 135 113M7776 3400l162 70 162 69 96 148 135 114 162 69M8099 3538l176 19 162 70 135 113M8099 3538l162 70 162 69 100 145 138 112 162 69M8420 3677l176 21 162 70 138 111M8419 3675l101 145 101 145-29 174 39 173 101 145M8621 3963l148 97 101 145 39 173M8621 3965l138 111 138 112 22 175 86 155 138 111M8893 4192l169 51 138 111 86 155M8894 4190l162 69 162 70 100 145 138 111 162 70M9220 4329l176 22 161 69 139 112M8419 3675l176 22 175 21 117 133 156 84 175 21M8770 3718l171-42 176 21 156 84M8768 3721l162 70 162 70 90 151 133 117 162 69M9089 3862l176 16 162 69 133 117M9091 3859l138 111 138 112 22 175 86 155 138 111M9364 4084l169 50 138 112 86 154M2829 1966l159-75 159-74 165 64 177-7 159-74M3147 1819l117-131 160-74 177-7M3145 1820l160-74 159-74 165 63 177-6 159-74M3463 1672l117-131 160-74 177-7M3463 1672l167 58 167 58 96 148 139 109 167 58M3797 1786h177l167 58 139 109M3796 1787l175-9 175-10 148 97 170 46 175-9M4149 1773l164-63 175-10 170 46M4149 1770l160-74 159-75 159 76h177l159-75M4467 1622l113-135 159-74h177M3464 1674l121-129 120-130 176-16 157-77 121-129M3702 1417l67-164 121-129 157-78M3702 1419l159-74 160-74 172 40 176-19 159-74M4022 1272l127-123 159-74 176-18M4023 1274l175-10 175-9 129 121 167 60 175-9M4373 1263l158-78 175-9 166 60M3464 1674l159-74 159-75 160 76h176l160-75M3781 1524l114-135 159-75h177M3781 1526l159-74 160-75 167 58 175-9 159-75M4101 1379l121-130 159-74 175-9M4102 1380l175 22 176 21 129 121 159 76 176 21M4453 1421l173-33 176 21 159 76M4454 1425l174-28 174-27 150 91 173 34 174-28M4801 1372l155-86 174-27 172 34M4802 1370l159-75 160-74 172 40 176-18 159-75M5120 1223l127-122 159-75 176-18M4101 1383l133-117 133-116 176-16 163-68 133-116M4364 1152l92-151 133-116 163-68M4364 1152l160-75 159-74 162 70 177-3 160-74M4680 1005l117-133 159-75 178-2M4679 1003l174-27 175-28 138 112 169 46 175-28M5026 949l148-96 174-27 170 45M4101 1383l173 33 172 34 91 152 144 101 173 34M4447 1448l173-40 173 34 144 101M4446 1450l173 34 173 33 123 125 156 84 173 33M4792 1515l176-18 173 33 156 84M4792 1517l116 134 117 133-22 175 52 170 116 133M5022 1783l159 76 117 133 51 169M5022 1783l153 88 152 88 31 174 101 145 153 88M5328 1961l176 15 152 88 101 145M5327 1963l173 34 173 33 107 142 149 93 173 34M5674 2029l174-31 173 34 150 93M4791 1520l175-24 174-23 156 83 174 31 174-23M5143 1473l157-77 175-24 173 32M5143 1473l172 34 173 34 124 124 156 84 172 33M5489 1538l175-18 173 34 156 83M5488 1541l153 87 152 88 77 158 120 129 153 88M5794 1714l172 40 153 88 120 129M4791 1520l176-22 175-22 130 121 167 55 176-22M5141 1477l149-94 176-22 167 56M5139 1478l176-23 175-22 153 86 173 34 175-23M5490 1433l159-74 176-22 172 34M5490 1433l150 92 151 91 27 174 98 147 150 91M5794 1612l176 19 151 91 98 147M5794 1614l172 36 172 36 104 143 148 97 172 36M6139 1692l174-28 173 36 147 97M6140 1689l175-22 176-22 138 112 169 48 176-22M6492 1644l153-89 175-22 169 49M5491 1432l158-77 157-77 162 72 177-3 158-77M5805 1279l111-138 158-78 177-2M5805 1279l175-22 176-22 140 105 170 46 176-22M6158 1237l154-85 175-22 170 45M6158 1237l172 37 172 36 113 135 151 91 172 36M6503 1315l176-22 172 36 150 91M5490 1433l159-74 160-74 170 45 175-15 159-75M5808 1289l124-123 160-74 175-16M5807 1288l159-74 159-75 162 70 177-3 160-74M6125 1142l116-133 160-75 177-2M6125 1139l167 58 168 58 74 159 131 118 168 58M6460 1255l175-12 167 58 132 118M6461 1257l175-10 175-9 150 91 170 43 175-9M6810 1240l166-60 175-9 171 43M6810 1240l159-74 160-75 175 22 174-27 160-75M7129 1091l133-116 159-74 174-28M6125 1142l121-130 121-129 177-3 161-71 121-130M6366 881l60-166 121-130 161-71M6364 885l159-75 159-74 160 75h176l160-74M6682 736l114-135 159-75h177M6683 737l175-9 175-9 148 97 170 45 175-9M7037 725l165-63 175-10 170 46M4099 1386l129-120 129-120 176 9 166-60 129-120M4356 1149l72-162 129-119 166-60M4357 1146l129-120 129-120 173-32 158-80 129-120M4616 908l91-150 129-120 158-80M4613 907l176 3 177 2 147 97 169 51 176 2M4966 920l171-46 176 2 169 51M4965 919l165-63 164-63 165 63h176l165-63M5294 793l131-117 164-63h177M5294 793l129-120 129-120 173-33 158-80 129-120M5552 555l91-150 129-120 158-80M4613 907l76-159 75-159 158-80 123-126 75-160M4763 587l19-176 75-159 123-126M4763 587l129-119 129-120 173-33 158-80 129-120M5020 350l92-150 129-120 158-80M5023 351l164-63 165-63 159 75 176 6 165-63M5352 225l127-123 164-63 177 6M4613 907l160-74 159-74 167 58 175-10 160-74M4931 760l120-130 160-74 175-10M4931 760l159-75 159-74 170 45 175-15 160-75M5249 613l124-123 160-75 175-15M5249 611l173 33 173 34 86 154 142 105 172 34M5595 676l171-43 173 34 142 105M5595 678l175-22 176-22 129 121 168 55 175-22M5946 638l150-93 175-23 168 56M5946 638l159-75 160-74 174 29 174-24 159-74M6265 489l131-117 159-74 174-24M5247 614l129-120 129-120 176 3 165-63 129-120M5504 373l76-159 129-120 164-63M5504 373l160-75 159-74 164 64 177-7 160-74M5824 225l117-131 160-75 177-6M5825 227l175-22 176-22 147 97 173 40 175-22M6178 183l158-79 176-23 172 41M5248 612l175-22 176-22 150 91 172 36 176-22M5601 568l158-77 175-22 172 36M5600 570l176-22 175-22 138 112 170 48 175-22M5954 527l152-89 176-22 169 48M5953 529l130 121 129 121 33 173 86 154 129 121M6210 768l159 76 130 121 86 154M6211 770l168 55 167 56 78 157 133 117 167 56M6545 878l175-16 167 56 133 116M6545 878l175-22 175-22 153 85 173 34 175-22M6897 837l160-75 175-22 173 34M5953 529l150-93 150-93 176 6 171-46 149-93M6252 345l117-133 149-93 171-46M6251 344l175-22 176-22 153 85 173 34 175-22M6602 300l159-75 176-22 172 34M6602 300l167 55 168 56 98 147 141 105 167 56M6938 408l177-2 168 55 140 106M4098 1385h177 176l132 117 164 64h177M4451 1385l165-63h176l165 63M4451 1385h177 177l131 117 165 64h176M4805 1385l164-63h177l164 63M4805 1385l142 104 142 105 12 176 86 154 142 105M5090 1595l173 34 142 105 86 154M5091 1593l167 56 168 55 104 143 142 105 167 55M5425 1699h176l168 55 142 105M5424 1701h177 176l139 109 167 58h177M5776 1702l166-58h176l167 58M4805 1389l168-55 167-55 170 49 177-3 167-54M5140 1282l145-101 167-55 178-2M5139 1280h176 177l150 94 169 48h177M5491 1281l169-47h177l170 48M5491 1281l167 56 168 55 93 150 139 109 168 56M5824 1392l176-7 168 56 139 109M4806 1386h176 177l142 105 168 55h177M5158 1389l168-55h177l167 56M5159 1386h177 176l117 131 162 72h176M5511 1385l162-72h176l162 72M5511 1385l139 109 139 109 11 175 83 156 139 109M5789 1603l170 43 139 109 83 156M5788 1605l167 58 167 58 101 145 141 106 167 58M6122 1717l176 2 167 58 141 106M6122 1721h177 177l126 123 164 66h177M6475 1723l163-66h176l164 67M5511 1387l166-57 165-58 170 46 177-7 166-57M5846 1272l143-104 166-58 177-6M5846 1274h176 177l150 94 169 48h177M6198 1275l169-48h177l169 49M6198 1275l167 58 167 58 86 154 135 113 167 58M6530 1388l177-6 167 57 135 114M5510 1386l131 117 132 118 24 174 82 156 132 118M5772 1619l164 66 131 118 83 156M5771 1622l132 117 131 118 43 171 90 151 132 118M6038 1859l159 75 132 118 90 151M6038 1863l24 174 23 175-117 131-51 169 24 174M6084 2217l96 147 24 175-51 169M6086 2216l82 156 83 156-19 176 33 173 83 156M6251 2528l124 125 83 156 33 173M6250 2529l131 118 132 117 6 177 75 159 131 118M6514 2763l167 58 132 118 74 159M6037 1861l164 66 164 67 55 167 120 129 163 66M6366 1991l175-9 164 66 119 129M6365 1994l132 117 131 118 37 172 89 153 131 117M6630 2228l161 72 131 117 89 153M6629 2230l83 157 83 156-36 172 23 174 83 157M6794 2541l131 118 83 156 24 174M6035 1865l165 63 164 64 86 155 133 116 164 64M6362 1996l176 2 165 64 133 116M6362 1996l165 63 164 64 107 141 140 106 165 64M6691 2123l176 15 164 64 141 106M6692 2125l63 164 63 164-51 169 7 177 63 164M6815 2455l113 135 63 165 7 177M6816 2457l123 124 124 125 33 173 83 156 123 125M7065 2703l156 83 123 125 83 156M7064 2705l165 64 164 64 101 145 139 109 164 63M7393 2835l176 13 164 64 139 109M6691 2127l175-9 175-10 141 106 169 51 175-10M7045 2114l163-68 175-9 169 50M7047 2113l164 64 165 64 74 159 129 121 165 64M7374 2246l178-3 164 64 130 121M7376 2245l123 124 124 125 27 174 80 158 124 125M7627 2494l158 80 123 125 80 158M6693 2126h177 176l123 127 162 70h177M7046 2126l163-68h177l162 69M7046 2126h177 177l149 94 170 48h176M7398 2127l170-48h177l169 49M7398 2127l132 118 131 117-6 177 68 163 132 117M7660 2363l168 51 132 117 68 163M7661 2365l164 63 164 64 58 166 123 127 164 64M7989 2495l175-12 165 64 123 127M7989 2492h177 177l113 135 159 76h177M8342 2491l159-75h177l159 76M7398 2127l165-63 164-63 164 64h177l165-63M7727 2001l131-117 164-63h177M7727 2001h177 176l139 109 167 58h177M8080 2003l165-57h177l167 58M8079 2002l164 64 165 63 68 164 127 122 164 64M8407 2132l177-6 165 63 126 123M5510 1386l164-63 165-63 164 63h177l164-63M5839 1260l131-117 164-63h177M5839 1260l164-63 165-63 153 85 176 13 164-63M6167 1136l123-126 164-63 177 12M6168 1134l167 58 167 57 96 148 139 109 167 58M6503 1251h176l168 58 138 109M6503 1251l177-2 177-3 120 129 162 70 177-3M6853 1243l159-75 178-2 161 69M6852 1245l165-63 164-63 173 40 175-12 165-63M7180 1124l139-107 164-63 176-12M6167 1136l133-116 134-117 175 22 170-52 133-116M6432 904l75-159 134-116 169-52M6434 903l164-63 164-63 153 86 177 12 164-63M6763 781l123-126 164-63 176 13M6763 779l178-3 177-2 150 91 170 46 177-2M7114 774l169-51 178-3 170 46M6169 1135h176 177l135 113 167 61h176M6520 1138l166-60h177l166 61M6518 1135h177 176l132 118 164 64h177M6870 1136l164-63h177l165 64M6870 1136l146 98 147 98 18 176 90 152 146 98M7163 1332l173 29 147 98 90 152M7163 1332l168 51 169 51 116 133 148 97 169 51M7501 1435l176 3 169 50 148 97M7502 1437h177 176l114 135 159 75h177M7855 1437l160-75h176l160 76M6868 1140l169-52 170-51 169 50h176l170-51M7207 1034l147-98 170-51h176M7205 1038h177 177l150 93 169 48h177M7558 1040l170-48h177l169 49M7557 1038l169 51 169 51 86 154 138 112 168 50M7896 1141l175-15 169 50 138 112M6868 1137l165 64 164 64 75 159 129 121 165 64M7197 1267l177-2 165 64 129 121M7197 1265l165 64 164 63 80 158 132 118 164 64M7525 1393h176l165 64 131 118M7525 1393l86 155 85 154-21 176 33 172 86 155M7697 1700l129 121 86 154 33 173M7696 1702l133 117 133 116 47 171 93 150 133 116M7964 1934l161 72 133 117 94 150M7963 1937l165 64 164 63 80 158 132 118 164 64M8291 2069h177l164 64 132 117M7524 1396l176 2 176 3 117 133 159 75 176 3M7876 1401l164-69 176 3 159 75M7876 1401l165 63 164 64 97 148 138 111 164 64M8205 1528l176 9 165 64 138 111M8205 1528l133 117 133 116 47 171 93 150 133 116M8470 1760l162 72 133 117 93 149M5508 1387l160 75 159 75 46 171 113 135 160 75M5829 1538h177l159 75 114 135M5829 1538l160 75 159 75 51 170 117 133 159 76M6147 1691l176 2 160 76 116 133M6148 1688l86 155 85 154-45 170 22 175 86 155M6319 1997l138 112 86 154 22 175M6319 1997l130 121 129 121-2 176 68 163 130 121M6577 2238l167 57 130 121 68 164M6577 2238l160 75 159 75 57 166 117 131 159 75M6896 2388l176 7 160 75 116 131M6146 1692l175 21 176 22 138 111 162 70 175 21M6496 1731l175-28 175 22 162 70M6497 1735l159 75 159 76 52 169 116 133 159 76M6814 1886l176 3 159 75 116 134M6814 1884l130 121 129 121 46 171 91 151 129 121M7070 2121l158 81 130 121 90 151M6146 1689l159 76 160 75 90 152 132 117 159 76M6467 1843l175 24 159 75 131 118M6467 1841l159 75 160 75 46 171 113 135 159 76M6786 1991h176l159 76 114 135M6786 1991l57 166 58 166-70 162-6 176 57 166M6900 2321l113 135 58 166-7 177M6899 2324l117 131 117 130v177l63 164 117 131M7135 2586l159 80 116 131 63 164M7135 2588l159 76 159 75 75 159 123 125 159 75M7453 2741l175 16 160 75 123 125M6786 1993l177 6 176 7 114 135 158 77 177 7M7139 2006l163-66 177 6 158 78M7139 2006l160 75 159 75 52 170 116 133 159 75M7457 2159l176 2 160 75 116 134M7458 2156l117 131 117 131-13 176 58 166 116 131M7697 2419l159 75 117 131 57 166M6787 1990l86 155 86 154-29 174 31 174 86 154M6959 2297l132 117 86 155 31 173M6959 2299l86 154 85 155-21 175 33 173 86 154M7131 2605l129 121 86 155 33 172M7130 2608l-50 169-51 168-137 111-98 146-51 169M7027 2945v176l-51 169-98 147M7026 2947l18 176 18 176-113 135-51 169 18 175M7060 3302l86 154 18 176-50 169M7062 3301l86 155 85 154-50 169 18 175 86 155M7233 3610l139 109 86 154 18 176M7132 2607l138 109 139 109 24 174 88 153 139 109M7410 2822l169 49 139 109 88 152M7411 2824l85 154 86 155-33 172 27 174 86 155M7583 3130l133 117 86 154 27 174M7581 3131l18 176 19 176-105 142-46 170 18 175M7617 3485l80 158 18 176-46 170M7131 2609l130 121 129 121 22 176 80 158 130 121M7390 2847l162 70 129 121 80 158M7389 2852l129 121 130 121 2 177 71 161 130 121M7648 3092l167 60 129 121 72 161M7646 3095l2 177 3 177-101 145-51 168 2 178M7651 3449l57 166 3 177-51 169M7651 3449l71 162 72 161-49 169 12 176 72 161M7793 3774l123 127 71 162 12 175M7792 3773l130 121 129 121 22 175 80 158 129 121M8050 4013l162 70 129 121 80 158M7647 3092l166 61 167 60 77 158 132 117 166 61M7978 3214l177-6 167 60 131 118M7978 3217l129 121 129 120 16 176 78 157 129 121M8236 3457l163 66 130 121 77 158M8235 3459l71 162 72 161-44 170 16 176 72 161M8377 3784l120 129 72 162 15 175M7645 3096l159 75 159 76 74 159 124 125 159 75M7962 3249l176 15 159 75 124 125M7963 3247l159 75 159 75 58 166 117 131 159 75M8284 3398l176 6 160 75 116 131M8284 3395l86 155 86 154-29 174 32 174 86 154M8457 3702l131 117 86 155 31 173M8456 3704l130 121 129 121 9 175 75 159 129 121M8716 3943l164 64 129 121 75 160M8714 3948l160 76 159 75 63 164 120 129 159 76M9034 4098l176 9 159 75 120 129M8284 3398l175 21 176 22 110 137 153 85 176 22M8633 3442l171-46 176 21 153 86M8631 3445l160 75 159 76 74 159 124 125 159 75M8952 3596l176 16 159 75 124 125M8954 3595l129 121 130 121 39 173 89 153 129 121M9212 3833l159 78 129 121 89 153M6786 1993l176 21 176 22 106 141 153 88 175 22M7137 2038l170-47 175 21 153 88M7136 2041l176 21 176 22 106 141 153 88 175 21M7487 2086l170-47 175 21 153 88M7485 2087l120 129 120 129-21 176 54 167 120 129M7725 2347l164 67 119 129 55 167M7725 2347l158 81 158 80 57 166 117 133 158 80M8039 2505l176 15 158 80 116 134M8039 2505l176 21 175 22 120 129 158 80 176 22M8389 2546l173-39 176 22 158 80M7486 2089l173-40 173-39 148 97 173 31 173-39M7828 2010l144-103 173-40 173 32M7827 2011l176 22 175 21 138 112 162 69 175 22M8179 2052l174-27 175 21 162 70M8177 2055l158 81 158 80 68 163 120 129 158 80M8491 2213l175 21 159 81 119 128M7485 2090l159 75 159 75 86 155 130 121 159 75M7802 2245l176 22 159 75 129 121M7804 2242l159 75 160 75 51 170 117 133 159 75M8124 2394l176 2 159 76 116 133M8124 2391l58 166 57 166-45 170 6 177 57 165M8237 2722l104 144 57 165 7 177M8238 2724l117 131 117 131v176l63 165 117 130M8476 2985l158 80 117 131 63 165M8475 2988l159 75 159 75 86 155 130 121 159 75M8791 3142l176 21 159 75 130 121M8124 2394l176 6 177 7 113 135 159 78 176 6M8477 2407l162-66 177 6 158 78M8477 2407l159 75 159 75 68 163 123 128 160 75M8797 2558l177 13 159 75 123 127M8798 2555l117 131 117 131 18 176 71 161 117 131M9035 2815l152 88 117 131 72 161M8124 2391l130 121 129 121 22 176 80 158 129 121M8382 2628l162 69 129 121 80 158M8382 2632l130 121 129 121-9 176 66 162 130 121M8641 2874l168 55 129 121 66 163M8641 2874l2 177 3 177-106 141-55 168 2 177M8647 3227l60 167 3 177-56 167M8648 3229l72 161 71 161-48 170 12 175 71 161M8792 3553l123 127 71 161 12 176M8792 3553l129 121 130 121 22 175 80 158 129 121M9051 3792l162 70 130 121 80 158M8640 2872l167 61 166 60 104 143 141 106 166 60M8974 2991l176 8 166 61 141 105M8973 2993l130 121 129 121 39 173 89 152 129 121M9232 3231l158 78 130 121 89 152M9232 3235l71 161 72 161-78 159-2 176 71 161M9375 3557l133 117 71 161-2 176">
        <text:p/>
      </draw:path>
      <text:p text:style-name="P1"/>
      <text:p text:style-name="P4">P = POSITION</text:p>
      <text:p text:style-name="P1">arPOS = [P,P,P,P,P,P,P,P,P,P]</text:p>
      <text:p text:style-name="P1">H = HEADING</text:p>
      <text:p text:style-name="P1">arHEA = [H,H,H,H,H,H,H,H,H,H]</text:p>
      <text:p text:style-name="P1">angolo = 16</text:p>
      <text:p text:style-name="P3"><text:s text:c="7"/></text:p>
      <text:p text:style-name="P3">TO Alga livello arPOS arHEA angolo</text:p>
      <text:p text:style-name="P1"><text:s text:c="4"/><text:tab/>IF (livello = 1) [</text:p>
      <text:p text:style-name="P1"><text:s text:c="4"/><text:tab/><text:tab/>FORWARD 5</text:p>
      <text:p text:style-name="P1"><text:s text:c="4"/><text:tab/>][</text:p>
      <text:p text:style-name="P3"><text:tab/><text:tab/><text:span text:style-name="T2">angoloR = INT RANDOM 10</text:span></text:p>
      <text:p text:style-name="P3"><text:s text:c="4"/><text:tab/><text:tab/>Alga livello-1 arPOS arHEA angolo</text:p>
      <text:p text:style-name="P3"><text:s text:c="4"/><text:tab/><text:tab/>Alga livello-1 arPOS arHEA angolo</text:p>
      <text:p text:style-name="P1"><text:s text:c="4"/><text:tab/><text:tab/>RIGHT angolo+<text:span text:style-name="T2">angoloR</text:span></text:p>
      <text:p text:style-name="P1"><text:s text:c="4"/><text:tab/><text:tab/>arPOS[<text:span text:style-name="T1">livello</text:span>-1] = POSITION</text:p>
      <text:p text:style-name="P1"><text:s text:c="4"/><text:tab/><text:tab/>arHEA[<text:span text:style-name="T1">livello</text:span>-1] = HEADING</text:p>
      <text:p text:style-name="P2"><text:s text:c="4"/><text:tab/><text:tab/></text:p>
      <text:p text:style-name="P2"><text:tab/><text:tab/>;[</text:p>
      <text:p text:style-name="P1"><text:tab/><text:tab/>RIGHT angolo+angoloR</text:p>
      <text:p text:style-name="P3"><text:tab/><text:tab/>Alga livello-1 arPOS arHEA angol<text:span text:style-name="T2">o</text:span></text:p>
      <text:p text:style-name="P1"><text:tab/><text:tab/>LEFT angolo+angoloR</text:p>
      <text:p text:style-name="P3"><text:tab/><text:tab/>Alga livello-1 arPOS arHEA angolo</text:p>
      <text:p text:style-name="P1"><text:tab/><text:tab/>LEFT angolo+angoloR</text:p>
      <text:p text:style-name="P3"><text:tab/><text:tab/>Alga livello-1 arPOS arHEA angolo</text:p>
      <text:p text:style-name="P1"><text:tab/><text:tab/>;]</text:p>
      <text:p text:style-name="P1"/>
      <text:p text:style-name="P1"><text:s text:c="4"/><text:tab/><text:tab/>PENUP</text:p>
      <text:p text:style-name="P1"><text:s text:c="4"/><text:tab/><text:tab/>POSITION arPOS[livello-1]</text:p>
      <text:p text:style-name="P1"><text:s text:c="4"/><text:tab/><text:tab/>HEADING arHEA[livello-1]</text:p>
      <text:p text:style-name="P1"><text:s text:c="4"/><text:tab/><text:tab/>PENDOWN</text:p>
      <text:p text:style-name="P1"><text:s text:c="4"/><text:tab/><text:tab/>LEFT angolo+angoloR</text:p>
      <text:p text:style-name="P1"><text:s text:c="4"/><text:tab/><text:tab/>arPOS[livello-1] = POSITION</text:p>
      <text:p text:style-name="P1"><text:s text:c="4"/><text:tab/><text:tab/>arHEA[livello-1] = HEADING</text:p>
      <text:p text:style-name="P1"/>
      <text:p text:style-name="P1"><text:tab/><text:tab/>;[</text:p>
      <text:p text:style-name="P1"><text:tab/><text:tab/>LEFT angolo+angoloR</text:p>
      <text:p text:style-name="P3"><text:tab/><text:tab/>Alga livello-1 arPOS arHEA angolo</text:p>
      <text:p text:style-name="P1"><text:tab/><text:tab/>RIGHT angolo+angoloR</text:p>
      <text:p text:style-name="P3"><text:tab/><text:tab/>Alga livello-1 arPOS arHEA angolo</text:p>
      <text:p text:style-name="P1"><text:tab/><text:tab/>RIGHT angolo+angoloR</text:p>
      <text:p text:style-name="P3"><text:tab/><text:tab/>Alga livello-1 arPOS arHEA angolo</text:p>
      <text:p text:style-name="P1"><text:tab/><text:tab/>;]</text:p>
      <text:p text:style-name="P1"/>
      <text:p text:style-name="P1"><text:s text:c="4"/><text:tab/><text:tab/>PENUP</text:p>
      <text:p text:style-name="P1"><text:s text:c="4"/><text:tab/><text:tab/>POSITION arPOS[livello-1]</text:p>
      <text:p text:style-name="P1"><text:s text:c="4"/><text:tab/><text:tab/>HEADING arHEA[livello-1]</text:p>
      <text:p text:style-name="P1"><text:s text:c="4"/><text:tab/><text:tab/>PENDOWN</text:p>
      <text:p text:style-name="P2"><text:tab/>]</text:p>
      <text:p text:style-name="P2"><text:soft-page-break/>END</text:p>
      <text:p text:style-name="P1"><text:s text:c="7"/></text:p>
      <text:p text:style-name="P1">HEADING 32</text:p>
      <text:p text:style-name="P3">Alga 5 arPOS arHEA angol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draw:stroke-dash draw:name="Dash_20_5" draw:display-name="Dash 5" draw:style="rect" draw:dots2="1" draw:dots2-length="0.02cm" draw:distance="0.02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8T12:48:33.313000000</meta:creation-date>
    <dc:date>2020-01-08T13:27:26.048000000</dc:date>
    <meta:editing-duration>PT6M55S</meta:editing-duration>
    <meta:editing-cycles>3</meta:editing-cycles>
    <meta:generator>LibreOffice/6.1.4.2$Windows_X86_64 LibreOffice_project/9d0f32d1f0b509096fd65e0d4bec26ddd1938fd3</meta:generator>
    <meta:document-statistic meta:table-count="0" meta:image-count="0" meta:object-count="0" meta:page-count="3" meta:paragraph-count="49" meta:word-count="127" meta:character-count="1040" meta:non-whitespace-character-count="792"/>
  </office:meta>
</office:document-meta>
</file>