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style:font-name="Source Code Pro" officeooo:paragraph-rsid="000e1b95"/>
    </style:style>
    <style:style style:name="P2" style:family="paragraph" style:parent-style-name="Standard">
      <style:text-properties style:font-name="Source Code Pro" officeooo:rsid="0016ddd7" officeooo:paragraph-rsid="000e1b95"/>
    </style:style>
    <style:style style:name="P3" style:family="paragraph" style:parent-style-name="Standard">
      <style:text-properties style:font-name="Source Code Pro" officeooo:rsid="0018a78d" officeooo:paragraph-rsid="000e1b95"/>
    </style:style>
    <style:style style:name="P4" style:family="paragraph" style:parent-style-name="Standard">
      <style:text-properties style:font-name="Source Code Pro" officeooo:rsid="002f2655" officeooo:paragraph-rsid="000e1b95"/>
    </style:style>
    <style:style style:name="P5" style:family="paragraph" style:parent-style-name="Standard">
      <style:text-properties style:font-name="Source Code Pro" officeooo:rsid="00208310" officeooo:paragraph-rsid="000e1b95"/>
    </style:style>
    <style:style style:name="P6" style:family="paragraph" style:parent-style-name="Standard">
      <style:text-properties style:font-name="Source Code Pro" officeooo:rsid="001256b4" officeooo:paragraph-rsid="000e1b95"/>
    </style:style>
    <style:style style:name="P7" style:family="paragraph" style:parent-style-name="Standard">
      <style:text-properties style:font-name="Source Code Pro" officeooo:rsid="001256b4" officeooo:paragraph-rsid="000ea914"/>
    </style:style>
    <style:style style:name="P8" style:family="paragraph" style:parent-style-name="Standard">
      <style:text-properties style:font-name="Source Code Pro" officeooo:rsid="001256b4" officeooo:paragraph-rsid="001043c5"/>
    </style:style>
    <style:style style:name="P9" style:family="paragraph" style:parent-style-name="Standard">
      <style:text-properties style:font-name="Source Code Pro" officeooo:rsid="001256b4" officeooo:paragraph-rsid="001226d0"/>
    </style:style>
    <style:style style:name="P10" style:family="paragraph" style:parent-style-name="Standard">
      <style:text-properties style:font-name="Source Code Pro" officeooo:rsid="001c394a" officeooo:paragraph-rsid="000e1b95"/>
    </style:style>
    <style:style style:name="P11" style:family="paragraph" style:parent-style-name="Standard">
      <style:text-properties style:font-name="Source Code Pro" officeooo:rsid="00194330" officeooo:paragraph-rsid="000e1b95"/>
    </style:style>
    <style:style style:name="P12" style:family="paragraph" style:parent-style-name="Standard">
      <style:paragraph-properties fo:break-before="page"/>
      <style:text-properties style:font-name="Source Code Pro" officeooo:paragraph-rsid="000e1b95"/>
    </style:style>
    <style:style style:name="P13" style:family="paragraph">
      <loext:graphic-properties draw:fill-color="#00cc00" draw:opacity="50%"/>
      <style:paragraph-properties fo:text-align="center"/>
    </style:style>
    <style:style style:name="P14" style:family="paragraph">
      <style:paragraph-properties fo:text-align="center"/>
    </style:style>
    <style:style style:name="T1" style:family="text">
      <style:text-properties officeooo:rsid="00208310"/>
    </style:style>
    <style:style style:name="T2" style:family="text">
      <style:text-properties officeooo:rsid="0018a78d"/>
    </style:style>
    <style:style style:name="T3" style:family="text">
      <style:text-properties officeooo:rsid="00224629"/>
    </style:style>
    <style:style style:name="T4" style:family="text">
      <style:text-properties officeooo:rsid="0020562d"/>
    </style:style>
    <style:style style:name="T5" style:family="text">
      <style:text-properties officeooo:rsid="001390fb"/>
    </style:style>
    <style:style style:name="T6" style:family="text">
      <style:text-properties officeooo:rsid="0015d832"/>
    </style:style>
    <style:style style:name="T7" style:family="text">
      <style:text-properties officeooo:rsid="002f2655"/>
    </style:style>
    <style:style style:name="T8" style:family="text">
      <style:text-properties officeooo:rsid="001d3f4e"/>
    </style:style>
    <style:style style:name="T9" style:family="text">
      <style:text-properties officeooo:rsid="0016ddd7"/>
    </style:style>
    <style:style style:name="T10" style:family="text">
      <style:text-properties officeooo:rsid="001c394a"/>
    </style:style>
    <style:style style:name="T11" style:family="text">
      <style:text-properties officeooo:rsid="000e1b95"/>
    </style:style>
    <style:style style:name="T12" style:family="text">
      <style:text-properties officeooo:rsid="001317c8"/>
    </style:style>
    <style:style style:name="gr1" style:family="graphic">
      <style:graphic-properties draw:stroke="solid" draw:stroke-dash="Dash_20_5" svg:stroke-width="0.035cm" svg:stroke-color="#b0ff05" svg:stroke-opacity="100%" draw:stroke-linejoin="miter" draw:fill-color="#00cc00" draw:opacity="50%" draw:textarea-horizontal-align="center" draw:textarea-vertical-align="middle" fo:padding-top="0.018cm" fo:padding-bottom="0.018cm" fo:padding-left="0.018cm" fo:padding-right="0.018cm" draw:shadow="visible" draw:shadow-offset-x="0cm" draw:shadow-offset-y="0cm" draw:shadow-color="#000000" draw:shadow-opacity="80%" style:protect="size"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solid" draw:stroke-dash="Dash_20_4" svg:stroke-width="0.035cm" svg:stroke-color="#598200" svg:stroke-opacity="100%" draw:stroke-linejoin="round" svg:stroke-linecap="butt" draw:textarea-horizontal-align="center" draw:textarea-vertical-align="middle" fo:padding-top="0.018cm" fo:padding-bottom="0.018cm" fo:padding-left="0.018cm" fo:padding-right="0.018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solid" draw:stroke-dash="Dash_20_4" svg:stroke-width="0.106cm" svg:stroke-color="#598200" svg:stroke-opacity="100%" draw:stroke-linejoin="round" svg:stroke-linecap="butt" draw:textarea-horizontal-align="center" draw:textarea-vertical-align="middle" fo:padding-top="0.053cm" fo:padding-bottom="0.053cm" fo:padding-left="0.053cm" fo:padding-right="0.053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stroke="solid" draw:stroke-dash="Dash_20_4" svg:stroke-width="0.071cm" svg:stroke-color="#7eb800" svg:stroke-opacity="100%" draw:stroke-linejoin="round" svg:stroke-linecap="butt" draw:textarea-horizontal-align="center" draw:textarea-vertical-align="middle" fo:padding-top="0.035cm" fo:padding-bottom="0.035cm" fo:padding-left="0.035cm" fo:padding-right="0.035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5" style:family="graphic">
      <style:graphic-properties draw:stroke="solid" draw:stroke-dash="Dash_20_4" svg:stroke-width="0.035cm" svg:stroke-color="#b0ff05" svg:stroke-opacity="100%" draw:stroke-linejoin="round" svg:stroke-linecap="butt" draw:textarea-horizontal-align="center" draw:textarea-vertical-align="middle" fo:padding-top="0.018cm" fo:padding-bottom="0.018cm" fo:padding-left="0.018cm" fo:padding-right="0.018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path text:anchor-type="page" text:anchor-page-number="0" draw:z-index="0" draw:name="turtle" draw:style-name="gr1" draw:text-style-name="P13" svg:width="2.116cm" svg:height="2.116cm" draw:transform="rotate (-0.436332312998583) translate (10.5723730301729cm 12.1525671539328cm)" svg:viewBox="0 0 2117 2117" svg:d="M847 1288l-221 382-81-301zM1058 176l223 221-223 220-218-220zM1579 1358l-302-81 222 381zM1880 699l-427-115-269 157 426 113zM926 750l-383-221-220 383zM1499 1058l-441-441-441 441 441 441zM1058 2117zM1265 2096zM1464 2036zM1646 1939zM1806 1806zM1939 1646zM2036 1464zM2096 1265zM2117 1058zM2095 852zM2036 653zM1939 471zM1806 310zM1646 178zM1464 81zM1265 21zM1058 0zM852 21zM653 81zM471 178zM310 310zM178 471zM81 653zM21 852zM0 1058zM21 1265zM81 1464zM178 1646zM310 1806zM471 1939zM653 2036zM852 2096zM1058 1058z">
        <text:p/>
      </draw:path>
      <draw:polyline text:anchor-type="page" text:anchor-page-number="0" draw:z-index="1" draw:style-name="gr2" draw:text-style-name="P14" svg:width="0.353cm" svg:height="-0.001cm" draw:transform="rotate (1.1383037381507) translate (10.4933477737134cm 14.8413485423315cm)" svg:viewBox="0 0 354 0" draw:points="0,0 177,0 354,0">
        <text:p/>
      </draw:polyline>
      <draw:line text:anchor-type="page" text:anchor-page-number="0" draw:z-index="2" draw:style-name="gr3" draw:text-style-name="P14" svg:x1="10.641cm" svg:y1="14.524cm" svg:x2="10.567cm" svg:y2="14.363cm">
        <text:p/>
      </draw:line>
      <draw:line text:anchor-type="page" text:anchor-page-number="0" draw:z-index="3" draw:style-name="gr4" draw:text-style-name="P14" svg:x1="10.566cm" svg:y1="14.361cm" svg:x2="10.566cm" svg:y2="14.185cm">
        <text:p/>
      </draw:line>
      <draw:line text:anchor-type="page" text:anchor-page-number="0" draw:z-index="4" draw:style-name="gr5" draw:text-style-name="P14" svg:x1="10.566cm" svg:y1="14.186cm" svg:x2="10.64cm" svg:y2="14.025cm">
        <text:p/>
      </draw:line>
      <draw:line text:anchor-type="page" text:anchor-page-number="0" draw:z-index="5" draw:style-name="gr3" draw:text-style-name="P14" svg:x1="10.642cm" svg:y1="14.522cm" svg:x2="10.778cm" svg:y2="14.409cm">
        <text:p/>
      </draw:line>
      <draw:line text:anchor-type="page" text:anchor-page-number="0" draw:z-index="6" draw:style-name="gr4" draw:text-style-name="P14" svg:x1="10.776cm" svg:y1="14.408cm" svg:x2="10.85cm" svg:y2="14.247cm">
        <text:p/>
      </draw:line>
      <draw:line text:anchor-type="page" text:anchor-page-number="0" draw:z-index="7" draw:style-name="gr5" draw:text-style-name="P14" svg:x1="10.85cm" svg:y1="14.245cm" svg:x2="10.85cm" svg:y2="14.069cm">
        <text:p/>
      </draw:line>
      <draw:polyline text:anchor-type="page" text:anchor-page-number="0" draw:z-index="8" draw:style-name="gr2" draw:text-style-name="P14" svg:width="0.353cm" svg:height="-0.001cm" draw:transform="rotate (1.1383037381507) translate (10.6397505514911cm 14.5238485423315cm)" svg:viewBox="0 0 354 0" draw:points="0,0 177,0 354,0">
        <text:p/>
      </draw:polyline>
      <draw:line text:anchor-type="page" text:anchor-page-number="0" draw:z-index="9" draw:style-name="gr3" draw:text-style-name="P14" svg:x1="10.79cm" svg:y1="14.203cm" svg:x2="10.716cm" svg:y2="14.042cm">
        <text:p/>
      </draw:line>
      <draw:line text:anchor-type="page" text:anchor-page-number="0" draw:z-index="10" draw:style-name="gr4" draw:text-style-name="P14" svg:x1="10.714cm" svg:y1="14.04cm" svg:x2="10.714cm" svg:y2="13.864cm">
        <text:p/>
      </draw:line>
      <draw:line text:anchor-type="page" text:anchor-page-number="0" draw:z-index="11" draw:style-name="gr5" draw:text-style-name="P14" svg:x1="10.716cm" svg:y1="13.865cm" svg:x2="10.79cm" svg:y2="13.704cm">
        <text:p/>
      </draw:line>
      <draw:line text:anchor-type="page" text:anchor-page-number="0" draw:z-index="12" draw:style-name="gr3" draw:text-style-name="P14" svg:x1="10.791cm" svg:y1="14.203cm" svg:x2="10.927cm" svg:y2="14.09cm">
        <text:p/>
      </draw:line>
      <draw:line text:anchor-type="page" text:anchor-page-number="0" draw:z-index="13" draw:style-name="gr4" draw:text-style-name="P14" svg:x1="10.926cm" svg:y1="14.089cm" svg:x2="11cm" svg:y2="13.928cm">
        <text:p/>
      </draw:line>
      <draw:line text:anchor-type="page" text:anchor-page-number="0" draw:z-index="14" draw:style-name="gr5" draw:text-style-name="P14" svg:x1="11cm" svg:y1="13.927cm" svg:x2="11cm" svg:y2="13.751cm">
        <text:p/>
      </draw:line>
      <draw:polyline text:anchor-type="page" text:anchor-page-number="0" draw:z-index="15" draw:style-name="gr2" draw:text-style-name="P14" svg:width="0.353cm" svg:height="-0.001cm" draw:transform="rotate (2.00328891543909) translate (10.7897083333333cm 14.2045972222222cm)" svg:viewBox="0 0 354 0" draw:points="0,0 177,0 354,0">
        <text:p/>
      </draw:polyline>
      <draw:line text:anchor-type="page" text:anchor-page-number="0" draw:z-index="16" draw:style-name="gr3" draw:text-style-name="P14" svg:x1="10.641cm" svg:y1="13.885cm" svg:x2="10.47cm" svg:y2="13.839cm">
        <text:p/>
      </draw:line>
      <draw:line text:anchor-type="page" text:anchor-page-number="0" draw:z-index="17" draw:style-name="gr4" draw:text-style-name="P14" svg:x1="10.472cm" svg:y1="13.84cm" svg:x2="10.336cm" svg:y2="13.727cm">
        <text:p/>
      </draw:line>
      <draw:line text:anchor-type="page" text:anchor-page-number="0" draw:z-index="18" draw:style-name="gr5" draw:text-style-name="P14" svg:x1="10.336cm" svg:y1="13.725cm" svg:x2="10.262cm" svg:y2="13.564cm">
        <text:p/>
      </draw:line>
      <draw:line text:anchor-type="page" text:anchor-page-number="0" draw:z-index="19" draw:style-name="gr3" draw:text-style-name="P14" svg:x1="10.642cm" svg:y1="13.885cm" svg:x2="10.642cm" svg:y2="13.709cm">
        <text:p/>
      </draw:line>
      <draw:line text:anchor-type="page" text:anchor-page-number="0" draw:z-index="20" draw:style-name="gr4" draw:text-style-name="P14" svg:x1="10.641cm" svg:y1="13.711cm" svg:x2="10.567cm" svg:y2="13.55cm">
        <text:p/>
      </draw:line>
      <draw:line text:anchor-type="page" text:anchor-page-number="0" draw:z-index="21" draw:style-name="gr5" draw:text-style-name="P14" svg:x1="10.568cm" svg:y1="13.55cm" svg:x2="10.432cm" svg:y2="13.437cm">
        <text:p/>
      </draw:line>
      <draw:polyline text:anchor-type="page" text:anchor-page-number="0" draw:z-index="22" draw:style-name="gr2" draw:text-style-name="P14" svg:width="0.352cm" svg:height="0cm" draw:transform="rotate (1.5707963267949) translate (10.6415416666667cm 13.8853333333333cm)" svg:viewBox="0 0 353 0" draw:points="0,0 176,0 353,0">
        <text:p/>
      </draw:polyline>
      <draw:line text:anchor-type="page" text:anchor-page-number="0" draw:z-index="23" draw:style-name="gr3" draw:text-style-name="P14" svg:x1="10.643cm" svg:y1="13.534cm" svg:x2="10.507cm" svg:y2="13.421cm">
        <text:p/>
      </draw:line>
      <draw:line text:anchor-type="page" text:anchor-page-number="0" draw:z-index="24" draw:style-name="gr4" draw:text-style-name="P14" svg:x1="10.507cm" svg:y1="13.42cm" svg:x2="10.433cm" svg:y2="13.259cm">
        <text:p/>
      </draw:line>
      <draw:line text:anchor-type="page" text:anchor-page-number="0" draw:z-index="25" draw:style-name="gr5" draw:text-style-name="P14" svg:x1="10.432cm" svg:y1="13.259cm" svg:x2="10.432cm" svg:y2="13.083cm">
        <text:p/>
      </draw:line>
      <draw:line text:anchor-type="page" text:anchor-page-number="0" draw:z-index="26" draw:style-name="gr3" draw:text-style-name="P14" svg:x1="10.642cm" svg:y1="13.533cm" svg:x2="10.716cm" svg:y2="13.372cm">
        <text:p/>
      </draw:line>
      <draw:line text:anchor-type="page" text:anchor-page-number="0" draw:z-index="27" draw:style-name="gr4" draw:text-style-name="P14" svg:x1="10.716cm" svg:y1="13.37cm" svg:x2="10.716cm" svg:y2="13.194cm">
        <text:p/>
      </draw:line>
      <draw:line text:anchor-type="page" text:anchor-page-number="0" draw:z-index="28" draw:style-name="gr5" draw:text-style-name="P14" svg:x1="10.716cm" svg:y1="13.196cm" svg:x2="10.642cm" svg:y2="13.035cm">
        <text:p/>
      </draw:line>
      <draw:polyline text:anchor-type="page" text:anchor-page-number="0" draw:z-index="29" draw:style-name="gr2" draw:text-style-name="P14" svg:width="0.353cm" svg:height="-0.001cm" draw:transform="rotate (1.1383037381507) translate (10.64151444038cm 13.5307790978871cm)" svg:viewBox="0 0 354 0" draw:points="0,0 177,0 354,0">
        <text:p/>
      </draw:polyline>
      <draw:line text:anchor-type="page" text:anchor-page-number="0" draw:z-index="30" draw:style-name="gr3" draw:text-style-name="P14" svg:x1="10.79cm" svg:y1="13.21cm" svg:x2="10.716cm" svg:y2="13.049cm">
        <text:p/>
      </draw:line>
      <draw:line text:anchor-type="page" text:anchor-page-number="0" draw:z-index="31" draw:style-name="gr4" draw:text-style-name="P14" svg:x1="10.714cm" svg:y1="13.047cm" svg:x2="10.714cm" svg:y2="12.871cm">
        <text:p/>
      </draw:line>
      <draw:line text:anchor-type="page" text:anchor-page-number="0" draw:z-index="32" draw:style-name="gr5" draw:text-style-name="P14" svg:x1="10.716cm" svg:y1="12.875cm" svg:x2="10.79cm" svg:y2="12.714cm">
        <text:p/>
      </draw:line>
      <draw:line text:anchor-type="page" text:anchor-page-number="0" draw:z-index="33" draw:style-name="gr3" draw:text-style-name="P14" svg:x1="10.791cm" svg:y1="13.212cm" svg:x2="10.927cm" svg:y2="13.099cm">
        <text:p/>
      </draw:line>
      <draw:line text:anchor-type="page" text:anchor-page-number="0" draw:z-index="34" draw:style-name="gr4" draw:text-style-name="P14" svg:x1="10.926cm" svg:y1="13.099cm" svg:x2="11cm" svg:y2="12.938cm">
        <text:p/>
      </draw:line>
      <draw:line text:anchor-type="page" text:anchor-page-number="0" draw:z-index="35" draw:style-name="gr5" draw:text-style-name="P14" svg:x1="11cm" svg:y1="12.938cm" svg:x2="11cm" svg:y2="12.762cm">
        <text:p/>
      </draw:line>
      <draw:polyline text:anchor-type="page" text:anchor-page-number="0" draw:z-index="36" draw:style-name="gr2" draw:text-style-name="P14" svg:width="0.352cm" svg:height="-0.001cm" draw:transform="rotate (0.693419311817347) translate (10.791463148043cm 14.2045863039577cm)" svg:viewBox="0 0 353 0" draw:points="0,0 177,0 353,0">
        <text:p/>
      </draw:polyline>
      <draw:line text:anchor-type="page" text:anchor-page-number="0" draw:z-index="37" draw:style-name="gr3" draw:text-style-name="P14" svg:x1="11.061cm" svg:y1="13.977cm" svg:x2="11.061cm" svg:y2="13.801cm">
        <text:p/>
      </draw:line>
      <draw:line text:anchor-type="page" text:anchor-page-number="0" draw:z-index="38" draw:style-name="gr4" draw:text-style-name="P14" svg:x1="11.061cm" svg:y1="13.801cm" svg:x2="11.135cm" svg:y2="13.64cm">
        <text:p/>
      </draw:line>
      <draw:line text:anchor-type="page" text:anchor-page-number="0" draw:z-index="39" draw:style-name="gr5" draw:text-style-name="P14" svg:x1="11.137cm" svg:y1="13.64cm" svg:x2="11.273cm" svg:y2="13.527cm">
        <text:p/>
      </draw:line>
      <draw:line text:anchor-type="page" text:anchor-page-number="0" draw:z-index="40" draw:style-name="gr3" draw:text-style-name="P14" svg:x1="11.065cm" svg:y1="13.981cm" svg:x2="11.236cm" svg:y2="13.935cm">
        <text:p/>
      </draw:line>
      <draw:line text:anchor-type="page" text:anchor-page-number="0" draw:z-index="41" draw:style-name="gr4" draw:text-style-name="P14" svg:x1="11.234cm" svg:y1="13.935cm" svg:x2="11.37cm" svg:y2="13.822cm">
        <text:p/>
      </draw:line>
      <draw:line text:anchor-type="page" text:anchor-page-number="0" draw:z-index="42" draw:style-name="gr5" draw:text-style-name="P14" svg:x1="11.368cm" svg:y1="13.822cm" svg:x2="11.442cm" svg:y2="13.661cm">
        <text:p/>
      </draw:line>
      <draw:polyline text:anchor-type="page" text:anchor-page-number="0" draw:z-index="43" draw:style-name="gr2" draw:text-style-name="P14" svg:width="0.353cm" svg:height="-0.001cm" draw:transform="rotate (1.1383037381507) translate (11.0648477737134cm 13.9805707645537cm)" svg:viewBox="0 0 354 0" draw:points="0,0 177,0 354,0">
        <text:p/>
      </draw:polyline>
      <draw:line text:anchor-type="page" text:anchor-page-number="0" draw:z-index="44" draw:style-name="gr3" draw:text-style-name="P14" svg:x1="11.215cm" svg:y1="13.66cm" svg:x2="11.141cm" svg:y2="13.499cm">
        <text:p/>
      </draw:line>
      <draw:line text:anchor-type="page" text:anchor-page-number="0" draw:z-index="45" draw:style-name="gr4" draw:text-style-name="P14" svg:x1="11.139cm" svg:y1="13.499cm" svg:x2="11.139cm" svg:y2="13.323cm">
        <text:p/>
      </draw:line>
      <draw:line text:anchor-type="page" text:anchor-page-number="0" draw:z-index="46" draw:style-name="gr5" draw:text-style-name="P14" svg:x1="11.141cm" svg:y1="13.323cm" svg:x2="11.215cm" svg:y2="13.162cm">
        <text:p/>
      </draw:line>
      <draw:line text:anchor-type="page" text:anchor-page-number="0" draw:z-index="47" draw:style-name="gr3" draw:text-style-name="P14" svg:x1="11.217cm" svg:y1="13.66cm" svg:x2="11.353cm" svg:y2="13.547cm">
        <text:p/>
      </draw:line>
      <draw:line text:anchor-type="page" text:anchor-page-number="0" draw:z-index="48" draw:style-name="gr4" draw:text-style-name="P14" svg:x1="11.351cm" svg:y1="13.547cm" svg:x2="11.425cm" svg:y2="13.386cm">
        <text:p/>
      </draw:line>
      <draw:line text:anchor-type="page" text:anchor-page-number="0" draw:z-index="49" draw:style-name="gr5" draw:text-style-name="P14" svg:x1="11.425cm" svg:y1="13.386cm" svg:x2="11.425cm" svg:y2="13.21cm">
        <text:p/>
      </draw:line>
      <draw:polyline text:anchor-type="page" text:anchor-page-number="0" draw:z-index="50" draw:style-name="gr2" draw:text-style-name="P14" svg:width="0.352cm" svg:height="0cm" draw:transform="rotate (1.5707963267949) translate (11.2148055555556cm 13.6595555555556cm)" svg:viewBox="0 0 353 0" draw:points="0,0 176,0 353,0">
        <text:p/>
      </draw:polyline>
      <draw:line text:anchor-type="page" text:anchor-page-number="0" draw:z-index="51" draw:style-name="gr3" draw:text-style-name="P14" svg:x1="11.217cm" svg:y1="13.307cm" svg:x2="11.081cm" svg:y2="13.194cm">
        <text:p/>
      </draw:line>
      <draw:line text:anchor-type="page" text:anchor-page-number="0" draw:z-index="52" draw:style-name="gr4" draw:text-style-name="P14" svg:x1="11.081cm" svg:y1="13.193cm" svg:x2="11.007cm" svg:y2="13.032cm">
        <text:p/>
      </draw:line>
      <draw:line text:anchor-type="page" text:anchor-page-number="0" draw:z-index="53" draw:style-name="gr5" draw:text-style-name="P14" svg:x1="11.005cm" svg:y1="13.033cm" svg:x2="11.005cm" svg:y2="12.857cm">
        <text:p/>
      </draw:line>
      <draw:line text:anchor-type="page" text:anchor-page-number="0" draw:z-index="54" draw:style-name="gr3" draw:text-style-name="P14" svg:x1="11.215cm" svg:y1="13.307cm" svg:x2="11.289cm" svg:y2="13.146cm">
        <text:p/>
      </draw:line>
      <draw:line text:anchor-type="page" text:anchor-page-number="0" draw:z-index="55" draw:style-name="gr4" draw:text-style-name="P14" svg:x1="11.289cm" svg:y1="13.144cm" svg:x2="11.289cm" svg:y2="12.968cm">
        <text:p/>
      </draw:line>
      <draw:line text:anchor-type="page" text:anchor-page-number="0" draw:z-index="56" draw:style-name="gr5" draw:text-style-name="P14" svg:x1="11.291cm" svg:y1="12.97cm" svg:x2="11.217cm" svg:y2="12.809cm">
        <text:p/>
      </draw:line>
      <draw:polyline text:anchor-type="page" text:anchor-page-number="0" draw:z-index="57" draw:style-name="gr2" draw:text-style-name="P14" svg:width="0.353cm" svg:height="-0.001cm" draw:transform="rotate (1.1383037381507) translate (10.7896811070467cm 14.2045846534426cm)" svg:viewBox="0 0 354 0" draw:points="0,0 177,0 354,0">
        <text:p/>
      </draw:polyline>
      <draw:line text:anchor-type="page" text:anchor-page-number="0" draw:z-index="58" draw:style-name="gr3" draw:text-style-name="P14" svg:x1="10.94cm" svg:y1="13.884cm" svg:x2="10.866cm" svg:y2="13.723cm">
        <text:p/>
      </draw:line>
      <draw:line text:anchor-type="page" text:anchor-page-number="0" draw:z-index="59" draw:style-name="gr4" draw:text-style-name="P14" svg:x1="10.864cm" svg:y1="13.723cm" svg:x2="10.864cm" svg:y2="13.547cm">
        <text:p/>
      </draw:line>
      <draw:line text:anchor-type="page" text:anchor-page-number="0" draw:z-index="60" draw:style-name="gr5" draw:text-style-name="P14" svg:x1="10.864cm" svg:y1="13.547cm" svg:x2="10.938cm" svg:y2="13.386cm">
        <text:p/>
      </draw:line>
      <draw:line text:anchor-type="page" text:anchor-page-number="0" draw:z-index="61" draw:style-name="gr3" draw:text-style-name="P14" svg:x1="10.94cm" svg:y1="13.884cm" svg:x2="11.076cm" svg:y2="13.771cm">
        <text:p/>
      </draw:line>
      <draw:line text:anchor-type="page" text:anchor-page-number="0" draw:z-index="62" draw:style-name="gr4" draw:text-style-name="P14" svg:x1="11.074cm" svg:y1="13.771cm" svg:x2="11.148cm" svg:y2="13.61cm">
        <text:p/>
      </draw:line>
      <draw:line text:anchor-type="page" text:anchor-page-number="0" draw:z-index="63" draw:style-name="gr5" draw:text-style-name="P14" svg:x1="11.148cm" svg:y1="13.61cm" svg:x2="11.148cm" svg:y2="13.434cm">
        <text:p/>
      </draw:line>
      <draw:polyline text:anchor-type="page" text:anchor-page-number="0" draw:z-index="64" draw:style-name="gr2" draw:text-style-name="P14" svg:width="0.353cm" svg:height="-0.001cm" draw:transform="rotate (1.1383037381507) translate (10.9396116626023cm 13.881792986776cm)" svg:viewBox="0 0 354 0" draw:points="0,0 177,0 354,0">
        <text:p/>
      </draw:polyline>
      <draw:line text:anchor-type="page" text:anchor-page-number="0" draw:z-index="65" draw:style-name="gr3" draw:text-style-name="P14" svg:x1="11.088cm" svg:y1="13.561cm" svg:x2="11.014cm" svg:y2="13.4cm">
        <text:p/>
      </draw:line>
      <draw:line text:anchor-type="page" text:anchor-page-number="0" draw:z-index="66" draw:style-name="gr4" draw:text-style-name="P14" svg:x1="11.012cm" svg:y1="13.4cm" svg:x2="11.012cm" svg:y2="13.224cm">
        <text:p/>
      </draw:line>
      <draw:line text:anchor-type="page" text:anchor-page-number="0" draw:z-index="67" draw:style-name="gr5" draw:text-style-name="P14" svg:x1="11.014cm" svg:y1="13.226cm" svg:x2="11.088cm" svg:y2="13.065cm">
        <text:p/>
      </draw:line>
      <draw:line text:anchor-type="page" text:anchor-page-number="0" draw:z-index="68" draw:style-name="gr3" draw:text-style-name="P14" svg:x1="11.09cm" svg:y1="13.563cm" svg:x2="11.226cm" svg:y2="13.45cm">
        <text:p/>
      </draw:line>
      <draw:line text:anchor-type="page" text:anchor-page-number="0" draw:z-index="69" draw:style-name="gr4" draw:text-style-name="P14" svg:x1="11.224cm" svg:y1="13.45cm" svg:x2="11.298cm" svg:y2="13.289cm">
        <text:p/>
      </draw:line>
      <draw:line text:anchor-type="page" text:anchor-page-number="0" draw:z-index="70" draw:style-name="gr5" draw:text-style-name="P14" svg:x1="11.298cm" svg:y1="13.289cm" svg:x2="11.298cm" svg:y2="13.113cm">
        <text:p/>
      </draw:line>
      <draw:polyline text:anchor-type="page" text:anchor-page-number="0" draw:z-index="71" draw:style-name="gr2" draw:text-style-name="P14" svg:width="0.353cm" svg:height="-0.001cm" draw:transform="rotate (2.00328891543909) translate (11.0878055555556cm 13.5607777777778cm)" svg:viewBox="0 0 354 0" draw:points="0,0 177,0 354,0">
        <text:p/>
      </draw:polyline>
      <draw:line text:anchor-type="page" text:anchor-page-number="0" draw:z-index="72" draw:style-name="gr3" draw:text-style-name="P14" svg:x1="10.94cm" svg:y1="13.242cm" svg:x2="10.769cm" svg:y2="13.196cm">
        <text:p/>
      </draw:line>
      <draw:line text:anchor-type="page" text:anchor-page-number="0" draw:z-index="73" draw:style-name="gr4" draw:text-style-name="P14" svg:x1="10.769cm" svg:y1="13.196cm" svg:x2="10.633cm" svg:y2="13.083cm">
        <text:p/>
      </draw:line>
      <draw:line text:anchor-type="page" text:anchor-page-number="0" draw:z-index="74" draw:style-name="gr5" draw:text-style-name="P14" svg:x1="10.633cm" svg:y1="13.083cm" svg:x2="10.559cm" svg:y2="12.922cm">
        <text:p/>
      </draw:line>
      <draw:line text:anchor-type="page" text:anchor-page-number="0" draw:z-index="75" draw:style-name="gr3" draw:text-style-name="P14" svg:x1="10.938cm" svg:y1="13.241cm" svg:x2="10.938cm" svg:y2="13.065cm">
        <text:p/>
      </draw:line>
      <draw:line text:anchor-type="page" text:anchor-page-number="0" draw:z-index="76" draw:style-name="gr4" draw:text-style-name="P14" svg:x1="10.94cm" svg:y1="13.066cm" svg:x2="10.866cm" svg:y2="12.905cm">
        <text:p/>
      </draw:line>
      <draw:line text:anchor-type="page" text:anchor-page-number="0" draw:z-index="77" draw:style-name="gr5" draw:text-style-name="P14" svg:x1="10.866cm" svg:y1="12.906cm" svg:x2="10.73cm" svg:y2="12.793cm">
        <text:p/>
      </draw:line>
      <draw:polyline text:anchor-type="page" text:anchor-page-number="0" draw:z-index="78" draw:style-name="gr2" draw:text-style-name="P14" svg:width="0.352cm" svg:height="0cm" draw:transform="rotate (1.5707963267949) translate (10.9396388888889cm 13.2415138888889cm)" svg:viewBox="0 0 353 0" draw:points="0,0 176,0 353,0">
        <text:p/>
      </draw:polyline>
      <draw:line text:anchor-type="page" text:anchor-page-number="0" draw:z-index="79" draw:style-name="gr3" draw:text-style-name="P14" svg:x1="10.942cm" svg:y1="12.891cm" svg:x2="10.806cm" svg:y2="12.778cm">
        <text:p/>
      </draw:line>
      <draw:line text:anchor-type="page" text:anchor-page-number="0" draw:z-index="80" draw:style-name="gr4" draw:text-style-name="P14" svg:x1="10.806cm" svg:y1="12.778cm" svg:x2="10.732cm" svg:y2="12.617cm">
        <text:p/>
      </draw:line>
      <draw:line text:anchor-type="page" text:anchor-page-number="0" draw:z-index="81" draw:style-name="gr5" draw:text-style-name="P14" svg:x1="10.73cm" svg:y1="12.617cm" svg:x2="10.73cm" svg:y2="12.441cm">
        <text:p/>
      </draw:line>
      <draw:line text:anchor-type="page" text:anchor-page-number="0" draw:z-index="82" draw:style-name="gr3" draw:text-style-name="P14" svg:x1="10.94cm" svg:y1="12.889cm" svg:x2="11.014cm" svg:y2="12.728cm">
        <text:p/>
      </draw:line>
      <draw:line text:anchor-type="page" text:anchor-page-number="0" draw:z-index="83" draw:style-name="gr4" draw:text-style-name="P14" svg:x1="11.014cm" svg:y1="12.728cm" svg:x2="11.014cm" svg:y2="12.552cm">
        <text:p/>
      </draw:line>
      <draw:line text:anchor-type="page" text:anchor-page-number="0" draw:z-index="84" draw:style-name="gr5" draw:text-style-name="P14" svg:x1="11.014cm" svg:y1="12.554cm" svg:x2="10.94cm" svg:y2="12.393cm">
        <text:p/>
      </draw:line>
      <draw:polyline text:anchor-type="page" text:anchor-page-number="0" draw:z-index="85" draw:style-name="gr2" draw:text-style-name="P14" svg:width="0.353cm" svg:height="-0.001cm" draw:transform="rotate (1.1383037381507) translate (10.9396116626023cm 12.8887235423315cm)" svg:viewBox="0 0 354 0" draw:points="0,0 177,0 354,0">
        <text:p/>
      </draw:polyline>
      <draw:line text:anchor-type="page" text:anchor-page-number="0" draw:z-index="86" draw:style-name="gr3" draw:text-style-name="P14" svg:x1="11.088cm" svg:y1="12.568cm" svg:x2="11.014cm" svg:y2="12.407cm">
        <text:p/>
      </draw:line>
      <draw:line text:anchor-type="page" text:anchor-page-number="0" draw:z-index="87" draw:style-name="gr4" draw:text-style-name="P14" svg:x1="11.012cm" svg:y1="12.407cm" svg:x2="11.012cm" svg:y2="12.231cm">
        <text:p/>
      </draw:line>
      <draw:line text:anchor-type="page" text:anchor-page-number="0" draw:z-index="88" draw:style-name="gr5" draw:text-style-name="P14" svg:x1="11.014cm" svg:y1="12.231cm" svg:x2="11.088cm" svg:y2="12.07cm">
        <text:p/>
      </draw:line>
      <draw:line text:anchor-type="page" text:anchor-page-number="0" draw:z-index="89" draw:style-name="gr3" draw:text-style-name="P14" svg:x1="11.09cm" svg:y1="12.57cm" svg:x2="11.226cm" svg:y2="12.457cm">
        <text:p/>
      </draw:line>
      <draw:line text:anchor-type="page" text:anchor-page-number="0" draw:z-index="90" draw:style-name="gr4" draw:text-style-name="P14" svg:x1="11.224cm" svg:y1="12.455cm" svg:x2="11.298cm" svg:y2="12.294cm">
        <text:p/>
      </draw:line>
      <draw:line text:anchor-type="page" text:anchor-page-number="0" draw:z-index="91" draw:style-name="gr5" draw:text-style-name="P14" svg:x1="11.298cm" svg:y1="12.294cm" svg:x2="11.298cm" svg:y2="12.118cm">
        <text:p/>
      </draw:line>
      <draw:polyline text:anchor-type="page" text:anchor-page-number="0" draw:z-index="92" draw:style-name="gr2" draw:text-style-name="P14" svg:width="0.352cm" svg:height="-0.001cm" draw:transform="rotate (0.693419311817347) translate (11.0895603702653cm 13.5625307484022cm)" svg:viewBox="0 0 353 0" draw:points="0,0 177,0 353,0">
        <text:p/>
      </draw:polyline>
      <draw:line text:anchor-type="page" text:anchor-page-number="0" draw:z-index="93" draw:style-name="gr3" draw:text-style-name="P14" svg:x1="11.359cm" svg:y1="13.335cm" svg:x2="11.359cm" svg:y2="13.159cm">
        <text:p/>
      </draw:line>
      <draw:line text:anchor-type="page" text:anchor-page-number="0" draw:z-index="94" draw:style-name="gr4" draw:text-style-name="P14" svg:x1="11.359cm" svg:y1="13.159cm" svg:x2="11.433cm" svg:y2="12.998cm">
        <text:p/>
      </draw:line>
      <draw:line text:anchor-type="page" text:anchor-page-number="0" draw:z-index="95" draw:style-name="gr5" draw:text-style-name="P14" svg:x1="11.435cm" svg:y1="13cm" svg:x2="11.571cm" svg:y2="12.887cm">
        <text:p/>
      </draw:line>
      <draw:line text:anchor-type="page" text:anchor-page-number="0" draw:z-index="96" draw:style-name="gr3" draw:text-style-name="P14" svg:x1="11.361cm" svg:y1="13.339cm" svg:x2="11.532cm" svg:y2="13.293cm">
        <text:p/>
      </draw:line>
      <draw:line text:anchor-type="page" text:anchor-page-number="0" draw:z-index="97" draw:style-name="gr4" draw:text-style-name="P14" svg:x1="11.531cm" svg:y1="13.293cm" svg:x2="11.667cm" svg:y2="13.18cm">
        <text:p/>
      </draw:line>
      <draw:line text:anchor-type="page" text:anchor-page-number="0" draw:z-index="98" draw:style-name="gr5" draw:text-style-name="P14" svg:x1="11.665cm" svg:y1="13.18cm" svg:x2="11.739cm" svg:y2="13.019cm">
        <text:p/>
      </draw:line>
      <draw:polyline text:anchor-type="page" text:anchor-page-number="0" draw:z-index="99" draw:style-name="gr2" draw:text-style-name="P14" svg:width="0.353cm" svg:height="-0.001cm" draw:transform="rotate (1.1383037381507) translate (11.3611811070467cm 13.3367513201093cm)" svg:viewBox="0 0 354 0" draw:points="0,0 177,0 354,0">
        <text:p/>
      </draw:polyline>
      <draw:line text:anchor-type="page" text:anchor-page-number="0" draw:z-index="100" draw:style-name="gr3" draw:text-style-name="P14" svg:x1="11.515cm" svg:y1="13.016cm" svg:x2="11.441cm" svg:y2="12.855cm">
        <text:p/>
      </draw:line>
      <draw:line text:anchor-type="page" text:anchor-page-number="0" draw:z-index="101" draw:style-name="gr4" draw:text-style-name="P14" svg:x1="11.439cm" svg:y1="12.855cm" svg:x2="11.439cm" svg:y2="12.679cm">
        <text:p/>
      </draw:line>
      <draw:line text:anchor-type="page" text:anchor-page-number="0" draw:z-index="102" draw:style-name="gr5" draw:text-style-name="P14" svg:x1="11.439cm" svg:y1="12.681cm" svg:x2="11.513cm" svg:y2="12.52cm">
        <text:p/>
      </draw:line>
      <draw:line text:anchor-type="page" text:anchor-page-number="0" draw:z-index="103" draw:style-name="gr3" draw:text-style-name="P14" svg:x1="11.515cm" svg:y1="13.018cm" svg:x2="11.651cm" svg:y2="12.905cm">
        <text:p/>
      </draw:line>
      <draw:line text:anchor-type="page" text:anchor-page-number="0" draw:z-index="104" draw:style-name="gr4" draw:text-style-name="P14" svg:x1="11.649cm" svg:y1="12.905cm" svg:x2="11.723cm" svg:y2="12.744cm">
        <text:p/>
      </draw:line>
      <draw:line text:anchor-type="page" text:anchor-page-number="0" draw:z-index="105" draw:style-name="gr5" draw:text-style-name="P14" svg:x1="11.723cm" svg:y1="12.744cm" svg:x2="11.723cm" svg:y2="12.568cm">
        <text:p/>
      </draw:line>
      <draw:polyline text:anchor-type="page" text:anchor-page-number="0" draw:z-index="106" draw:style-name="gr2" draw:text-style-name="P14" svg:width="0.352cm" svg:height="0cm" draw:transform="rotate (1.5707963267949) translate (11.5129027777778cm 13.0157361111111cm)" svg:viewBox="0 0 353 0" draw:points="0,0 176,0 353,0">
        <text:p/>
      </draw:polyline>
      <draw:line text:anchor-type="page" text:anchor-page-number="0" draw:z-index="107" draw:style-name="gr3" draw:text-style-name="P14" svg:x1="11.515cm" svg:y1="12.665cm" svg:x2="11.379cm" svg:y2="12.552cm">
        <text:p/>
      </draw:line>
      <draw:line text:anchor-type="page" text:anchor-page-number="0" draw:z-index="108" draw:style-name="gr4" draw:text-style-name="P14" svg:x1="11.379cm" svg:y1="12.552cm" svg:x2="11.305cm" svg:y2="12.391cm">
        <text:p/>
      </draw:line>
      <draw:line text:anchor-type="page" text:anchor-page-number="0" draw:z-index="109" draw:style-name="gr5" draw:text-style-name="P14" svg:x1="11.303cm" svg:y1="12.389cm" svg:x2="11.303cm" svg:y2="12.213cm">
        <text:p/>
      </draw:line>
      <draw:line text:anchor-type="page" text:anchor-page-number="0" draw:z-index="110" draw:style-name="gr3" draw:text-style-name="P14" svg:x1="11.515cm" svg:y1="12.665cm" svg:x2="11.589cm" svg:y2="12.504cm">
        <text:p/>
      </draw:line>
      <draw:line text:anchor-type="page" text:anchor-page-number="0" draw:z-index="111" draw:style-name="gr4" draw:text-style-name="P14" svg:x1="11.589cm" svg:y1="12.504cm" svg:x2="11.589cm" svg:y2="12.328cm">
        <text:p/>
      </draw:line>
      <draw:line text:anchor-type="page" text:anchor-page-number="0" draw:z-index="112" draw:style-name="gr5" draw:text-style-name="P14" svg:x1="11.589cm" svg:y1="12.328cm" svg:x2="11.515cm" svg:y2="12.167cm">
        <text:p/>
      </draw:line>
      <draw:polyline text:anchor-type="page" text:anchor-page-number="0" draw:z-index="113" draw:style-name="gr2" draw:text-style-name="P14" svg:width="0.353cm" svg:height="-0.001cm" draw:transform="rotate (2.00328891543909) translate (11.0878055555556cm 13.5607777777778cm)" svg:viewBox="0 0 354 0" draw:points="0,0 177,0 354,0">
        <text:p/>
      </draw:polyline>
      <draw:line text:anchor-type="page" text:anchor-page-number="0" draw:z-index="114" draw:style-name="gr3" draw:text-style-name="P14" svg:x1="10.94cm" svg:y1="13.242cm" svg:x2="10.769cm" svg:y2="13.196cm">
        <text:p/>
      </draw:line>
      <draw:line text:anchor-type="page" text:anchor-page-number="0" draw:z-index="115" draw:style-name="gr4" draw:text-style-name="P14" svg:x1="10.769cm" svg:y1="13.196cm" svg:x2="10.633cm" svg:y2="13.083cm">
        <text:p/>
      </draw:line>
      <draw:line text:anchor-type="page" text:anchor-page-number="0" draw:z-index="116" draw:style-name="gr5" draw:text-style-name="P14" svg:x1="10.633cm" svg:y1="13.083cm" svg:x2="10.559cm" svg:y2="12.922cm">
        <text:p/>
      </draw:line>
      <draw:line text:anchor-type="page" text:anchor-page-number="0" draw:z-index="117" draw:style-name="gr3" draw:text-style-name="P14" svg:x1="10.94cm" svg:y1="13.241cm" svg:x2="10.94cm" svg:y2="13.065cm">
        <text:p/>
      </draw:line>
      <draw:line text:anchor-type="page" text:anchor-page-number="0" draw:z-index="118" draw:style-name="gr4" draw:text-style-name="P14" svg:x1="10.94cm" svg:y1="13.066cm" svg:x2="10.866cm" svg:y2="12.905cm">
        <text:p/>
      </draw:line>
      <draw:line text:anchor-type="page" text:anchor-page-number="0" draw:z-index="119" draw:style-name="gr5" draw:text-style-name="P14" svg:x1="10.866cm" svg:y1="12.906cm" svg:x2="10.73cm" svg:y2="12.793cm">
        <text:p/>
      </draw:line>
      <draw:polyline text:anchor-type="page" text:anchor-page-number="0" draw:z-index="120" draw:style-name="gr2" draw:text-style-name="P14" svg:width="0.353cm" svg:height="-0.001cm" draw:transform="rotate (2.00328891543909) translate (10.9396388888889cm 13.2415138888889cm)" svg:viewBox="0 0 354 0" draw:points="0,0 177,0 354,0">
        <text:p/>
      </draw:polyline>
      <draw:line text:anchor-type="page" text:anchor-page-number="0" draw:z-index="121" draw:style-name="gr3" draw:text-style-name="P14" svg:x1="10.79cm" svg:y1="12.922cm" svg:x2="10.619cm" svg:y2="12.876cm">
        <text:p/>
      </draw:line>
      <draw:line text:anchor-type="page" text:anchor-page-number="0" draw:z-index="122" draw:style-name="gr4" draw:text-style-name="P14" svg:x1="10.619cm" svg:y1="12.877cm" svg:x2="10.483cm" svg:y2="12.764cm">
        <text:p/>
      </draw:line>
      <draw:line text:anchor-type="page" text:anchor-page-number="0" draw:z-index="123" draw:style-name="gr5" draw:text-style-name="P14" svg:x1="10.483cm" svg:y1="12.762cm" svg:x2="10.409cm" svg:y2="12.601cm">
        <text:p/>
      </draw:line>
      <draw:line text:anchor-type="page" text:anchor-page-number="0" draw:z-index="124" draw:style-name="gr3" draw:text-style-name="P14" svg:x1="10.79cm" svg:y1="12.92cm" svg:x2="10.79cm" svg:y2="12.744cm">
        <text:p/>
      </draw:line>
      <draw:line text:anchor-type="page" text:anchor-page-number="0" draw:z-index="125" draw:style-name="gr4" draw:text-style-name="P14" svg:x1="10.79cm" svg:y1="12.746cm" svg:x2="10.716cm" svg:y2="12.585cm">
        <text:p/>
      </draw:line>
      <draw:line text:anchor-type="page" text:anchor-page-number="0" draw:z-index="126" draw:style-name="gr5" draw:text-style-name="P14" svg:x1="10.716cm" svg:y1="12.585cm" svg:x2="10.58cm" svg:y2="12.472cm">
        <text:p/>
      </draw:line>
      <draw:polyline text:anchor-type="page" text:anchor-page-number="0" draw:z-index="127" draw:style-name="gr2" draw:text-style-name="P14" svg:width="0.353cm" svg:height="-0.001cm" draw:transform="rotate (2.87979326579064) translate (10.7914722222222cm 12.9204861111111cm)" svg:viewBox="0 0 354 0" draw:points="0,0 177,0 354,0">
        <text:p/>
      </draw:polyline>
      <draw:line text:anchor-type="page" text:anchor-page-number="0" draw:z-index="128" draw:style-name="gr3" draw:text-style-name="P14" svg:x1="10.45cm" svg:y1="12.825cm" svg:x2="10.305cm" svg:y2="12.926cm">
        <text:p/>
      </draw:line>
      <draw:line text:anchor-type="page" text:anchor-page-number="0" draw:z-index="129" draw:style-name="gr4" draw:text-style-name="P14" svg:x1="10.307cm" svg:y1="12.928cm" svg:x2="10.134cm" svg:y2="12.958cm">
        <text:p/>
      </draw:line>
      <draw:line text:anchor-type="page" text:anchor-page-number="0" draw:z-index="130" draw:style-name="gr5" draw:text-style-name="P14" svg:x1="10.133cm" svg:y1="12.959cm" svg:x2="9.962cm" svg:y2="12.913cm">
        <text:p/>
      </draw:line>
      <draw:line text:anchor-type="page" text:anchor-page-number="0" draw:z-index="131" draw:style-name="gr3" draw:text-style-name="P14" svg:x1="10.453cm" svg:y1="12.829cm" svg:x2="10.317cm" svg:y2="12.716cm">
        <text:p/>
      </draw:line>
      <draw:line text:anchor-type="page" text:anchor-page-number="0" draw:z-index="132" draw:style-name="gr4" draw:text-style-name="P14" svg:x1="10.317cm" svg:y1="12.716cm" svg:x2="10.146cm" svg:y2="12.67cm">
        <text:p/>
      </draw:line>
      <draw:line text:anchor-type="page" text:anchor-page-number="0" draw:z-index="133" draw:style-name="gr5" draw:text-style-name="P14" svg:x1="10.148cm" svg:y1="12.668cm" svg:x2="9.975cm" svg:y2="12.698cm">
        <text:p/>
      </draw:line>
      <draw:polyline text:anchor-type="page" text:anchor-page-number="0" draw:z-index="134" draw:style-name="gr2" draw:text-style-name="P14" svg:width="0.352cm" svg:height="-0.001cm" draw:transform="rotate (2.44817334177245) translate (10.4528055555556cm 12.8287638888889cm)" svg:viewBox="0 0 353 0" draw:points="0,0 177,0 353,0">
        <text:p/>
      </draw:polyline>
      <draw:line text:anchor-type="page" text:anchor-page-number="0" draw:z-index="135" draw:style-name="gr3" draw:text-style-name="P14" svg:x1="10.18cm" svg:y1="12.601cm" svg:x2="10.007cm" svg:y2="12.631cm">
        <text:p/>
      </draw:line>
      <draw:line text:anchor-type="page" text:anchor-page-number="0" draw:z-index="136" draw:style-name="gr4" draw:text-style-name="P14" svg:x1="10.006cm" svg:y1="12.635cm" svg:x2="9.835cm" svg:y2="12.589cm">
        <text:p/>
      </draw:line>
      <draw:line text:anchor-type="page" text:anchor-page-number="0" draw:z-index="137" draw:style-name="gr5" draw:text-style-name="P14" svg:x1="9.837cm" svg:y1="12.589cm" svg:x2="9.701cm" svg:y2="12.476cm">
        <text:p/>
      </draw:line>
      <draw:line text:anchor-type="page" text:anchor-page-number="0" draw:z-index="138" draw:style-name="gr3" draw:text-style-name="P14" svg:x1="10.181cm" svg:y1="12.605cm" svg:x2="10.107cm" svg:y2="12.444cm">
        <text:p/>
      </draw:line>
      <draw:line text:anchor-type="page" text:anchor-page-number="0" draw:z-index="139" draw:style-name="gr4" draw:text-style-name="P14" svg:x1="10.109cm" svg:y1="12.444cm" svg:x2="9.973cm" svg:y2="12.331cm">
        <text:p/>
      </draw:line>
      <draw:line text:anchor-type="page" text:anchor-page-number="0" draw:z-index="140" draw:style-name="gr5" draw:text-style-name="P14" svg:x1="9.973cm" svg:y1="12.331cm" svg:x2="9.802cm" svg:y2="12.285cm">
        <text:p/>
      </draw:line>
      <draw:polyline text:anchor-type="page" text:anchor-page-number="0" draw:z-index="141" draw:style-name="gr2" draw:text-style-name="P14" svg:width="0.353cm" svg:height="-0.001cm" draw:transform="rotate (2.00328891543909) translate (10.1811666666667cm 12.60475cm)" svg:viewBox="0 0 354 0" draw:points="0,0 177,0 354,0">
        <text:p/>
      </draw:polyline>
      <draw:line text:anchor-type="page" text:anchor-page-number="0" draw:z-index="142" draw:style-name="gr3" draw:text-style-name="P14" svg:x1="10.035cm" svg:y1="12.284cm" svg:x2="9.864cm" svg:y2="12.238cm">
        <text:p/>
      </draw:line>
      <draw:line text:anchor-type="page" text:anchor-page-number="0" draw:z-index="143" draw:style-name="gr4" draw:text-style-name="P14" svg:x1="9.864cm" svg:y1="12.238cm" svg:x2="9.728cm" svg:y2="12.125cm">
        <text:p/>
      </draw:line>
      <draw:line text:anchor-type="page" text:anchor-page-number="0" draw:z-index="144" draw:style-name="gr5" draw:text-style-name="P14" svg:x1="9.728cm" svg:y1="12.124cm" svg:x2="9.654cm" svg:y2="11.963cm">
        <text:p/>
      </draw:line>
      <draw:line text:anchor-type="page" text:anchor-page-number="0" draw:z-index="145" draw:style-name="gr3" draw:text-style-name="P14" svg:x1="10.033cm" svg:y1="12.282cm" svg:x2="10.033cm" svg:y2="12.106cm">
        <text:p/>
      </draw:line>
      <draw:line text:anchor-type="page" text:anchor-page-number="0" draw:z-index="146" draw:style-name="gr4" draw:text-style-name="P14" svg:x1="10.035cm" svg:y1="12.106cm" svg:x2="9.961cm" svg:y2="11.945cm">
        <text:p/>
      </draw:line>
      <draw:line text:anchor-type="page" text:anchor-page-number="0" draw:z-index="147" draw:style-name="gr5" draw:text-style-name="P14" svg:x1="9.961cm" svg:y1="11.947cm" svg:x2="9.825cm" svg:y2="11.834cm">
        <text:p/>
      </draw:line>
      <draw:polyline text:anchor-type="page" text:anchor-page-number="0" draw:z-index="148" draw:style-name="gr2" draw:text-style-name="P14" svg:width="0.352cm" svg:height="0cm" draw:transform="rotate (1.5707963267949) translate (10.7914722222222cm 12.9204861111111cm)" svg:viewBox="0 0 353 0" draw:points="0,0 176,0 353,0">
        <text:p/>
      </draw:polyline>
      <draw:line text:anchor-type="page" text:anchor-page-number="0" draw:z-index="149" draw:style-name="gr3" draw:text-style-name="P14" svg:x1="10.793cm" svg:y1="12.57cm" svg:x2="10.657cm" svg:y2="12.457cm">
        <text:p/>
      </draw:line>
      <draw:line text:anchor-type="page" text:anchor-page-number="0" draw:z-index="150" draw:style-name="gr4" draw:text-style-name="P14" svg:x1="10.657cm" svg:y1="12.455cm" svg:x2="10.583cm" svg:y2="12.294cm">
        <text:p/>
      </draw:line>
      <draw:line text:anchor-type="page" text:anchor-page-number="0" draw:z-index="151" draw:style-name="gr5" draw:text-style-name="P14" svg:x1="10.582cm" svg:y1="12.294cm" svg:x2="10.582cm" svg:y2="12.118cm">
        <text:p/>
      </draw:line>
      <draw:line text:anchor-type="page" text:anchor-page-number="0" draw:z-index="152" draw:style-name="gr3" draw:text-style-name="P14" svg:x1="10.791cm" svg:y1="12.568cm" svg:x2="10.865cm" svg:y2="12.407cm">
        <text:p/>
      </draw:line>
      <draw:line text:anchor-type="page" text:anchor-page-number="0" draw:z-index="153" draw:style-name="gr4" draw:text-style-name="P14" svg:x1="10.866cm" svg:y1="12.407cm" svg:x2="10.866cm" svg:y2="12.231cm">
        <text:p/>
      </draw:line>
      <draw:line text:anchor-type="page" text:anchor-page-number="0" draw:z-index="154" draw:style-name="gr5" draw:text-style-name="P14" svg:x1="10.865cm" svg:y1="12.231cm" svg:x2="10.791cm" svg:y2="12.07cm">
        <text:p/>
      </draw:line>
      <draw:polyline text:anchor-type="page" text:anchor-page-number="0" draw:z-index="155" draw:style-name="gr2" draw:text-style-name="P14" svg:width="0.353cm" svg:height="-0.001cm" draw:transform="rotate (2.00328891543909) translate (10.7914722222222cm 12.5677083333333cm)" svg:viewBox="0 0 354 0" draw:points="0,0 177,0 354,0">
        <text:p/>
      </draw:polyline>
      <draw:line text:anchor-type="page" text:anchor-page-number="0" draw:z-index="156" draw:style-name="gr3" draw:text-style-name="P14" svg:x1="10.641cm" svg:y1="12.249cm" svg:x2="10.47cm" svg:y2="12.203cm">
        <text:p/>
      </draw:line>
      <draw:line text:anchor-type="page" text:anchor-page-number="0" draw:z-index="157" draw:style-name="gr4" draw:text-style-name="P14" svg:x1="10.472cm" svg:y1="12.203cm" svg:x2="10.336cm" svg:y2="12.09cm">
        <text:p/>
      </draw:line>
      <draw:line text:anchor-type="page" text:anchor-page-number="0" draw:z-index="158" draw:style-name="gr5" draw:text-style-name="P14" svg:x1="10.336cm" svg:y1="12.09cm" svg:x2="10.262cm" svg:y2="11.929cm">
        <text:p/>
      </draw:line>
      <draw:line text:anchor-type="page" text:anchor-page-number="0" draw:z-index="159" draw:style-name="gr3" draw:text-style-name="P14" svg:x1="10.642cm" svg:y1="12.246cm" svg:x2="10.642cm" svg:y2="12.07cm">
        <text:p/>
      </draw:line>
      <draw:line text:anchor-type="page" text:anchor-page-number="0" draw:z-index="160" draw:style-name="gr4" draw:text-style-name="P14" svg:x1="10.641cm" svg:y1="12.071cm" svg:x2="10.567cm" svg:y2="11.91cm">
        <text:p/>
      </draw:line>
      <draw:line text:anchor-type="page" text:anchor-page-number="0" draw:z-index="161" draw:style-name="gr5" draw:text-style-name="P14" svg:x1="10.568cm" svg:y1="11.912cm" svg:x2="10.432cm" svg:y2="11.799cm">
        <text:p/>
      </draw:line>
      <draw:polyline text:anchor-type="page" text:anchor-page-number="0" draw:z-index="162" draw:style-name="gr2" draw:text-style-name="P14" svg:width="0.352cm" svg:height="-0.001cm" draw:transform="rotate (2.44817334177245) translate (10.6415416666667cm 12.2484444444444cm)" svg:viewBox="0 0 353 0" draw:points="0,0 177,0 353,0">
        <text:p/>
      </draw:polyline>
      <draw:line text:anchor-type="page" text:anchor-page-number="0" draw:z-index="163" draw:style-name="gr3" draw:text-style-name="P14" svg:x1="10.368cm" svg:y1="12.023cm" svg:x2="10.195cm" svg:y2="12.053cm">
        <text:p/>
      </draw:line>
      <draw:line text:anchor-type="page" text:anchor-page-number="0" draw:z-index="164" draw:style-name="gr4" draw:text-style-name="P14" svg:x1="10.195cm" svg:y1="12.055cm" svg:x2="10.024cm" svg:y2="12.009cm">
        <text:p/>
      </draw:line>
      <draw:line text:anchor-type="page" text:anchor-page-number="0" draw:z-index="165" draw:style-name="gr5" draw:text-style-name="P14" svg:x1="10.024cm" svg:y1="12.009cm" svg:x2="9.888cm" svg:y2="11.896cm">
        <text:p/>
      </draw:line>
      <draw:line text:anchor-type="page" text:anchor-page-number="0" draw:z-index="166" draw:style-name="gr3" draw:text-style-name="P14" svg:x1="10.372cm" svg:y1="12.023cm" svg:x2="10.298cm" svg:y2="11.862cm">
        <text:p/>
      </draw:line>
      <draw:line text:anchor-type="page" text:anchor-page-number="0" draw:z-index="167" draw:style-name="gr4" draw:text-style-name="P14" svg:x1="10.298cm" svg:y1="11.862cm" svg:x2="10.162cm" svg:y2="11.749cm">
        <text:p/>
      </draw:line>
      <draw:line text:anchor-type="page" text:anchor-page-number="0" draw:z-index="168" draw:style-name="gr5" draw:text-style-name="P14" svg:x1="10.162cm" svg:y1="11.751cm" svg:x2="9.991cm" svg:y2="11.705cm">
        <text:p/>
      </draw:line>
      <draw:polyline text:anchor-type="page" text:anchor-page-number="0" draw:z-index="169" draw:style-name="gr2" draw:text-style-name="P14" svg:width="0.352cm" svg:height="0cm" draw:transform="rotate (1.5707963267949) translate (10.7897083333333cm 12.9187222222222cm)" svg:viewBox="0 0 353 0" draw:points="0,0 176,0 353,0">
        <text:p/>
      </draw:polyline>
      <draw:line text:anchor-type="page" text:anchor-page-number="0" draw:z-index="170" draw:style-name="gr3" draw:text-style-name="P14" svg:x1="10.792cm" svg:y1="12.568cm" svg:x2="10.656cm" svg:y2="12.455cm">
        <text:p/>
      </draw:line>
      <draw:line text:anchor-type="page" text:anchor-page-number="0" draw:z-index="171" draw:style-name="gr4" draw:text-style-name="P14" svg:x1="10.656cm" svg:y1="12.455cm" svg:x2="10.582cm" svg:y2="12.294cm">
        <text:p/>
      </draw:line>
      <draw:line text:anchor-type="page" text:anchor-page-number="0" draw:z-index="172" draw:style-name="gr5" draw:text-style-name="P14" svg:x1="10.58cm" svg:y1="12.292cm" svg:x2="10.58cm" svg:y2="12.116cm">
        <text:p/>
      </draw:line>
      <draw:line text:anchor-type="page" text:anchor-page-number="0" draw:z-index="173" draw:style-name="gr3" draw:text-style-name="P14" svg:x1="10.79cm" svg:y1="12.568cm" svg:x2="10.864cm" svg:y2="12.407cm">
        <text:p/>
      </draw:line>
      <draw:line text:anchor-type="page" text:anchor-page-number="0" draw:z-index="174" draw:style-name="gr4" draw:text-style-name="P14" svg:x1="10.864cm" svg:y1="12.407cm" svg:x2="10.864cm" svg:y2="12.231cm">
        <text:p/>
      </draw:line>
      <draw:line text:anchor-type="page" text:anchor-page-number="0" draw:z-index="175" draw:style-name="gr5" draw:text-style-name="P14" svg:x1="10.864cm" svg:y1="12.231cm" svg:x2="10.79cm" svg:y2="12.07cm">
        <text:p/>
      </draw:line>
      <draw:polyline text:anchor-type="page" text:anchor-page-number="0" draw:z-index="176" draw:style-name="gr2" draw:text-style-name="P14" svg:width="0.352cm" svg:height="0cm" draw:transform="rotate (1.5707963267949) translate (10.7897083333333cm 12.5677083333333cm)" svg:viewBox="0 0 353 0" draw:points="0,0 176,0 353,0">
        <text:p/>
      </draw:polyline>
      <draw:line text:anchor-type="page" text:anchor-page-number="0" draw:z-index="177" draw:style-name="gr3" draw:text-style-name="P14" svg:x1="10.792cm" svg:y1="12.217cm" svg:x2="10.656cm" svg:y2="12.104cm">
        <text:p/>
      </draw:line>
      <draw:line text:anchor-type="page" text:anchor-page-number="0" draw:z-index="178" draw:style-name="gr4" draw:text-style-name="P14" svg:x1="10.656cm" svg:y1="12.104cm" svg:x2="10.582cm" svg:y2="11.943cm">
        <text:p/>
      </draw:line>
      <draw:line text:anchor-type="page" text:anchor-page-number="0" draw:z-index="179" draw:style-name="gr5" draw:text-style-name="P14" svg:x1="10.58cm" svg:y1="11.941cm" svg:x2="10.58cm" svg:y2="11.765cm">
        <text:p/>
      </draw:line>
      <draw:line text:anchor-type="page" text:anchor-page-number="0" draw:z-index="180" draw:style-name="gr3" draw:text-style-name="P14" svg:x1="10.79cm" svg:y1="12.217cm" svg:x2="10.864cm" svg:y2="12.056cm">
        <text:p/>
      </draw:line>
      <draw:line text:anchor-type="page" text:anchor-page-number="0" draw:z-index="181" draw:style-name="gr4" draw:text-style-name="P14" svg:x1="10.864cm" svg:y1="12.056cm" svg:x2="10.864cm" svg:y2="11.88cm">
        <text:p/>
      </draw:line>
      <draw:line text:anchor-type="page" text:anchor-page-number="0" draw:z-index="182" draw:style-name="gr5" draw:text-style-name="P14" svg:x1="10.864cm" svg:y1="11.88cm" svg:x2="10.79cm" svg:y2="11.719cm">
        <text:p/>
      </draw:line>
      <draw:polyline text:anchor-type="page" text:anchor-page-number="0" draw:z-index="183" draw:style-name="gr2" draw:text-style-name="P14" svg:width="0.352cm" svg:height="-0.001cm" draw:transform="rotate (2.44817334177245) translate (10.7914722222222cm 12.2184583333333cm)" svg:viewBox="0 0 353 0" draw:points="0,0 177,0 353,0">
        <text:p/>
      </draw:polyline>
      <draw:line text:anchor-type="page" text:anchor-page-number="0" draw:z-index="184" draw:style-name="gr3" draw:text-style-name="P14" svg:x1="10.522cm" svg:y1="11.993cm" svg:x2="10.349cm" svg:y2="12.023cm">
        <text:p/>
      </draw:line>
      <draw:line text:anchor-type="page" text:anchor-page-number="0" draw:z-index="185" draw:style-name="gr4" draw:text-style-name="P14" svg:x1="10.349cm" svg:y1="12.025cm" svg:x2="10.178cm" svg:y2="11.979cm">
        <text:p/>
      </draw:line>
      <draw:line text:anchor-type="page" text:anchor-page-number="0" draw:z-index="186" draw:style-name="gr5" draw:text-style-name="P14" svg:x1="10.178cm" svg:y1="11.979cm" svg:x2="10.042cm" svg:y2="11.866cm">
        <text:p/>
      </draw:line>
      <draw:line text:anchor-type="page" text:anchor-page-number="0" draw:z-index="187" draw:style-name="gr3" draw:text-style-name="P14" svg:x1="10.523cm" svg:y1="11.993cm" svg:x2="10.449cm" svg:y2="11.832cm">
        <text:p/>
      </draw:line>
      <draw:line text:anchor-type="page" text:anchor-page-number="0" draw:z-index="188" draw:style-name="gr4" draw:text-style-name="P14" svg:x1="10.449cm" svg:y1="11.832cm" svg:x2="10.313cm" svg:y2="11.719cm">
        <text:p/>
      </draw:line>
      <draw:line text:anchor-type="page" text:anchor-page-number="0" draw:z-index="189" draw:style-name="gr5" draw:text-style-name="P14" svg:x1="10.315cm" svg:y1="11.721cm" svg:x2="10.144cm" svg:y2="11.675cm">
        <text:p/>
      </draw:line>
      <draw:polyline text:anchor-type="page" text:anchor-page-number="0" draw:z-index="190" draw:style-name="gr2" draw:text-style-name="P14" svg:width="0.353cm" svg:height="-0.001cm" draw:transform="rotate (2.00328891543909) translate (10.5233611111111cm 11.9926805555556cm)" svg:viewBox="0 0 354 0" draw:points="0,0 177,0 354,0">
        <text:p/>
      </draw:polyline>
      <draw:line text:anchor-type="page" text:anchor-page-number="0" draw:z-index="191" draw:style-name="gr3" draw:text-style-name="P14" svg:x1="10.373cm" svg:y1="11.674cm" svg:x2="10.202cm" svg:y2="11.628cm">
        <text:p/>
      </draw:line>
      <draw:line text:anchor-type="page" text:anchor-page-number="0" draw:z-index="192" draw:style-name="gr4" draw:text-style-name="P14" svg:x1="10.204cm" svg:y1="11.628cm" svg:x2="10.068cm" svg:y2="11.515cm">
        <text:p/>
      </draw:line>
      <draw:line text:anchor-type="page" text:anchor-page-number="0" draw:z-index="193" draw:style-name="gr5" draw:text-style-name="P14" svg:x1="10.068cm" svg:y1="11.515cm" svg:x2="9.994cm" svg:y2="11.354cm">
        <text:p/>
      </draw:line>
      <draw:line text:anchor-type="page" text:anchor-page-number="0" draw:z-index="194" draw:style-name="gr3" draw:text-style-name="P14" svg:x1="10.372cm" svg:y1="11.671cm" svg:x2="10.372cm" svg:y2="11.495cm">
        <text:p/>
      </draw:line>
      <draw:line text:anchor-type="page" text:anchor-page-number="0" draw:z-index="195" draw:style-name="gr4" draw:text-style-name="P14" svg:x1="10.372cm" svg:y1="11.496cm" svg:x2="10.298cm" svg:y2="11.335cm">
        <text:p/>
      </draw:line>
      <draw:line text:anchor-type="page" text:anchor-page-number="0" draw:z-index="196" draw:style-name="gr5" draw:text-style-name="P14" svg:x1="10.298cm" svg:y1="11.337cm" svg:x2="10.162cm" svg:y2="11.224cm">
        <text:p/>
      </draw:line>
      <draw:polyline text:anchor-type="page" text:anchor-page-number="0" draw:z-index="197" draw:style-name="gr2" draw:text-style-name="P14" svg:width="0.352cm" svg:height="0cm" draw:transform="rotate (1.5707963267949) translate (10.3734305555556cm 11.6716527777778cm)" svg:viewBox="0 0 353 0" draw:points="0,0 176,0 353,0">
        <text:p/>
      </draw:polyline>
      <draw:line text:anchor-type="page" text:anchor-page-number="0" draw:z-index="198" draw:style-name="gr3" draw:text-style-name="P14" svg:x1="10.374cm" svg:y1="11.321cm" svg:x2="10.238cm" svg:y2="11.208cm">
        <text:p/>
      </draw:line>
      <draw:line text:anchor-type="page" text:anchor-page-number="0" draw:z-index="199" draw:style-name="gr4" draw:text-style-name="P14" svg:x1="10.238cm" svg:y1="11.208cm" svg:x2="10.164cm" svg:y2="11.047cm">
        <text:p/>
      </draw:line>
      <draw:line text:anchor-type="page" text:anchor-page-number="0" draw:z-index="200" draw:style-name="gr5" draw:text-style-name="P14" svg:x1="10.164cm" svg:y1="11.045cm" svg:x2="10.164cm" svg:y2="10.869cm">
        <text:p/>
      </draw:line>
      <draw:line text:anchor-type="page" text:anchor-page-number="0" draw:z-index="201" draw:style-name="gr3" draw:text-style-name="P14" svg:x1="10.372cm" svg:y1="11.321cm" svg:x2="10.446cm" svg:y2="11.16cm">
        <text:p/>
      </draw:line>
      <draw:line text:anchor-type="page" text:anchor-page-number="0" draw:z-index="202" draw:style-name="gr4" draw:text-style-name="P14" svg:x1="10.448cm" svg:y1="11.16cm" svg:x2="10.448cm" svg:y2="10.984cm">
        <text:p/>
      </draw:line>
      <draw:line text:anchor-type="page" text:anchor-page-number="0" draw:z-index="203" draw:style-name="gr5" draw:text-style-name="P14" svg:x1="10.446cm" svg:y1="10.984cm" svg:x2="10.372cm" svg:y2="10.823cm">
        <text:p/>
      </draw:line>
      <draw:polyline text:anchor-type="page" text:anchor-page-number="0" draw:z-index="204" draw:style-name="gr2" draw:text-style-name="P14" svg:width="0.353cm" svg:height="-0.001cm" draw:transform="rotate (1.1383037381507) translate (10.7896811070467cm 12.2166818756649cm)" svg:viewBox="0 0 354 0" draw:points="0,0 177,0 354,0">
        <text:p/>
      </draw:polyline>
      <draw:line text:anchor-type="page" text:anchor-page-number="0" draw:z-index="205" draw:style-name="gr3" draw:text-style-name="P14" svg:x1="10.94cm" svg:y1="11.896cm" svg:x2="10.866cm" svg:y2="11.735cm">
        <text:p/>
      </draw:line>
      <draw:line text:anchor-type="page" text:anchor-page-number="0" draw:z-index="206" draw:style-name="gr4" draw:text-style-name="P14" svg:x1="10.866cm" svg:y1="11.735cm" svg:x2="10.866cm" svg:y2="11.559cm">
        <text:p/>
      </draw:line>
      <draw:line text:anchor-type="page" text:anchor-page-number="0" draw:z-index="207" draw:style-name="gr5" draw:text-style-name="P14" svg:x1="10.864cm" svg:y1="11.559cm" svg:x2="10.938cm" svg:y2="11.398cm">
        <text:p/>
      </draw:line>
      <draw:line text:anchor-type="page" text:anchor-page-number="0" draw:z-index="208" draw:style-name="gr3" draw:text-style-name="P14" svg:x1="10.94cm" svg:y1="11.898cm" svg:x2="11.076cm" svg:y2="11.785cm">
        <text:p/>
      </draw:line>
      <draw:line text:anchor-type="page" text:anchor-page-number="0" draw:z-index="209" draw:style-name="gr4" draw:text-style-name="P14" svg:x1="11.074cm" svg:y1="11.783cm" svg:x2="11.148cm" svg:y2="11.622cm">
        <text:p/>
      </draw:line>
      <draw:line text:anchor-type="page" text:anchor-page-number="0" draw:z-index="210" draw:style-name="gr5" draw:text-style-name="P14" svg:x1="11.15cm" svg:y1="11.622cm" svg:x2="11.15cm" svg:y2="11.446cm">
        <text:p/>
      </draw:line>
      <draw:polyline text:anchor-type="page" text:anchor-page-number="0" draw:z-index="211" draw:style-name="gr2" draw:text-style-name="P14" svg:width="0.352cm" svg:height="0cm" draw:transform="rotate (1.5707963267949) translate (10.9396388888889cm 11.8956666666667cm)" svg:viewBox="0 0 353 0" draw:points="0,0 176,0 353,0">
        <text:p/>
      </draw:polyline>
      <draw:line text:anchor-type="page" text:anchor-page-number="0" draw:z-index="212" draw:style-name="gr3" draw:text-style-name="P14" svg:x1="10.94cm" svg:y1="11.545cm" svg:x2="10.804cm" svg:y2="11.432cm">
        <text:p/>
      </draw:line>
      <draw:line text:anchor-type="page" text:anchor-page-number="0" draw:z-index="213" draw:style-name="gr4" draw:text-style-name="P14" svg:x1="10.804cm" svg:y1="11.432cm" svg:x2="10.73cm" svg:y2="11.271cm">
        <text:p/>
      </draw:line>
      <draw:line text:anchor-type="page" text:anchor-page-number="0" draw:z-index="214" draw:style-name="gr5" draw:text-style-name="P14" svg:x1="10.73cm" svg:y1="11.269cm" svg:x2="10.73cm" svg:y2="11.093cm">
        <text:p/>
      </draw:line>
      <draw:line text:anchor-type="page" text:anchor-page-number="0" draw:z-index="215" draw:style-name="gr3" draw:text-style-name="P14" svg:x1="10.94cm" svg:y1="11.545cm" svg:x2="11.014cm" svg:y2="11.384cm">
        <text:p/>
      </draw:line>
      <draw:line text:anchor-type="page" text:anchor-page-number="0" draw:z-index="216" draw:style-name="gr4" draw:text-style-name="P14" svg:x1="11.015cm" svg:y1="11.384cm" svg:x2="11.015cm" svg:y2="11.208cm">
        <text:p/>
      </draw:line>
      <draw:line text:anchor-type="page" text:anchor-page-number="0" draw:z-index="217" draw:style-name="gr5" draw:text-style-name="P14" svg:x1="11.014cm" svg:y1="11.208cm" svg:x2="10.94cm" svg:y2="11.047cm">
        <text:p/>
      </draw:line>
      <draw:polyline text:anchor-type="page" text:anchor-page-number="0" draw:z-index="218" draw:style-name="gr2" draw:text-style-name="P14" svg:width="0.353cm" svg:height="-0.001cm" draw:transform="rotate (2.00328891543909) translate (10.9396388888889cm 11.5446527777778cm)" svg:viewBox="0 0 354 0" draw:points="0,0 177,0 354,0">
        <text:p/>
      </draw:polyline>
      <draw:line text:anchor-type="page" text:anchor-page-number="0" draw:z-index="219" draw:style-name="gr3" draw:text-style-name="P14" svg:x1="10.79cm" svg:y1="11.226cm" svg:x2="10.619cm" svg:y2="11.18cm">
        <text:p/>
      </draw:line>
      <draw:line text:anchor-type="page" text:anchor-page-number="0" draw:z-index="220" draw:style-name="gr4" draw:text-style-name="P14" svg:x1="10.619cm" svg:y1="11.18cm" svg:x2="10.483cm" svg:y2="11.067cm">
        <text:p/>
      </draw:line>
      <draw:line text:anchor-type="page" text:anchor-page-number="0" draw:z-index="221" draw:style-name="gr5" draw:text-style-name="P14" svg:x1="10.483cm" svg:y1="11.067cm" svg:x2="10.409cm" svg:y2="10.906cm">
        <text:p/>
      </draw:line>
      <draw:line text:anchor-type="page" text:anchor-page-number="0" draw:z-index="222" draw:style-name="gr3" draw:text-style-name="P14" svg:x1="10.79cm" svg:y1="11.223cm" svg:x2="10.79cm" svg:y2="11.047cm">
        <text:p/>
      </draw:line>
      <draw:line text:anchor-type="page" text:anchor-page-number="0" draw:z-index="223" draw:style-name="gr4" draw:text-style-name="P14" svg:x1="10.79cm" svg:y1="11.048cm" svg:x2="10.716cm" svg:y2="10.887cm">
        <text:p/>
      </draw:line>
      <draw:line text:anchor-type="page" text:anchor-page-number="0" draw:z-index="224" draw:style-name="gr5" draw:text-style-name="P14" svg:x1="10.716cm" svg:y1="10.889cm" svg:x2="10.58cm" svg:y2="10.776cm">
        <text:p/>
      </draw:line>
      <draw:polyline text:anchor-type="page" text:anchor-page-number="0" draw:z-index="225" draw:style-name="gr2" draw:text-style-name="P14" svg:width="0.353cm" svg:height="-0.001cm" draw:transform="rotate (1.1383037381507) translate (10.7914449959356cm 12.2166818756649cm)" svg:viewBox="0 0 354 0" draw:points="0,0 177,0 354,0">
        <text:p/>
      </draw:polyline>
      <draw:line text:anchor-type="page" text:anchor-page-number="0" draw:z-index="226" draw:style-name="gr3" draw:text-style-name="P14" svg:x1="10.94cm" svg:y1="11.896cm" svg:x2="10.866cm" svg:y2="11.735cm">
        <text:p/>
      </draw:line>
      <draw:line text:anchor-type="page" text:anchor-page-number="0" draw:z-index="227" draw:style-name="gr4" draw:text-style-name="P14" svg:x1="10.866cm" svg:y1="11.735cm" svg:x2="10.866cm" svg:y2="11.559cm">
        <text:p/>
      </draw:line>
      <draw:line text:anchor-type="page" text:anchor-page-number="0" draw:z-index="228" draw:style-name="gr5" draw:text-style-name="P14" svg:x1="10.864cm" svg:y1="11.559cm" svg:x2="10.938cm" svg:y2="11.398cm">
        <text:p/>
      </draw:line>
      <draw:line text:anchor-type="page" text:anchor-page-number="0" draw:z-index="229" draw:style-name="gr3" draw:text-style-name="P14" svg:x1="10.941cm" svg:y1="11.898cm" svg:x2="11.077cm" svg:y2="11.785cm">
        <text:p/>
      </draw:line>
      <draw:line text:anchor-type="page" text:anchor-page-number="0" draw:z-index="230" draw:style-name="gr4" draw:text-style-name="P14" svg:x1="11.075cm" svg:y1="11.783cm" svg:x2="11.149cm" svg:y2="11.622cm">
        <text:p/>
      </draw:line>
      <draw:line text:anchor-type="page" text:anchor-page-number="0" draw:z-index="231" draw:style-name="gr5" draw:text-style-name="P14" svg:x1="11.15cm" svg:y1="11.622cm" svg:x2="11.15cm" svg:y2="11.446cm">
        <text:p/>
      </draw:line>
      <draw:polyline text:anchor-type="page" text:anchor-page-number="0" draw:z-index="232" draw:style-name="gr2" draw:text-style-name="P14" svg:width="0.353cm" svg:height="-0.001cm" draw:transform="rotate (1.1383037381507) translate (10.9396116626023cm 11.8956540978871cm)" svg:viewBox="0 0 354 0" draw:points="0,0 177,0 354,0">
        <text:p/>
      </draw:polyline>
      <draw:line text:anchor-type="page" text:anchor-page-number="0" draw:z-index="233" draw:style-name="gr3" draw:text-style-name="P14" svg:x1="11.088cm" svg:y1="11.575cm" svg:x2="11.014cm" svg:y2="11.414cm">
        <text:p/>
      </draw:line>
      <draw:line text:anchor-type="page" text:anchor-page-number="0" draw:z-index="234" draw:style-name="gr4" draw:text-style-name="P14" svg:x1="11.014cm" svg:y1="11.414cm" svg:x2="11.014cm" svg:y2="11.238cm">
        <text:p/>
      </draw:line>
      <draw:line text:anchor-type="page" text:anchor-page-number="0" draw:z-index="235" draw:style-name="gr5" draw:text-style-name="P14" svg:x1="11.014cm" svg:y1="11.238cm" svg:x2="11.088cm" svg:y2="11.077cm">
        <text:p/>
      </draw:line>
      <draw:line text:anchor-type="page" text:anchor-page-number="0" draw:z-index="236" draw:style-name="gr3" draw:text-style-name="P14" svg:x1="11.091cm" svg:y1="11.577cm" svg:x2="11.227cm" svg:y2="11.464cm">
        <text:p/>
      </draw:line>
      <draw:line text:anchor-type="page" text:anchor-page-number="0" draw:z-index="237" draw:style-name="gr4" draw:text-style-name="P14" svg:x1="11.225cm" svg:y1="11.462cm" svg:x2="11.299cm" svg:y2="11.301cm">
        <text:p/>
      </draw:line>
      <draw:line text:anchor-type="page" text:anchor-page-number="0" draw:z-index="238" draw:style-name="gr5" draw:text-style-name="P14" svg:x1="11.299cm" svg:y1="11.301cm" svg:x2="11.299cm" svg:y2="11.125cm">
        <text:p/>
      </draw:line>
      <draw:polyline text:anchor-type="page" text:anchor-page-number="0" draw:z-index="239" draw:style-name="gr2" draw:text-style-name="P14" svg:width="0.353cm" svg:height="-0.001cm" draw:transform="rotate (2.00328891543909) translate (11.0895694444444cm 11.5746388888889cm)" svg:viewBox="0 0 354 0" draw:points="0,0 177,0 354,0">
        <text:p/>
      </draw:polyline>
      <draw:line text:anchor-type="page" text:anchor-page-number="0" draw:z-index="240" draw:style-name="gr3" draw:text-style-name="P14" svg:x1="10.94cm" svg:y1="11.256cm" svg:x2="10.769cm" svg:y2="11.21cm">
        <text:p/>
      </draw:line>
      <draw:line text:anchor-type="page" text:anchor-page-number="0" draw:z-index="241" draw:style-name="gr4" draw:text-style-name="P14" svg:x1="10.769cm" svg:y1="11.21cm" svg:x2="10.633cm" svg:y2="11.097cm">
        <text:p/>
      </draw:line>
      <draw:line text:anchor-type="page" text:anchor-page-number="0" draw:z-index="242" draw:style-name="gr5" draw:text-style-name="P14" svg:x1="10.633cm" svg:y1="11.097cm" svg:x2="10.559cm" svg:y2="10.936cm">
        <text:p/>
      </draw:line>
      <draw:line text:anchor-type="page" text:anchor-page-number="0" draw:z-index="243" draw:style-name="gr3" draw:text-style-name="P14" svg:x1="10.94cm" svg:y1="11.253cm" svg:x2="10.94cm" svg:y2="11.077cm">
        <text:p/>
      </draw:line>
      <draw:line text:anchor-type="page" text:anchor-page-number="0" draw:z-index="244" draw:style-name="gr4" draw:text-style-name="P14" svg:x1="10.94cm" svg:y1="11.078cm" svg:x2="10.866cm" svg:y2="10.917cm">
        <text:p/>
      </draw:line>
      <draw:line text:anchor-type="page" text:anchor-page-number="0" draw:z-index="245" draw:style-name="gr5" draw:text-style-name="P14" svg:x1="10.866cm" svg:y1="10.919cm" svg:x2="10.73cm" svg:y2="10.806cm">
        <text:p/>
      </draw:line>
      <draw:polyline text:anchor-type="page" text:anchor-page-number="0" draw:z-index="246" draw:style-name="gr2" draw:text-style-name="P14" svg:width="0.352cm" svg:height="0cm" draw:transform="rotate (1.5707963267949) translate (10.9414027777778cm 11.2518472222222cm)" svg:viewBox="0 0 353 0" draw:points="0,0 176,0 353,0">
        <text:p/>
      </draw:polyline>
      <draw:line text:anchor-type="page" text:anchor-page-number="0" draw:z-index="247" draw:style-name="gr3" draw:text-style-name="P14" svg:x1="10.942cm" svg:y1="10.901cm" svg:x2="10.806cm" svg:y2="10.788cm">
        <text:p/>
      </draw:line>
      <draw:line text:anchor-type="page" text:anchor-page-number="0" draw:z-index="248" draw:style-name="gr4" draw:text-style-name="P14" svg:x1="10.806cm" svg:y1="10.787cm" svg:x2="10.732cm" svg:y2="10.626cm">
        <text:p/>
      </draw:line>
      <draw:line text:anchor-type="page" text:anchor-page-number="0" draw:z-index="249" draw:style-name="gr5" draw:text-style-name="P14" svg:x1="10.732cm" svg:y1="10.625cm" svg:x2="10.732cm" svg:y2="10.449cm">
        <text:p/>
      </draw:line>
      <draw:line text:anchor-type="page" text:anchor-page-number="0" draw:z-index="250" draw:style-name="gr3" draw:text-style-name="P14" svg:x1="10.94cm" svg:y1="10.903cm" svg:x2="11.014cm" svg:y2="10.742cm">
        <text:p/>
      </draw:line>
      <draw:line text:anchor-type="page" text:anchor-page-number="0" draw:z-index="251" draw:style-name="gr4" draw:text-style-name="P14" svg:x1="11.015cm" svg:y1="10.742cm" svg:x2="11.015cm" svg:y2="10.566cm">
        <text:p/>
      </draw:line>
      <draw:line text:anchor-type="page" text:anchor-page-number="0" draw:z-index="252" draw:style-name="gr5" draw:text-style-name="P14" svg:x1="11.014cm" svg:y1="10.566cm" svg:x2="10.94cm" svg:y2="10.405cm">
        <text:p/>
      </draw:line>
      <draw:polyline text:anchor-type="page" text:anchor-page-number="0" draw:z-index="253" draw:style-name="gr2" draw:text-style-name="P14" svg:width="0.353cm" svg:height="-0.001cm" draw:transform="rotate (1.1383037381507) translate (10.9396116626023cm 10.9025846534426cm)" svg:viewBox="0 0 354 0" draw:points="0,0 177,0 354,0">
        <text:p/>
      </draw:polyline>
      <draw:line text:anchor-type="page" text:anchor-page-number="0" draw:z-index="254" draw:style-name="gr3" draw:text-style-name="P14" svg:x1="11.088cm" svg:y1="10.582cm" svg:x2="11.014cm" svg:y2="10.421cm">
        <text:p/>
      </draw:line>
      <draw:line text:anchor-type="page" text:anchor-page-number="0" draw:z-index="255" draw:style-name="gr4" draw:text-style-name="P14" svg:x1="11.014cm" svg:y1="10.421cm" svg:x2="11.014cm" svg:y2="10.245cm">
        <text:p/>
      </draw:line>
      <draw:line text:anchor-type="page" text:anchor-page-number="0" draw:z-index="256" draw:style-name="gr5" draw:text-style-name="P14" svg:x1="11.014cm" svg:y1="10.245cm" svg:x2="11.088cm" svg:y2="10.084cm">
        <text:p/>
      </draw:line>
      <draw:line text:anchor-type="page" text:anchor-page-number="0" draw:z-index="257" draw:style-name="gr3" draw:text-style-name="P14" svg:x1="11.091cm" svg:y1="10.582cm" svg:x2="11.227cm" svg:y2="10.469cm">
        <text:p/>
      </draw:line>
      <draw:line text:anchor-type="page" text:anchor-page-number="0" draw:z-index="258" draw:style-name="gr4" draw:text-style-name="P14" svg:x1="11.225cm" svg:y1="10.469cm" svg:x2="11.299cm" svg:y2="10.308cm">
        <text:p/>
      </draw:line>
      <draw:line text:anchor-type="page" text:anchor-page-number="0" draw:z-index="259" draw:style-name="gr5" draw:text-style-name="P14" svg:x1="11.299cm" svg:y1="10.308cm" svg:x2="11.299cm" svg:y2="10.132cm">
        <text:p/>
      </draw:line>
      <draw:polyline text:anchor-type="page" text:anchor-page-number="0" draw:z-index="260" draw:style-name="gr2" draw:text-style-name="P14" svg:width="0.352cm" svg:height="-0.001cm" draw:transform="rotate (0.693419311817347) translate (11.0913242591542cm 11.5763918595133cm)" svg:viewBox="0 0 353 0" draw:points="0,0 177,0 353,0">
        <text:p/>
      </draw:polyline>
      <draw:line text:anchor-type="page" text:anchor-page-number="0" draw:z-index="261" draw:style-name="gr3" draw:text-style-name="P14" svg:x1="11.361cm" svg:y1="11.348cm" svg:x2="11.361cm" svg:y2="11.172cm">
        <text:p/>
      </draw:line>
      <draw:line text:anchor-type="page" text:anchor-page-number="0" draw:z-index="262" draw:style-name="gr4" draw:text-style-name="P14" svg:x1="11.361cm" svg:y1="11.173cm" svg:x2="11.435cm" svg:y2="11.012cm">
        <text:p/>
      </draw:line>
      <draw:line text:anchor-type="page" text:anchor-page-number="0" draw:z-index="263" draw:style-name="gr5" draw:text-style-name="P14" svg:x1="11.439cm" svg:y1="11.014cm" svg:x2="11.575cm" svg:y2="10.901cm">
        <text:p/>
      </draw:line>
      <draw:line text:anchor-type="page" text:anchor-page-number="0" draw:z-index="264" draw:style-name="gr3" draw:text-style-name="P14" svg:x1="11.365cm" svg:y1="11.353cm" svg:x2="11.536cm" svg:y2="11.307cm">
        <text:p/>
      </draw:line>
      <draw:line text:anchor-type="page" text:anchor-page-number="0" draw:z-index="265" draw:style-name="gr4" draw:text-style-name="P14" svg:x1="11.534cm" svg:y1="11.307cm" svg:x2="11.67cm" svg:y2="11.194cm">
        <text:p/>
      </draw:line>
      <draw:line text:anchor-type="page" text:anchor-page-number="0" draw:z-index="266" draw:style-name="gr5" draw:text-style-name="P14" svg:x1="11.668cm" svg:y1="11.194cm" svg:x2="11.742cm" svg:y2="11.033cm">
        <text:p/>
      </draw:line>
      <draw:polyline text:anchor-type="page" text:anchor-page-number="0" draw:z-index="267" draw:style-name="gr2" draw:text-style-name="P14" svg:width="0.353cm" svg:height="-0.001cm" draw:transform="rotate (1.1383037381507) translate (11.3647088848245cm 11.3506124312204cm)" svg:viewBox="0 0 354 0" draw:points="0,0 177,0 354,0">
        <text:p/>
      </draw:polyline>
      <draw:line text:anchor-type="page" text:anchor-page-number="0" draw:z-index="268" draw:style-name="gr3" draw:text-style-name="P14" svg:x1="11.515cm" svg:y1="11.03cm" svg:x2="11.441cm" svg:y2="10.869cm">
        <text:p/>
      </draw:line>
      <draw:line text:anchor-type="page" text:anchor-page-number="0" draw:z-index="269" draw:style-name="gr4" draw:text-style-name="P14" svg:x1="11.441cm" svg:y1="10.869cm" svg:x2="11.441cm" svg:y2="10.693cm">
        <text:p/>
      </draw:line>
      <draw:line text:anchor-type="page" text:anchor-page-number="0" draw:z-index="270" draw:style-name="gr5" draw:text-style-name="P14" svg:x1="11.439cm" svg:y1="10.693cm" svg:x2="11.513cm" svg:y2="10.532cm">
        <text:p/>
      </draw:line>
      <draw:line text:anchor-type="page" text:anchor-page-number="0" draw:z-index="271" draw:style-name="gr3" draw:text-style-name="P14" svg:x1="11.515cm" svg:y1="11.031cm" svg:x2="11.651cm" svg:y2="10.918cm">
        <text:p/>
      </draw:line>
      <draw:line text:anchor-type="page" text:anchor-page-number="0" draw:z-index="272" draw:style-name="gr4" draw:text-style-name="P14" svg:x1="11.649cm" svg:y1="10.917cm" svg:x2="11.723cm" svg:y2="10.756cm">
        <text:p/>
      </draw:line>
      <draw:line text:anchor-type="page" text:anchor-page-number="0" draw:z-index="273" draw:style-name="gr5" draw:text-style-name="P14" svg:x1="11.725cm" svg:y1="10.756cm" svg:x2="11.725cm" svg:y2="10.58cm">
        <text:p/>
      </draw:line>
      <draw:polyline text:anchor-type="page" text:anchor-page-number="0" draw:z-index="274" draw:style-name="gr2" draw:text-style-name="P14" svg:width="0.352cm" svg:height="0cm" draw:transform="rotate (1.5707963267949) translate (11.5146666666667cm 11.0295972222222cm)" svg:viewBox="0 0 353 0" draw:points="0,0 176,0 353,0">
        <text:p/>
      </draw:polyline>
      <draw:line text:anchor-type="page" text:anchor-page-number="0" draw:z-index="275" draw:style-name="gr3" draw:text-style-name="P14" svg:x1="11.515cm" svg:y1="10.68cm" svg:x2="11.379cm" svg:y2="10.567cm">
        <text:p/>
      </draw:line>
      <draw:line text:anchor-type="page" text:anchor-page-number="0" draw:z-index="276" draw:style-name="gr4" draw:text-style-name="P14" svg:x1="11.379cm" svg:y1="10.566cm" svg:x2="11.305cm" svg:y2="10.405cm">
        <text:p/>
      </draw:line>
      <draw:line text:anchor-type="page" text:anchor-page-number="0" draw:z-index="277" draw:style-name="gr5" draw:text-style-name="P14" svg:x1="11.305cm" svg:y1="10.405cm" svg:x2="11.305cm" svg:y2="10.229cm">
        <text:p/>
      </draw:line>
      <draw:line text:anchor-type="page" text:anchor-page-number="0" draw:z-index="278" draw:style-name="gr3" draw:text-style-name="P14" svg:x1="11.515cm" svg:y1="10.679cm" svg:x2="11.589cm" svg:y2="10.518cm">
        <text:p/>
      </draw:line>
      <draw:line text:anchor-type="page" text:anchor-page-number="0" draw:z-index="279" draw:style-name="gr4" draw:text-style-name="P14" svg:x1="11.591cm" svg:y1="10.518cm" svg:x2="11.591cm" svg:y2="10.342cm">
        <text:p/>
      </draw:line>
      <draw:line text:anchor-type="page" text:anchor-page-number="0" draw:z-index="280" draw:style-name="gr5" draw:text-style-name="P14" svg:x1="11.589cm" svg:y1="10.342cm" svg:x2="11.515cm" svg:y2="10.181cm">
        <text:p/>
      </draw:line>
      <draw:polyline text:anchor-type="page" text:anchor-page-number="0" draw:z-index="281" draw:style-name="gr2" draw:text-style-name="P14" svg:width="0.352cm" svg:height="-0.001cm" draw:transform="rotate (0.693419311817347) translate (11.0877964813764cm 13.5625307484022cm)" svg:viewBox="0 0 353 0" draw:points="0,0 177,0 353,0">
        <text:p/>
      </draw:polyline>
      <draw:line text:anchor-type="page" text:anchor-page-number="0" draw:z-index="282" draw:style-name="gr3" draw:text-style-name="P14" svg:x1="11.354cm" svg:y1="13.335cm" svg:x2="11.354cm" svg:y2="13.159cm">
        <text:p/>
      </draw:line>
      <draw:line text:anchor-type="page" text:anchor-page-number="0" draw:z-index="283" draw:style-name="gr4" draw:text-style-name="P14" svg:x1="11.354cm" svg:y1="13.159cm" svg:x2="11.428cm" svg:y2="12.998cm">
        <text:p/>
      </draw:line>
      <draw:line text:anchor-type="page" text:anchor-page-number="0" draw:z-index="284" draw:style-name="gr5" draw:text-style-name="P14" svg:x1="11.432cm" svg:y1="13cm" svg:x2="11.568cm" svg:y2="12.887cm">
        <text:p/>
      </draw:line>
      <draw:line text:anchor-type="page" text:anchor-page-number="0" draw:z-index="285" draw:style-name="gr3" draw:text-style-name="P14" svg:x1="11.358cm" svg:y1="13.339cm" svg:x2="11.529cm" svg:y2="13.293cm">
        <text:p/>
      </draw:line>
      <draw:line text:anchor-type="page" text:anchor-page-number="0" draw:z-index="286" draw:style-name="gr4" draw:text-style-name="P14" svg:x1="11.525cm" svg:y1="13.293cm" svg:x2="11.661cm" svg:y2="13.18cm">
        <text:p/>
      </draw:line>
      <draw:line text:anchor-type="page" text:anchor-page-number="0" draw:z-index="287" draw:style-name="gr5" draw:text-style-name="P14" svg:x1="11.659cm" svg:y1="13.18cm" svg:x2="11.733cm" svg:y2="13.019cm">
        <text:p/>
      </draw:line>
      <draw:polyline text:anchor-type="page" text:anchor-page-number="0" draw:z-index="288" draw:style-name="gr2" draw:text-style-name="P14" svg:width="0.352cm" svg:height="-0.001cm" draw:transform="rotate (0.693419311817347) translate (11.3576714813764cm 13.3385168595133cm)" svg:viewBox="0 0 353 0" draw:points="0,0 177,0 353,0">
        <text:p/>
      </draw:polyline>
      <draw:line text:anchor-type="page" text:anchor-page-number="0" draw:z-index="289" draw:style-name="gr3" draw:text-style-name="P14" svg:x1="11.626cm" svg:y1="13.111cm" svg:x2="11.626cm" svg:y2="12.935cm">
        <text:p/>
      </draw:line>
      <draw:line text:anchor-type="page" text:anchor-page-number="0" draw:z-index="290" draw:style-name="gr4" draw:text-style-name="P14" svg:x1="11.626cm" svg:y1="12.935cm" svg:x2="11.7cm" svg:y2="12.774cm">
        <text:p/>
      </draw:line>
      <draw:line text:anchor-type="page" text:anchor-page-number="0" draw:z-index="291" draw:style-name="gr5" draw:text-style-name="P14" svg:x1="11.702cm" svg:y1="12.776cm" svg:x2="11.838cm" svg:y2="12.663cm">
        <text:p/>
      </draw:line>
      <draw:line text:anchor-type="page" text:anchor-page-number="0" draw:z-index="292" draw:style-name="gr3" draw:text-style-name="P14" svg:x1="11.628cm" svg:y1="13.115cm" svg:x2="11.799cm" svg:y2="13.069cm">
        <text:p/>
      </draw:line>
      <draw:line text:anchor-type="page" text:anchor-page-number="0" draw:z-index="293" draw:style-name="gr4" draw:text-style-name="P14" svg:x1="11.795cm" svg:y1="13.069cm" svg:x2="11.931cm" svg:y2="12.956cm">
        <text:p/>
      </draw:line>
      <draw:line text:anchor-type="page" text:anchor-page-number="0" draw:z-index="294" draw:style-name="gr5" draw:text-style-name="P14" svg:x1="11.929cm" svg:y1="12.956cm" svg:x2="12.003cm" svg:y2="12.795cm">
        <text:p/>
      </draw:line>
      <draw:polyline text:anchor-type="page" text:anchor-page-number="0" draw:z-index="295" draw:style-name="gr2" draw:text-style-name="P14" svg:width="0.352cm" svg:height="0cm" draw:transform="rotate (1.5707963267949) translate (11.6275555555556cm 13.11275cm)" svg:viewBox="0 0 353 0" draw:points="0,0 176,0 353,0">
        <text:p/>
      </draw:polyline>
      <draw:line text:anchor-type="page" text:anchor-page-number="0" draw:z-index="296" draw:style-name="gr3" draw:text-style-name="P14" svg:x1="11.628cm" svg:y1="12.762cm" svg:x2="11.492cm" svg:y2="12.649cm">
        <text:p/>
      </draw:line>
      <draw:line text:anchor-type="page" text:anchor-page-number="0" draw:z-index="297" draw:style-name="gr4" draw:text-style-name="P14" svg:x1="11.492cm" svg:y1="12.649cm" svg:x2="11.418cm" svg:y2="12.488cm">
        <text:p/>
      </draw:line>
      <draw:line text:anchor-type="page" text:anchor-page-number="0" draw:z-index="298" draw:style-name="gr5" draw:text-style-name="P14" svg:x1="11.418cm" svg:y1="12.486cm" svg:x2="11.418cm" svg:y2="12.31cm">
        <text:p/>
      </draw:line>
      <draw:line text:anchor-type="page" text:anchor-page-number="0" draw:z-index="299" draw:style-name="gr3" draw:text-style-name="P14" svg:x1="11.626cm" svg:y1="12.762cm" svg:x2="11.7cm" svg:y2="12.601cm">
        <text:p/>
      </draw:line>
      <draw:line text:anchor-type="page" text:anchor-page-number="0" draw:z-index="300" draw:style-name="gr4" draw:text-style-name="P14" svg:x1="11.702cm" svg:y1="12.601cm" svg:x2="11.702cm" svg:y2="12.425cm">
        <text:p/>
      </draw:line>
      <draw:line text:anchor-type="page" text:anchor-page-number="0" draw:z-index="301" draw:style-name="gr5" draw:text-style-name="P14" svg:x1="11.702cm" svg:y1="12.427cm" svg:x2="11.628cm" svg:y2="12.266cm">
        <text:p/>
      </draw:line>
      <draw:polyline text:anchor-type="page" text:anchor-page-number="0" draw:z-index="302" draw:style-name="gr2" draw:text-style-name="P14" svg:width="0.353cm" svg:height="-0.001cm" draw:transform="rotate (1.1383037381507) translate (11.6275283292689cm 12.7617235423315cm)" svg:viewBox="0 0 354 0" draw:points="0,0 177,0 354,0">
        <text:p/>
      </draw:polyline>
      <draw:line text:anchor-type="page" text:anchor-page-number="0" draw:z-index="303" draw:style-name="gr3" draw:text-style-name="P14" svg:x1="11.776cm" svg:y1="12.441cm" svg:x2="11.702cm" svg:y2="12.28cm">
        <text:p/>
      </draw:line>
      <draw:line text:anchor-type="page" text:anchor-page-number="0" draw:z-index="304" draw:style-name="gr4" draw:text-style-name="P14" svg:x1="11.702cm" svg:y1="12.28cm" svg:x2="11.702cm" svg:y2="12.104cm">
        <text:p/>
      </draw:line>
      <draw:line text:anchor-type="page" text:anchor-page-number="0" draw:z-index="305" draw:style-name="gr5" draw:text-style-name="P14" svg:x1="11.702cm" svg:y1="12.104cm" svg:x2="11.776cm" svg:y2="11.943cm">
        <text:p/>
      </draw:line>
      <draw:line text:anchor-type="page" text:anchor-page-number="0" draw:z-index="306" draw:style-name="gr3" draw:text-style-name="P14" svg:x1="11.779cm" svg:y1="12.443cm" svg:x2="11.915cm" svg:y2="12.33cm">
        <text:p/>
      </draw:line>
      <draw:line text:anchor-type="page" text:anchor-page-number="0" draw:z-index="307" draw:style-name="gr4" draw:text-style-name="P14" svg:x1="11.913cm" svg:y1="12.328cm" svg:x2="11.987cm" svg:y2="12.167cm">
        <text:p/>
      </draw:line>
      <draw:line text:anchor-type="page" text:anchor-page-number="0" draw:z-index="308" draw:style-name="gr5" draw:text-style-name="P14" svg:x1="11.989cm" svg:y1="12.167cm" svg:x2="11.989cm" svg:y2="11.991cm">
        <text:p/>
      </draw:line>
      <draw:polyline text:anchor-type="page" text:anchor-page-number="0" draw:z-index="309" draw:style-name="gr2" draw:text-style-name="P14" svg:width="0.352cm" svg:height="-0.001cm" draw:transform="rotate (0.693419311817347) translate (11.7792409258208cm 12.4424613039577cm)" svg:viewBox="0 0 353 0" draw:points="0,0 177,0 353,0">
        <text:p/>
      </draw:polyline>
      <draw:line text:anchor-type="page" text:anchor-page-number="0" draw:z-index="310" draw:style-name="gr3" draw:text-style-name="P14" svg:x1="12.049cm" svg:y1="12.215cm" svg:x2="12.049cm" svg:y2="12.039cm">
        <text:p/>
      </draw:line>
      <draw:line text:anchor-type="page" text:anchor-page-number="0" draw:z-index="311" draw:style-name="gr4" draw:text-style-name="P14" svg:x1="12.049cm" svg:y1="12.039cm" svg:x2="12.123cm" svg:y2="11.878cm">
        <text:p/>
      </draw:line>
      <draw:line text:anchor-type="page" text:anchor-page-number="0" draw:z-index="312" draw:style-name="gr5" draw:text-style-name="P14" svg:x1="12.127cm" svg:y1="11.88cm" svg:x2="12.263cm" svg:y2="11.767cm">
        <text:p/>
      </draw:line>
      <draw:line text:anchor-type="page" text:anchor-page-number="0" draw:z-index="313" draw:style-name="gr3" draw:text-style-name="P14" svg:x1="12.053cm" svg:y1="12.217cm" svg:x2="12.224cm" svg:y2="12.171cm">
        <text:p/>
      </draw:line>
      <draw:line text:anchor-type="page" text:anchor-page-number="0" draw:z-index="314" draw:style-name="gr4" draw:text-style-name="P14" svg:x1="12.22cm" svg:y1="12.171cm" svg:x2="12.356cm" svg:y2="12.058cm">
        <text:p/>
      </draw:line>
      <draw:line text:anchor-type="page" text:anchor-page-number="0" draw:z-index="315" draw:style-name="gr5" draw:text-style-name="P14" svg:x1="12.354cm" svg:y1="12.057cm" svg:x2="12.428cm" svg:y2="11.896cm">
        <text:p/>
      </draw:line>
      <draw:polyline text:anchor-type="page" text:anchor-page-number="0" draw:z-index="316" draw:style-name="gr2" draw:text-style-name="P14" svg:width="0.353cm" svg:height="-0.001cm" draw:transform="rotate (0.261799387799149) translate (11.6275476812608cm 13.1144845016209cm)" svg:viewBox="0 0 354 0" draw:points="0,0 177,0 354,0">
        <text:p/>
      </draw:polyline>
      <draw:line text:anchor-type="page" text:anchor-page-number="0" draw:z-index="317" draw:style-name="gr3" draw:text-style-name="P14" svg:x1="11.966cm" svg:y1="13.023cm" svg:x2="12.04cm" svg:y2="12.862cm">
        <text:p/>
      </draw:line>
      <draw:line text:anchor-type="page" text:anchor-page-number="0" draw:z-index="318" draw:style-name="gr4" draw:text-style-name="P14" svg:x1="12.044cm" svg:y1="12.862cm" svg:x2="12.18cm" svg:y2="12.749cm">
        <text:p/>
      </draw:line>
      <draw:line text:anchor-type="page" text:anchor-page-number="0" draw:z-index="319" draw:style-name="gr5" draw:text-style-name="P14" svg:x1="12.178cm" svg:y1="12.75cm" svg:x2="12.349cm" svg:y2="12.704cm">
        <text:p/>
      </draw:line>
      <draw:line text:anchor-type="page" text:anchor-page-number="0" draw:z-index="320" draw:style-name="gr3" draw:text-style-name="P14" svg:x1="11.966cm" svg:y1="13.023cm" svg:x2="12.139cm" svg:y2="13.053cm">
        <text:p/>
      </draw:line>
      <draw:line text:anchor-type="page" text:anchor-page-number="0" draw:z-index="321" draw:style-name="gr4" draw:text-style-name="P14" svg:x1="12.143cm" svg:y1="13.055cm" svg:x2="12.314cm" svg:y2="13.009cm">
        <text:p/>
      </draw:line>
      <draw:line text:anchor-type="page" text:anchor-page-number="0" draw:z-index="322" draw:style-name="gr5" draw:text-style-name="P14" svg:x1="12.31cm" svg:y1="13.009cm" svg:x2="12.446cm" svg:y2="12.896cm">
        <text:p/>
      </draw:line>
      <draw:polyline text:anchor-type="page" text:anchor-page-number="0" draw:z-index="323" draw:style-name="gr2" draw:text-style-name="P14" svg:width="0.352cm" svg:height="-0.001cm" draw:transform="rotate (0.693419311817347) translate (11.9697409258208cm 13.0227807484021cm)" svg:viewBox="0 0 353 0" draw:points="0,0 177,0 353,0">
        <text:p/>
      </draw:polyline>
      <draw:line text:anchor-type="page" text:anchor-page-number="0" draw:z-index="324" draw:style-name="gr3" draw:text-style-name="P14" svg:x1="12.238cm" svg:y1="12.795cm" svg:x2="12.238cm" svg:y2="12.619cm">
        <text:p/>
      </draw:line>
      <draw:line text:anchor-type="page" text:anchor-page-number="0" draw:z-index="325" draw:style-name="gr4" draw:text-style-name="P14" svg:x1="12.238cm" svg:y1="12.621cm" svg:x2="12.312cm" svg:y2="12.46cm">
        <text:p/>
      </draw:line>
      <draw:line text:anchor-type="page" text:anchor-page-number="0" draw:z-index="326" draw:style-name="gr5" draw:text-style-name="P14" svg:x1="12.314cm" svg:y1="12.462cm" svg:x2="12.45cm" svg:y2="12.349cm">
        <text:p/>
      </draw:line>
      <draw:line text:anchor-type="page" text:anchor-page-number="0" draw:z-index="327" draw:style-name="gr3" draw:text-style-name="P14" svg:x1="12.24cm" svg:y1="12.799cm" svg:x2="12.411cm" svg:y2="12.753cm">
        <text:p/>
      </draw:line>
      <draw:line text:anchor-type="page" text:anchor-page-number="0" draw:z-index="328" draw:style-name="gr4" draw:text-style-name="P14" svg:x1="12.407cm" svg:y1="12.751cm" svg:x2="12.543cm" svg:y2="12.638cm">
        <text:p/>
      </draw:line>
      <draw:line text:anchor-type="page" text:anchor-page-number="0" draw:z-index="329" draw:style-name="gr5" draw:text-style-name="P14" svg:x1="12.541cm" svg:y1="12.639cm" svg:x2="12.615cm" svg:y2="12.478cm">
        <text:p/>
      </draw:line>
      <draw:polyline text:anchor-type="page" text:anchor-page-number="0" draw:z-index="330" draw:style-name="gr2" draw:text-style-name="P14" svg:width="0.353cm" svg:height="-0.001cm" draw:transform="rotate (1.1383037381507) translate (12.2395977737134cm 12.7987652089982cm)" svg:viewBox="0 0 354 0" draw:points="0,0 177,0 354,0">
        <text:p/>
      </draw:polyline>
      <draw:line text:anchor-type="page" text:anchor-page-number="0" draw:z-index="331" draw:style-name="gr3" draw:text-style-name="P14" svg:x1="12.388cm" svg:y1="12.478cm" svg:x2="12.314cm" svg:y2="12.317cm">
        <text:p/>
      </draw:line>
      <draw:line text:anchor-type="page" text:anchor-page-number="0" draw:z-index="332" draw:style-name="gr4" draw:text-style-name="P14" svg:x1="12.312cm" svg:y1="12.315cm" svg:x2="12.312cm" svg:y2="12.139cm">
        <text:p/>
      </draw:line>
      <draw:line text:anchor-type="page" text:anchor-page-number="0" draw:z-index="333" draw:style-name="gr5" draw:text-style-name="P14" svg:x1="12.314cm" svg:y1="12.141cm" svg:x2="12.388cm" svg:y2="11.98cm">
        <text:p/>
      </draw:line>
      <draw:line text:anchor-type="page" text:anchor-page-number="0" draw:z-index="334" draw:style-name="gr3" draw:text-style-name="P14" svg:x1="12.39cm" svg:y1="12.474cm" svg:x2="12.526cm" svg:y2="12.361cm">
        <text:p/>
      </draw:line>
      <draw:line text:anchor-type="page" text:anchor-page-number="0" draw:z-index="335" draw:style-name="gr4" draw:text-style-name="P14" svg:x1="12.524cm" svg:y1="12.362cm" svg:x2="12.598cm" svg:y2="12.201cm">
        <text:p/>
      </draw:line>
      <draw:line text:anchor-type="page" text:anchor-page-number="0" draw:z-index="336" draw:style-name="gr5" draw:text-style-name="P14" svg:x1="12.599cm" svg:y1="12.2cm" svg:x2="12.599cm" svg:y2="12.024cm">
        <text:p/>
      </draw:line>
      <draw:polyline text:anchor-type="page" text:anchor-page-number="0" draw:z-index="337" draw:style-name="gr2" draw:text-style-name="P14" svg:width="0.353cm" svg:height="-0.001cm" draw:transform="rotate (1.1383037381507) translate (11.62576444038cm 13.1127374312204cm)" svg:viewBox="0 0 354 0" draw:points="0,0 177,0 354,0">
        <text:p/>
      </draw:polyline>
      <draw:line text:anchor-type="page" text:anchor-page-number="0" draw:z-index="338" draw:style-name="gr3" draw:text-style-name="P14" svg:x1="11.776cm" svg:y1="12.792cm" svg:x2="11.702cm" svg:y2="12.631cm">
        <text:p/>
      </draw:line>
      <draw:line text:anchor-type="page" text:anchor-page-number="0" draw:z-index="339" draw:style-name="gr4" draw:text-style-name="P14" svg:x1="11.7cm" svg:y1="12.631cm" svg:x2="11.7cm" svg:y2="12.455cm">
        <text:p/>
      </draw:line>
      <draw:line text:anchor-type="page" text:anchor-page-number="0" draw:z-index="340" draw:style-name="gr5" draw:text-style-name="P14" svg:x1="11.702cm" svg:y1="12.455cm" svg:x2="11.776cm" svg:y2="12.294cm">
        <text:p/>
      </draw:line>
      <draw:line text:anchor-type="page" text:anchor-page-number="0" draw:z-index="341" draw:style-name="gr3" draw:text-style-name="P14" svg:x1="11.777cm" svg:y1="12.794cm" svg:x2="11.913cm" svg:y2="12.681cm">
        <text:p/>
      </draw:line>
      <draw:line text:anchor-type="page" text:anchor-page-number="0" draw:z-index="342" draw:style-name="gr4" draw:text-style-name="P14" svg:x1="11.912cm" svg:y1="12.681cm" svg:x2="11.986cm" svg:y2="12.52cm">
        <text:p/>
      </draw:line>
      <draw:line text:anchor-type="page" text:anchor-page-number="0" draw:z-index="343" draw:style-name="gr5" draw:text-style-name="P14" svg:x1="11.986cm" svg:y1="12.52cm" svg:x2="11.986cm" svg:y2="12.344cm">
        <text:p/>
      </draw:line>
      <draw:polyline text:anchor-type="page" text:anchor-page-number="0" draw:z-index="344" draw:style-name="gr2" draw:text-style-name="P14" svg:width="0.353cm" svg:height="-0.001cm" draw:transform="rotate (1.1383037381507) translate (11.7756949959356cm 12.7917096534426cm)" svg:viewBox="0 0 354 0" draw:points="0,0 177,0 354,0">
        <text:p/>
      </draw:polyline>
      <draw:line text:anchor-type="page" text:anchor-page-number="0" draw:z-index="345" draw:style-name="gr3" draw:text-style-name="P14" svg:x1="11.926cm" svg:y1="12.471cm" svg:x2="11.852cm" svg:y2="12.31cm">
        <text:p/>
      </draw:line>
      <draw:line text:anchor-type="page" text:anchor-page-number="0" draw:z-index="346" draw:style-name="gr4" draw:text-style-name="P14" svg:x1="11.85cm" svg:y1="12.31cm" svg:x2="11.85cm" svg:y2="12.134cm">
        <text:p/>
      </draw:line>
      <draw:line text:anchor-type="page" text:anchor-page-number="0" draw:z-index="347" draw:style-name="gr5" draw:text-style-name="P14" svg:x1="11.85cm" svg:y1="12.134cm" svg:x2="11.924cm" svg:y2="11.973cm">
        <text:p/>
      </draw:line>
      <draw:line text:anchor-type="page" text:anchor-page-number="0" draw:z-index="348" draw:style-name="gr3" draw:text-style-name="P14" svg:x1="11.926cm" svg:y1="12.473cm" svg:x2="12.062cm" svg:y2="12.36cm">
        <text:p/>
      </draw:line>
      <draw:line text:anchor-type="page" text:anchor-page-number="0" draw:z-index="349" draw:style-name="gr4" draw:text-style-name="P14" svg:x1="12.06cm" svg:y1="12.358cm" svg:x2="12.134cm" svg:y2="12.197cm">
        <text:p/>
      </draw:line>
      <draw:line text:anchor-type="page" text:anchor-page-number="0" draw:z-index="350" draw:style-name="gr5" draw:text-style-name="P14" svg:x1="12.136cm" svg:y1="12.197cm" svg:x2="12.136cm" svg:y2="12.021cm">
        <text:p/>
      </draw:line>
      <draw:polyline text:anchor-type="page" text:anchor-page-number="0" draw:z-index="351" draw:style-name="gr2" draw:text-style-name="P14" svg:width="0.353cm" svg:height="-0.001cm" draw:transform="rotate (2.00328891543909) translate (11.9256527777778cm 12.4706944444444cm)" svg:viewBox="0 0 354 0" draw:points="0,0 177,0 354,0">
        <text:p/>
      </draw:polyline>
      <draw:line text:anchor-type="page" text:anchor-page-number="0" draw:z-index="352" draw:style-name="gr3" draw:text-style-name="P14" svg:x1="11.776cm" svg:y1="12.152cm" svg:x2="11.605cm" svg:y2="12.106cm">
        <text:p/>
      </draw:line>
      <draw:line text:anchor-type="page" text:anchor-page-number="0" draw:z-index="353" draw:style-name="gr4" draw:text-style-name="P14" svg:x1="11.605cm" svg:y1="12.106cm" svg:x2="11.469cm" svg:y2="11.993cm">
        <text:p/>
      </draw:line>
      <draw:line text:anchor-type="page" text:anchor-page-number="0" draw:z-index="354" draw:style-name="gr5" draw:text-style-name="P14" svg:x1="11.469cm" svg:y1="11.993cm" svg:x2="11.395cm" svg:y2="11.832cm">
        <text:p/>
      </draw:line>
      <draw:line text:anchor-type="page" text:anchor-page-number="0" draw:z-index="355" draw:style-name="gr3" draw:text-style-name="P14" svg:x1="11.776cm" svg:y1="12.149cm" svg:x2="11.776cm" svg:y2="11.973cm">
        <text:p/>
      </draw:line>
      <draw:line text:anchor-type="page" text:anchor-page-number="0" draw:z-index="356" draw:style-name="gr4" draw:text-style-name="P14" svg:x1="11.776cm" svg:y1="11.974cm" svg:x2="11.702cm" svg:y2="11.813cm">
        <text:p/>
      </draw:line>
      <draw:line text:anchor-type="page" text:anchor-page-number="0" draw:z-index="357" draw:style-name="gr5" draw:text-style-name="P14" svg:x1="11.702cm" svg:y1="11.815cm" svg:x2="11.566cm" svg:y2="11.702cm">
        <text:p/>
      </draw:line>
      <draw:polyline text:anchor-type="page" text:anchor-page-number="0" draw:z-index="358" draw:style-name="gr2" draw:text-style-name="P14" svg:width="0.352cm" svg:height="0cm" draw:transform="rotate (1.5707963267949) translate (11.7774861111111cm 12.1496666666667cm)" svg:viewBox="0 0 353 0" draw:points="0,0 176,0 353,0">
        <text:p/>
      </draw:polyline>
      <draw:line text:anchor-type="page" text:anchor-page-number="0" draw:z-index="359" draw:style-name="gr3" draw:text-style-name="P14" svg:x1="11.778cm" svg:y1="11.799cm" svg:x2="11.642cm" svg:y2="11.686cm">
        <text:p/>
      </draw:line>
      <draw:line text:anchor-type="page" text:anchor-page-number="0" draw:z-index="360" draw:style-name="gr4" draw:text-style-name="P14" svg:x1="11.642cm" svg:y1="11.686cm" svg:x2="11.568cm" svg:y2="11.525cm">
        <text:p/>
      </draw:line>
      <draw:line text:anchor-type="page" text:anchor-page-number="0" draw:z-index="361" draw:style-name="gr5" draw:text-style-name="P14" svg:x1="11.568cm" svg:y1="11.523cm" svg:x2="11.568cm" svg:y2="11.347cm">
        <text:p/>
      </draw:line>
      <draw:line text:anchor-type="page" text:anchor-page-number="0" draw:z-index="362" draw:style-name="gr3" draw:text-style-name="P14" svg:x1="11.776cm" svg:y1="11.799cm" svg:x2="11.85cm" svg:y2="11.638cm">
        <text:p/>
      </draw:line>
      <draw:line text:anchor-type="page" text:anchor-page-number="0" draw:z-index="363" draw:style-name="gr4" draw:text-style-name="P14" svg:x1="11.852cm" svg:y1="11.638cm" svg:x2="11.852cm" svg:y2="11.462cm">
        <text:p/>
      </draw:line>
      <draw:line text:anchor-type="page" text:anchor-page-number="0" draw:z-index="364" draw:style-name="gr5" draw:text-style-name="P14" svg:x1="11.85cm" svg:y1="11.462cm" svg:x2="11.776cm" svg:y2="11.301cm">
        <text:p/>
      </draw:line>
      <draw:polyline text:anchor-type="page" text:anchor-page-number="0" draw:z-index="365" draw:style-name="gr2" draw:text-style-name="P14" svg:width="0.353cm" svg:height="-0.001cm" draw:transform="rotate (1.1383037381507) translate (11.7756949959356cm 11.7986402089982cm)" svg:viewBox="0 0 354 0" draw:points="0,0 177,0 354,0">
        <text:p/>
      </draw:polyline>
      <draw:line text:anchor-type="page" text:anchor-page-number="0" draw:z-index="366" draw:style-name="gr3" draw:text-style-name="P14" svg:x1="11.926cm" svg:y1="11.478cm" svg:x2="11.852cm" svg:y2="11.317cm">
        <text:p/>
      </draw:line>
      <draw:line text:anchor-type="page" text:anchor-page-number="0" draw:z-index="367" draw:style-name="gr4" draw:text-style-name="P14" svg:x1="11.852cm" svg:y1="11.317cm" svg:x2="11.852cm" svg:y2="11.141cm">
        <text:p/>
      </draw:line>
      <draw:line text:anchor-type="page" text:anchor-page-number="0" draw:z-index="368" draw:style-name="gr5" draw:text-style-name="P14" svg:x1="11.85cm" svg:y1="11.141cm" svg:x2="11.924cm" svg:y2="10.98cm">
        <text:p/>
      </draw:line>
      <draw:line text:anchor-type="page" text:anchor-page-number="0" draw:z-index="369" draw:style-name="gr3" draw:text-style-name="P14" svg:x1="11.926cm" svg:y1="11.48cm" svg:x2="12.062cm" svg:y2="11.367cm">
        <text:p/>
      </draw:line>
      <draw:line text:anchor-type="page" text:anchor-page-number="0" draw:z-index="370" draw:style-name="gr4" draw:text-style-name="P14" svg:x1="12.06cm" svg:y1="11.365cm" svg:x2="12.134cm" svg:y2="11.204cm">
        <text:p/>
      </draw:line>
      <draw:line text:anchor-type="page" text:anchor-page-number="0" draw:z-index="371" draw:style-name="gr5" draw:text-style-name="P14" svg:x1="12.136cm" svg:y1="11.204cm" svg:x2="12.136cm" svg:y2="11.028cm">
        <text:p/>
      </draw:line>
      <draw:polyline text:anchor-type="page" text:anchor-page-number="0" draw:z-index="372" draw:style-name="gr2" draw:text-style-name="P14" svg:width="0.352cm" svg:height="-0.001cm" draw:transform="rotate (0.693419311817347) translate (11.9256437035986cm 12.4724474150688cm)" svg:viewBox="0 0 353 0" draw:points="0,0 177,0 353,0">
        <text:p/>
      </draw:polyline>
      <draw:line text:anchor-type="page" text:anchor-page-number="0" draw:z-index="373" draw:style-name="gr3" draw:text-style-name="P14" svg:x1="12.194cm" svg:y1="12.245cm" svg:x2="12.194cm" svg:y2="12.069cm">
        <text:p/>
      </draw:line>
      <draw:line text:anchor-type="page" text:anchor-page-number="0" draw:z-index="374" draw:style-name="gr4" draw:text-style-name="P14" svg:x1="12.194cm" svg:y1="12.069cm" svg:x2="12.268cm" svg:y2="11.908cm">
        <text:p/>
      </draw:line>
      <draw:line text:anchor-type="page" text:anchor-page-number="0" draw:z-index="375" draw:style-name="gr5" draw:text-style-name="P14" svg:x1="12.27cm" svg:y1="11.91cm" svg:x2="12.406cm" svg:y2="11.797cm">
        <text:p/>
      </draw:line>
      <draw:line text:anchor-type="page" text:anchor-page-number="0" draw:z-index="376" draw:style-name="gr3" draw:text-style-name="P14" svg:x1="12.194cm" svg:y1="12.249cm" svg:x2="12.365cm" svg:y2="12.203cm">
        <text:p/>
      </draw:line>
      <draw:line text:anchor-type="page" text:anchor-page-number="0" draw:z-index="377" draw:style-name="gr4" draw:text-style-name="P14" svg:x1="12.363cm" svg:y1="12.203cm" svg:x2="12.499cm" svg:y2="12.09cm">
        <text:p/>
      </draw:line>
      <draw:line text:anchor-type="page" text:anchor-page-number="0" draw:z-index="378" draw:style-name="gr5" draw:text-style-name="P14" svg:x1="12.497cm" svg:y1="12.09cm" svg:x2="12.571cm" svg:y2="11.929cm">
        <text:p/>
      </draw:line>
      <draw:polyline text:anchor-type="page" text:anchor-page-number="0" draw:z-index="379" draw:style-name="gr2" draw:text-style-name="P14" svg:width="0.353cm" svg:height="-0.001cm" draw:transform="rotate (1.1383037381507) translate (12.1937366626023cm 12.246667986776cm)" svg:viewBox="0 0 354 0" draw:points="0,0 177,0 354,0">
        <text:p/>
      </draw:polyline>
      <draw:line text:anchor-type="page" text:anchor-page-number="0" draw:z-index="380" draw:style-name="gr3" draw:text-style-name="P14" svg:x1="12.344cm" svg:y1="11.926cm" svg:x2="12.27cm" svg:y2="11.765cm">
        <text:p/>
      </draw:line>
      <draw:line text:anchor-type="page" text:anchor-page-number="0" draw:z-index="381" draw:style-name="gr4" draw:text-style-name="P14" svg:x1="12.268cm" svg:y1="11.765cm" svg:x2="12.268cm" svg:y2="11.589cm">
        <text:p/>
      </draw:line>
      <draw:line text:anchor-type="page" text:anchor-page-number="0" draw:z-index="382" draw:style-name="gr5" draw:text-style-name="P14" svg:x1="12.27cm" svg:y1="11.589cm" svg:x2="12.344cm" svg:y2="11.428cm">
        <text:p/>
      </draw:line>
      <draw:line text:anchor-type="page" text:anchor-page-number="0" draw:z-index="383" draw:style-name="gr3" draw:text-style-name="P14" svg:x1="12.347cm" svg:y1="11.928cm" svg:x2="12.483cm" svg:y2="11.815cm">
        <text:p/>
      </draw:line>
      <draw:line text:anchor-type="page" text:anchor-page-number="0" draw:z-index="384" draw:style-name="gr4" draw:text-style-name="P14" svg:x1="12.481cm" svg:y1="11.813cm" svg:x2="12.555cm" svg:y2="11.652cm">
        <text:p/>
      </draw:line>
      <draw:line text:anchor-type="page" text:anchor-page-number="0" draw:z-index="385" draw:style-name="gr5" draw:text-style-name="P14" svg:x1="12.557cm" svg:y1="11.652cm" svg:x2="12.557cm" svg:y2="11.476cm">
        <text:p/>
      </draw:line>
      <draw:polyline text:anchor-type="page" text:anchor-page-number="0" draw:z-index="386" draw:style-name="gr2" draw:text-style-name="P14" svg:width="0.352cm" svg:height="0cm" draw:transform="rotate (1.5707963267949) translate (12.3454583333333cm 11.9256527777778cm)" svg:viewBox="0 0 353 0" draw:points="0,0 176,0 353,0">
        <text:p/>
      </draw:polyline>
      <draw:line text:anchor-type="page" text:anchor-page-number="0" draw:z-index="387" draw:style-name="gr3" draw:text-style-name="P14" svg:x1="12.347cm" svg:y1="11.575cm" svg:x2="12.211cm" svg:y2="11.462cm">
        <text:p/>
      </draw:line>
      <draw:line text:anchor-type="page" text:anchor-page-number="0" draw:z-index="388" draw:style-name="gr4" draw:text-style-name="P14" svg:x1="12.211cm" svg:y1="11.462cm" svg:x2="12.137cm" svg:y2="11.301cm">
        <text:p/>
      </draw:line>
      <draw:line text:anchor-type="page" text:anchor-page-number="0" draw:z-index="389" draw:style-name="gr5" draw:text-style-name="P14" svg:x1="12.136cm" svg:y1="11.299cm" svg:x2="12.136cm" svg:y2="11.123cm">
        <text:p/>
      </draw:line>
      <draw:line text:anchor-type="page" text:anchor-page-number="0" draw:z-index="390" draw:style-name="gr3" draw:text-style-name="P14" svg:x1="12.345cm" svg:y1="11.575cm" svg:x2="12.419cm" svg:y2="11.414cm">
        <text:p/>
      </draw:line>
      <draw:line text:anchor-type="page" text:anchor-page-number="0" draw:z-index="391" draw:style-name="gr4" draw:text-style-name="P14" svg:x1="12.42cm" svg:y1="11.414cm" svg:x2="12.42cm" svg:y2="11.238cm">
        <text:p/>
      </draw:line>
      <draw:line text:anchor-type="page" text:anchor-page-number="0" draw:z-index="392" draw:style-name="gr5" draw:text-style-name="P14" svg:x1="12.419cm" svg:y1="11.238cm" svg:x2="12.345cm" svg:y2="11.077cm">
        <text:p/>
      </draw:line>
      <draw:polyline text:anchor-type="page" text:anchor-page-number="0" draw:z-index="393" draw:style-name="gr2" draw:text-style-name="P14" svg:width="0.352cm" svg:height="0cm" draw:transform="rotate (1.5707963267949) translate (11.9256527777778cm 12.4706944444444cm)" svg:viewBox="0 0 353 0" draw:points="0,0 176,0 353,0">
        <text:p/>
      </draw:polyline>
      <draw:line text:anchor-type="page" text:anchor-page-number="0" draw:z-index="394" draw:style-name="gr3" draw:text-style-name="P14" svg:x1="11.928cm" svg:y1="12.12cm" svg:x2="11.792cm" svg:y2="12.007cm">
        <text:p/>
      </draw:line>
      <draw:line text:anchor-type="page" text:anchor-page-number="0" draw:z-index="395" draw:style-name="gr4" draw:text-style-name="P14" svg:x1="11.792cm" svg:y1="12.007cm" svg:x2="11.718cm" svg:y2="11.846cm">
        <text:p/>
      </draw:line>
      <draw:line text:anchor-type="page" text:anchor-page-number="0" draw:z-index="396" draw:style-name="gr5" draw:text-style-name="P14" svg:x1="11.716cm" svg:y1="11.844cm" svg:x2="11.716cm" svg:y2="11.668cm">
        <text:p/>
      </draw:line>
      <draw:line text:anchor-type="page" text:anchor-page-number="0" draw:z-index="397" draw:style-name="gr3" draw:text-style-name="P14" svg:x1="11.926cm" svg:y1="12.12cm" svg:x2="12cm" svg:y2="11.959cm">
        <text:p/>
      </draw:line>
      <draw:line text:anchor-type="page" text:anchor-page-number="0" draw:z-index="398" draw:style-name="gr4" draw:text-style-name="P14" svg:x1="12cm" svg:y1="11.959cm" svg:x2="12cm" svg:y2="11.783cm">
        <text:p/>
      </draw:line>
      <draw:line text:anchor-type="page" text:anchor-page-number="0" draw:z-index="399" draw:style-name="gr5" draw:text-style-name="P14" svg:x1="12cm" svg:y1="11.783cm" svg:x2="11.926cm" svg:y2="11.622cm">
        <text:p/>
      </draw:line>
      <draw:polyline text:anchor-type="page" text:anchor-page-number="0" draw:z-index="400" draw:style-name="gr2" draw:text-style-name="P14" svg:width="0.352cm" svg:height="0cm" draw:transform="rotate (1.5707963267949) translate (11.9274166666667cm 12.1196805555556cm)" svg:viewBox="0 0 353 0" draw:points="0,0 176,0 353,0">
        <text:p/>
      </draw:polyline>
      <draw:line text:anchor-type="page" text:anchor-page-number="0" draw:z-index="401" draw:style-name="gr3" draw:text-style-name="P14" svg:x1="11.928cm" svg:y1="11.769cm" svg:x2="11.792cm" svg:y2="11.656cm">
        <text:p/>
      </draw:line>
      <draw:line text:anchor-type="page" text:anchor-page-number="0" draw:z-index="402" draw:style-name="gr4" draw:text-style-name="P14" svg:x1="11.792cm" svg:y1="11.656cm" svg:x2="11.718cm" svg:y2="11.495cm">
        <text:p/>
      </draw:line>
      <draw:line text:anchor-type="page" text:anchor-page-number="0" draw:z-index="403" draw:style-name="gr5" draw:text-style-name="P14" svg:x1="11.718cm" svg:y1="11.493cm" svg:x2="11.718cm" svg:y2="11.317cm">
        <text:p/>
      </draw:line>
      <draw:line text:anchor-type="page" text:anchor-page-number="0" draw:z-index="404" draw:style-name="gr3" draw:text-style-name="P14" svg:x1="11.926cm" svg:y1="11.769cm" svg:x2="12cm" svg:y2="11.608cm">
        <text:p/>
      </draw:line>
      <draw:line text:anchor-type="page" text:anchor-page-number="0" draw:z-index="405" draw:style-name="gr4" draw:text-style-name="P14" svg:x1="12cm" svg:y1="11.608cm" svg:x2="12cm" svg:y2="11.432cm">
        <text:p/>
      </draw:line>
      <draw:line text:anchor-type="page" text:anchor-page-number="0" draw:z-index="406" draw:style-name="gr5" draw:text-style-name="P14" svg:x1="12cm" svg:y1="11.432cm" svg:x2="11.926cm" svg:y2="11.271cm">
        <text:p/>
      </draw:line>
      <draw:polyline text:anchor-type="page" text:anchor-page-number="0" draw:z-index="407" draw:style-name="gr2" draw:text-style-name="P14" svg:width="0.352cm" svg:height="-0.001cm" draw:transform="rotate (2.44817334177245) translate (11.9256527777778cm 11.7704305555556cm)" svg:viewBox="0 0 353 0" draw:points="0,0 177,0 353,0">
        <text:p/>
      </draw:polyline>
      <draw:line text:anchor-type="page" text:anchor-page-number="0" draw:z-index="408" draw:style-name="gr3" draw:text-style-name="P14" svg:x1="11.652cm" svg:y1="11.545cm" svg:x2="11.479cm" svg:y2="11.575cm">
        <text:p/>
      </draw:line>
      <draw:line text:anchor-type="page" text:anchor-page-number="0" draw:z-index="409" draw:style-name="gr4" draw:text-style-name="P14" svg:x1="11.479cm" svg:y1="11.577cm" svg:x2="11.308cm" svg:y2="11.531cm">
        <text:p/>
      </draw:line>
      <draw:line text:anchor-type="page" text:anchor-page-number="0" draw:z-index="410" draw:style-name="gr5" draw:text-style-name="P14" svg:x1="11.308cm" svg:y1="11.531cm" svg:x2="11.172cm" svg:y2="11.418cm">
        <text:p/>
      </draw:line>
      <draw:line text:anchor-type="page" text:anchor-page-number="0" draw:z-index="411" draw:style-name="gr3" draw:text-style-name="P14" svg:x1="11.656cm" svg:y1="11.545cm" svg:x2="11.582cm" svg:y2="11.384cm">
        <text:p/>
      </draw:line>
      <draw:line text:anchor-type="page" text:anchor-page-number="0" draw:z-index="412" draw:style-name="gr4" draw:text-style-name="P14" svg:x1="11.582cm" svg:y1="11.384cm" svg:x2="11.446cm" svg:y2="11.271cm">
        <text:p/>
      </draw:line>
      <draw:line text:anchor-type="page" text:anchor-page-number="0" draw:z-index="413" draw:style-name="gr5" draw:text-style-name="P14" svg:x1="11.446cm" svg:y1="11.273cm" svg:x2="11.275cm" svg:y2="11.227cm">
        <text:p/>
      </draw:line>
      <draw:polyline text:anchor-type="page" text:anchor-page-number="0" draw:z-index="414" draw:style-name="gr2" draw:text-style-name="P14" svg:width="0.353cm" svg:height="-0.001cm" draw:transform="rotate (2.00328891543909) translate (11.6557777777778cm 11.5446527777778cm)" svg:viewBox="0 0 354 0" draw:points="0,0 177,0 354,0">
        <text:p/>
      </draw:polyline>
      <draw:line text:anchor-type="page" text:anchor-page-number="0" draw:z-index="415" draw:style-name="gr3" draw:text-style-name="P14" svg:x1="11.508cm" svg:y1="11.226cm" svg:x2="11.337cm" svg:y2="11.18cm">
        <text:p/>
      </draw:line>
      <draw:line text:anchor-type="page" text:anchor-page-number="0" draw:z-index="416" draw:style-name="gr4" draw:text-style-name="P14" svg:x1="11.337cm" svg:y1="11.18cm" svg:x2="11.201cm" svg:y2="11.067cm">
        <text:p/>
      </draw:line>
      <draw:line text:anchor-type="page" text:anchor-page-number="0" draw:z-index="417" draw:style-name="gr5" draw:text-style-name="P14" svg:x1="11.201cm" svg:y1="11.067cm" svg:x2="11.127cm" svg:y2="10.906cm">
        <text:p/>
      </draw:line>
      <draw:line text:anchor-type="page" text:anchor-page-number="0" draw:z-index="418" draw:style-name="gr3" draw:text-style-name="P14" svg:x1="11.508cm" svg:y1="11.223cm" svg:x2="11.508cm" svg:y2="11.047cm">
        <text:p/>
      </draw:line>
      <draw:line text:anchor-type="page" text:anchor-page-number="0" draw:z-index="419" draw:style-name="gr4" draw:text-style-name="P14" svg:x1="11.508cm" svg:y1="11.048cm" svg:x2="11.434cm" svg:y2="10.887cm">
        <text:p/>
      </draw:line>
      <draw:line text:anchor-type="page" text:anchor-page-number="0" draw:z-index="420" draw:style-name="gr5" draw:text-style-name="P14" svg:x1="11.434cm" svg:y1="10.889cm" svg:x2="11.298cm" svg:y2="10.776cm">
        <text:p/>
      </draw:line>
      <draw:polyline text:anchor-type="page" text:anchor-page-number="0" draw:z-index="421" draw:style-name="gr2" draw:text-style-name="P14" svg:width="0.352cm" svg:height="0cm" draw:transform="rotate (1.5707963267949) translate (11.509375cm 11.223625cm)" svg:viewBox="0 0 353 0" draw:points="0,0 176,0 353,0">
        <text:p/>
      </draw:polyline>
      <draw:line text:anchor-type="page" text:anchor-page-number="0" draw:z-index="422" draw:style-name="gr3" draw:text-style-name="P14" svg:x1="11.51cm" svg:y1="10.873cm" svg:x2="11.374cm" svg:y2="10.76cm">
        <text:p/>
      </draw:line>
      <draw:line text:anchor-type="page" text:anchor-page-number="0" draw:z-index="423" draw:style-name="gr4" draw:text-style-name="P14" svg:x1="11.373cm" svg:y1="10.76cm" svg:x2="11.299cm" svg:y2="10.599cm">
        <text:p/>
      </draw:line>
      <draw:line text:anchor-type="page" text:anchor-page-number="0" draw:z-index="424" draw:style-name="gr5" draw:text-style-name="P14" svg:x1="11.299cm" svg:y1="10.599cm" svg:x2="11.299cm" svg:y2="10.423cm">
        <text:p/>
      </draw:line>
      <draw:line text:anchor-type="page" text:anchor-page-number="0" draw:z-index="425" draw:style-name="gr3" draw:text-style-name="P14" svg:x1="11.508cm" svg:y1="10.873cm" svg:x2="11.582cm" svg:y2="10.712cm">
        <text:p/>
      </draw:line>
      <draw:line text:anchor-type="page" text:anchor-page-number="0" draw:z-index="426" draw:style-name="gr4" draw:text-style-name="P14" svg:x1="11.583cm" svg:y1="10.712cm" svg:x2="11.583cm" svg:y2="10.536cm">
        <text:p/>
      </draw:line>
      <draw:line text:anchor-type="page" text:anchor-page-number="0" draw:z-index="427" draw:style-name="gr5" draw:text-style-name="P14" svg:x1="11.582cm" svg:y1="10.536cm" svg:x2="11.508cm" svg:y2="10.375cm">
        <text:p/>
      </draw:line>
      <draw:polyline text:anchor-type="page" text:anchor-page-number="0" draw:z-index="428" draw:style-name="gr2" draw:text-style-name="P14" svg:width="0.353cm" svg:height="-0.001cm" draw:transform="rotate (1.1383037381507) translate (11.9256255514911cm 11.7686540978871cm)" svg:viewBox="0 0 354 0" draw:points="0,0 177,0 354,0">
        <text:p/>
      </draw:polyline>
      <draw:line text:anchor-type="page" text:anchor-page-number="0" draw:z-index="429" draw:style-name="gr3" draw:text-style-name="P14" svg:x1="12.074cm" svg:y1="11.448cm" svg:x2="12cm" svg:y2="11.287cm">
        <text:p/>
      </draw:line>
      <draw:line text:anchor-type="page" text:anchor-page-number="0" draw:z-index="430" draw:style-name="gr4" draw:text-style-name="P14" svg:x1="12cm" svg:y1="11.287cm" svg:x2="12cm" svg:y2="11.111cm">
        <text:p/>
      </draw:line>
      <draw:line text:anchor-type="page" text:anchor-page-number="0" draw:z-index="431" draw:style-name="gr5" draw:text-style-name="P14" svg:x1="12cm" svg:y1="11.111cm" svg:x2="12.074cm" svg:y2="10.95cm">
        <text:p/>
      </draw:line>
      <draw:line text:anchor-type="page" text:anchor-page-number="0" draw:z-index="432" draw:style-name="gr3" draw:text-style-name="P14" svg:x1="12.077cm" svg:y1="11.45cm" svg:x2="12.213cm" svg:y2="11.337cm">
        <text:p/>
      </draw:line>
      <draw:line text:anchor-type="page" text:anchor-page-number="0" draw:z-index="433" draw:style-name="gr4" draw:text-style-name="P14" svg:x1="12.211cm" svg:y1="11.335cm" svg:x2="12.285cm" svg:y2="11.174cm">
        <text:p/>
      </draw:line>
      <draw:line text:anchor-type="page" text:anchor-page-number="0" draw:z-index="434" draw:style-name="gr5" draw:text-style-name="P14" svg:x1="12.285cm" svg:y1="11.174cm" svg:x2="12.285cm" svg:y2="10.998cm">
        <text:p/>
      </draw:line>
      <draw:polyline text:anchor-type="page" text:anchor-page-number="0" draw:z-index="435" draw:style-name="gr2" draw:text-style-name="P14" svg:width="0.352cm" svg:height="0cm" draw:transform="rotate (1.5707963267949) translate (12.0755833333333cm 11.4476388888889cm)" svg:viewBox="0 0 353 0" draw:points="0,0 176,0 353,0">
        <text:p/>
      </draw:polyline>
      <draw:line text:anchor-type="page" text:anchor-page-number="0" draw:z-index="436" draw:style-name="gr3" draw:text-style-name="P14" svg:x1="12.078cm" svg:y1="11.097cm" svg:x2="11.942cm" svg:y2="10.984cm">
        <text:p/>
      </draw:line>
      <draw:line text:anchor-type="page" text:anchor-page-number="0" draw:z-index="437" draw:style-name="gr4" draw:text-style-name="P14" svg:x1="11.941cm" svg:y1="10.984cm" svg:x2="11.867cm" svg:y2="10.823cm">
        <text:p/>
      </draw:line>
      <draw:line text:anchor-type="page" text:anchor-page-number="0" draw:z-index="438" draw:style-name="gr5" draw:text-style-name="P14" svg:x1="11.867cm" svg:y1="10.821cm" svg:x2="11.867cm" svg:y2="10.645cm">
        <text:p/>
      </draw:line>
      <draw:line text:anchor-type="page" text:anchor-page-number="0" draw:z-index="439" draw:style-name="gr3" draw:text-style-name="P14" svg:x1="12.074cm" svg:y1="11.097cm" svg:x2="12.148cm" svg:y2="10.936cm">
        <text:p/>
      </draw:line>
      <draw:line text:anchor-type="page" text:anchor-page-number="0" draw:z-index="440" draw:style-name="gr4" draw:text-style-name="P14" svg:x1="12.15cm" svg:y1="10.936cm" svg:x2="12.15cm" svg:y2="10.76cm">
        <text:p/>
      </draw:line>
      <draw:line text:anchor-type="page" text:anchor-page-number="0" draw:z-index="441" draw:style-name="gr5" draw:text-style-name="P14" svg:x1="12.15cm" svg:y1="10.76cm" svg:x2="12.076cm" svg:y2="10.599cm">
        <text:p/>
      </draw:line>
      <draw:polyline text:anchor-type="page" text:anchor-page-number="0" draw:z-index="442" draw:style-name="gr2" draw:text-style-name="P14" svg:width="0.353cm" svg:height="-0.001cm" draw:transform="rotate (2.00328891543909) translate (12.0755833333333cm 11.096625cm)" svg:viewBox="0 0 354 0" draw:points="0,0 177,0 354,0">
        <text:p/>
      </draw:polyline>
      <draw:line text:anchor-type="page" text:anchor-page-number="0" draw:z-index="443" draw:style-name="gr3" draw:text-style-name="P14" svg:x1="11.926cm" svg:y1="10.778cm" svg:x2="11.755cm" svg:y2="10.732cm">
        <text:p/>
      </draw:line>
      <draw:line text:anchor-type="page" text:anchor-page-number="0" draw:z-index="444" draw:style-name="gr4" draw:text-style-name="P14" svg:x1="11.755cm" svg:y1="10.732cm" svg:x2="11.619cm" svg:y2="10.619cm">
        <text:p/>
      </draw:line>
      <draw:line text:anchor-type="page" text:anchor-page-number="0" draw:z-index="445" draw:style-name="gr5" draw:text-style-name="P14" svg:x1="11.619cm" svg:y1="10.619cm" svg:x2="11.545cm" svg:y2="10.458cm">
        <text:p/>
      </draw:line>
      <draw:line text:anchor-type="page" text:anchor-page-number="0" draw:z-index="446" draw:style-name="gr3" draw:text-style-name="P14" svg:x1="11.926cm" svg:y1="10.775cm" svg:x2="11.926cm" svg:y2="10.599cm">
        <text:p/>
      </draw:line>
      <draw:line text:anchor-type="page" text:anchor-page-number="0" draw:z-index="447" draw:style-name="gr4" draw:text-style-name="P14" svg:x1="11.926cm" svg:y1="10.603cm" svg:x2="11.852cm" svg:y2="10.442cm">
        <text:p/>
      </draw:line>
      <draw:line text:anchor-type="page" text:anchor-page-number="0" draw:z-index="448" draw:name="actual" draw:style-name="gr5" draw:text-style-name="P14" svg:x1="11.852cm" svg:y1="10.442cm" svg:x2="11.716cm" svg:y2="10.329cm">
        <text:p/>
      </draw:line>
      <text:p text:style-name="P1"/>
      <text:p text:style-name="P12">;<text:span text:style-name="T11">Colori</text:span></text:p>
      <text:p text:style-name="P1">;<text:span text:style-name="T11">0xb0ff05 – verde chiaro</text:span></text:p>
      <text:p text:style-name="P1">;<text:span text:style-name="T11">0x7eb800 – verde medio</text:span></text:p>
      <text:p text:style-name="P1">;<text:span text:style-name="T11">0x598200 – verde scuro</text:span></text:p>
      <text:p text:style-name="P1"/>
      <text:p text:style-name="P3">P = POSITION</text:p>
      <text:p text:style-name="P2">arPOS = [<text:span text:style-name="T2">P,P,P,P,P,P,P,P,P,P</text:span>]</text:p>
      <text:p text:style-name="P2"/>
      <text:p text:style-name="P3">H = HEADING</text:p>
      <text:p text:style-name="P2">arHEA = [<text:span text:style-name="T2">H,H,H,H,H,H,H,H,H,H</text:span>]</text:p>
      <text:p text:style-name="P4"/>
      <text:p text:style-name="P4">angolo = 25</text:p>
      <text:p text:style-name="P5"/>
      <text:p text:style-name="P5">PENCOLOR <text:span text:style-name="T3">0x</text:span>598200</text:p>
      <text:p text:style-name="P1"/>
      <text:p text:style-name="P6">TO Alga livello <text:span text:style-name="T9">arPOS arHEA angolo</text:span></text:p>
      <text:p text:style-name="P6"><text:tab/>IF (livello = 1) [</text:p>
      <text:p text:style-name="P6"><text:tab/><text:tab/>FORWARD 5</text:p>
      <text:p text:style-name="P6"><text:tab/>][</text:p>
      <text:p text:style-name="P6"><text:tab/><text:tab/><text:span text:style-name="T4">PENSIZE 1</text:span></text:p>
      <text:p text:style-name="P5"><text:tab/><text:tab/>PENCOLOR <text:span text:style-name="T3">0x</text:span>598200</text:p>
      <text:p text:style-name="P7"><text:tab/><text:tab/>Alga livello-<text:span text:style-name="T5">1</text:span> <text:span text:style-name="T9">arPOS arHEA angolo</text:span></text:p>
      <text:p text:style-name="P7"><text:tab/><text:tab/>Alga livello-<text:span text:style-name="T5">1</text:span> <text:span text:style-name="T9">arPOS arHEA angolo</text:span></text:p>
      <text:p text:style-name="P6"><text:tab/><text:tab/><text:span text:style-name="T6">LEFT angolo</text:span></text:p>
      <text:p text:style-name="P6"><text:tab/><text:tab/><text:span text:style-name="T6">arPOS[livello-1] = POSITION</text:span></text:p>
      <text:p text:style-name="P6"><text:tab/><text:tab/><text:span text:style-name="T6">arHEA[livello-1] = HEADING</text:span></text:p>
      <text:p text:style-name="P6"/>
      <text:p text:style-name="P6"><text:tab/><text:tab/>;<text:span text:style-name="T7">[ RamoD</text:span></text:p>
      <text:p text:style-name="P6"><text:tab/><text:tab/><text:span text:style-name="T6">LEFT angolo</text:span></text:p>
      <text:p text:style-name="P6"><text:tab/><text:tab/><text:span text:style-name="T4">PENSIZE 3</text:span></text:p>
      <text:p text:style-name="P6"><text:tab/><text:tab/><text:span text:style-name="T1">PENCOLOR 0x598200</text:span></text:p>
      <text:p text:style-name="P7"><text:tab/><text:tab/>Alga livello-<text:span text:style-name="T5">1</text:span> <text:span text:style-name="T9">arPOS arHEA angolo</text:span></text:p>
      <text:p text:style-name="P6"><text:tab/><text:tab/><text:span text:style-name="T6">RIGHT angolo</text:span></text:p>
      <text:p text:style-name="P6"><text:tab/><text:tab/><text:span text:style-name="T4">PENSIZE 2</text:span></text:p>
      <text:p text:style-name="P5"><text:tab/><text:tab/>PENCOLOR <text:span text:style-name="T3">0x</text:span>7eb800</text:p>
      <text:p text:style-name="P7"><text:tab/><text:tab/>Alga livello-<text:span text:style-name="T5">1</text:span> <text:span text:style-name="T9">arPOS arHEA angolo</text:span></text:p>
      <text:p text:style-name="P6"><text:tab/><text:tab/><text:span text:style-name="T6">RIGHT angolo</text:span></text:p>
      <text:p text:style-name="P6"><text:tab/><text:tab/><text:span text:style-name="T4">PENSIZE 1</text:span></text:p>
      <text:p text:style-name="P6"><text:tab/><text:tab/><text:span text:style-name="T3">PENCOLOR 0xb0ff05</text:span></text:p>
      <text:p text:style-name="P9"><text:tab/><text:tab/>Alga livello-<text:span text:style-name="T5">1</text:span> <text:span text:style-name="T9">arPOS arHEA angolo</text:span></text:p>
      <text:p text:style-name="P6"><text:tab/><text:tab/>;/<text:span text:style-name="T7">] RamoD</text:span></text:p>
      <text:p text:style-name="P6"/>
      <text:p text:style-name="P6"><text:tab/><text:tab/><text:span text:style-name="T8">PENUP</text:span></text:p>
      <text:p text:style-name="P6"><text:tab/><text:tab/><text:span text:style-name="T6">POSITION arPOS[livello-1]</text:span></text:p>
      <text:p text:style-name="P6"><text:tab/><text:tab/><text:span text:style-name="T9">HEADING arHEA[livello-1]</text:span></text:p>
      <text:p text:style-name="P6"><text:tab/><text:tab/><text:span text:style-name="T8">PENDOWN</text:span></text:p>
      <text:p text:style-name="P6"><text:tab/><text:tab/><text:span text:style-name="T6">RIGHT angolo</text:span></text:p>
      <text:p text:style-name="P6"><text:tab/><text:tab/><text:span text:style-name="T6">arPOS[livello-1] = POSITION</text:span></text:p>
      <text:p text:style-name="P6"><text:soft-page-break/><text:tab/><text:tab/><text:span text:style-name="T6">arHEA[livello-1] = HEADING</text:span></text:p>
      <text:p text:style-name="P6"><text:tab/><text:tab/></text:p>
      <text:p text:style-name="P6"><text:tab/><text:tab/>;<text:span text:style-name="T7">[ RamoS</text:span></text:p>
      <text:p text:style-name="P6"><text:tab/><text:tab/><text:span text:style-name="T6">RIGHT angolo</text:span></text:p>
      <text:p text:style-name="P6"><text:tab/><text:tab/><text:span text:style-name="T4">PENSIZE 3</text:span></text:p>
      <text:p text:style-name="P6"><text:tab/><text:tab/><text:span text:style-name="T1">PENCOLOR 0x598200</text:span></text:p>
      <text:p text:style-name="P7"><text:tab/><text:tab/>Alga livello-<text:span text:style-name="T5">1</text:span> <text:span text:style-name="T9">arPOS arHEA angolo</text:span></text:p>
      <text:p text:style-name="P6"><text:tab/><text:tab/><text:span text:style-name="T6">LEFT angolo</text:span></text:p>
      <text:p text:style-name="P6"><text:tab/><text:tab/><text:span text:style-name="T4">PENSIZE 2</text:span></text:p>
      <text:p text:style-name="P6"><text:tab/><text:tab/><text:span text:style-name="T1">PENCOLOR 0x7eb800</text:span></text:p>
      <text:p text:style-name="P7"><text:tab/><text:tab/>Alga livello-<text:span text:style-name="T5">1</text:span> <text:span text:style-name="T9">arPOS arHEA angolo</text:span></text:p>
      <text:p text:style-name="P6"><text:tab/><text:tab/><text:span text:style-name="T6">LEFT angolo</text:span></text:p>
      <text:p text:style-name="P6"><text:tab/><text:tab/><text:span text:style-name="T4">PENSIZE 1</text:span></text:p>
      <text:p text:style-name="P6"><text:tab/><text:tab/><text:span text:style-name="T1">PENCOLOR 0xb0ff05</text:span></text:p>
      <text:p text:style-name="P7"><text:tab/><text:tab/>Alga livello-<text:span text:style-name="T5">1</text:span> <text:span text:style-name="T9">arPOS arHEA angolo</text:span></text:p>
      <text:p text:style-name="P6"><text:tab/><text:tab/>;/<text:span text:style-name="T7">] RamoS</text:span></text:p>
      <text:p text:style-name="P6"><text:tab/></text:p>
      <text:p text:style-name="P6"><text:tab/><text:tab/><text:span text:style-name="T8">PENUP</text:span></text:p>
      <text:p text:style-name="P6"><text:tab/><text:tab/><text:span text:style-name="T6">POSITION arPOS[livello-1]</text:span></text:p>
      <text:p text:style-name="P6"><text:tab/><text:tab/><text:span text:style-name="T9">HEADING arHEA[livello-1]</text:span></text:p>
      <text:p text:style-name="P6"><text:tab/><text:tab/><text:span text:style-name="T8">PENDOWN</text:span></text:p>
      <text:p text:style-name="P6"><text:tab/>]</text:p>
      <text:p text:style-name="P6">END</text:p>
      <text:p text:style-name="P6"/>
      <text:p text:style-name="P10">HOME</text:p>
      <text:p text:style-name="P11">HEADING <text:span text:style-name="T10">25</text:span></text:p>
      <text:p text:style-name="P6"/>
      <text:p text:style-name="P8">Alga <text:span text:style-name="T12">4</text:span> <text:span text:style-name="T9">arPOS arHEA angolo</text:span></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Source Code Pro" svg:font-family="'Source Code Pro'"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stroke-dash draw:name="Dash_20_4" draw:display-name="Dash 4" draw:style="rect" draw:dots1="1" draw:distance="0cm"/>
    <draw:stroke-dash draw:name="Dash_20_5" draw:display-name="Dash 5" draw:style="rect" draw:dots2="1" draw:dots2-length="0.02cm" draw:distance="0.02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1-08T10:49:07.551000000</meta:creation-date>
    <dc:date>2020-01-08T11:31:36.442000000</dc:date>
    <meta:editing-duration>PT10M46S</meta:editing-duration>
    <meta:editing-cycles>2</meta:editing-cycles>
    <meta:generator>LibreOffice/6.1.4.2$Windows_X86_64 LibreOffice_project/9d0f32d1f0b509096fd65e0d4bec26ddd1938fd3</meta:generator>
    <meta:document-statistic meta:table-count="0" meta:image-count="0" meta:object-count="0" meta:page-count="3" meta:paragraph-count="67" meta:word-count="167" meta:character-count="1192" meta:non-whitespace-character-count="987"/>
  </office:meta>
</office:document-meta>
</file>