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/>
    </style:style>
    <style:style style:name="P2" style:family="paragraph" style:parent-style-name="Standard">
      <style:text-properties style:font-name="Source Code Pro" officeooo:paragraph-rsid="00074bd9"/>
    </style:style>
    <style:style style:name="P3" style:family="paragraph" style:parent-style-name="Standard">
      <style:text-properties style:font-name="Source Code Pro" officeooo:rsid="00080f56" officeooo:paragraph-rsid="00080f56"/>
    </style:style>
    <style:style style:name="P4" style:family="paragraph" style:parent-style-name="Standard">
      <style:text-properties style:font-name="Source Code Pro" officeooo:paragraph-rsid="00080f56"/>
    </style:style>
    <style:style style:name="P5" style:family="paragraph" style:parent-style-name="Standard">
      <style:paragraph-properties fo:break-before="page"/>
      <style:text-properties style:font-name="Source Code Pro" officeooo:paragraph-rsid="00074bd9"/>
    </style:style>
    <style:style style:name="P6" style:family="paragraph" style:parent-style-name="Standard">
      <style:text-properties style:font-name="Source Code Pro"/>
    </style:style>
    <style:style style:name="P7" style:family="paragraph" style:parent-style-name="Standard">
      <style:text-properties style:font-name="Source Code Pro" officeooo:paragraph-rsid="00074bd9"/>
    </style:style>
    <style:style style:name="P8" style:family="paragraph">
      <loext:graphic-properties draw:fill-color="#00cc00" draw:opacity="0%"/>
      <style:paragraph-properties fo:text-align="center"/>
    </style:style>
    <style:style style:name="P9" style:family="paragraph">
      <loext:graphic-properties draw:fill="none" draw:fill-color="#191970" draw:opacity="100%"/>
      <style:paragraph-properties fo:text-align="center"/>
    </style:style>
    <style:style style:name="P10" style:family="paragraph">
      <loext:graphic-properties draw:fill="solid" draw:fill-color="#191970" draw:opacity="15%"/>
      <style:paragraph-properties fo:text-align="center"/>
    </style:style>
    <style:style style:name="P11" style:family="paragraph">
      <loext:graphic-properties draw:fill="solid" draw:fill-color="#191970" draw:opacity="29%"/>
      <style:paragraph-properties fo:text-align="center"/>
    </style:style>
    <style:style style:name="P12" style:family="paragraph">
      <loext:graphic-properties draw:fill="solid" draw:fill-color="#191970" draw:opacity="43%"/>
      <style:paragraph-properties fo:text-align="center"/>
    </style:style>
    <style:style style:name="P13" style:family="paragraph">
      <loext:graphic-properties draw:fill="solid" draw:fill-color="#191970" draw:opacity="57%"/>
      <style:paragraph-properties fo:text-align="center"/>
    </style:style>
    <style:style style:name="P14" style:family="paragraph">
      <loext:graphic-properties draw:fill="solid" draw:fill-color="#191970" draw:opacity="72%"/>
      <style:paragraph-properties fo:text-align="center"/>
    </style:style>
    <style:style style:name="P15" style:family="paragraph">
      <loext:graphic-properties draw:fill="solid" draw:fill-color="#191970" draw:opacity="86%"/>
      <style:paragraph-properties fo:text-align="center"/>
    </style:style>
    <style:style style:name="P16" style:family="paragraph">
      <loext:graphic-properties draw:fill="solid" draw:fill-color="#191970" draw:opacity="100%"/>
      <style:paragraph-properties fo:text-align="center"/>
    </style:style>
    <style:style style:name="P17" style:family="paragraph">
      <loext:graphic-properties draw:fill="solid" draw:fill-color="#de0000" draw:opacity="100%"/>
      <style:paragraph-properties fo:text-align="center"/>
    </style:style>
    <style:style style:name="T1" style:family="text">
      <style:text-properties officeooo:rsid="00074bd9"/>
    </style:style>
    <style:style style:name="T2" style:family="text">
      <style:text-properties officeooo:rsid="00080f56"/>
    </style:style>
    <style:style style:name="T3" style:family="text">
      <style:text-properties officeooo:rsid="00114d9a"/>
    </style:style>
    <style:style style:name="gr1" style:family="graphic">
      <style:graphic-properties draw:stroke="dash" draw:stroke-dash="Dash_20_5" svg:stroke-width="0.018cm" svg:stroke-color="#000000" svg:stroke-opacity="0%" draw:stroke-linejoin="round" draw:fill-color="#00cc00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5" svg:stroke-width="0.018cm" svg:stroke-color="#000000" svg:stroke-opacity="0%" draw:stroke-linejoin="round" draw:fill-color="#00cc00" draw:opacity="0%" draw:textarea-horizontal-align="center" draw:textarea-vertical-align="middle" fo:padding-top="0.009cm" fo:padding-bottom="0.009cm" fo:padding-left="0.009cm" fo:padding-right="0.009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4" svg:stroke-width="0.018cm" svg:stroke-color="#000000" svg:stroke-opacity="100%" draw:stroke-linejoin="round" svg:stroke-linecap="butt" draw:fill="none" draw:fill-color="#191970" draw:opacity="100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15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29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43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57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72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86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" style:family="graphic">
      <style:graphic-properties draw:stroke="solid" draw:stroke-dash="Dash_20_4" svg:stroke-width="0.018cm" svg:stroke-color="#000000" svg:stroke-opacity="100%" draw:stroke-linejoin="round" svg:stroke-linecap="butt" draw:fill="solid" draw:fill-color="#191970" draw:opacity="100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" style:family="graphic">
      <style:graphic-properties draw:stroke="solid" draw:stroke-dash="Dash_20_4" svg:stroke-width="0.018cm" svg:stroke-color="#000000" svg:stroke-opacity="100%" draw:stroke-linejoin="round" svg:stroke-linecap="butt" draw:fill="solid" draw:fill-color="#de0000" draw:opacity="100%" draw:textarea-horizontal-align="center" draw:textarea-vertical-align="middle" fo:padding-top="0.009cm" fo:padding-bottom="0.009cm" fo:padding-left="0.009cm" fo:padding-right="0.009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8" drawooo:display="printer" svg:width="0cm" svg:height="0cm" svg:x="10.567cm" svg:y="14.975cm" svg:viewBox="0 0 0 0" draw:points="0,0">
        <text:p/>
      </draw:polygon>
      <draw:polygon text:anchor-type="page" text:anchor-page-number="1" draw:z-index="1" draw:name="turtle" draw:style-name="gr1" draw:text-style-name="P8" drawooo:display="printer" svg:width="0cm" svg:height="0cm" svg:x="10.567cm" svg:y="14.975cm" svg:viewBox="0 0 0 0" draw:points="0,0">
        <text:p/>
      </draw:polygon>
      <draw:polygon text:anchor-type="page" text:anchor-page-number="0" draw:z-index="2" draw:name="turtle" draw:style-name="gr2" draw:text-style-name="P8" drawooo:display="printer" svg:width="0cm" svg:height="0cm" svg:x="10.504cm" svg:y="14.854cm" svg:viewBox="0 0 0 0" draw:points="0,0">
        <text:p/>
      </draw:polygon>
      <draw:polygon text:anchor-type="page" text:anchor-page-number="0" draw:z-index="3" draw:name="actual" draw:style-name="gr3" draw:text-style-name="P9" svg:width="2.116cm" svg:height="2.116cm" svg:x="10.507cm" svg:y="12.739cm" svg:viewBox="0 0 2117 2117" draw:points="0,2117 0,0 2117,0 2117,2117">
        <text:p/>
      </draw:polygon>
      <draw:polygon text:anchor-type="page" text:anchor-page-number="0" draw:z-index="4" draw:name="actual" draw:style-name="gr4" draw:text-style-name="P10" svg:width="2.116cm" svg:height="2.116cm" svg:x="9.451cm" svg:y="10.624cm" svg:viewBox="0 0 2117 2117" draw:points="1058,2117 0,1058 1058,0 2117,1058">
        <text:p/>
      </draw:polygon>
      <draw:polygon text:anchor-type="page" text:anchor-page-number="0" draw:z-index="5" draw:name="actual" draw:style-name="gr5" draw:text-style-name="P11" svg:width="1.057cm" svg:height="1.057cm" svg:x="8.391cm" svg:y="10.624cm" svg:viewBox="0 0 1058 1058" draw:points="1058,1058 0,1058 0,0 1058,0">
        <text:p/>
      </draw:polygon>
      <draw:polygon text:anchor-type="page" text:anchor-page-number="0" draw:z-index="6" draw:name="actual" draw:style-name="gr6" draw:text-style-name="P12" svg:width="1.057cm" svg:height="1.057cm" svg:x="7.334cm" svg:y="11.153cm" svg:viewBox="0 0 1058 1058" draw:points="1058,529 529,1058 0,529 529,0">
        <text:p/>
      </draw:polygon>
      <draw:polygon text:anchor-type="page" text:anchor-page-number="0" draw:z-index="7" draw:name="actual" draw:style-name="gr7" draw:text-style-name="P13" svg:width="0.528cm" svg:height="0.528cm" svg:x="7.334cm" svg:y="12.211cm" svg:viewBox="0 0 529 529" draw:points="529,0 529,529 0,529 0,0">
        <text:p/>
      </draw:polygon>
      <draw:polygon text:anchor-type="page" text:anchor-page-number="0" draw:z-index="8" draw:name="actual" draw:style-name="gr8" draw:text-style-name="P14" svg:width="0.528cm" svg:height="0.528cm" svg:x="7.599cm" svg:y="12.741cm" svg:viewBox="0 0 529 529" draw:points="265,0 529,265 265,529 0,265">
        <text:p/>
      </draw:polygon>
      <draw:polygon text:anchor-type="page" text:anchor-page-number="0" draw:z-index="9" draw:name="actual" draw:style-name="gr9" draw:text-style-name="P15" svg:width="0.264cm" svg:height="0.264cm" svg:x="8.126cm" svg:y="13.003cm" svg:viewBox="0 0 265 265" draw:points="0,0 265,0 265,265 0,265">
        <text:p/>
      </draw:polygon>
      <draw:polygon text:anchor-type="page" text:anchor-page-number="0" draw:z-index="10" draw:name="actual" draw:style-name="gr10" draw:text-style-name="P16" svg:width="0.264cm" svg:height="0.264cm" svg:x="8.393cm" svg:y="12.873cm" svg:viewBox="0 0 265 265" draw:points="0,132 132,0 265,132 132,265">
        <text:p/>
      </draw:polygon>
      <draw:polygon text:anchor-type="page" text:anchor-page-number="0" draw:z-index="11" draw:name="actual" draw:style-name="gr10" draw:text-style-name="P16" svg:width="0.264cm" svg:height="0.264cm" svg:x="8.393cm" svg:y="13.137cm" svg:viewBox="0 0 265 265" draw:points="132,0 265,132 132,265 0,132">
        <text:p/>
      </draw:polygon>
      <draw:polygon text:anchor-type="page" text:anchor-page-number="0" draw:z-index="12" draw:name="actual" draw:style-name="gr9" draw:text-style-name="P15" svg:width="0.264cm" svg:height="0.264cm" svg:x="7.863cm" svg:y="13.27cm" svg:viewBox="0 0 265 265" draw:points="265,0 265,265 0,265 0,0">
        <text:p/>
      </draw:polygon>
      <draw:polygon text:anchor-type="page" text:anchor-page-number="0" draw:z-index="13" draw:name="actual" draw:style-name="gr10" draw:text-style-name="P16" svg:width="0.264cm" svg:height="0.264cm" svg:x="7.996cm" svg:y="13.534cm" svg:viewBox="0 0 265 265" draw:points="132,0 265,132 132,265 0,132">
        <text:p/>
      </draw:polygon>
      <draw:polygon text:anchor-type="page" text:anchor-page-number="0" draw:z-index="14" draw:name="actual" draw:style-name="gr10" draw:text-style-name="P16" svg:width="0.264cm" svg:height="0.264cm" svg:x="7.731cm" svg:y="13.534cm" svg:viewBox="0 0 265 265" draw:points="265,132 132,265 0,132 132,0">
        <text:p/>
      </draw:polygon>
      <draw:polygon text:anchor-type="page" text:anchor-page-number="0" draw:z-index="15" draw:name="actual" draw:style-name="gr8" draw:text-style-name="P14" svg:width="0.528cm" svg:height="0.528cm" svg:x="7.07cm" svg:y="12.741cm" svg:viewBox="0 0 529 529" draw:points="529,265 265,529 0,265 265,0">
        <text:p/>
      </draw:polygon>
      <draw:polygon text:anchor-type="page" text:anchor-page-number="0" draw:z-index="16" draw:name="actual" draw:style-name="gr9" draw:text-style-name="P15" svg:width="0.264cm" svg:height="0.264cm" svg:x="7.068cm" svg:y="13.27cm" svg:viewBox="0 0 265 265" draw:points="265,0 265,265 0,265 0,0">
        <text:p/>
      </draw:polygon>
      <draw:polygon text:anchor-type="page" text:anchor-page-number="0" draw:z-index="17" draw:name="actual" draw:style-name="gr10" draw:text-style-name="P16" svg:width="0.264cm" svg:height="0.264cm" svg:x="7.2cm" svg:y="13.534cm" svg:viewBox="0 0 265 265" draw:points="132,0 265,132 132,265 0,132">
        <text:p/>
      </draw:polygon>
      <draw:polygon text:anchor-type="page" text:anchor-page-number="0" draw:z-index="18" draw:name="actual" draw:style-name="gr10" draw:text-style-name="P16" svg:width="0.264cm" svg:height="0.264cm" svg:x="6.936cm" svg:y="13.534cm" svg:viewBox="0 0 265 265" draw:points="265,132 132,265 0,132 132,0">
        <text:p/>
      </draw:polygon>
      <draw:polygon text:anchor-type="page" text:anchor-page-number="0" draw:z-index="19" draw:name="actual" draw:style-name="gr9" draw:text-style-name="P15" svg:width="0.264cm" svg:height="0.264cm" svg:x="6.803cm" svg:y="13.005cm" svg:viewBox="0 0 265 265" draw:points="265,265 0,265 0,0 265,0">
        <text:p/>
      </draw:polygon>
      <draw:polygon text:anchor-type="page" text:anchor-page-number="0" draw:z-index="20" draw:name="actual" draw:style-name="gr10" draw:text-style-name="P16" svg:width="0.264cm" svg:height="0.264cm" svg:x="6.539cm" svg:y="13.137cm" svg:viewBox="0 0 265 265" draw:points="265,132 132,265 0,132 132,0">
        <text:p/>
      </draw:polygon>
      <draw:polygon text:anchor-type="page" text:anchor-page-number="0" draw:z-index="21" draw:name="actual" draw:style-name="gr10" draw:text-style-name="P16" svg:width="0.264cm" svg:height="0.264cm" svg:x="6.537cm" svg:y="12.873cm" svg:viewBox="0 0 265 265" draw:points="132,265 0,132 132,0 265,132">
        <text:p/>
      </draw:polygon>
      <draw:polygon text:anchor-type="page" text:anchor-page-number="0" draw:z-index="22" draw:name="actual" draw:style-name="gr7" draw:text-style-name="P13" svg:width="0.528cm" svg:height="0.528cm" svg:x="6.803cm" svg:y="11.682cm" svg:viewBox="0 0 529 529" draw:points="529,529 0,529 0,0 529,0">
        <text:p/>
      </draw:polygon>
      <draw:polygon text:anchor-type="page" text:anchor-page-number="0" draw:z-index="23" draw:name="actual" draw:style-name="gr8" draw:text-style-name="P14" svg:width="0.528cm" svg:height="0.528cm" svg:x="6.274cm" svg:y="11.947cm" svg:viewBox="0 0 529 529" draw:points="529,265 265,529 0,265 265,0">
        <text:p/>
      </draw:polygon>
      <draw:polygon text:anchor-type="page" text:anchor-page-number="0" draw:z-index="24" draw:name="actual" draw:style-name="gr9" draw:text-style-name="P15" svg:width="0.264cm" svg:height="0.264cm" svg:x="6.274cm" svg:y="12.476cm" svg:viewBox="0 0 265 265" draw:points="265,0 265,265 0,265 0,0">
        <text:p/>
      </draw:polygon>
      <draw:polygon text:anchor-type="page" text:anchor-page-number="0" draw:z-index="25" draw:name="actual" draw:style-name="gr10" draw:text-style-name="P16" svg:width="0.264cm" svg:height="0.264cm" svg:x="6.406cm" svg:y="12.741cm" svg:viewBox="0 0 265 265" draw:points="132,0 265,132 132,265 0,132">
        <text:p/>
      </draw:polygon>
      <draw:polygon text:anchor-type="page" text:anchor-page-number="0" draw:z-index="26" draw:name="actual" draw:style-name="gr10" draw:text-style-name="P16" svg:width="0.264cm" svg:height="0.264cm" svg:x="6.142cm" svg:y="12.741cm" svg:viewBox="0 0 265 265" draw:points="265,132 132,265 0,132 132,0">
        <text:p/>
      </draw:polygon>
      <draw:polygon text:anchor-type="page" text:anchor-page-number="0" draw:z-index="27" draw:name="actual" draw:style-name="gr9" draw:text-style-name="P15" svg:width="0.264cm" svg:height="0.264cm" svg:x="6.01cm" svg:y="12.211cm" svg:viewBox="0 0 265 265" draw:points="265,265 0,265 0,0 265,0">
        <text:p/>
      </draw:polygon>
      <draw:polygon text:anchor-type="page" text:anchor-page-number="0" draw:z-index="28" draw:name="actual" draw:style-name="gr10" draw:text-style-name="P16" svg:width="0.264cm" svg:height="0.264cm" svg:x="5.745cm" svg:y="12.344cm" svg:viewBox="0 0 265 265" draw:points="265,132 132,265 0,132 132,0">
        <text:p/>
      </draw:polygon>
      <draw:polygon text:anchor-type="page" text:anchor-page-number="0" draw:z-index="29" draw:name="actual" draw:style-name="gr10" draw:text-style-name="P16" svg:width="0.264cm" svg:height="0.264cm" svg:x="5.745cm" svg:y="12.079cm" svg:viewBox="0 0 265 265" draw:points="132,265 0,132 132,0 265,132">
        <text:p/>
      </draw:polygon>
      <draw:polygon text:anchor-type="page" text:anchor-page-number="0" draw:z-index="30" draw:name="actual" draw:style-name="gr8" draw:text-style-name="P14" svg:width="0.528cm" svg:height="0.528cm" svg:x="6.274cm" svg:y="11.418cm" svg:viewBox="0 0 529 529" draw:points="265,529 0,265 265,0 529,265">
        <text:p/>
      </draw:polygon>
      <draw:polygon text:anchor-type="page" text:anchor-page-number="0" draw:z-index="31" draw:name="actual" draw:style-name="gr9" draw:text-style-name="P15" svg:width="0.264cm" svg:height="0.264cm" svg:x="6.01cm" svg:y="11.416cm" svg:viewBox="0 0 265 265" draw:points="265,265 0,265 0,0 265,0">
        <text:p/>
      </draw:polygon>
      <draw:polygon text:anchor-type="page" text:anchor-page-number="0" draw:z-index="32" draw:name="actual" draw:style-name="gr10" draw:text-style-name="P16" svg:width="0.264cm" svg:height="0.264cm" svg:x="5.745cm" svg:y="11.548cm" svg:viewBox="0 0 265 265" draw:points="265,132 132,265 0,132 132,0">
        <text:p/>
      </draw:polygon>
      <draw:polygon text:anchor-type="page" text:anchor-page-number="0" draw:z-index="33" draw:name="actual" draw:style-name="gr10" draw:text-style-name="P16" svg:width="0.264cm" svg:height="0.264cm" svg:x="5.745cm" svg:y="11.284cm" svg:viewBox="0 0 265 265" draw:points="132,265 0,132 132,0 265,132">
        <text:p/>
      </draw:polygon>
      <draw:polygon text:anchor-type="page" text:anchor-page-number="0" draw:z-index="34" draw:name="actual" draw:style-name="gr9" draw:text-style-name="P15" svg:width="0.264cm" svg:height="0.264cm" svg:x="6.274cm" svg:y="11.151cm" svg:viewBox="0 0 265 265" draw:points="0,265 0,0 265,0 265,265">
        <text:p/>
      </draw:polygon>
      <draw:polygon text:anchor-type="page" text:anchor-page-number="0" draw:z-index="35" draw:name="actual" draw:style-name="gr10" draw:text-style-name="P16" svg:width="0.264cm" svg:height="0.264cm" svg:x="6.142cm" svg:y="10.887cm" svg:viewBox="0 0 265 265" draw:points="132,265 0,132 132,0 265,132">
        <text:p/>
      </draw:polygon>
      <draw:polygon text:anchor-type="page" text:anchor-page-number="0" draw:z-index="36" draw:name="actual" draw:style-name="gr10" draw:text-style-name="P16" svg:width="0.264cm" svg:height="0.264cm" svg:x="6.406cm" svg:y="10.887cm" svg:viewBox="0 0 265 265" draw:points="0,132 132,0 265,132 132,265">
        <text:p/>
      </draw:polygon>
      <draw:polygon text:anchor-type="page" text:anchor-page-number="0" draw:z-index="37" draw:name="actual" draw:style-name="gr6" draw:text-style-name="P12" svg:width="1.057cm" svg:height="1.057cm" svg:x="7.332cm" svg:y="10.093cm" svg:viewBox="0 0 1058 1058" draw:points="529,1058 0,529 529,0 1058,529">
        <text:p/>
      </draw:polygon>
      <draw:polygon text:anchor-type="page" text:anchor-page-number="0" draw:z-index="38" draw:name="actual" draw:style-name="gr7" draw:text-style-name="P13" svg:width="0.528cm" svg:height="0.528cm" svg:x="6.803cm" svg:y="10.093cm" svg:viewBox="0 0 529 529" draw:points="529,529 0,529 0,0 529,0">
        <text:p/>
      </draw:polygon>
      <draw:polygon text:anchor-type="page" text:anchor-page-number="0" draw:z-index="39" draw:name="actual" draw:style-name="gr8" draw:text-style-name="P14" svg:width="0.528cm" svg:height="0.528cm" svg:x="6.274cm" svg:y="10.358cm" svg:viewBox="0 0 529 529" draw:points="529,265 265,529 0,265 265,0">
        <text:p/>
      </draw:polygon>
      <draw:polygon text:anchor-type="page" text:anchor-page-number="0" draw:z-index="40" draw:name="actual" draw:style-name="gr9" draw:text-style-name="P15" svg:width="0.264cm" svg:height="0.264cm" svg:x="6.274cm" svg:y="10.887cm" svg:viewBox="0 0 265 265" draw:points="265,0 265,265 0,265 0,0">
        <text:p/>
      </draw:polygon>
      <draw:polygon text:anchor-type="page" text:anchor-page-number="0" draw:z-index="41" draw:name="actual" draw:style-name="gr10" draw:text-style-name="P16" svg:width="0.264cm" svg:height="0.264cm" svg:x="6.406cm" svg:y="11.151cm" svg:viewBox="0 0 265 265" draw:points="132,0 265,132 132,265 0,132">
        <text:p/>
      </draw:polygon>
      <draw:polygon text:anchor-type="page" text:anchor-page-number="0" draw:z-index="42" draw:name="actual" draw:style-name="gr10" draw:text-style-name="P16" svg:width="0.264cm" svg:height="0.264cm" svg:x="6.142cm" svg:y="11.151cm" svg:viewBox="0 0 265 265" draw:points="265,132 132,265 0,132 132,0">
        <text:p/>
      </draw:polygon>
      <draw:polygon text:anchor-type="page" text:anchor-page-number="0" draw:z-index="43" draw:name="actual" draw:style-name="gr9" draw:text-style-name="P15" svg:width="0.264cm" svg:height="0.264cm" svg:x="6.01cm" svg:y="10.622cm" svg:viewBox="0 0 265 265" draw:points="265,265 0,265 0,0 265,0">
        <text:p/>
      </draw:polygon>
      <draw:polygon text:anchor-type="page" text:anchor-page-number="0" draw:z-index="44" draw:name="actual" draw:style-name="gr10" draw:text-style-name="P16" svg:width="0.264cm" svg:height="0.264cm" svg:x="5.745cm" svg:y="10.754cm" svg:viewBox="0 0 265 265" draw:points="265,132 132,265 0,132 132,0">
        <text:p/>
      </draw:polygon>
      <draw:polygon text:anchor-type="page" text:anchor-page-number="0" draw:z-index="45" draw:name="actual" draw:style-name="gr10" draw:text-style-name="P16" svg:width="0.264cm" svg:height="0.264cm" svg:x="5.745cm" svg:y="10.49cm" svg:viewBox="0 0 265 265" draw:points="132,265 0,132 132,0 265,132">
        <text:p/>
      </draw:polygon>
      <draw:polygon text:anchor-type="page" text:anchor-page-number="0" draw:z-index="46" draw:name="actual" draw:style-name="gr8" draw:text-style-name="P14" svg:width="0.528cm" svg:height="0.528cm" svg:x="6.274cm" svg:y="9.828cm" svg:viewBox="0 0 529 529" draw:points="265,529 0,265 265,0 529,265">
        <text:p/>
      </draw:polygon>
      <draw:polygon text:anchor-type="page" text:anchor-page-number="0" draw:z-index="47" draw:name="actual" draw:style-name="gr9" draw:text-style-name="P15" svg:width="0.264cm" svg:height="0.264cm" svg:x="6.01cm" svg:y="9.828cm" svg:viewBox="0 0 265 265" draw:points="265,265 0,265 0,0 265,0">
        <text:p/>
      </draw:polygon>
      <draw:polygon text:anchor-type="page" text:anchor-page-number="0" draw:z-index="48" draw:name="actual" draw:style-name="gr10" draw:text-style-name="P16" svg:width="0.264cm" svg:height="0.264cm" svg:x="5.745cm" svg:y="9.961cm" svg:viewBox="0 0 265 265" draw:points="265,132 132,265 0,132 132,0">
        <text:p/>
      </draw:polygon>
      <draw:polygon text:anchor-type="page" text:anchor-page-number="0" draw:z-index="49" draw:name="actual" draw:style-name="gr10" draw:text-style-name="P16" svg:width="0.264cm" svg:height="0.264cm" svg:x="5.745cm" svg:y="9.696cm" svg:viewBox="0 0 265 265" draw:points="132,265 0,132 132,0 265,132">
        <text:p/>
      </draw:polygon>
      <draw:polygon text:anchor-type="page" text:anchor-page-number="0" draw:z-index="50" draw:name="actual" draw:style-name="gr9" draw:text-style-name="P15" svg:width="0.264cm" svg:height="0.264cm" svg:x="6.274cm" svg:y="9.564cm" svg:viewBox="0 0 265 265" draw:points="0,265 0,0 265,0 265,265">
        <text:p/>
      </draw:polygon>
      <draw:polygon text:anchor-type="page" text:anchor-page-number="0" draw:z-index="51" draw:name="actual" draw:style-name="gr10" draw:text-style-name="P16" svg:width="0.264cm" svg:height="0.264cm" svg:x="6.142cm" svg:y="9.299cm" svg:viewBox="0 0 265 265" draw:points="132,265 0,132 132,0 265,132">
        <text:p/>
      </draw:polygon>
      <draw:polygon text:anchor-type="page" text:anchor-page-number="0" draw:z-index="52" draw:name="actual" draw:style-name="gr10" draw:text-style-name="P16" svg:width="0.264cm" svg:height="0.264cm" svg:x="6.406cm" svg:y="9.299cm" svg:viewBox="0 0 265 265" draw:points="0,132 132,0 265,132 132,265">
        <text:p/>
      </draw:polygon>
      <draw:polygon text:anchor-type="page" text:anchor-page-number="0" draw:z-index="53" draw:name="actual" draw:style-name="gr7" draw:text-style-name="P13" svg:width="0.528cm" svg:height="0.528cm" svg:x="7.332cm" svg:y="9.564cm" svg:viewBox="0 0 529 529" draw:points="0,529 0,0 529,0 529,529">
        <text:p/>
      </draw:polygon>
      <draw:polygon text:anchor-type="page" text:anchor-page-number="0" draw:z-index="54" draw:name="actual" draw:style-name="gr8" draw:text-style-name="P14" svg:width="0.528cm" svg:height="0.528cm" svg:x="7.068cm" svg:y="9.035cm" svg:viewBox="0 0 529 529" draw:points="265,529 0,265 265,0 529,265">
        <text:p/>
      </draw:polygon>
      <draw:polygon text:anchor-type="page" text:anchor-page-number="0" draw:z-index="55" draw:name="actual" draw:style-name="gr9" draw:text-style-name="P15" svg:width="0.264cm" svg:height="0.264cm" svg:x="6.803cm" svg:y="9.035cm" svg:viewBox="0 0 265 265" draw:points="265,265 0,265 0,0 265,0">
        <text:p/>
      </draw:polygon>
      <draw:polygon text:anchor-type="page" text:anchor-page-number="0" draw:z-index="56" draw:name="actual" draw:style-name="gr10" draw:text-style-name="P16" svg:width="0.264cm" svg:height="0.264cm" svg:x="6.539cm" svg:y="9.167cm" svg:viewBox="0 0 265 265" draw:points="265,132 132,265 0,132 132,0">
        <text:p/>
      </draw:polygon>
      <draw:polygon text:anchor-type="page" text:anchor-page-number="0" draw:z-index="57" draw:name="actual" draw:style-name="gr10" draw:text-style-name="P16" svg:width="0.264cm" svg:height="0.264cm" svg:x="6.539cm" svg:y="8.902cm" svg:viewBox="0 0 265 265" draw:points="132,265 0,132 132,0 265,132">
        <text:p/>
      </draw:polygon>
      <draw:polygon text:anchor-type="page" text:anchor-page-number="0" draw:z-index="58" draw:name="actual" draw:style-name="gr9" draw:text-style-name="P15" svg:width="0.264cm" svg:height="0.264cm" svg:x="7.068cm" svg:y="8.77cm" svg:viewBox="0 0 265 265" draw:points="0,265 0,0 265,0 265,265">
        <text:p/>
      </draw:polygon>
      <draw:polygon text:anchor-type="page" text:anchor-page-number="0" draw:z-index="59" draw:name="actual" draw:style-name="gr10" draw:text-style-name="P16" svg:width="0.264cm" svg:height="0.264cm" svg:x="6.936cm" svg:y="8.505cm" svg:viewBox="0 0 265 265" draw:points="132,265 0,132 132,0 265,132">
        <text:p/>
      </draw:polygon>
      <draw:polygon text:anchor-type="page" text:anchor-page-number="0" draw:z-index="60" draw:name="actual" draw:style-name="gr10" draw:text-style-name="P16" svg:width="0.264cm" svg:height="0.264cm" svg:x="7.2cm" svg:y="8.505cm" svg:viewBox="0 0 265 265" draw:points="0,132 132,0 265,132 132,265">
        <text:p/>
      </draw:polygon>
      <draw:polygon text:anchor-type="page" text:anchor-page-number="0" draw:z-index="61" draw:name="actual" draw:style-name="gr8" draw:text-style-name="P14" svg:width="0.528cm" svg:height="0.528cm" svg:x="7.597cm" svg:y="9.035cm" svg:viewBox="0 0 529 529" draw:points="0,265 265,0 529,265 265,529">
        <text:p/>
      </draw:polygon>
      <draw:polygon text:anchor-type="page" text:anchor-page-number="0" draw:z-index="62" draw:name="actual" draw:style-name="gr9" draw:text-style-name="P15" svg:width="0.264cm" svg:height="0.264cm" svg:x="7.86cm" svg:y="8.77cm" svg:viewBox="0 0 265 265" draw:points="0,265 0,0 265,0 265,265">
        <text:p/>
      </draw:polygon>
      <draw:polygon text:anchor-type="page" text:anchor-page-number="0" draw:z-index="63" draw:name="actual" draw:style-name="gr10" draw:text-style-name="P16" svg:width="0.264cm" svg:height="0.264cm" svg:x="7.728cm" svg:y="8.505cm" svg:viewBox="0 0 265 265" draw:points="132,265 0,132 132,0 265,132">
        <text:p/>
      </draw:polygon>
      <draw:polygon text:anchor-type="page" text:anchor-page-number="0" draw:z-index="64" draw:name="actual" draw:style-name="gr10" draw:text-style-name="P16" svg:width="0.264cm" svg:height="0.264cm" svg:x="7.992cm" svg:y="8.505cm" svg:viewBox="0 0 265 265" draw:points="0,132 132,0 265,132 132,265">
        <text:p/>
      </draw:polygon>
      <draw:polygon text:anchor-type="page" text:anchor-page-number="0" draw:z-index="65" draw:name="actual" draw:style-name="gr9" draw:text-style-name="P15" svg:width="0.264cm" svg:height="0.264cm" svg:x="8.124cm" svg:y="9.035cm" svg:viewBox="0 0 265 265" draw:points="0,0 265,0 265,265 0,265">
        <text:p/>
      </draw:polygon>
      <draw:polygon text:anchor-type="page" text:anchor-page-number="0" draw:z-index="66" draw:name="actual" draw:style-name="gr10" draw:text-style-name="P16" svg:width="0.264cm" svg:height="0.264cm" svg:x="8.389cm" svg:y="8.902cm" svg:viewBox="0 0 265 265" draw:points="0,132 132,0 265,132 132,265">
        <text:p/>
      </draw:polygon>
      <draw:polygon text:anchor-type="page" text:anchor-page-number="0" draw:z-index="67" draw:name="actual" draw:style-name="gr10" draw:text-style-name="P16" svg:width="0.264cm" svg:height="0.264cm" svg:x="8.389cm" svg:y="9.167cm" svg:viewBox="0 0 265 265" draw:points="132,0 265,132 132,265 0,132">
        <text:p/>
      </draw:polygon>
      <draw:polygon text:anchor-type="page" text:anchor-page-number="0" draw:z-index="68" draw:name="actual" draw:style-name="gr5" draw:text-style-name="P11" svg:width="1.057cm" svg:height="1.057cm" svg:x="9.447cm" svg:y="9.562cm" svg:viewBox="0 0 1058 1058" draw:points="0,1058 0,0 1058,0 1058,1058">
        <text:p/>
      </draw:polygon>
      <draw:polygon text:anchor-type="page" text:anchor-page-number="0" draw:z-index="69" draw:name="actual" draw:style-name="gr6" draw:text-style-name="P12" svg:width="1.057cm" svg:height="1.057cm" svg:x="8.918cm" svg:y="8.505cm" svg:viewBox="0 0 1058 1058" draw:points="529,1058 0,529 529,0 1058,529">
        <text:p/>
      </draw:polygon>
      <draw:polygon text:anchor-type="page" text:anchor-page-number="0" draw:z-index="70" draw:name="actual" draw:style-name="gr7" draw:text-style-name="P13" svg:width="0.528cm" svg:height="0.528cm" svg:x="8.387cm" svg:y="8.505cm" svg:viewBox="0 0 529 529" draw:points="529,529 0,529 0,0 529,0">
        <text:p/>
      </draw:polygon>
      <draw:polygon text:anchor-type="page" text:anchor-page-number="0" draw:z-index="71" draw:name="actual" draw:style-name="gr8" draw:text-style-name="P14" svg:width="0.528cm" svg:height="0.528cm" svg:x="7.86cm" svg:y="8.77cm" svg:viewBox="0 0 529 529" draw:points="529,265 265,529 0,265 265,0">
        <text:p/>
      </draw:polygon>
      <draw:polygon text:anchor-type="page" text:anchor-page-number="0" draw:z-index="72" draw:name="actual" draw:style-name="gr9" draw:text-style-name="P15" svg:width="0.264cm" svg:height="0.264cm" svg:x="7.86cm" svg:y="9.299cm" svg:viewBox="0 0 265 265" draw:points="265,0 265,265 0,265 0,0">
        <text:p/>
      </draw:polygon>
      <draw:polygon text:anchor-type="page" text:anchor-page-number="0" draw:z-index="73" draw:name="actual" draw:style-name="gr10" draw:text-style-name="P16" svg:width="0.264cm" svg:height="0.264cm" svg:x="7.992cm" svg:y="9.564cm" svg:viewBox="0 0 265 265" draw:points="132,0 265,132 132,265 0,132">
        <text:p/>
      </draw:polygon>
      <draw:polygon text:anchor-type="page" text:anchor-page-number="0" draw:z-index="74" draw:name="actual" draw:style-name="gr10" draw:text-style-name="P16" svg:width="0.264cm" svg:height="0.264cm" svg:x="7.728cm" svg:y="9.564cm" svg:viewBox="0 0 265 265" draw:points="265,132 132,265 0,132 132,0">
        <text:p/>
      </draw:polygon>
      <draw:polygon text:anchor-type="page" text:anchor-page-number="0" draw:z-index="75" draw:name="actual" draw:style-name="gr9" draw:text-style-name="P15" svg:width="0.264cm" svg:height="0.264cm" svg:x="7.594cm" svg:y="9.035cm" svg:viewBox="0 0 265 265" draw:points="265,265 0,265 0,0 265,0">
        <text:p/>
      </draw:polygon>
      <draw:polygon text:anchor-type="page" text:anchor-page-number="0" draw:z-index="76" draw:name="actual" draw:style-name="gr10" draw:text-style-name="P16" svg:width="0.264cm" svg:height="0.264cm" svg:x="7.331cm" svg:y="9.167cm" svg:viewBox="0 0 265 265" draw:points="265,132 132,265 0,132 132,0">
        <text:p/>
      </draw:polygon>
      <draw:polygon text:anchor-type="page" text:anchor-page-number="0" draw:z-index="77" draw:name="actual" draw:style-name="gr10" draw:text-style-name="P16" svg:width="0.264cm" svg:height="0.264cm" svg:x="7.331cm" svg:y="8.902cm" svg:viewBox="0 0 265 265" draw:points="132,265 0,132 132,0 265,132">
        <text:p/>
      </draw:polygon>
      <draw:polygon text:anchor-type="page" text:anchor-page-number="0" draw:z-index="78" draw:name="actual" draw:style-name="gr8" draw:text-style-name="P14" svg:width="0.528cm" svg:height="0.528cm" svg:x="7.86cm" svg:y="8.241cm" svg:viewBox="0 0 529 529" draw:points="265,529 0,265 265,0 529,265">
        <text:p/>
      </draw:polygon>
      <draw:polygon text:anchor-type="page" text:anchor-page-number="0" draw:z-index="79" draw:name="actual" draw:style-name="gr9" draw:text-style-name="P15" svg:width="0.264cm" svg:height="0.264cm" svg:x="7.594cm" svg:y="8.241cm" svg:viewBox="0 0 265 265" draw:points="265,265 0,265 0,0 265,0">
        <text:p/>
      </draw:polygon>
      <draw:polygon text:anchor-type="page" text:anchor-page-number="0" draw:z-index="80" draw:name="actual" draw:style-name="gr10" draw:text-style-name="P16" svg:width="0.264cm" svg:height="0.264cm" svg:x="7.331cm" svg:y="8.373cm" svg:viewBox="0 0 265 265" draw:points="265,132 132,265 0,132 132,0">
        <text:p/>
      </draw:polygon>
      <draw:polygon text:anchor-type="page" text:anchor-page-number="0" draw:z-index="81" draw:name="actual" draw:style-name="gr10" draw:text-style-name="P16" svg:width="0.264cm" svg:height="0.264cm" svg:x="7.331cm" svg:y="8.109cm" svg:viewBox="0 0 265 265" draw:points="132,265 0,132 132,0 265,132">
        <text:p/>
      </draw:polygon>
      <draw:polygon text:anchor-type="page" text:anchor-page-number="0" draw:z-index="82" draw:name="actual" draw:style-name="gr9" draw:text-style-name="P15" svg:width="0.264cm" svg:height="0.264cm" svg:x="7.86cm" svg:y="7.975cm" svg:viewBox="0 0 265 265" draw:points="0,265 0,0 265,0 265,265">
        <text:p/>
      </draw:polygon>
      <draw:polygon text:anchor-type="page" text:anchor-page-number="0" draw:z-index="83" draw:name="actual" draw:style-name="gr10" draw:text-style-name="P16" svg:width="0.264cm" svg:height="0.264cm" svg:x="7.728cm" svg:y="7.712cm" svg:viewBox="0 0 265 265" draw:points="132,265 0,132 132,0 265,132">
        <text:p/>
      </draw:polygon>
      <draw:polygon text:anchor-type="page" text:anchor-page-number="0" draw:z-index="84" draw:name="actual" draw:style-name="gr10" draw:text-style-name="P16" svg:width="0.264cm" svg:height="0.264cm" svg:x="7.992cm" svg:y="7.712cm" svg:viewBox="0 0 265 265" draw:points="0,132 132,0 265,132 132,265">
        <text:p/>
      </draw:polygon>
      <draw:polygon text:anchor-type="page" text:anchor-page-number="0" draw:z-index="85" draw:name="actual" draw:style-name="gr7" draw:text-style-name="P13" svg:width="0.528cm" svg:height="0.528cm" svg:x="8.918cm" svg:y="7.976cm" svg:viewBox="0 0 529 529" draw:points="0,529 0,0 529,0 529,529">
        <text:p/>
      </draw:polygon>
      <draw:polygon text:anchor-type="page" text:anchor-page-number="0" draw:z-index="86" draw:name="actual" draw:style-name="gr8" draw:text-style-name="P14" svg:width="0.528cm" svg:height="0.528cm" svg:x="8.654cm" svg:y="7.447cm" svg:viewBox="0 0 529 529" draw:points="265,529 0,265 265,0 529,265">
        <text:p/>
      </draw:polygon>
      <draw:polygon text:anchor-type="page" text:anchor-page-number="0" draw:z-index="87" draw:name="actual" draw:style-name="gr9" draw:text-style-name="P15" svg:width="0.264cm" svg:height="0.264cm" svg:x="8.389cm" svg:y="7.447cm" svg:viewBox="0 0 265 265" draw:points="265,265 0,265 0,0 265,0">
        <text:p/>
      </draw:polygon>
      <draw:polygon text:anchor-type="page" text:anchor-page-number="0" draw:z-index="88" draw:name="actual" draw:style-name="gr10" draw:text-style-name="P16" svg:width="0.264cm" svg:height="0.264cm" svg:x="8.124cm" svg:y="7.579cm" svg:viewBox="0 0 265 265" draw:points="265,132 132,265 0,132 132,0">
        <text:p/>
      </draw:polygon>
      <draw:polygon text:anchor-type="page" text:anchor-page-number="0" draw:z-index="89" draw:name="actual" draw:style-name="gr10" draw:text-style-name="P16" svg:width="0.264cm" svg:height="0.264cm" svg:x="8.124cm" svg:y="7.315cm" svg:viewBox="0 0 265 265" draw:points="132,265 0,132 132,0 265,132">
        <text:p/>
      </draw:polygon>
      <draw:polygon text:anchor-type="page" text:anchor-page-number="0" draw:z-index="90" draw:name="actual" draw:style-name="gr9" draw:text-style-name="P15" svg:width="0.264cm" svg:height="0.264cm" svg:x="8.654cm" svg:y="7.181cm" svg:viewBox="0 0 265 265" draw:points="0,265 0,0 265,0 265,265">
        <text:p/>
      </draw:polygon>
      <draw:polygon text:anchor-type="page" text:anchor-page-number="0" draw:z-index="91" draw:name="actual" draw:style-name="gr10" draw:text-style-name="P16" svg:width="0.264cm" svg:height="0.264cm" svg:x="8.521cm" svg:y="6.918cm" svg:viewBox="0 0 265 265" draw:points="132,265 0,132 132,0 265,132">
        <text:p/>
      </draw:polygon>
      <draw:polygon text:anchor-type="page" text:anchor-page-number="0" draw:z-index="92" draw:name="actual" draw:style-name="gr10" draw:text-style-name="P16" svg:width="0.264cm" svg:height="0.264cm" svg:x="8.786cm" svg:y="6.918cm" svg:viewBox="0 0 265 265" draw:points="0,132 132,0 265,132 132,265">
        <text:p/>
      </draw:polygon>
      <draw:polygon text:anchor-type="page" text:anchor-page-number="0" draw:z-index="93" draw:name="actual" draw:style-name="gr8" draw:text-style-name="P14" svg:width="0.528cm" svg:height="0.528cm" svg:x="9.183cm" svg:y="7.447cm" svg:viewBox="0 0 529 529" draw:points="0,265 265,0 529,265 265,529">
        <text:p/>
      </draw:polygon>
      <draw:polygon text:anchor-type="page" text:anchor-page-number="0" draw:z-index="94" draw:name="actual" draw:style-name="gr9" draw:text-style-name="P15" svg:width="0.264cm" svg:height="0.264cm" svg:x="9.447cm" svg:y="7.183cm" svg:viewBox="0 0 265 265" draw:points="0,265 0,0 265,0 265,265">
        <text:p/>
      </draw:polygon>
      <draw:polygon text:anchor-type="page" text:anchor-page-number="0" draw:z-index="95" draw:name="actual" draw:style-name="gr10" draw:text-style-name="P16" svg:width="0.264cm" svg:height="0.264cm" svg:x="9.315cm" svg:y="6.918cm" svg:viewBox="0 0 265 265" draw:points="132,265 0,132 132,0 265,132">
        <text:p/>
      </draw:polygon>
      <draw:polygon text:anchor-type="page" text:anchor-page-number="0" draw:z-index="96" draw:name="actual" draw:style-name="gr10" draw:text-style-name="P16" svg:width="0.264cm" svg:height="0.264cm" svg:x="9.58cm" svg:y="6.918cm" svg:viewBox="0 0 265 265" draw:points="0,132 132,0 265,132 132,265">
        <text:p/>
      </draw:polygon>
      <draw:polygon text:anchor-type="page" text:anchor-page-number="0" draw:z-index="97" draw:name="actual" draw:style-name="gr9" draw:text-style-name="P15" svg:width="0.264cm" svg:height="0.264cm" svg:x="9.71cm" svg:y="7.447cm" svg:viewBox="0 0 265 265" draw:points="0,0 265,0 265,265 0,265">
        <text:p/>
      </draw:polygon>
      <draw:polygon text:anchor-type="page" text:anchor-page-number="0" draw:z-index="98" draw:name="actual" draw:style-name="gr10" draw:text-style-name="P16" svg:width="0.264cm" svg:height="0.264cm" svg:x="9.977cm" svg:y="7.315cm" svg:viewBox="0 0 265 265" draw:points="0,132 132,0 265,132 132,265">
        <text:p/>
      </draw:polygon>
      <draw:polygon text:anchor-type="page" text:anchor-page-number="0" draw:z-index="99" draw:name="actual" draw:style-name="gr10" draw:text-style-name="P16" svg:width="0.264cm" svg:height="0.264cm" svg:x="9.977cm" svg:y="7.579cm" svg:viewBox="0 0 265 265" draw:points="132,0 265,132 132,265 0,132">
        <text:p/>
      </draw:polygon>
      <draw:polygon text:anchor-type="page" text:anchor-page-number="0" draw:z-index="100" draw:name="actual" draw:style-name="gr6" draw:text-style-name="P12" svg:width="1.057cm" svg:height="1.057cm" svg:x="9.977cm" svg:y="8.505cm" svg:viewBox="0 0 1058 1058" draw:points="0,529 529,0 1058,529 529,1058">
        <text:p/>
      </draw:polygon>
      <draw:polygon text:anchor-type="page" text:anchor-page-number="0" draw:z-index="101" draw:name="actual" draw:style-name="gr7" draw:text-style-name="P13" svg:width="0.528cm" svg:height="0.528cm" svg:x="10.506cm" svg:y="7.976cm" svg:viewBox="0 0 529 529" draw:points="0,529 0,0 529,0 529,529">
        <text:p/>
      </draw:polygon>
      <draw:polygon text:anchor-type="page" text:anchor-page-number="0" draw:z-index="102" draw:name="actual" draw:style-name="gr8" draw:text-style-name="P14" svg:width="0.528cm" svg:height="0.528cm" svg:x="10.241cm" svg:y="7.447cm" svg:viewBox="0 0 529 529" draw:points="265,529 0,265 265,0 529,265">
        <text:p/>
      </draw:polygon>
      <draw:polygon text:anchor-type="page" text:anchor-page-number="0" draw:z-index="103" draw:name="actual" draw:style-name="gr9" draw:text-style-name="P15" svg:width="0.264cm" svg:height="0.264cm" svg:x="9.975cm" svg:y="7.447cm" svg:viewBox="0 0 265 265" draw:points="265,265 0,265 0,0 265,0">
        <text:p/>
      </draw:polygon>
      <draw:polygon text:anchor-type="page" text:anchor-page-number="0" draw:z-index="104" draw:name="actual" draw:style-name="gr10" draw:text-style-name="P16" svg:width="0.264cm" svg:height="0.264cm" svg:x="9.712cm" svg:y="7.579cm" svg:viewBox="0 0 265 265" draw:points="265,132 132,265 0,132 132,0">
        <text:p/>
      </draw:polygon>
      <draw:polygon text:anchor-type="page" text:anchor-page-number="0" draw:z-index="105" draw:name="actual" draw:style-name="gr10" draw:text-style-name="P16" svg:width="0.264cm" svg:height="0.264cm" svg:x="9.712cm" svg:y="7.315cm" svg:viewBox="0 0 265 265" draw:points="132,265 0,132 132,0 265,132">
        <text:p/>
      </draw:polygon>
      <draw:polygon text:anchor-type="page" text:anchor-page-number="0" draw:z-index="106" draw:name="actual" draw:style-name="gr9" draw:text-style-name="P15" svg:width="0.264cm" svg:height="0.264cm" svg:x="10.241cm" svg:y="7.181cm" svg:viewBox="0 0 265 265" draw:points="0,265 0,0 265,0 265,265">
        <text:p/>
      </draw:polygon>
      <draw:polygon text:anchor-type="page" text:anchor-page-number="0" draw:z-index="107" draw:name="actual" draw:style-name="gr10" draw:text-style-name="P16" svg:width="0.264cm" svg:height="0.264cm" svg:x="10.109cm" svg:y="6.918cm" svg:viewBox="0 0 265 265" draw:points="132,265 0,132 132,0 265,132">
        <text:p/>
      </draw:polygon>
      <draw:polygon text:anchor-type="page" text:anchor-page-number="0" draw:z-index="108" draw:name="actual" draw:style-name="gr10" draw:text-style-name="P16" svg:width="0.264cm" svg:height="0.264cm" svg:x="10.373cm" svg:y="6.918cm" svg:viewBox="0 0 265 265" draw:points="0,132 132,0 265,132 132,265">
        <text:p/>
      </draw:polygon>
      <draw:polygon text:anchor-type="page" text:anchor-page-number="0" draw:z-index="109" draw:name="actual" draw:style-name="gr8" draw:text-style-name="P14" svg:width="0.528cm" svg:height="0.528cm" svg:x="10.77cm" svg:y="7.447cm" svg:viewBox="0 0 529 529" draw:points="0,265 265,0 529,265 265,529">
        <text:p/>
      </draw:polygon>
      <draw:polygon text:anchor-type="page" text:anchor-page-number="0" draw:z-index="110" draw:name="actual" draw:style-name="gr9" draw:text-style-name="P15" svg:width="0.264cm" svg:height="0.264cm" svg:x="11.035cm" svg:y="7.181cm" svg:viewBox="0 0 265 265" draw:points="0,265 0,0 265,0 265,265">
        <text:p/>
      </draw:polygon>
      <draw:polygon text:anchor-type="page" text:anchor-page-number="0" draw:z-index="111" draw:name="actual" draw:style-name="gr10" draw:text-style-name="P16" svg:width="0.264cm" svg:height="0.264cm" svg:x="10.903cm" svg:y="6.918cm" svg:viewBox="0 0 265 265" draw:points="132,265 0,132 132,0 265,132">
        <text:p/>
      </draw:polygon>
      <draw:polygon text:anchor-type="page" text:anchor-page-number="0" draw:z-index="112" draw:name="actual" draw:style-name="gr10" draw:text-style-name="P16" svg:width="0.264cm" svg:height="0.264cm" svg:x="11.167cm" svg:y="6.918cm" svg:viewBox="0 0 265 265" draw:points="0,132 132,0 265,132 132,265">
        <text:p/>
      </draw:polygon>
      <draw:polygon text:anchor-type="page" text:anchor-page-number="0" draw:z-index="113" draw:name="actual" draw:style-name="gr9" draw:text-style-name="P15" svg:width="0.264cm" svg:height="0.264cm" svg:x="11.299cm" svg:y="7.447cm" svg:viewBox="0 0 265 265" draw:points="0,0 265,0 265,265 0,265">
        <text:p/>
      </draw:polygon>
      <draw:polygon text:anchor-type="page" text:anchor-page-number="0" draw:z-index="114" draw:name="actual" draw:style-name="gr10" draw:text-style-name="P16" svg:width="0.264cm" svg:height="0.264cm" svg:x="11.564cm" svg:y="7.315cm" svg:viewBox="0 0 265 265" draw:points="0,132 132,0 265,132 132,265">
        <text:p/>
      </draw:polygon>
      <draw:polygon text:anchor-type="page" text:anchor-page-number="0" draw:z-index="115" draw:name="actual" draw:style-name="gr10" draw:text-style-name="P16" svg:width="0.264cm" svg:height="0.264cm" svg:x="11.564cm" svg:y="7.579cm" svg:viewBox="0 0 265 265" draw:points="132,0 265,132 132,265 0,132">
        <text:p/>
      </draw:polygon>
      <draw:polygon text:anchor-type="page" text:anchor-page-number="0" draw:z-index="116" draw:name="actual" draw:style-name="gr7" draw:text-style-name="P13" svg:width="0.528cm" svg:height="0.528cm" svg:x="11.033cm" svg:y="8.505cm" svg:viewBox="0 0 529 529" draw:points="0,0 529,0 529,529 0,529">
        <text:p/>
      </draw:polygon>
      <draw:polygon text:anchor-type="page" text:anchor-page-number="0" draw:z-index="117" draw:name="actual" draw:style-name="gr8" draw:text-style-name="P14" svg:width="0.528cm" svg:height="0.528cm" svg:x="11.564cm" svg:y="8.241cm" svg:viewBox="0 0 529 529" draw:points="0,265 265,0 529,265 265,529">
        <text:p/>
      </draw:polygon>
      <draw:polygon text:anchor-type="page" text:anchor-page-number="0" draw:z-index="118" draw:name="actual" draw:style-name="gr9" draw:text-style-name="P15" svg:width="0.264cm" svg:height="0.264cm" svg:x="11.829cm" svg:y="7.976cm" svg:viewBox="0 0 265 265" draw:points="0,265 0,0 265,0 265,265">
        <text:p/>
      </draw:polygon>
      <draw:polygon text:anchor-type="page" text:anchor-page-number="0" draw:z-index="119" draw:name="actual" draw:style-name="gr10" draw:text-style-name="P16" svg:width="0.264cm" svg:height="0.264cm" svg:x="11.696cm" svg:y="7.712cm" svg:viewBox="0 0 265 265" draw:points="132,265 0,132 132,0 265,132">
        <text:p/>
      </draw:polygon>
      <draw:polygon text:anchor-type="page" text:anchor-page-number="0" draw:z-index="120" draw:name="actual" draw:style-name="gr10" draw:text-style-name="P16" svg:width="0.264cm" svg:height="0.264cm" svg:x="11.961cm" svg:y="7.712cm" svg:viewBox="0 0 265 265" draw:points="0,132 132,0 265,132 132,265">
        <text:p/>
      </draw:polygon>
      <draw:polygon text:anchor-type="page" text:anchor-page-number="0" draw:z-index="121" draw:name="actual" draw:style-name="gr9" draw:text-style-name="P15" svg:width="0.264cm" svg:height="0.264cm" svg:x="12.093cm" svg:y="8.241cm" svg:viewBox="0 0 265 265" draw:points="0,0 265,0 265,265 0,265">
        <text:p/>
      </draw:polygon>
      <draw:polygon text:anchor-type="page" text:anchor-page-number="0" draw:z-index="122" draw:name="actual" draw:style-name="gr10" draw:text-style-name="P16" svg:width="0.264cm" svg:height="0.264cm" svg:x="12.358cm" svg:y="8.109cm" svg:viewBox="0 0 265 265" draw:points="0,132 132,0 265,132 132,265">
        <text:p/>
      </draw:polygon>
      <draw:polygon text:anchor-type="page" text:anchor-page-number="0" draw:z-index="123" draw:name="actual" draw:style-name="gr10" draw:text-style-name="P16" svg:width="0.264cm" svg:height="0.264cm" svg:x="12.358cm" svg:y="8.373cm" svg:viewBox="0 0 265 265" draw:points="132,0 265,132 132,265 0,132">
        <text:p/>
      </draw:polygon>
      <draw:polygon text:anchor-type="page" text:anchor-page-number="0" draw:z-index="124" draw:name="actual" draw:style-name="gr8" draw:text-style-name="P14" svg:width="0.528cm" svg:height="0.528cm" svg:x="11.564cm" svg:y="8.77cm" svg:viewBox="0 0 529 529" draw:points="265,0 529,265 265,529 0,265">
        <text:p/>
      </draw:polygon>
      <draw:polygon text:anchor-type="page" text:anchor-page-number="0" draw:z-index="125" draw:name="actual" draw:style-name="gr9" draw:text-style-name="P15" svg:width="0.264cm" svg:height="0.264cm" svg:x="12.093cm" svg:y="9.035cm" svg:viewBox="0 0 265 265" draw:points="0,0 265,0 265,265 0,265">
        <text:p/>
      </draw:polygon>
      <draw:polygon text:anchor-type="page" text:anchor-page-number="0" draw:z-index="126" draw:name="actual" draw:style-name="gr10" draw:text-style-name="P16" svg:width="0.264cm" svg:height="0.264cm" svg:x="12.358cm" svg:y="8.902cm" svg:viewBox="0 0 265 265" draw:points="0,132 132,0 265,132 132,265">
        <text:p/>
      </draw:polygon>
      <draw:polygon text:anchor-type="page" text:anchor-page-number="0" draw:z-index="127" draw:name="actual" draw:style-name="gr10" draw:text-style-name="P16" svg:width="0.264cm" svg:height="0.264cm" svg:x="12.358cm" svg:y="9.167cm" svg:viewBox="0 0 265 265" draw:points="132,0 265,132 132,265 0,132">
        <text:p/>
      </draw:polygon>
      <draw:polygon text:anchor-type="page" text:anchor-page-number="0" draw:z-index="128" draw:name="actual" draw:style-name="gr9" draw:text-style-name="P15" svg:width="0.264cm" svg:height="0.264cm" svg:x="11.829cm" svg:y="9.299cm" svg:viewBox="0 0 265 265" draw:points="265,0 265,265 0,265 0,0">
        <text:p/>
      </draw:polygon>
      <draw:polygon text:anchor-type="page" text:anchor-page-number="0" draw:z-index="129" draw:name="actual" draw:style-name="gr10" draw:text-style-name="P16" svg:width="0.264cm" svg:height="0.264cm" svg:x="11.961cm" svg:y="9.564cm" svg:viewBox="0 0 265 265" draw:points="132,0 265,132 132,265 0,132">
        <text:p/>
      </draw:polygon>
      <draw:polygon text:anchor-type="page" text:anchor-page-number="0" draw:z-index="130" draw:name="actual" draw:style-name="gr10" draw:text-style-name="P16" svg:width="0.264cm" svg:height="0.264cm" svg:x="11.696cm" svg:y="9.564cm" svg:viewBox="0 0 265 265" draw:points="265,132 132,265 0,132 132,0">
        <text:p/>
      </draw:polygon>
      <draw:polygon text:anchor-type="page" text:anchor-page-number="0" draw:z-index="131" draw:name="actual" draw:style-name="gr4" draw:text-style-name="P10" svg:width="2.116cm" svg:height="2.116cm" svg:x="11.564cm" svg:y="10.622cm" svg:viewBox="0 0 2117 2117" draw:points="0,1058 1058,0 2117,1058 1058,2117">
        <text:p/>
      </draw:polygon>
      <draw:polygon text:anchor-type="page" text:anchor-page-number="0" draw:z-index="132" draw:name="actual" draw:style-name="gr5" draw:text-style-name="P11" svg:width="1.057cm" svg:height="1.057cm" svg:x="12.622cm" svg:y="9.564cm" svg:viewBox="0 0 1058 1058" draw:points="0,1058 0,0 1058,0 1058,1058">
        <text:p/>
      </draw:polygon>
      <draw:polygon text:anchor-type="page" text:anchor-page-number="0" draw:z-index="133" draw:name="actual" draw:style-name="gr6" draw:text-style-name="P12" svg:width="1.057cm" svg:height="1.057cm" svg:x="12.093cm" svg:y="8.505cm" svg:viewBox="0 0 1058 1058" draw:points="529,1058 0,529 529,0 1058,529">
        <text:p/>
      </draw:polygon>
      <draw:polygon text:anchor-type="page" text:anchor-page-number="0" draw:z-index="134" draw:name="actual" draw:style-name="gr7" draw:text-style-name="P13" svg:width="0.528cm" svg:height="0.528cm" svg:x="11.564cm" svg:y="8.505cm" svg:viewBox="0 0 529 529" draw:points="529,529 0,529 0,0 529,0">
        <text:p/>
      </draw:polygon>
      <draw:polygon text:anchor-type="page" text:anchor-page-number="0" draw:z-index="135" draw:name="actual" draw:style-name="gr8" draw:text-style-name="P14" svg:width="0.528cm" svg:height="0.528cm" svg:x="11.035cm" svg:y="8.77cm" svg:viewBox="0 0 529 529" draw:points="529,265 265,529 0,265 265,0">
        <text:p/>
      </draw:polygon>
      <draw:polygon text:anchor-type="page" text:anchor-page-number="0" draw:z-index="136" draw:name="actual" draw:style-name="gr9" draw:text-style-name="P15" svg:width="0.264cm" svg:height="0.264cm" svg:x="11.035cm" svg:y="9.299cm" svg:viewBox="0 0 265 265" draw:points="265,0 265,265 0,265 0,0">
        <text:p/>
      </draw:polygon>
      <draw:polygon text:anchor-type="page" text:anchor-page-number="0" draw:z-index="137" draw:name="actual" draw:style-name="gr10" draw:text-style-name="P16" svg:width="0.264cm" svg:height="0.264cm" svg:x="11.167cm" svg:y="9.564cm" svg:viewBox="0 0 265 265" draw:points="132,0 265,132 132,265 0,132">
        <text:p/>
      </draw:polygon>
      <draw:polygon text:anchor-type="page" text:anchor-page-number="0" draw:z-index="138" draw:name="actual" draw:style-name="gr10" draw:text-style-name="P16" svg:width="0.264cm" svg:height="0.264cm" svg:x="10.903cm" svg:y="9.564cm" svg:viewBox="0 0 265 265" draw:points="265,132 132,265 0,132 132,0">
        <text:p/>
      </draw:polygon>
      <draw:polygon text:anchor-type="page" text:anchor-page-number="0" draw:z-index="139" draw:name="actual" draw:style-name="gr9" draw:text-style-name="P15" svg:width="0.264cm" svg:height="0.264cm" svg:x="10.77cm" svg:y="9.035cm" svg:viewBox="0 0 265 265" draw:points="265,265 0,265 0,0 265,0">
        <text:p/>
      </draw:polygon>
      <draw:polygon text:anchor-type="page" text:anchor-page-number="0" draw:z-index="140" draw:name="actual" draw:style-name="gr10" draw:text-style-name="P16" svg:width="0.264cm" svg:height="0.264cm" svg:x="10.506cm" svg:y="9.167cm" svg:viewBox="0 0 265 265" draw:points="265,132 132,265 0,132 132,0">
        <text:p/>
      </draw:polygon>
      <draw:polygon text:anchor-type="page" text:anchor-page-number="0" draw:z-index="141" draw:name="actual" draw:style-name="gr10" draw:text-style-name="P16" svg:width="0.264cm" svg:height="0.264cm" svg:x="10.506cm" svg:y="8.902cm" svg:viewBox="0 0 265 265" draw:points="132,265 0,132 132,0 265,132">
        <text:p/>
      </draw:polygon>
      <draw:polygon text:anchor-type="page" text:anchor-page-number="0" draw:z-index="142" draw:name="actual" draw:style-name="gr8" draw:text-style-name="P14" svg:width="0.528cm" svg:height="0.528cm" svg:x="11.035cm" svg:y="8.241cm" svg:viewBox="0 0 529 529" draw:points="265,529 0,265 265,0 529,265">
        <text:p/>
      </draw:polygon>
      <draw:polygon text:anchor-type="page" text:anchor-page-number="0" draw:z-index="143" draw:name="actual" draw:style-name="gr9" draw:text-style-name="P15" svg:width="0.264cm" svg:height="0.264cm" svg:x="10.77cm" svg:y="8.241cm" svg:viewBox="0 0 265 265" draw:points="265,265 0,265 0,0 265,0">
        <text:p/>
      </draw:polygon>
      <draw:polygon text:anchor-type="page" text:anchor-page-number="0" draw:z-index="144" draw:name="actual" draw:style-name="gr10" draw:text-style-name="P16" svg:width="0.264cm" svg:height="0.264cm" svg:x="10.506cm" svg:y="8.373cm" svg:viewBox="0 0 265 265" draw:points="265,132 132,265 0,132 132,0">
        <text:p/>
      </draw:polygon>
      <draw:polygon text:anchor-type="page" text:anchor-page-number="0" draw:z-index="145" draw:name="actual" draw:style-name="gr10" draw:text-style-name="P16" svg:width="0.264cm" svg:height="0.264cm" svg:x="10.506cm" svg:y="8.109cm" svg:viewBox="0 0 265 265" draw:points="132,265 0,132 132,0 265,132">
        <text:p/>
      </draw:polygon>
      <draw:polygon text:anchor-type="page" text:anchor-page-number="0" draw:z-index="146" draw:name="actual" draw:style-name="gr9" draw:text-style-name="P15" svg:width="0.264cm" svg:height="0.264cm" svg:x="11.035cm" svg:y="7.976cm" svg:viewBox="0 0 265 265" draw:points="0,265 0,0 265,0 265,265">
        <text:p/>
      </draw:polygon>
      <draw:polygon text:anchor-type="page" text:anchor-page-number="0" draw:z-index="147" draw:name="actual" draw:style-name="gr10" draw:text-style-name="P16" svg:width="0.264cm" svg:height="0.264cm" svg:x="10.903cm" svg:y="7.712cm" svg:viewBox="0 0 265 265" draw:points="132,265 0,132 132,0 265,132">
        <text:p/>
      </draw:polygon>
      <draw:polygon text:anchor-type="page" text:anchor-page-number="0" draw:z-index="148" draw:name="actual" draw:style-name="gr10" draw:text-style-name="P16" svg:width="0.264cm" svg:height="0.264cm" svg:x="11.167cm" svg:y="7.712cm" svg:viewBox="0 0 265 265" draw:points="0,132 132,0 265,132 132,265">
        <text:p/>
      </draw:polygon>
      <draw:polygon text:anchor-type="page" text:anchor-page-number="0" draw:z-index="149" draw:name="actual" draw:style-name="gr7" draw:text-style-name="P13" svg:width="0.528cm" svg:height="0.528cm" svg:x="12.093cm" svg:y="7.976cm" svg:viewBox="0 0 529 529" draw:points="0,529 0,0 529,0 529,529">
        <text:p/>
      </draw:polygon>
      <draw:polygon text:anchor-type="page" text:anchor-page-number="0" draw:z-index="150" draw:name="actual" draw:style-name="gr8" draw:text-style-name="P14" svg:width="0.528cm" svg:height="0.528cm" svg:x="11.829cm" svg:y="7.447cm" svg:viewBox="0 0 529 529" draw:points="265,529 0,265 265,0 529,265">
        <text:p/>
      </draw:polygon>
      <draw:polygon text:anchor-type="page" text:anchor-page-number="0" draw:z-index="151" draw:name="actual" draw:style-name="gr9" draw:text-style-name="P15" svg:width="0.264cm" svg:height="0.264cm" svg:x="11.564cm" svg:y="7.447cm" svg:viewBox="0 0 265 265" draw:points="265,265 0,265 0,0 265,0">
        <text:p/>
      </draw:polygon>
      <draw:polygon text:anchor-type="page" text:anchor-page-number="0" draw:z-index="152" draw:name="actual" draw:style-name="gr10" draw:text-style-name="P16" svg:width="0.264cm" svg:height="0.264cm" svg:x="11.299cm" svg:y="7.579cm" svg:viewBox="0 0 265 265" draw:points="265,132 132,265 0,132 132,0">
        <text:p/>
      </draw:polygon>
      <draw:polygon text:anchor-type="page" text:anchor-page-number="0" draw:z-index="153" draw:name="actual" draw:style-name="gr10" draw:text-style-name="P16" svg:width="0.264cm" svg:height="0.264cm" svg:x="11.299cm" svg:y="7.315cm" svg:viewBox="0 0 265 265" draw:points="132,265 0,132 132,0 265,132">
        <text:p/>
      </draw:polygon>
      <draw:polygon text:anchor-type="page" text:anchor-page-number="0" draw:z-index="154" draw:name="actual" draw:style-name="gr9" draw:text-style-name="P15" svg:width="0.264cm" svg:height="0.264cm" svg:x="11.829cm" svg:y="7.183cm" svg:viewBox="0 0 265 265" draw:points="0,265 0,0 265,0 265,265">
        <text:p/>
      </draw:polygon>
      <draw:polygon text:anchor-type="page" text:anchor-page-number="0" draw:z-index="155" draw:name="actual" draw:style-name="gr10" draw:text-style-name="P16" svg:width="0.264cm" svg:height="0.264cm" svg:x="11.696cm" svg:y="6.918cm" svg:viewBox="0 0 265 265" draw:points="132,265 0,132 132,0 265,132">
        <text:p/>
      </draw:polygon>
      <draw:polygon text:anchor-type="page" text:anchor-page-number="0" draw:z-index="156" draw:name="actual" draw:style-name="gr10" draw:text-style-name="P16" svg:width="0.264cm" svg:height="0.264cm" svg:x="11.961cm" svg:y="6.918cm" svg:viewBox="0 0 265 265" draw:points="0,132 132,0 265,132 132,265">
        <text:p/>
      </draw:polygon>
      <draw:polygon text:anchor-type="page" text:anchor-page-number="0" draw:z-index="157" draw:name="actual" draw:style-name="gr8" draw:text-style-name="P14" svg:width="0.528cm" svg:height="0.528cm" svg:x="12.358cm" svg:y="7.447cm" svg:viewBox="0 0 529 529" draw:points="0,265 265,0 529,265 265,529">
        <text:p/>
      </draw:polygon>
      <draw:polygon text:anchor-type="page" text:anchor-page-number="0" draw:z-index="158" draw:name="actual" draw:style-name="gr9" draw:text-style-name="P15" svg:width="0.264cm" svg:height="0.264cm" svg:x="12.622cm" svg:y="7.183cm" svg:viewBox="0 0 265 265" draw:points="0,265 0,0 265,0 265,265">
        <text:p/>
      </draw:polygon>
      <draw:polygon text:anchor-type="page" text:anchor-page-number="0" draw:z-index="159" draw:name="actual" draw:style-name="gr10" draw:text-style-name="P16" svg:width="0.264cm" svg:height="0.264cm" svg:x="12.49cm" svg:y="6.918cm" svg:viewBox="0 0 265 265" draw:points="132,265 0,132 132,0 265,132">
        <text:p/>
      </draw:polygon>
      <draw:polygon text:anchor-type="page" text:anchor-page-number="0" draw:z-index="160" draw:name="actual" draw:style-name="gr10" draw:text-style-name="P16" svg:width="0.264cm" svg:height="0.264cm" svg:x="12.755cm" svg:y="6.918cm" svg:viewBox="0 0 265 265" draw:points="0,132 132,0 265,132 132,265">
        <text:p/>
      </draw:polygon>
      <draw:polygon text:anchor-type="page" text:anchor-page-number="0" draw:z-index="161" draw:name="actual" draw:style-name="gr9" draw:text-style-name="P15" svg:width="0.264cm" svg:height="0.264cm" svg:x="12.887cm" svg:y="7.447cm" svg:viewBox="0 0 265 265" draw:points="0,0 265,0 265,265 0,265">
        <text:p/>
      </draw:polygon>
      <draw:polygon text:anchor-type="page" text:anchor-page-number="0" draw:z-index="162" draw:name="actual" draw:style-name="gr10" draw:text-style-name="P16" svg:width="0.264cm" svg:height="0.264cm" svg:x="13.152cm" svg:y="7.315cm" svg:viewBox="0 0 265 265" draw:points="0,132 132,0 265,132 132,265">
        <text:p/>
      </draw:polygon>
      <draw:polygon text:anchor-type="page" text:anchor-page-number="0" draw:z-index="163" draw:name="actual" draw:style-name="gr10" draw:text-style-name="P16" svg:width="0.264cm" svg:height="0.264cm" svg:x="13.152cm" svg:y="7.579cm" svg:viewBox="0 0 265 265" draw:points="132,0 265,132 132,265 0,132">
        <text:p/>
      </draw:polygon>
      <draw:polygon text:anchor-type="page" text:anchor-page-number="0" draw:z-index="164" draw:name="actual" draw:style-name="gr6" draw:text-style-name="P12" svg:width="1.057cm" svg:height="1.057cm" svg:x="13.152cm" svg:y="8.505cm" svg:viewBox="0 0 1058 1058" draw:points="0,529 529,0 1058,529 529,1058">
        <text:p/>
      </draw:polygon>
      <draw:polygon text:anchor-type="page" text:anchor-page-number="0" draw:z-index="165" draw:name="actual" draw:style-name="gr7" draw:text-style-name="P13" svg:width="0.528cm" svg:height="0.528cm" svg:x="13.681cm" svg:y="7.976cm" svg:viewBox="0 0 529 529" draw:points="0,529 0,0 529,0 529,529">
        <text:p/>
      </draw:polygon>
      <draw:polygon text:anchor-type="page" text:anchor-page-number="0" draw:z-index="166" draw:name="actual" draw:style-name="gr8" draw:text-style-name="P14" svg:width="0.528cm" svg:height="0.528cm" svg:x="13.416cm" svg:y="7.447cm" svg:viewBox="0 0 529 529" draw:points="265,529 0,265 265,0 529,265">
        <text:p/>
      </draw:polygon>
      <draw:polygon text:anchor-type="page" text:anchor-page-number="0" draw:z-index="167" draw:name="actual" draw:style-name="gr9" draw:text-style-name="P15" svg:width="0.264cm" svg:height="0.264cm" svg:x="13.152cm" svg:y="7.447cm" svg:viewBox="0 0 265 265" draw:points="265,265 0,265 0,0 265,0">
        <text:p/>
      </draw:polygon>
      <draw:polygon text:anchor-type="page" text:anchor-page-number="0" draw:z-index="168" draw:name="actual" draw:style-name="gr10" draw:text-style-name="P16" svg:width="0.264cm" svg:height="0.264cm" svg:x="12.887cm" svg:y="7.579cm" svg:viewBox="0 0 265 265" draw:points="265,132 132,265 0,132 132,0">
        <text:p/>
      </draw:polygon>
      <draw:polygon text:anchor-type="page" text:anchor-page-number="0" draw:z-index="169" draw:name="actual" draw:style-name="gr10" draw:text-style-name="P16" svg:width="0.264cm" svg:height="0.264cm" svg:x="12.887cm" svg:y="7.315cm" svg:viewBox="0 0 265 265" draw:points="132,265 0,132 132,0 265,132">
        <text:p/>
      </draw:polygon>
      <draw:polygon text:anchor-type="page" text:anchor-page-number="0" draw:z-index="170" draw:name="actual" draw:style-name="gr9" draw:text-style-name="P15" svg:width="0.264cm" svg:height="0.264cm" svg:x="13.416cm" svg:y="7.183cm" svg:viewBox="0 0 265 265" draw:points="0,265 0,0 265,0 265,265">
        <text:p/>
      </draw:polygon>
      <draw:polygon text:anchor-type="page" text:anchor-page-number="0" draw:z-index="171" draw:name="actual" draw:style-name="gr10" draw:text-style-name="P16" svg:width="0.264cm" svg:height="0.264cm" svg:x="13.284cm" svg:y="6.918cm" svg:viewBox="0 0 265 265" draw:points="132,265 0,132 132,0 265,132">
        <text:p/>
      </draw:polygon>
      <draw:polygon text:anchor-type="page" text:anchor-page-number="0" draw:z-index="172" draw:name="actual" draw:style-name="gr10" draw:text-style-name="P16" svg:width="0.264cm" svg:height="0.264cm" svg:x="13.548cm" svg:y="6.918cm" svg:viewBox="0 0 265 265" draw:points="0,132 132,0 265,132 132,265">
        <text:p/>
      </draw:polygon>
      <draw:polygon text:anchor-type="page" text:anchor-page-number="0" draw:z-index="173" draw:name="actual" draw:style-name="gr8" draw:text-style-name="P14" svg:width="0.528cm" svg:height="0.528cm" svg:x="13.945cm" svg:y="7.447cm" svg:viewBox="0 0 529 529" draw:points="0,265 265,0 529,265 265,529">
        <text:p/>
      </draw:polygon>
      <draw:polygon text:anchor-type="page" text:anchor-page-number="0" draw:z-index="174" draw:name="actual" draw:style-name="gr9" draw:text-style-name="P15" svg:width="0.264cm" svg:height="0.264cm" svg:x="14.21cm" svg:y="7.183cm" svg:viewBox="0 0 265 265" draw:points="0,265 0,0 265,0 265,265">
        <text:p/>
      </draw:polygon>
      <draw:polygon text:anchor-type="page" text:anchor-page-number="0" draw:z-index="175" draw:name="actual" draw:style-name="gr10" draw:text-style-name="P16" svg:width="0.264cm" svg:height="0.264cm" svg:x="14.078cm" svg:y="6.918cm" svg:viewBox="0 0 265 265" draw:points="132,265 0,132 132,0 265,132">
        <text:p/>
      </draw:polygon>
      <draw:polygon text:anchor-type="page" text:anchor-page-number="0" draw:z-index="176" draw:name="actual" draw:style-name="gr10" draw:text-style-name="P16" svg:width="0.264cm" svg:height="0.264cm" svg:x="14.342cm" svg:y="6.918cm" svg:viewBox="0 0 265 265" draw:points="0,132 132,0 265,132 132,265">
        <text:p/>
      </draw:polygon>
      <draw:polygon text:anchor-type="page" text:anchor-page-number="0" draw:z-index="177" draw:name="actual" draw:style-name="gr9" draw:text-style-name="P15" svg:width="0.264cm" svg:height="0.264cm" svg:x="14.474cm" svg:y="7.447cm" svg:viewBox="0 0 265 265" draw:points="0,0 265,0 265,265 0,265">
        <text:p/>
      </draw:polygon>
      <draw:polygon text:anchor-type="page" text:anchor-page-number="0" draw:z-index="178" draw:name="actual" draw:style-name="gr10" draw:text-style-name="P16" svg:width="0.264cm" svg:height="0.264cm" svg:x="14.739cm" svg:y="7.315cm" svg:viewBox="0 0 265 265" draw:points="0,132 132,0 265,132 132,265">
        <text:p/>
      </draw:polygon>
      <draw:polygon text:anchor-type="page" text:anchor-page-number="0" draw:z-index="179" draw:name="actual" draw:style-name="gr10" draw:text-style-name="P16" svg:width="0.264cm" svg:height="0.264cm" svg:x="14.739cm" svg:y="7.579cm" svg:viewBox="0 0 265 265" draw:points="132,0 265,132 132,265 0,132">
        <text:p/>
      </draw:polygon>
      <draw:polygon text:anchor-type="page" text:anchor-page-number="0" draw:z-index="180" draw:name="actual" draw:style-name="gr7" draw:text-style-name="P13" svg:width="0.528cm" svg:height="0.528cm" svg:x="14.21cm" svg:y="8.505cm" svg:viewBox="0 0 529 529" draw:points="0,0 529,0 529,529 0,529">
        <text:p/>
      </draw:polygon>
      <draw:polygon text:anchor-type="page" text:anchor-page-number="0" draw:z-index="181" draw:name="actual" draw:style-name="gr8" draw:text-style-name="P14" svg:width="0.528cm" svg:height="0.528cm" svg:x="14.739cm" svg:y="8.241cm" svg:viewBox="0 0 529 529" draw:points="0,265 265,0 529,265 265,529">
        <text:p/>
      </draw:polygon>
      <draw:polygon text:anchor-type="page" text:anchor-page-number="0" draw:z-index="182" draw:name="actual" draw:style-name="gr9" draw:text-style-name="P15" svg:width="0.264cm" svg:height="0.264cm" svg:x="15.004cm" svg:y="7.976cm" svg:viewBox="0 0 265 265" draw:points="0,265 0,0 265,0 265,265">
        <text:p/>
      </draw:polygon>
      <draw:polygon text:anchor-type="page" text:anchor-page-number="0" draw:z-index="183" draw:name="actual" draw:style-name="gr10" draw:text-style-name="P16" svg:width="0.264cm" svg:height="0.264cm" svg:x="14.871cm" svg:y="7.712cm" svg:viewBox="0 0 265 265" draw:points="132,265 0,132 132,0 265,132">
        <text:p/>
      </draw:polygon>
      <draw:polygon text:anchor-type="page" text:anchor-page-number="0" draw:z-index="184" draw:name="actual" draw:style-name="gr10" draw:text-style-name="P16" svg:width="0.264cm" svg:height="0.264cm" svg:x="15.136cm" svg:y="7.712cm" svg:viewBox="0 0 265 265" draw:points="0,132 132,0 265,132 132,265">
        <text:p/>
      </draw:polygon>
      <draw:polygon text:anchor-type="page" text:anchor-page-number="0" draw:z-index="185" draw:name="actual" draw:style-name="gr9" draw:text-style-name="P15" svg:width="0.264cm" svg:height="0.264cm" svg:x="15.268cm" svg:y="8.241cm" svg:viewBox="0 0 265 265" draw:points="0,0 265,0 265,265 0,265">
        <text:p/>
      </draw:polygon>
      <draw:polygon text:anchor-type="page" text:anchor-page-number="0" draw:z-index="186" draw:name="actual" draw:style-name="gr10" draw:text-style-name="P16" svg:width="0.264cm" svg:height="0.264cm" svg:x="15.533cm" svg:y="8.109cm" svg:viewBox="0 0 265 265" draw:points="0,132 132,0 265,132 132,265">
        <text:p/>
      </draw:polygon>
      <draw:polygon text:anchor-type="page" text:anchor-page-number="0" draw:z-index="187" draw:name="actual" draw:style-name="gr10" draw:text-style-name="P16" svg:width="0.264cm" svg:height="0.264cm" svg:x="15.533cm" svg:y="8.373cm" svg:viewBox="0 0 265 265" draw:points="132,0 265,132 132,265 0,132">
        <text:p/>
      </draw:polygon>
      <draw:polygon text:anchor-type="page" text:anchor-page-number="0" draw:z-index="188" draw:name="actual" draw:style-name="gr8" draw:text-style-name="P14" svg:width="0.528cm" svg:height="0.528cm" svg:x="14.739cm" svg:y="8.77cm" svg:viewBox="0 0 529 529" draw:points="265,0 529,265 265,529 0,265">
        <text:p/>
      </draw:polygon>
      <draw:polygon text:anchor-type="page" text:anchor-page-number="0" draw:z-index="189" draw:name="actual" draw:style-name="gr9" draw:text-style-name="P15" svg:width="0.264cm" svg:height="0.264cm" svg:x="15.268cm" svg:y="9.035cm" svg:viewBox="0 0 265 265" draw:points="0,0 265,0 265,265 0,265">
        <text:p/>
      </draw:polygon>
      <draw:polygon text:anchor-type="page" text:anchor-page-number="0" draw:z-index="190" draw:name="actual" draw:style-name="gr10" draw:text-style-name="P16" svg:width="0.264cm" svg:height="0.264cm" svg:x="15.533cm" svg:y="8.902cm" svg:viewBox="0 0 265 265" draw:points="0,132 132,0 265,132 132,265">
        <text:p/>
      </draw:polygon>
      <draw:polygon text:anchor-type="page" text:anchor-page-number="0" draw:z-index="191" draw:name="actual" draw:style-name="gr10" draw:text-style-name="P16" svg:width="0.264cm" svg:height="0.264cm" svg:x="15.533cm" svg:y="9.167cm" svg:viewBox="0 0 265 265" draw:points="132,0 265,132 132,265 0,132">
        <text:p/>
      </draw:polygon>
      <draw:polygon text:anchor-type="page" text:anchor-page-number="0" draw:z-index="192" draw:name="actual" draw:style-name="gr11" draw:text-style-name="P17" svg:width="0.264cm" svg:height="0.264cm" svg:x="15.004cm" svg:y="9.299cm" svg:viewBox="0 0 265 265" draw:points="265,0 265,265 0,265 0,0">
        <text:p/>
      </draw:polygon>
      <draw:polygon text:anchor-type="page" text:anchor-page-number="0" draw:z-index="193" draw:name="actual" draw:style-name="gr10" draw:text-style-name="P16" svg:width="0.264cm" svg:height="0.264cm" svg:x="15.136cm" svg:y="9.564cm" svg:viewBox="0 0 265 265" draw:points="132,0 265,132 132,265 0,132">
        <text:p/>
      </draw:polygon>
      <draw:polygon text:anchor-type="page" text:anchor-page-number="0" draw:z-index="194" draw:name="actual" draw:style-name="gr10" draw:text-style-name="P16" svg:width="0.264cm" svg:height="0.264cm" svg:x="14.871cm" svg:y="9.564cm" svg:viewBox="0 0 265 265" draw:points="265,132 132,265 0,132 132,0">
        <text:p/>
      </draw:polygon>
      <draw:polygon text:anchor-type="page" text:anchor-page-number="0" draw:z-index="195" draw:name="actual" draw:style-name="gr5" draw:text-style-name="P11" svg:width="1.057cm" svg:height="1.057cm" svg:x="13.681cm" svg:y="10.622cm" svg:viewBox="0 0 1058 1058" draw:points="0,0 1058,0 1058,1058 0,1058">
        <text:p/>
      </draw:polygon>
      <draw:polygon text:anchor-type="page" text:anchor-page-number="0" draw:z-index="196" draw:name="actual" draw:style-name="gr6" draw:text-style-name="P12" svg:width="1.057cm" svg:height="1.057cm" svg:x="14.739cm" svg:y="10.093cm" svg:viewBox="0 0 1058 1058" draw:points="0,529 529,0 1058,529 529,1058">
        <text:p/>
      </draw:polygon>
      <draw:polygon text:anchor-type="page" text:anchor-page-number="0" draw:z-index="197" draw:name="actual" draw:style-name="gr7" draw:text-style-name="P13" svg:width="0.528cm" svg:height="0.528cm" svg:x="15.268cm" svg:y="9.564cm" svg:viewBox="0 0 529 529" draw:points="0,529 0,0 529,0 529,529">
        <text:p/>
      </draw:polygon>
      <draw:polygon text:anchor-type="page" text:anchor-page-number="0" draw:z-index="198" draw:name="actual" draw:style-name="gr8" draw:text-style-name="P14" svg:width="0.528cm" svg:height="0.528cm" svg:x="15.004cm" svg:y="9.035cm" svg:viewBox="0 0 529 529" draw:points="265,529 0,265 265,0 529,265">
        <text:p/>
      </draw:polygon>
      <draw:polygon text:anchor-type="page" text:anchor-page-number="0" draw:z-index="199" draw:name="actual" draw:style-name="gr9" draw:text-style-name="P15" svg:width="0.264cm" svg:height="0.264cm" svg:x="14.739cm" svg:y="9.035cm" svg:viewBox="0 0 265 265" draw:points="265,265 0,265 0,0 265,0">
        <text:p/>
      </draw:polygon>
      <draw:polygon text:anchor-type="page" text:anchor-page-number="0" draw:z-index="200" draw:name="actual" draw:style-name="gr10" draw:text-style-name="P16" svg:width="0.264cm" svg:height="0.264cm" svg:x="14.474cm" svg:y="9.167cm" svg:viewBox="0 0 265 265" draw:points="265,132 132,265 0,132 132,0">
        <text:p/>
      </draw:polygon>
      <draw:polygon text:anchor-type="page" text:anchor-page-number="0" draw:z-index="201" draw:name="actual" draw:style-name="gr10" draw:text-style-name="P16" svg:width="0.264cm" svg:height="0.264cm" svg:x="14.474cm" svg:y="8.902cm" svg:viewBox="0 0 265 265" draw:points="132,265 0,132 132,0 265,132">
        <text:p/>
      </draw:polygon>
      <draw:polygon text:anchor-type="page" text:anchor-page-number="0" draw:z-index="202" draw:name="actual" draw:style-name="gr9" draw:text-style-name="P15" svg:width="0.264cm" svg:height="0.264cm" svg:x="15.004cm" svg:y="8.77cm" svg:viewBox="0 0 265 265" draw:points="0,265 0,0 265,0 265,265">
        <text:p/>
      </draw:polygon>
      <draw:polygon text:anchor-type="page" text:anchor-page-number="0" draw:z-index="203" draw:name="actual" draw:style-name="gr10" draw:text-style-name="P16" svg:width="0.264cm" svg:height="0.264cm" svg:x="14.871cm" svg:y="8.505cm" svg:viewBox="0 0 265 265" draw:points="132,265 0,132 132,0 265,132">
        <text:p/>
      </draw:polygon>
      <draw:polygon text:anchor-type="page" text:anchor-page-number="0" draw:z-index="204" draw:name="actual" draw:style-name="gr10" draw:text-style-name="P16" svg:width="0.264cm" svg:height="0.264cm" svg:x="15.136cm" svg:y="8.505cm" svg:viewBox="0 0 265 265" draw:points="0,132 132,0 265,132 132,265">
        <text:p/>
      </draw:polygon>
      <draw:polygon text:anchor-type="page" text:anchor-page-number="0" draw:z-index="205" draw:name="actual" draw:style-name="gr8" draw:text-style-name="P14" svg:width="0.528cm" svg:height="0.528cm" svg:x="15.533cm" svg:y="9.035cm" svg:viewBox="0 0 529 529" draw:points="0,265 265,0 529,265 265,529">
        <text:p/>
      </draw:polygon>
      <draw:polygon text:anchor-type="page" text:anchor-page-number="0" draw:z-index="206" draw:name="actual" draw:style-name="gr9" draw:text-style-name="P15" svg:width="0.264cm" svg:height="0.264cm" svg:x="15.797cm" svg:y="8.77cm" svg:viewBox="0 0 265 265" draw:points="0,265 0,0 265,0 265,265">
        <text:p/>
      </draw:polygon>
      <draw:polygon text:anchor-type="page" text:anchor-page-number="0" draw:z-index="207" draw:name="actual" draw:style-name="gr10" draw:text-style-name="P16" svg:width="0.264cm" svg:height="0.264cm" svg:x="15.665cm" svg:y="8.505cm" svg:viewBox="0 0 265 265" draw:points="132,265 0,132 132,0 265,132">
        <text:p/>
      </draw:polygon>
      <draw:polygon text:anchor-type="page" text:anchor-page-number="0" draw:z-index="208" draw:name="actual" draw:style-name="gr10" draw:text-style-name="P16" svg:width="0.264cm" svg:height="0.264cm" svg:x="15.93cm" svg:y="8.505cm" svg:viewBox="0 0 265 265" draw:points="0,132 132,0 265,132 132,265">
        <text:p/>
      </draw:polygon>
      <draw:polygon text:anchor-type="page" text:anchor-page-number="0" draw:z-index="209" draw:name="actual" draw:style-name="gr9" draw:text-style-name="P15" svg:width="0.264cm" svg:height="0.264cm" svg:x="16.062cm" svg:y="9.035cm" svg:viewBox="0 0 265 265" draw:points="0,0 265,0 265,265 0,265">
        <text:p/>
      </draw:polygon>
      <draw:polygon text:anchor-type="page" text:anchor-page-number="0" draw:z-index="210" draw:name="actual" draw:style-name="gr10" draw:text-style-name="P16" svg:width="0.264cm" svg:height="0.264cm" svg:x="16.327cm" svg:y="8.902cm" svg:viewBox="0 0 265 265" draw:points="0,132 132,0 265,132 132,265">
        <text:p/>
      </draw:polygon>
      <draw:polygon text:anchor-type="page" text:anchor-page-number="0" draw:z-index="211" draw:name="actual" draw:style-name="gr10" draw:text-style-name="P16" svg:width="0.264cm" svg:height="0.264cm" svg:x="16.327cm" svg:y="9.167cm" svg:viewBox="0 0 265 265" draw:points="132,0 265,132 132,265 0,132">
        <text:p/>
      </draw:polygon>
      <draw:polygon text:anchor-type="page" text:anchor-page-number="0" draw:z-index="212" draw:name="actual" draw:style-name="gr7" draw:text-style-name="P13" svg:width="0.528cm" svg:height="0.528cm" svg:x="15.797cm" svg:y="10.093cm" svg:viewBox="0 0 529 529" draw:points="0,0 529,0 529,529 0,529">
        <text:p/>
      </draw:polygon>
      <draw:polygon text:anchor-type="page" text:anchor-page-number="0" draw:z-index="213" draw:name="actual" draw:style-name="gr8" draw:text-style-name="P14" svg:width="0.528cm" svg:height="0.528cm" svg:x="16.327cm" svg:y="9.828cm" svg:viewBox="0 0 529 529" draw:points="0,265 265,0 529,265 265,529">
        <text:p/>
      </draw:polygon>
      <draw:polygon text:anchor-type="page" text:anchor-page-number="0" draw:z-index="214" draw:name="actual" draw:style-name="gr9" draw:text-style-name="P15" svg:width="0.264cm" svg:height="0.264cm" svg:x="16.591cm" svg:y="9.564cm" svg:viewBox="0 0 265 265" draw:points="0,265 0,0 265,0 265,265">
        <text:p/>
      </draw:polygon>
      <draw:polygon text:anchor-type="page" text:anchor-page-number="0" draw:z-index="215" draw:name="actual" draw:style-name="gr10" draw:text-style-name="P16" svg:width="0.264cm" svg:height="0.264cm" svg:x="16.459cm" svg:y="9.299cm" svg:viewBox="0 0 265 265" draw:points="132,265 0,132 132,0 265,132">
        <text:p/>
      </draw:polygon>
      <draw:polygon text:anchor-type="page" text:anchor-page-number="0" draw:z-index="216" draw:name="actual" draw:style-name="gr10" draw:text-style-name="P16" svg:width="0.264cm" svg:height="0.264cm" svg:x="16.723cm" svg:y="9.299cm" svg:viewBox="0 0 265 265" draw:points="0,132 132,0 265,132 132,265">
        <text:p/>
      </draw:polygon>
      <draw:polygon text:anchor-type="page" text:anchor-page-number="0" draw:z-index="217" draw:name="actual" draw:style-name="gr9" draw:text-style-name="P15" svg:width="0.264cm" svg:height="0.264cm" svg:x="16.856cm" svg:y="9.828cm" svg:viewBox="0 0 265 265" draw:points="0,0 265,0 265,265 0,265">
        <text:p/>
      </draw:polygon>
      <draw:polygon text:anchor-type="page" text:anchor-page-number="0" draw:z-index="218" draw:name="actual" draw:style-name="gr10" draw:text-style-name="P16" svg:width="0.264cm" svg:height="0.264cm" svg:x="17.12cm" svg:y="9.696cm" svg:viewBox="0 0 265 265" draw:points="0,132 132,0 265,132 132,265">
        <text:p/>
      </draw:polygon>
      <draw:polygon text:anchor-type="page" text:anchor-page-number="0" draw:z-index="219" draw:name="actual" draw:style-name="gr10" draw:text-style-name="P16" svg:width="0.264cm" svg:height="0.264cm" svg:x="17.12cm" svg:y="9.961cm" svg:viewBox="0 0 265 265" draw:points="132,0 265,132 132,265 0,132">
        <text:p/>
      </draw:polygon>
      <draw:polygon text:anchor-type="page" text:anchor-page-number="0" draw:z-index="220" draw:name="actual" draw:style-name="gr8" draw:text-style-name="P14" svg:width="0.528cm" svg:height="0.528cm" svg:x="16.327cm" svg:y="10.358cm" svg:viewBox="0 0 529 529" draw:points="265,0 529,265 265,529 0,265">
        <text:p/>
      </draw:polygon>
      <draw:polygon text:anchor-type="page" text:anchor-page-number="0" draw:z-index="221" draw:name="actual" draw:style-name="gr9" draw:text-style-name="P15" svg:width="0.264cm" svg:height="0.264cm" svg:x="16.856cm" svg:y="10.622cm" svg:viewBox="0 0 265 265" draw:points="0,0 265,0 265,265 0,265">
        <text:p/>
      </draw:polygon>
      <draw:polygon text:anchor-type="page" text:anchor-page-number="0" draw:z-index="222" draw:name="actual" draw:style-name="gr10" draw:text-style-name="P16" svg:width="0.264cm" svg:height="0.264cm" svg:x="17.12cm" svg:y="10.49cm" svg:viewBox="0 0 265 265" draw:points="0,132 132,0 265,132 132,265">
        <text:p/>
      </draw:polygon>
      <draw:polygon text:anchor-type="page" text:anchor-page-number="0" draw:z-index="223" draw:name="actual" draw:style-name="gr10" draw:text-style-name="P16" svg:width="0.264cm" svg:height="0.264cm" svg:x="17.12cm" svg:y="10.754cm" svg:viewBox="0 0 265 265" draw:points="132,0 265,132 132,265 0,132">
        <text:p/>
      </draw:polygon>
      <draw:polygon text:anchor-type="page" text:anchor-page-number="0" draw:z-index="224" draw:name="actual" draw:style-name="gr9" draw:text-style-name="P15" svg:width="0.264cm" svg:height="0.264cm" svg:x="16.591cm" svg:y="10.887cm" svg:viewBox="0 0 265 265" draw:points="265,0 265,265 0,265 0,0">
        <text:p/>
      </draw:polygon>
      <draw:polygon text:anchor-type="page" text:anchor-page-number="0" draw:z-index="225" draw:name="actual" draw:style-name="gr10" draw:text-style-name="P16" svg:width="0.264cm" svg:height="0.264cm" svg:x="16.723cm" svg:y="11.151cm" svg:viewBox="0 0 265 265" draw:points="132,0 265,132 132,265 0,132">
        <text:p/>
      </draw:polygon>
      <draw:polygon text:anchor-type="page" text:anchor-page-number="0" draw:z-index="226" draw:name="actual" draw:style-name="gr10" draw:text-style-name="P16" svg:width="0.264cm" svg:height="0.264cm" svg:x="16.459cm" svg:y="11.151cm" svg:viewBox="0 0 265 265" draw:points="265,132 132,265 0,132 132,0">
        <text:p/>
      </draw:polygon>
      <draw:polygon text:anchor-type="page" text:anchor-page-number="0" draw:z-index="227" draw:name="actual" draw:style-name="gr6" draw:text-style-name="P12" svg:width="1.057cm" svg:height="1.057cm" svg:x="14.739cm" svg:y="11.151cm" svg:viewBox="0 0 1058 1058" draw:points="529,0 1058,529 529,1058 0,529">
        <text:p/>
      </draw:polygon>
      <draw:polygon text:anchor-type="page" text:anchor-page-number="0" draw:z-index="228" draw:name="actual" draw:style-name="gr7" draw:text-style-name="P13" svg:width="0.528cm" svg:height="0.528cm" svg:x="15.797cm" svg:y="11.68cm" svg:viewBox="0 0 529 529" draw:points="0,0 529,0 529,529 0,529">
        <text:p/>
      </draw:polygon>
      <draw:polygon text:anchor-type="page" text:anchor-page-number="0" draw:z-index="229" draw:name="actual" draw:style-name="gr8" draw:text-style-name="P14" svg:width="0.528cm" svg:height="0.528cm" svg:x="16.327cm" svg:y="11.416cm" svg:viewBox="0 0 529 529" draw:points="0,265 265,0 529,265 265,529">
        <text:p/>
      </draw:polygon>
      <draw:polygon text:anchor-type="page" text:anchor-page-number="0" draw:z-index="230" draw:name="actual" draw:style-name="gr9" draw:text-style-name="P15" svg:width="0.264cm" svg:height="0.264cm" svg:x="16.591cm" svg:y="11.151cm" svg:viewBox="0 0 265 265" draw:points="0,265 0,0 265,0 265,265">
        <text:p/>
      </draw:polygon>
      <draw:polygon text:anchor-type="page" text:anchor-page-number="0" draw:z-index="231" draw:name="actual" draw:style-name="gr10" draw:text-style-name="P16" svg:width="0.264cm" svg:height="0.264cm" svg:x="16.459cm" svg:y="10.887cm" svg:viewBox="0 0 265 265" draw:points="132,265 0,132 132,0 265,132">
        <text:p/>
      </draw:polygon>
      <draw:polygon text:anchor-type="page" text:anchor-page-number="0" draw:z-index="232" draw:name="actual" draw:style-name="gr10" draw:text-style-name="P16" svg:width="0.264cm" svg:height="0.264cm" svg:x="16.723cm" svg:y="10.887cm" svg:viewBox="0 0 265 265" draw:points="0,132 132,0 265,132 132,265">
        <text:p/>
      </draw:polygon>
      <draw:polygon text:anchor-type="page" text:anchor-page-number="0" draw:z-index="233" draw:name="actual" draw:style-name="gr9" draw:text-style-name="P15" svg:width="0.264cm" svg:height="0.264cm" svg:x="16.856cm" svg:y="11.416cm" svg:viewBox="0 0 265 265" draw:points="0,0 265,0 265,265 0,265">
        <text:p/>
      </draw:polygon>
      <draw:polygon text:anchor-type="page" text:anchor-page-number="0" draw:z-index="234" draw:name="actual" draw:style-name="gr10" draw:text-style-name="P16" svg:width="0.264cm" svg:height="0.264cm" svg:x="17.12cm" svg:y="11.284cm" svg:viewBox="0 0 265 265" draw:points="0,132 132,0 265,132 132,265">
        <text:p/>
      </draw:polygon>
      <draw:polygon text:anchor-type="page" text:anchor-page-number="0" draw:z-index="235" draw:name="actual" draw:style-name="gr10" draw:text-style-name="P16" svg:width="0.264cm" svg:height="0.264cm" svg:x="17.12cm" svg:y="11.548cm" svg:viewBox="0 0 265 265" draw:points="132,0 265,132 132,265 0,132">
        <text:p/>
      </draw:polygon>
      <draw:polygon text:anchor-type="page" text:anchor-page-number="0" draw:z-index="236" draw:name="actual" draw:style-name="gr8" draw:text-style-name="P14" svg:width="0.528cm" svg:height="0.528cm" svg:x="16.327cm" svg:y="11.945cm" svg:viewBox="0 0 529 529" draw:points="265,0 529,265 265,529 0,265">
        <text:p/>
      </draw:polygon>
      <draw:polygon text:anchor-type="page" text:anchor-page-number="0" draw:z-index="237" draw:name="actual" draw:style-name="gr9" draw:text-style-name="P15" svg:width="0.264cm" svg:height="0.264cm" svg:x="16.856cm" svg:y="12.21cm" svg:viewBox="0 0 265 265" draw:points="0,0 265,0 265,265 0,265">
        <text:p/>
      </draw:polygon>
      <draw:polygon text:anchor-type="page" text:anchor-page-number="0" draw:z-index="238" draw:name="actual" draw:style-name="gr10" draw:text-style-name="P16" svg:width="0.264cm" svg:height="0.264cm" svg:x="17.12cm" svg:y="12.077cm" svg:viewBox="0 0 265 265" draw:points="0,132 132,0 265,132 132,265">
        <text:p/>
      </draw:polygon>
      <draw:polygon text:anchor-type="page" text:anchor-page-number="0" draw:z-index="239" draw:name="actual" draw:style-name="gr10" draw:text-style-name="P16" svg:width="0.264cm" svg:height="0.264cm" svg:x="17.12cm" svg:y="12.342cm" svg:viewBox="0 0 265 265" draw:points="132,0 265,132 132,265 0,132">
        <text:p/>
      </draw:polygon>
      <draw:polygon text:anchor-type="page" text:anchor-page-number="0" draw:z-index="240" draw:name="actual" draw:style-name="gr9" draw:text-style-name="P15" svg:width="0.264cm" svg:height="0.264cm" svg:x="16.591cm" svg:y="12.474cm" svg:viewBox="0 0 265 265" draw:points="265,0 265,265 0,265 0,0">
        <text:p/>
      </draw:polygon>
      <draw:polygon text:anchor-type="page" text:anchor-page-number="0" draw:z-index="241" draw:name="actual" draw:style-name="gr10" draw:text-style-name="P16" svg:width="0.264cm" svg:height="0.264cm" svg:x="16.723cm" svg:y="12.739cm" svg:viewBox="0 0 265 265" draw:points="132,0 265,132 132,265 0,132">
        <text:p/>
      </draw:polygon>
      <draw:polygon text:anchor-type="page" text:anchor-page-number="0" draw:z-index="242" draw:name="actual" draw:style-name="gr10" draw:text-style-name="P16" svg:width="0.264cm" svg:height="0.264cm" svg:x="16.459cm" svg:y="12.739cm" svg:viewBox="0 0 265 265" draw:points="265,132 132,265 0,132 132,0">
        <text:p/>
      </draw:polygon>
      <draw:polygon text:anchor-type="page" text:anchor-page-number="0" draw:z-index="243" draw:name="actual" draw:style-name="gr7" draw:text-style-name="P13" svg:width="0.528cm" svg:height="0.528cm" svg:x="15.268cm" svg:y="12.21cm" svg:viewBox="0 0 529 529" draw:points="529,0 529,529 0,529 0,0">
        <text:p/>
      </draw:polygon>
      <draw:polygon text:anchor-type="page" text:anchor-page-number="0" draw:z-index="244" draw:name="actual" draw:style-name="gr8" draw:text-style-name="P14" svg:width="0.528cm" svg:height="0.528cm" svg:x="15.533cm" svg:y="12.739cm" svg:viewBox="0 0 529 529" draw:points="265,0 529,265 265,529 0,265">
        <text:p/>
      </draw:polygon>
      <draw:polygon text:anchor-type="page" text:anchor-page-number="0" draw:z-index="245" draw:name="actual" draw:style-name="gr9" draw:text-style-name="P15" svg:width="0.264cm" svg:height="0.264cm" svg:x="16.062cm" svg:y="13.003cm" svg:viewBox="0 0 265 265" draw:points="0,0 265,0 265,265 0,265">
        <text:p/>
      </draw:polygon>
      <draw:polygon text:anchor-type="page" text:anchor-page-number="0" draw:z-index="246" draw:name="actual" draw:style-name="gr10" draw:text-style-name="P16" svg:width="0.264cm" svg:height="0.264cm" svg:x="16.327cm" svg:y="12.871cm" svg:viewBox="0 0 265 265" draw:points="0,132 132,0 265,132 132,265">
        <text:p/>
      </draw:polygon>
      <draw:polygon text:anchor-type="page" text:anchor-page-number="0" draw:z-index="247" draw:name="actual" draw:style-name="gr10" draw:text-style-name="P16" svg:width="0.264cm" svg:height="0.264cm" svg:x="16.327cm" svg:y="13.136cm" svg:viewBox="0 0 265 265" draw:points="132,0 265,132 132,265 0,132">
        <text:p/>
      </draw:polygon>
      <draw:polygon text:anchor-type="page" text:anchor-page-number="0" draw:z-index="248" draw:name="actual" draw:style-name="gr9" draw:text-style-name="P15" svg:width="0.264cm" svg:height="0.264cm" svg:x="15.797cm" svg:y="13.268cm" svg:viewBox="0 0 265 265" draw:points="265,0 265,265 0,265 0,0">
        <text:p/>
      </draw:polygon>
      <draw:polygon text:anchor-type="page" text:anchor-page-number="0" draw:z-index="249" draw:name="actual" draw:style-name="gr10" draw:text-style-name="P16" svg:width="0.264cm" svg:height="0.264cm" svg:x="15.93cm" svg:y="13.533cm" svg:viewBox="0 0 265 265" draw:points="132,0 265,132 132,265 0,132">
        <text:p/>
      </draw:polygon>
      <draw:polygon text:anchor-type="page" text:anchor-page-number="0" draw:z-index="250" draw:name="actual" draw:style-name="gr10" draw:text-style-name="P16" svg:width="0.264cm" svg:height="0.264cm" svg:x="15.665cm" svg:y="13.533cm" svg:viewBox="0 0 265 265" draw:points="265,132 132,265 0,132 132,0">
        <text:p/>
      </draw:polygon>
      <draw:polygon text:anchor-type="page" text:anchor-page-number="0" draw:z-index="251" draw:name="actual" draw:style-name="gr8" draw:text-style-name="P14" svg:width="0.528cm" svg:height="0.528cm" svg:x="15.004cm" svg:y="12.739cm" svg:viewBox="0 0 529 529" draw:points="529,265 265,529 0,265 265,0">
        <text:p/>
      </draw:polygon>
      <draw:polygon text:anchor-type="page" text:anchor-page-number="0" draw:z-index="252" draw:name="actual" draw:style-name="gr9" draw:text-style-name="P15" svg:width="0.264cm" svg:height="0.264cm" svg:x="15.004cm" svg:y="13.268cm" svg:viewBox="0 0 265 265" draw:points="265,0 265,265 0,265 0,0">
        <text:p/>
      </draw:polygon>
      <draw:polygon text:anchor-type="page" text:anchor-page-number="0" draw:z-index="253" draw:name="actual" draw:style-name="gr10" draw:text-style-name="P16" svg:width="0.264cm" svg:height="0.264cm" svg:x="15.136cm" svg:y="13.533cm" svg:viewBox="0 0 265 265" draw:points="132,0 265,132 132,265 0,132">
        <text:p/>
      </draw:polygon>
      <draw:polygon text:anchor-type="page" text:anchor-page-number="0" draw:z-index="254" draw:name="actual" draw:style-name="gr10" draw:text-style-name="P16" svg:width="0.264cm" svg:height="0.264cm" svg:x="14.871cm" svg:y="13.533cm" svg:viewBox="0 0 265 265" draw:points="265,132 132,265 0,132 132,0">
        <text:p/>
      </draw:polygon>
      <draw:polygon text:anchor-type="page" text:anchor-page-number="0" draw:z-index="255" draw:name="actual" draw:style-name="gr9" draw:text-style-name="P15" svg:width="0.264cm" svg:height="0.264cm" svg:x="14.739cm" svg:y="13.003cm" svg:viewBox="0 0 265 265" draw:points="265,265 0,265 0,0 265,0">
        <text:p/>
      </draw:polygon>
      <draw:polygon text:anchor-type="page" text:anchor-page-number="0" draw:z-index="256" draw:name="actual" draw:style-name="gr10" draw:text-style-name="P16" svg:width="0.264cm" svg:height="0.264cm" svg:x="14.474cm" svg:y="13.136cm" svg:viewBox="0 0 265 265" draw:points="265,132 132,265 0,132 132,0">
        <text:p/>
      </draw:polygon>
      <draw:polygon text:anchor-type="page" text:anchor-page-number="0" draw:z-index="257" draw:name="actual" draw:style-name="gr10" draw:text-style-name="P16" svg:width="0.264cm" svg:height="0.264cm" svg:x="14.474cm" svg:y="12.871cm" svg:viewBox="0 0 265 265" draw:points="132,265 0,132 132,0 265,132">
        <text:p/>
      </draw:polygon>
      <text:p text:style-name="P2"/>
      <text:p text:style-name="P5">HIDETURTLE</text:p>
      <text:p text:style-name="P2">FILLCOLOR [25,25,112]</text:p>
      <text:p text:style-name="P1"><text:s text:c="7"/></text:p>
      <text:p text:style-name="P1">lato = 60</text:p>
      <text:p text:style-name="P1">angolo = 45</text:p>
      <text:p text:style-name="P1">livelli = <text:span text:style-name="T3">7</text:span></text:p>
      <text:p text:style-name="P3">liv = <text:span text:style-name="T3">7</text:span></text:p>
      <text:p text:style-name="P1">nQuadrato = 0</text:p>
      <text:p text:style-name="P1">nQuadrati = 0</text:p>
      <text:p text:style-name="P1"><text:s text:c="7"/></text:p>
      <text:p text:style-name="P1">REPEAT <text:span text:style-name="T1">l</text:span>ivelli [</text:p>
      <text:p text:style-name="P1"><text:tab/>nQuadrati = nQuadrati + 2**(<text:span text:style-name="T1">l</text:span>ivelli-(REPCOUNT-1))</text:p>
      <text:p text:style-name="P1">] ;calcola il numero dei quadrati</text:p>
      <text:p text:style-name="P1"><text:s text:c="7"/></text:p>
      <text:p text:style-name="P1"><text:span text:style-name="T2">nR</text:span>osso = (INT RANDOM nQuadrati) + 1 ;sceglie un quadrato a caso</text:p>
      <text:p text:style-name="P1"><text:s text:c="7"/></text:p>
      <text:p text:style-name="P1">TO AggiornaContatore <text:span text:style-name="T1">c</text:span>ontatore ;conta i quadrati mentre vengono disegnati</text:p>
      <text:p text:style-name="P1"><text:tab/>GLOBAL <text:s/>nQuadrato</text:p>
      <text:p text:style-name="P2"><text:s text:c="4"/><text:tab/>nQuadrato = <text:span text:style-name="T1">c</text:span>ontatore + 1</text:p>
      <text:p text:style-name="P2">END</text:p>
      <text:p text:style-name="P1"><text:s text:c="7"/></text:p>
      <text:p text:style-name="P4">TO Quadrato <text:span text:style-name="T1">l</text:span>ato <text:span text:style-name="T1">livelli l</text:span>iv <text:span text:style-name="T2">nR</text:span>osso</text:p>
      <text:p text:style-name="P1"><text:s text:c="4"/><text:tab/>AggiornaContatore nQuadrato ;aggiorna il contatore</text:p>
      <text:p text:style-name="P1"><text:s text:c="4"/><text:tab/>FILLCOLOR [25,25,112]</text:p>
      <text:p text:style-name="P1"><text:s text:c="4"/><text:tab/>FILLTRANSPARENCY 10/<text:span text:style-name="T1">l</text:span>ivelli*<text:span text:style-name="T1">l</text:span>iv*10 ;calcola la trasparenza in funzione del livello corrente</text:p>
      <text:p text:style-name="P4"><text:s text:c="4"/><text:tab/>IF (<text:span text:style-name="T2">nR</text:span>osso = nQuadrato) [ ;se il quadrato corrente corrisponde al numero designato allora toglie trasparenza e imposta il colore di riempimento a rosso</text:p>
      <text:p text:style-name="P1"><text:s text:c="4"/><text:tab/><text:tab/>FILLTRANSPARENCY 0</text:p>
      <text:p text:style-name="P1"><text:s text:c="4"/><text:tab/><text:tab/>FILLCOLOR [222,0,0]</text:p>
      <text:p text:style-name="P1"><text:s text:c="4"/><text:tab/>]</text:p>
      <text:p text:style-name="P1"><text:s text:c="4"/><text:tab/>PENDOWN</text:p>
      <text:p text:style-name="P1"><text:s text:c="4"/><text:tab/>REPEAT 4 [</text:p>
      <text:p text:style-name="P1"><text:s text:c="4"/><text:tab/><text:tab/>FORWARD <text:span text:style-name="T1">l</text:span>ato </text:p>
      <text:p text:style-name="P1"><text:s text:c="4"/><text:tab/><text:tab/>RIGHT 90</text:p>
      <text:p text:style-name="P1"><text:s text:c="4"/><text:tab/>]</text:p>
      <text:p text:style-name="P1"><text:s text:c="4"/><text:tab/>FILL</text:p>
      <text:p text:style-name="P1"><text:s text:c="4"/><text:tab/>PENUP</text:p>
      <text:p text:style-name="P1">END</text:p>
      <text:p text:style-name="P1"><text:s text:c="7"/></text:p>
      <text:p text:style-name="P4">TO Albero <text:span text:style-name="T1">l</text:span>ato <text:span text:style-name="T1">a</text:span>ngolo <text:span text:style-name="T1">livelli liv nRosso</text:span></text:p>
      <text:p text:style-name="P4"><text:s text:c="5"/>Quadrato <text:span text:style-name="T1">l</text:span>ato <text:span text:style-name="T1">livelli l</text:span>iv <text:span text:style-name="T2">nR</text:span>osso</text:p>
      <text:p text:style-name="P1"><text:s text:c="5"/>IF <text:span text:style-name="T1">l</text:span>iv=0 [</text:p>
      <text:p text:style-name="P1"><text:s text:c="5"/><text:tab/>STOP</text:p>
      <text:p text:style-name="P1"><text:s text:c="5"/>]</text:p>
      <text:p text:style-name="P1"><text:s text:c="5"/>FORWARD <text:span text:style-name="T1">l</text:span>ato </text:p>
      <text:p text:style-name="P1"><text:soft-page-break/><text:s text:c="5"/>LEFT <text:span text:style-name="T1">a</text:span>ngolo </text:p>
      <text:p text:style-name="P4"><text:s text:c="5"/>Albero <text:span text:style-name="T1">l</text:span>ato * COS <text:span text:style-name="T1">a</text:span>ngolo * PI/180 <text:span text:style-name="T1">a</text:span>ngolo <text:span text:style-name="T1">livelli l</text:span>iv-1 <text:span text:style-name="T2">nR</text:span>osso</text:p>
      <text:p text:style-name="P1"><text:s text:c="5"/>RIGHT 90 </text:p>
      <text:p text:style-name="P1"><text:s text:c="5"/>FORWARD <text:span text:style-name="T1">l</text:span>ato * COS <text:span text:style-name="T1">a</text:span>ngolo * PI/180</text:p>
      <text:p text:style-name="P4"><text:s text:c="5"/>Albero <text:span text:style-name="T1">l</text:span>ato * SIN <text:span text:style-name="T1">a</text:span>ngolo * PI/180 <text:span text:style-name="T1">a</text:span>ngolo <text:span text:style-name="T1">livelli l</text:span>iv-1 <text:span text:style-name="T2">nR</text:span>osso</text:p>
      <text:p text:style-name="P1"><text:s text:c="5"/>RIGHT 90 </text:p>
      <text:p text:style-name="P1"><text:s text:c="5"/>FORWARD <text:span text:style-name="T1">l</text:span>ato * SIN <text:span text:style-name="T1">a</text:span>ngolo * PI/180</text:p>
      <text:p text:style-name="P1"><text:s text:c="5"/>RIGHT <text:span text:style-name="T1">a</text:span>ngolo </text:p>
      <text:p text:style-name="P1"><text:s text:c="5"/>FORWARD <text:span text:style-name="T1">l</text:span>ato </text:p>
      <text:p text:style-name="P1"><text:s text:c="5"/>RIGHT 90 </text:p>
      <text:p text:style-name="P1"><text:s text:c="5"/>FORWARD <text:span text:style-name="T1">l</text:span>ato </text:p>
      <text:p text:style-name="P1"><text:s text:c="5"/>RIGHT 90</text:p>
      <text:p text:style-name="P1">END</text:p>
      <text:p text:style-name="P1"><text:s text:c="7"/></text:p>
      <text:p text:style-name="P4">Albero <text:span text:style-name="T1">l</text:span>ato <text:span text:style-name="T1">a</text:span>ngolo <text:span text:style-name="T1">l</text:span>ivelli <text:span text:style-name="T1">liv nRoss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1="1" draw:distance="0cm"/>
    <draw:stroke-dash draw:name="Dash_20_5" draw:display-name="Dash 5" draw:style="rect" draw:dots2="1" draw:dots2-length="0.02cm" draw:distance="0.02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7T22:39:16.295000000</meta:creation-date>
    <dc:date>2020-01-08T07:41:26.950000000</dc:date>
    <meta:editing-duration>PT7H40M16S</meta:editing-duration>
    <meta:editing-cycles>5</meta:editing-cycles>
    <meta:generator>LibreOffice/6.1.4.2$Windows_X86_64 LibreOffice_project/9d0f32d1f0b509096fd65e0d4bec26ddd1938fd3</meta:generator>
    <meta:document-statistic meta:table-count="0" meta:image-count="0" meta:object-count="0" meta:page-count="3" meta:paragraph-count="59" meta:word-count="206" meta:character-count="1443" meta:non-whitespace-character-count="1063"/>
  </office:meta>
</office:document-meta>
</file>