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style:style>
    <style:style style:name="P2" style:family="paragraph" style:parent-style-name="Standard">
      <style:text-properties style:font-name="Source Code Pro" officeooo:paragraph-rsid="0007f84f"/>
    </style:style>
    <style:style style:name="P3" style:family="paragraph" style:parent-style-name="Standard">
      <style:paragraph-properties fo:break-before="page"/>
      <style:text-properties style:font-name="Source Code Pro"/>
    </style:style>
    <style:style style:name="P4" style:family="paragraph">
      <loext:graphic-properties draw:fill-color="#191970" draw:opacity="100%"/>
      <style:paragraph-properties fo:text-align="center"/>
    </style:style>
    <style:style style:name="P5" style:family="paragraph">
      <loext:graphic-properties draw:fill="solid" draw:fill-color="#191970" draw:opacity="100%"/>
      <style:paragraph-properties fo:text-align="center"/>
    </style:style>
    <style:style style:name="gr1" style:family="graphic">
      <style:graphic-properties draw:stroke="dash" draw:stroke-dash="Dash_20_5" svg:stroke-width="0.018cm" svg:stroke-color="#000000" svg:stroke-opacity="100%" draw:stroke-linejoin="round" draw:fill-color="#191970" draw:opacity="100%" draw:textarea-horizontal-align="center" draw:textarea-vertical-align="middle" fo:padding-top="0.009cm" fo:padding-bottom="0.009cm" fo:padding-left="0.009cm" fo:padding-right="0.009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018cm" svg:stroke-color="#000000" svg:stroke-opacity="100%" draw:stroke-linejoin="round" svg:stroke-linecap="butt" draw:fill="solid" draw:fill-color="#191970" draw:opacity="100%" draw:textarea-horizontal-align="center" draw:textarea-vertical-align="middle" fo:padding-top="0.009cm" fo:padding-bottom="0.009cm" fo:padding-left="0.009cm" fo:padding-right="0.009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4" svg:width="2.116cm" svg:height="2.116cm" svg:x="9.458cm" svg:y="13.721cm" svg:viewBox="0 0 2117 2117" svg:d="M847 1288l-221 382-81-301zM1058 176l223 221-223 220-218-220zM1579 1358l-302-81 222 381zM1880 698l-427-114-269 157 426 113zM926 750l-383-221-220 383zM1499 1058l-441-441-441 441 441 441zM1058 2117zM1265 2095zM1464 2036zM1646 1939zM1806 1806zM1939 1646zM2036 1464zM2096 1265zM2117 1058zM2095 852zM2036 653zM1939 471zM1806 310zM1646 178zM1464 81zM1265 21zM1058 0zM852 21zM653 81zM471 178zM310 310zM178 471zM81 653zM21 852zM0 1058zM21 1265zM81 1464zM178 1646zM310 1806zM471 1939zM653 2036zM852 2095zM1058 1058z">
        <text:p/>
      </draw:path>
      <draw:polygon text:anchor-type="page" text:anchor-page-number="0" draw:z-index="1" draw:name="actual" draw:style-name="gr2" draw:text-style-name="P5" svg:width="2.116cm" svg:height="2.116cm" svg:x="10.507cm" svg:y="12.739cm" svg:viewBox="0 0 2117 2117" draw:points="0,2117 0,0 2117,0 2117,2117">
        <text:p/>
      </draw:polygon>
      <draw:polygon text:anchor-type="page" text:anchor-page-number="0" draw:z-index="2" draw:name="actual" draw:style-name="gr2" draw:text-style-name="P5" svg:width="2.504cm" svg:height="2.504cm" svg:x="9.592cm" svg:y="10.236cm" svg:viewBox="0 0 2505 2505" draw:points="917,2505 0,917 1588,0 2505,1588">
        <text:p/>
      </draw:polygon>
      <draw:polygon text:anchor-type="page" text:anchor-page-number="0" draw:z-index="3" draw:name="actual" draw:style-name="gr2" draw:text-style-name="P5" svg:width="2.167cm" svg:height="2.167cm" svg:x="8.22cm" svg:y="8.985cm" svg:viewBox="0 0 2168 2168" draw:points="1374,2168 0,1374 794,0 2168,794">
        <text:p/>
      </draw:polygon>
      <draw:polygon text:anchor-type="page" text:anchor-page-number="0" draw:z-index="4" draw:name="actual" draw:style-name="gr2" draw:text-style-name="P5" svg:width="1.373cm" svg:height="1.373cm" svg:x="6.846cm" svg:y="8.983cm" svg:viewBox="0 0 1374 1374" draw:points="1374,1374 0,1374 0,0 1374,0">
        <text:p/>
      </draw:polygon>
      <draw:polygon text:anchor-type="page" text:anchor-page-number="0" draw:z-index="5" draw:name="actual" draw:style-name="gr2" draw:text-style-name="P5" svg:width="1.627cm" svg:height="1.627cm" svg:x="5.219cm" svg:y="9.326cm" svg:viewBox="0 0 1628 1628" draw:points="1628,1034 596,1628 0,596 1032,0 1628,1032">
        <text:p/>
      </draw:polygon>
      <draw:polygon text:anchor-type="page" text:anchor-page-number="0" draw:z-index="6" draw:name="actual" draw:style-name="gr2" draw:text-style-name="P5" svg:width="1.407cm" svg:height="1.407cm" svg:x="4.406cm" svg:y="10.437cm" svg:viewBox="0 0 1408 1408" draw:points="1408,515 893,1408 0,893 515,0">
        <text:p/>
      </draw:polygon>
      <draw:polygon text:anchor-type="page" text:anchor-page-number="0" draw:z-index="7" draw:name="actual" draw:style-name="gr2" draw:text-style-name="P5" svg:width="0.892cm" svg:height="0.892cm" svg:x="4.406cm" svg:y="11.845cm" svg:viewBox="0 0 893 893" draw:points="893,0 893,893 0,893 0,0">
        <text:p/>
      </draw:polygon>
      <draw:polygon text:anchor-type="page" text:anchor-page-number="0" draw:z-index="8" draw:name="actual" draw:style-name="gr2" draw:text-style-name="P5" svg:width="1.056cm" svg:height="1.056cm" svg:x="4.628cm" svg:y="12.737cm" svg:viewBox="0 0 1057 1057" draw:points="670,0 1057,670 386,1057 0,386">
        <text:p/>
      </draw:polygon>
      <draw:polygon text:anchor-type="page" text:anchor-page-number="0" draw:z-index="9" draw:name="actual" draw:style-name="gr2" draw:text-style-name="P5" svg:width="0.914cm" svg:height="0.914cm" svg:x="5.352cm" svg:y="13.406cm" svg:viewBox="0 0 915 915" draw:points="335,0 915,335 580,915 0,580">
        <text:p/>
      </draw:polygon>
      <draw:polygon text:anchor-type="page" text:anchor-page-number="0" draw:z-index="10" draw:name="actual" draw:style-name="gr2" draw:text-style-name="P5" svg:width="0.528cm" svg:height="0.528cm" svg:x="4.822cm" svg:y="13.792cm" svg:viewBox="0 0 529 529" draw:points="529,194 335,529 0,335 194,0">
        <text:p/>
      </draw:polygon>
      <draw:polygon text:anchor-type="page" text:anchor-page-number="0" draw:z-index="11" draw:name="actual" draw:style-name="gr2" draw:text-style-name="P5" svg:width="0.609cm" svg:height="0.609cm" svg:x="4.018cm" svg:y="12.735cm" svg:viewBox="0 0 610 610" draw:points="610,386 224,610 0,224 386,0">
        <text:p/>
      </draw:polygon>
      <draw:polygon text:anchor-type="page" text:anchor-page-number="0" draw:z-index="12" draw:name="actual" draw:style-name="gr2" draw:text-style-name="P5" svg:width="0.528cm" svg:height="0.528cm" svg:x="3.711cm" svg:y="13.15cm" svg:viewBox="0 0 529 529" draw:points="529,194 335,529 0,335 194,0">
        <text:p/>
      </draw:polygon>
      <draw:polygon text:anchor-type="page" text:anchor-page-number="0" draw:z-index="13" draw:name="actual" draw:style-name="gr2" draw:text-style-name="P5" svg:width="0.304cm" svg:height="0.304cm" svg:x="3.709cm" svg:y="12.846cm" svg:viewBox="0 0 305 305" draw:points="194,305 0,194 111,0 305,111">
        <text:p/>
      </draw:polygon>
      <draw:polygon text:anchor-type="page" text:anchor-page-number="0" draw:z-index="14" draw:name="actual" draw:style-name="gr2" draw:text-style-name="P5" svg:width="0.514cm" svg:height="0.514cm" svg:x="3.888cm" svg:y="11.326cm" svg:viewBox="0 0 515 515" draw:points="515,515 0,515 0,0 515,0">
        <text:p/>
      </draw:polygon>
      <draw:polygon text:anchor-type="page" text:anchor-page-number="0" draw:z-index="15" draw:name="actual" draw:style-name="gr2" draw:text-style-name="P5" svg:width="0.609cm" svg:height="0.609cm" svg:x="3.279cm" svg:y="11.453cm" svg:viewBox="0 0 610 610" draw:points="610,386 224,610 0,224 386,0">
        <text:p/>
      </draw:polygon>
      <draw:polygon text:anchor-type="page" text:anchor-page-number="0" draw:z-index="16" draw:name="actual" draw:style-name="gr2" draw:text-style-name="P5" svg:width="0.528cm" svg:height="0.528cm" svg:x="2.97cm" svg:y="11.866cm" svg:viewBox="0 0 529 529" draw:points="529,194 335,529 0,335 194,0">
        <text:p/>
      </draw:polygon>
      <draw:polygon text:anchor-type="page" text:anchor-page-number="0" draw:z-index="17" draw:name="actual" draw:style-name="gr2" draw:text-style-name="P5" svg:width="0.304cm" svg:height="0.304cm" svg:x="2.969cm" svg:y="11.562cm" svg:viewBox="0 0 305 305" draw:points="194,305 0,194 111,0 305,111">
        <text:p/>
      </draw:polygon>
      <draw:polygon text:anchor-type="page" text:anchor-page-number="0" draw:z-index="18" draw:name="actual" draw:style-name="gr2" draw:text-style-name="P5" svg:width="0.352cm" svg:height="0.352cm" svg:x="3.535cm" svg:y="11.097cm" svg:viewBox="0 0 353 353" draw:points="129,353 0,129 224,0 353,224">
        <text:p/>
      </draw:polygon>
      <draw:polygon text:anchor-type="page" text:anchor-page-number="0" draw:z-index="19" draw:name="actual" draw:style-name="gr2" draw:text-style-name="P5" svg:width="0.304cm" svg:height="0.304cm" svg:x="3.341cm" svg:y="10.918cm" svg:viewBox="0 0 305 305" draw:points="194,305 0,194 111,0 305,111">
        <text:p/>
      </draw:polygon>
      <draw:polygon text:anchor-type="page" text:anchor-page-number="0" draw:z-index="20" draw:name="actual" draw:style-name="gr2" draw:text-style-name="P5" svg:width="0.175cm" svg:height="0.175cm" svg:x="3.648cm" svg:y="10.918cm" svg:viewBox="0 0 176 176" draw:points="0,111 65,0 176,65 111,176">
        <text:p/>
      </draw:polygon>
      <draw:polygon text:anchor-type="page" text:anchor-page-number="0" draw:z-index="21" draw:name="actual" draw:style-name="gr2" draw:text-style-name="P5" svg:width="0.812cm" svg:height="0.812cm" svg:x="4.404cm" svg:y="9.611cm" svg:viewBox="0 0 813 813" draw:points="515,813 0,515 298,0 813,298">
        <text:p/>
      </draw:polygon>
      <draw:polygon text:anchor-type="page" text:anchor-page-number="0" draw:z-index="22" draw:name="actual" draw:style-name="gr2" draw:text-style-name="P5" svg:width="0.514cm" svg:height="0.514cm" svg:x="3.888cm" svg:y="9.611cm" svg:viewBox="0 0 515 515" draw:points="515,515 0,515 0,0 515,0">
        <text:p/>
      </draw:polygon>
      <draw:polygon text:anchor-type="page" text:anchor-page-number="0" draw:z-index="23" draw:name="actual" draw:style-name="gr2" draw:text-style-name="P5" svg:width="0.609cm" svg:height="0.609cm" svg:x="3.279cm" svg:y="9.742cm" svg:viewBox="0 0 610 610" draw:points="610,386 224,610 0,224 386,0">
        <text:p/>
      </draw:polygon>
      <draw:polygon text:anchor-type="page" text:anchor-page-number="0" draw:z-index="24" draw:name="actual" draw:style-name="gr2" draw:text-style-name="P5" svg:width="0.528cm" svg:height="0.528cm" svg:x="2.97cm" svg:y="10.155cm" svg:viewBox="0 0 529 529" draw:points="529,194 335,529 0,335 194,0">
        <text:p/>
      </draw:polygon>
      <draw:polygon text:anchor-type="page" text:anchor-page-number="0" draw:z-index="25" draw:name="actual" draw:style-name="gr2" draw:text-style-name="P5" svg:width="0.304cm" svg:height="0.304cm" svg:x="2.969cm" svg:y="9.851cm" svg:viewBox="0 0 305 305" draw:points="194,305 0,194 111,0 305,111">
        <text:p/>
      </draw:polygon>
      <draw:polygon text:anchor-type="page" text:anchor-page-number="0" draw:z-index="26" draw:name="actual" draw:style-name="gr2" draw:text-style-name="P5" svg:width="0.352cm" svg:height="0.352cm" svg:x="3.535cm" svg:y="9.386cm" svg:viewBox="0 0 353 353" draw:points="129,353 0,129 224,0 353,224">
        <text:p/>
      </draw:polygon>
      <draw:polygon text:anchor-type="page" text:anchor-page-number="0" draw:z-index="27" draw:name="actual" draw:style-name="gr2" draw:text-style-name="P5" svg:width="0.304cm" svg:height="0.304cm" svg:x="3.341cm" svg:y="9.209cm" svg:viewBox="0 0 305 305" draw:points="194,305 0,194 111,0 305,111">
        <text:p/>
      </draw:polygon>
      <draw:polygon text:anchor-type="page" text:anchor-page-number="0" draw:z-index="28" draw:name="actual" draw:style-name="gr2" draw:text-style-name="P5" svg:width="0.175cm" svg:height="0.175cm" svg:x="3.648cm" svg:y="9.208cm" svg:viewBox="0 0 176 176" draw:points="0,111 65,0 176,65 111,176">
        <text:p/>
      </draw:polygon>
      <draw:polygon text:anchor-type="page" text:anchor-page-number="0" draw:z-index="29" draw:name="actual" draw:style-name="gr2" draw:text-style-name="P5" svg:width="0.297cm" svg:height="0.297cm" svg:x="4.404cm" svg:y="9.312cm" svg:viewBox="0 0 298 298" draw:points="0,298 0,0 298,0 298,298">
        <text:p/>
      </draw:polygon>
      <draw:polygon text:anchor-type="page" text:anchor-page-number="0" draw:z-index="30" draw:name="actual" draw:style-name="gr2" draw:text-style-name="P5" svg:width="0.352cm" svg:height="0.352cm" svg:x="4.276cm" svg:y="8.959cm" svg:viewBox="0 0 353 353" draw:points="129,353 0,129 224,0 353,224">
        <text:p/>
      </draw:polygon>
      <draw:polygon text:anchor-type="page" text:anchor-page-number="0" draw:z-index="31" draw:name="actual" draw:style-name="gr2" draw:text-style-name="P5" svg:width="0.304cm" svg:height="0.304cm" svg:x="4.082cm" svg:y="8.782cm" svg:viewBox="0 0 305 305" draw:points="194,305 0,194 111,0 305,111">
        <text:p/>
      </draw:polygon>
      <draw:polygon text:anchor-type="page" text:anchor-page-number="0" draw:z-index="32" draw:name="actual" draw:style-name="gr2" draw:text-style-name="P5" svg:width="0.175cm" svg:height="0.175cm" svg:x="4.389cm" svg:y="8.782cm" svg:viewBox="0 0 176 176" draw:points="0,111 65,0 176,65 111,176">
        <text:p/>
      </draw:polygon>
      <draw:polygon text:anchor-type="page" text:anchor-page-number="0" draw:z-index="33" draw:name="actual" draw:style-name="gr2" draw:text-style-name="P5" svg:width="0.202cm" svg:height="0.202cm" svg:x="4.627cm" svg:y="9.105cm" svg:viewBox="0 0 203 203" draw:points="0,74 129,0 203,129 74,203">
        <text:p/>
      </draw:polygon>
      <draw:polygon text:anchor-type="page" text:anchor-page-number="0" draw:z-index="34" draw:name="actual" draw:style-name="gr2" draw:text-style-name="P5" svg:width="0.175cm" svg:height="0.175cm" svg:x="4.755cm" svg:y="8.994cm" svg:viewBox="0 0 176 176" draw:points="0,111 65,0 176,65 111,176">
        <text:p/>
      </draw:polygon>
      <draw:polygon text:anchor-type="page" text:anchor-page-number="0" draw:z-index="35" draw:name="actual" draw:style-name="gr2" draw:text-style-name="P5" svg:width="0.101cm" svg:height="0.101cm" svg:x="4.83cm" svg:y="9.169cm" svg:viewBox="0 0 102 102" draw:points="37,0 102,37 65,102 0,65">
        <text:p/>
      </draw:polygon>
      <draw:polygon text:anchor-type="page" text:anchor-page-number="0" draw:z-index="36" draw:name="actual" draw:style-name="gr2" draw:text-style-name="P5" svg:width="0.939cm" svg:height="0.939cm" svg:x="5.906cm" svg:y="8.364cm" svg:viewBox="0 0 940 940" draw:points="344,940 0,344 596,0 940,596">
        <text:p/>
      </draw:polygon>
      <draw:polygon text:anchor-type="page" text:anchor-page-number="0" draw:z-index="37" draw:name="actual" draw:style-name="gr2" draw:text-style-name="P5" svg:width="0.812cm" svg:height="0.812cm" svg:x="5.39cm" svg:y="7.895cm" svg:viewBox="0 0 813 813" draw:points="515,813 0,515 298,0 813,298">
        <text:p/>
      </draw:polygon>
      <draw:polygon text:anchor-type="page" text:anchor-page-number="0" draw:z-index="38" draw:name="actual" draw:style-name="gr2" draw:text-style-name="P5" svg:width="0.514cm" svg:height="0.514cm" svg:x="4.874cm" svg:y="7.893cm" svg:viewBox="0 0 515 515" draw:points="515,515 0,515 0,0 515,0">
        <text:p/>
      </draw:polygon>
      <draw:polygon text:anchor-type="page" text:anchor-page-number="0" draw:z-index="39" draw:name="actual" draw:style-name="gr2" draw:text-style-name="P5" svg:width="0.609cm" svg:height="0.609cm" svg:x="4.265cm" svg:y="8.022cm" svg:viewBox="0 0 610 610" draw:points="610,386 224,610 0,224 386,0">
        <text:p/>
      </draw:polygon>
      <draw:polygon text:anchor-type="page" text:anchor-page-number="0" draw:z-index="40" draw:name="actual" draw:style-name="gr2" draw:text-style-name="P5" svg:width="0.528cm" svg:height="0.528cm" svg:x="3.956cm" svg:y="8.437cm" svg:viewBox="0 0 529 529" draw:points="529,194 335,529 0,335 194,0">
        <text:p/>
      </draw:polygon>
      <draw:polygon text:anchor-type="page" text:anchor-page-number="0" draw:z-index="41" draw:name="actual" draw:style-name="gr2" draw:text-style-name="P5" svg:width="0.304cm" svg:height="0.304cm" svg:x="3.955cm" svg:y="8.133cm" svg:viewBox="0 0 305 305" draw:points="194,305 0,194 111,0 305,111">
        <text:p/>
      </draw:polygon>
      <draw:polygon text:anchor-type="page" text:anchor-page-number="0" draw:z-index="42" draw:name="actual" draw:style-name="gr2" draw:text-style-name="P5" svg:width="0.352cm" svg:height="0.352cm" svg:x="4.521cm" svg:y="7.668cm" svg:viewBox="0 0 353 353" draw:points="129,353 0,129 224,0 353,224">
        <text:p/>
      </draw:polygon>
      <draw:polygon text:anchor-type="page" text:anchor-page-number="0" draw:z-index="43" draw:name="actual" draw:style-name="gr2" draw:text-style-name="P5" svg:width="0.304cm" svg:height="0.304cm" svg:x="4.327cm" svg:y="7.489cm" svg:viewBox="0 0 305 305" draw:points="194,305 0,194 111,0 305,111">
        <text:p/>
      </draw:polygon>
      <draw:polygon text:anchor-type="page" text:anchor-page-number="0" draw:z-index="44" draw:name="actual" draw:style-name="gr2" draw:text-style-name="P5" svg:width="0.175cm" svg:height="0.175cm" svg:x="4.634cm" svg:y="7.489cm" svg:viewBox="0 0 176 176" draw:points="0,111 65,0 176,65 111,176">
        <text:p/>
      </draw:polygon>
      <draw:polygon text:anchor-type="page" text:anchor-page-number="0" draw:z-index="45" draw:name="actual" draw:style-name="gr2" draw:text-style-name="P5" svg:width="0.297cm" svg:height="0.297cm" svg:x="5.39cm" svg:y="7.594cm" svg:viewBox="0 0 298 298" draw:points="0,298 0,0 298,0 298,298">
        <text:p/>
      </draw:polygon>
      <draw:polygon text:anchor-type="page" text:anchor-page-number="0" draw:z-index="46" draw:name="actual" draw:style-name="gr2" draw:text-style-name="P5" svg:width="0.352cm" svg:height="0.352cm" svg:x="5.262cm" svg:y="7.241cm" svg:viewBox="0 0 353 353" draw:points="129,353 0,129 224,0 353,224">
        <text:p/>
      </draw:polygon>
      <draw:polygon text:anchor-type="page" text:anchor-page-number="0" draw:z-index="47" draw:name="actual" draw:style-name="gr2" draw:text-style-name="P5" svg:width="0.304cm" svg:height="0.304cm" svg:x="5.068cm" svg:y="7.064cm" svg:viewBox="0 0 305 305" draw:points="194,305 0,194 111,0 305,111">
        <text:p/>
      </draw:polygon>
      <draw:polygon text:anchor-type="page" text:anchor-page-number="0" draw:z-index="48" draw:name="actual" draw:style-name="gr2" draw:text-style-name="P5" svg:width="0.175cm" svg:height="0.175cm" svg:x="5.375cm" svg:y="7.064cm" svg:viewBox="0 0 176 176" draw:points="0,111 65,0 176,65 111,176">
        <text:p/>
      </draw:polygon>
      <draw:polygon text:anchor-type="page" text:anchor-page-number="0" draw:z-index="49" draw:name="actual" draw:style-name="gr2" draw:text-style-name="P5" svg:width="0.202cm" svg:height="0.202cm" svg:x="5.613cm" svg:y="7.389cm" svg:viewBox="0 0 203 203" draw:points="0,74 129,0 203,129 74,203">
        <text:p/>
      </draw:polygon>
      <draw:polygon text:anchor-type="page" text:anchor-page-number="0" draw:z-index="50" draw:name="actual" draw:style-name="gr2" draw:text-style-name="P5" svg:width="0.175cm" svg:height="0.175cm" svg:x="5.741cm" svg:y="7.278cm" svg:viewBox="0 0 176 176" draw:points="0,111 65,0 176,65 111,176">
        <text:p/>
      </draw:polygon>
      <draw:polygon text:anchor-type="page" text:anchor-page-number="0" draw:z-index="51" draw:name="actual" draw:style-name="gr2" draw:text-style-name="P5" svg:width="0.101cm" svg:height="0.101cm" svg:x="5.816cm" svg:y="7.452cm" svg:viewBox="0 0 102 102" draw:points="37,0 102,37 65,102 0,65">
        <text:p/>
      </draw:polygon>
      <draw:polygon text:anchor-type="page" text:anchor-page-number="0" draw:z-index="52" draw:name="actual" draw:style-name="gr2" draw:text-style-name="P5" svg:width="0.468cm" svg:height="0.468cm" svg:x="6.204cm" svg:y="7.89cm" svg:viewBox="0 0 469 469" draw:points="0,298 171,0 469,171 298,469">
        <text:p/>
      </draw:polygon>
      <draw:polygon text:anchor-type="page" text:anchor-page-number="0" draw:z-index="53" draw:name="actual" draw:style-name="gr2" draw:text-style-name="P5" svg:width="0.297cm" svg:height="0.297cm" svg:x="6.375cm" svg:y="7.594cm" svg:viewBox="0 0 298 298" draw:points="0,298 0,0 298,0 298,298">
        <text:p/>
      </draw:polygon>
      <draw:polygon text:anchor-type="page" text:anchor-page-number="0" draw:z-index="54" draw:name="actual" draw:style-name="gr2" draw:text-style-name="P5" svg:width="0.352cm" svg:height="0.352cm" svg:x="6.246cm" svg:y="7.241cm" svg:viewBox="0 0 353 353" draw:points="129,353 0,129 224,0 353,224">
        <text:p/>
      </draw:polygon>
      <draw:polygon text:anchor-type="page" text:anchor-page-number="0" draw:z-index="55" draw:name="actual" draw:style-name="gr2" draw:text-style-name="P5" svg:width="0.304cm" svg:height="0.304cm" svg:x="6.054cm" svg:y="7.064cm" svg:viewBox="0 0 305 305" draw:points="194,305 0,194 111,0 305,111">
        <text:p/>
      </draw:polygon>
      <draw:polygon text:anchor-type="page" text:anchor-page-number="0" draw:z-index="56" draw:name="actual" draw:style-name="gr2" draw:text-style-name="P5" svg:width="0.175cm" svg:height="0.175cm" svg:x="6.361cm" svg:y="7.064cm" svg:viewBox="0 0 176 176" draw:points="0,111 65,0 176,65 111,176">
        <text:p/>
      </draw:polygon>
      <draw:polygon text:anchor-type="page" text:anchor-page-number="0" draw:z-index="57" draw:name="actual" draw:style-name="gr2" draw:text-style-name="P5" svg:width="0.202cm" svg:height="0.202cm" svg:x="6.599cm" svg:y="7.389cm" svg:viewBox="0 0 203 203" draw:points="0,74 129,0 203,129 74,203">
        <text:p/>
      </draw:polygon>
      <draw:polygon text:anchor-type="page" text:anchor-page-number="0" draw:z-index="58" draw:name="actual" draw:style-name="gr2" draw:text-style-name="P5" svg:width="0.175cm" svg:height="0.175cm" svg:x="6.727cm" svg:y="7.278cm" svg:viewBox="0 0 176 176" draw:points="0,111 65,0 176,65 111,176">
        <text:p/>
      </draw:polygon>
      <draw:polygon text:anchor-type="page" text:anchor-page-number="0" draw:z-index="59" draw:name="actual" draw:style-name="gr2" draw:text-style-name="P5" svg:width="0.101cm" svg:height="0.101cm" svg:x="6.802cm" svg:y="7.452cm" svg:viewBox="0 0 102 102" draw:points="37,0 102,37 65,102 0,65">
        <text:p/>
      </draw:polygon>
      <draw:polygon text:anchor-type="page" text:anchor-page-number="0" draw:z-index="60" draw:name="actual" draw:style-name="gr2" draw:text-style-name="P5" svg:width="0.17cm" svg:height="0.17cm" svg:x="6.673cm" svg:y="7.886cm" svg:viewBox="0 0 171 171" draw:points="0,0 171,0 171,171 0,171">
        <text:p/>
      </draw:polygon>
      <draw:polygon text:anchor-type="page" text:anchor-page-number="0" draw:z-index="61" draw:name="actual" draw:style-name="gr2" draw:text-style-name="P5" svg:width="0.202cm" svg:height="0.202cm" svg:x="6.847cm" svg:y="7.812cm" svg:viewBox="0 0 203 203" draw:points="0,74 129,0 203,129 74,203">
        <text:p/>
      </draw:polygon>
      <draw:polygon text:anchor-type="page" text:anchor-page-number="0" draw:z-index="62" draw:name="actual" draw:style-name="gr2" draw:text-style-name="P5" svg:width="0.175cm" svg:height="0.175cm" svg:x="6.976cm" svg:y="7.701cm" svg:viewBox="0 0 176 176" draw:points="0,111 65,0 176,65 111,176">
        <text:p/>
      </draw:polygon>
      <draw:polygon text:anchor-type="page" text:anchor-page-number="0" draw:z-index="63" draw:name="actual" draw:style-name="gr2" draw:text-style-name="P5" svg:width="0.101cm" svg:height="0.101cm" svg:x="7.049cm" svg:y="7.876cm" svg:viewBox="0 0 102 102" draw:points="37,0 102,37 65,102 0,65">
        <text:p/>
      </draw:polygon>
      <draw:polygon text:anchor-type="page" text:anchor-page-number="0" draw:z-index="64" draw:name="actual" draw:style-name="gr2" draw:text-style-name="P5" svg:width="0.115cm" svg:height="0.115cm" svg:x="6.846cm" svg:y="8.015cm" svg:viewBox="0 0 116 116" draw:points="74,0 116,74 42,116 0,42">
        <text:p/>
      </draw:polygon>
      <draw:polygon text:anchor-type="page" text:anchor-page-number="0" draw:z-index="65" draw:name="actual" draw:style-name="gr2" draw:text-style-name="P5" svg:width="0.101cm" svg:height="0.101cm" svg:x="6.927cm" svg:y="8.087cm" svg:viewBox="0 0 102 102" draw:points="37,0 102,37 65,102 0,65">
        <text:p/>
      </draw:polygon>
      <draw:polygon text:anchor-type="page" text:anchor-page-number="0" draw:z-index="66" draw:name="actual" draw:style-name="gr2" draw:text-style-name="P5" svg:width="0.057cm" svg:height="0.057cm" svg:x="6.869cm" svg:y="8.13cm" svg:viewBox="0 0 58 58" draw:points="58,21 37,58 0,37 21,0">
        <text:p/>
      </draw:polygon>
      <draw:polygon text:anchor-type="page" text:anchor-page-number="0" draw:z-index="67" draw:name="actual" draw:style-name="gr2" draw:text-style-name="P5" svg:width="0.793cm" svg:height="0.793cm" svg:x="8.221cm" svg:y="8.153cm" svg:viewBox="0 0 794 794" draw:points="0,794 0,0 794,0 794,794">
        <text:p/>
      </draw:polygon>
      <draw:polygon text:anchor-type="page" text:anchor-page-number="0" draw:z-index="68" draw:name="actual" draw:style-name="gr2" draw:text-style-name="P5" svg:width="0.939cm" svg:height="0.939cm" svg:x="7.879cm" svg:y="7.214cm" svg:viewBox="0 0 940 940" draw:points="344,940 0,344 596,0 940,596">
        <text:p/>
      </draw:polygon>
      <draw:polygon text:anchor-type="page" text:anchor-page-number="0" draw:z-index="69" draw:name="actual" draw:style-name="gr2" draw:text-style-name="P5" svg:width="0.812cm" svg:height="0.812cm" svg:x="7.364cm" svg:y="6.747cm" svg:viewBox="0 0 813 813" draw:points="515,813 0,515 298,0 813,298">
        <text:p/>
      </draw:polygon>
      <draw:polygon text:anchor-type="page" text:anchor-page-number="0" draw:z-index="70" draw:name="actual" draw:style-name="gr2" draw:text-style-name="P5" svg:width="0.514cm" svg:height="0.514cm" svg:x="6.846cm" svg:y="6.749cm" svg:viewBox="0 0 515 515" draw:points="515,515 0,515 0,0 515,0">
        <text:p/>
      </draw:polygon>
      <draw:polygon text:anchor-type="page" text:anchor-page-number="0" draw:z-index="71" draw:name="actual" draw:style-name="gr2" draw:text-style-name="P5" svg:width="0.609cm" svg:height="0.609cm" svg:x="6.237cm" svg:y="6.879cm" svg:viewBox="0 0 610 610" draw:points="610,386 224,610 0,224 386,0">
        <text:p/>
      </draw:polygon>
      <draw:polygon text:anchor-type="page" text:anchor-page-number="0" draw:z-index="72" draw:name="actual" draw:style-name="gr2" draw:text-style-name="P5" svg:width="0.528cm" svg:height="0.528cm" svg:x="5.928cm" svg:y="7.294cm" svg:viewBox="0 0 529 529" draw:points="529,194 335,529 0,335 194,0">
        <text:p/>
      </draw:polygon>
      <draw:polygon text:anchor-type="page" text:anchor-page-number="0" draw:z-index="73" draw:name="actual" draw:style-name="gr2" draw:text-style-name="P5" svg:width="0.304cm" svg:height="0.304cm" svg:x="5.927cm" svg:y="6.99cm" svg:viewBox="0 0 305 305" draw:points="194,305 0,194 111,0 305,111">
        <text:p/>
      </draw:polygon>
      <draw:polygon text:anchor-type="page" text:anchor-page-number="0" draw:z-index="74" draw:name="actual" draw:style-name="gr2" draw:text-style-name="P5" svg:width="0.352cm" svg:height="0.352cm" svg:x="6.493cm" svg:y="6.525cm" svg:viewBox="0 0 353 353" draw:points="129,353 0,129 224,0 353,224">
        <text:p/>
      </draw:polygon>
      <draw:polygon text:anchor-type="page" text:anchor-page-number="0" draw:z-index="75" draw:name="actual" draw:style-name="gr2" draw:text-style-name="P5" svg:width="0.304cm" svg:height="0.304cm" svg:x="6.301cm" svg:y="6.346cm" svg:viewBox="0 0 305 305" draw:points="194,305 0,194 111,0 305,111">
        <text:p/>
      </draw:polygon>
      <draw:polygon text:anchor-type="page" text:anchor-page-number="0" draw:z-index="76" draw:name="actual" draw:style-name="gr2" draw:text-style-name="P5" svg:width="0.175cm" svg:height="0.175cm" svg:x="6.606cm" svg:y="6.346cm" svg:viewBox="0 0 176 176" draw:points="0,111 65,0 176,65 111,176">
        <text:p/>
      </draw:polygon>
      <draw:polygon text:anchor-type="page" text:anchor-page-number="0" draw:z-index="77" draw:name="actual" draw:style-name="gr2" draw:text-style-name="P5" svg:width="0.297cm" svg:height="0.297cm" svg:x="7.362cm" svg:y="6.451cm" svg:viewBox="0 0 298 298" draw:points="0,298 0,0 298,0 298,298">
        <text:p/>
      </draw:polygon>
      <draw:polygon text:anchor-type="page" text:anchor-page-number="0" draw:z-index="78" draw:name="actual" draw:style-name="gr2" draw:text-style-name="P5" svg:width="0.352cm" svg:height="0.352cm" svg:x="7.234cm" svg:y="6.098cm" svg:viewBox="0 0 353 353" draw:points="129,353 0,129 224,0 353,224">
        <text:p/>
      </draw:polygon>
      <draw:polygon text:anchor-type="page" text:anchor-page-number="0" draw:z-index="79" draw:name="actual" draw:style-name="gr2" draw:text-style-name="P5" svg:width="0.304cm" svg:height="0.304cm" svg:x="7.04cm" svg:y="5.921cm" svg:viewBox="0 0 305 305" draw:points="194,305 0,194 111,0 305,111">
        <text:p/>
      </draw:polygon>
      <draw:polygon text:anchor-type="page" text:anchor-page-number="0" draw:z-index="80" draw:name="actual" draw:style-name="gr2" draw:text-style-name="P5" svg:width="0.175cm" svg:height="0.175cm" svg:x="7.347cm" svg:y="5.921cm" svg:viewBox="0 0 176 176" draw:points="0,111 65,0 176,65 111,176">
        <text:p/>
      </draw:polygon>
      <draw:polygon text:anchor-type="page" text:anchor-page-number="0" draw:z-index="81" draw:name="actual" draw:style-name="gr2" draw:text-style-name="P5" svg:width="0.202cm" svg:height="0.202cm" svg:x="7.585cm" svg:y="6.246cm" svg:viewBox="0 0 203 203" draw:points="0,74 129,0 203,129 74,203">
        <text:p/>
      </draw:polygon>
      <draw:polygon text:anchor-type="page" text:anchor-page-number="0" draw:z-index="82" draw:name="actual" draw:style-name="gr2" draw:text-style-name="P5" svg:width="0.175cm" svg:height="0.175cm" svg:x="7.713cm" svg:y="6.135cm" svg:viewBox="0 0 176 176" draw:points="0,111 65,0 176,65 111,176">
        <text:p/>
      </draw:polygon>
      <draw:polygon text:anchor-type="page" text:anchor-page-number="0" draw:z-index="83" draw:name="actual" draw:style-name="gr2" draw:text-style-name="P5" svg:width="0.101cm" svg:height="0.101cm" svg:x="7.788cm" svg:y="6.309cm" svg:viewBox="0 0 102 102" draw:points="37,0 102,37 65,102 0,65">
        <text:p/>
      </draw:polygon>
      <draw:polygon text:anchor-type="page" text:anchor-page-number="0" draw:z-index="84" draw:name="actual" draw:style-name="gr2" draw:text-style-name="P5" svg:width="0.468cm" svg:height="0.468cm" svg:x="8.176cm" svg:y="6.747cm" svg:viewBox="0 0 469 469" draw:points="0,298 171,0 469,171 298,469">
        <text:p/>
      </draw:polygon>
      <draw:polygon text:anchor-type="page" text:anchor-page-number="0" draw:z-index="85" draw:name="actual" draw:style-name="gr2" draw:text-style-name="P5" svg:width="0.297cm" svg:height="0.297cm" svg:x="8.347cm" svg:y="6.451cm" svg:viewBox="0 0 298 298" draw:points="0,298 0,0 298,0 298,298">
        <text:p/>
      </draw:polygon>
      <draw:polygon text:anchor-type="page" text:anchor-page-number="0" draw:z-index="86" draw:name="actual" draw:style-name="gr2" draw:text-style-name="P5" svg:width="0.352cm" svg:height="0.352cm" svg:x="8.218cm" svg:y="6.098cm" svg:viewBox="0 0 353 353" draw:points="129,353 0,129 224,0 353,224">
        <text:p/>
      </draw:polygon>
      <draw:polygon text:anchor-type="page" text:anchor-page-number="0" draw:z-index="87" draw:name="actual" draw:style-name="gr2" draw:text-style-name="P5" svg:width="0.304cm" svg:height="0.304cm" svg:x="8.026cm" svg:y="5.921cm" svg:viewBox="0 0 305 305" draw:points="194,305 0,194 111,0 305,111">
        <text:p/>
      </draw:polygon>
      <draw:polygon text:anchor-type="page" text:anchor-page-number="0" draw:z-index="88" draw:name="actual" draw:style-name="gr2" draw:text-style-name="P5" svg:width="0.175cm" svg:height="0.175cm" svg:x="8.333cm" svg:y="5.921cm" svg:viewBox="0 0 176 176" draw:points="0,111 65,0 176,65 111,176">
        <text:p/>
      </draw:polygon>
      <draw:polygon text:anchor-type="page" text:anchor-page-number="0" draw:z-index="89" draw:name="actual" draw:style-name="gr2" draw:text-style-name="P5" svg:width="0.202cm" svg:height="0.202cm" svg:x="8.571cm" svg:y="6.246cm" svg:viewBox="0 0 203 203" draw:points="0,74 129,0 203,129 74,203">
        <text:p/>
      </draw:polygon>
      <draw:polygon text:anchor-type="page" text:anchor-page-number="0" draw:z-index="90" draw:name="actual" draw:style-name="gr2" draw:text-style-name="P5" svg:width="0.175cm" svg:height="0.175cm" svg:x="8.7cm" svg:y="6.135cm" svg:viewBox="0 0 176 176" draw:points="0,111 65,0 176,65 111,176">
        <text:p/>
      </draw:polygon>
      <draw:polygon text:anchor-type="page" text:anchor-page-number="0" draw:z-index="91" draw:name="actual" draw:style-name="gr2" draw:text-style-name="P5" svg:width="0.101cm" svg:height="0.101cm" svg:x="8.774cm" svg:y="6.309cm" svg:viewBox="0 0 102 102" draw:points="37,0 102,37 65,102 0,65">
        <text:p/>
      </draw:polygon>
      <draw:polygon text:anchor-type="page" text:anchor-page-number="0" draw:z-index="92" draw:name="actual" draw:style-name="gr2" draw:text-style-name="P5" svg:width="0.17cm" svg:height="0.17cm" svg:x="8.645cm" svg:y="6.743cm" svg:viewBox="0 0 171 171" draw:points="0,0 171,0 171,171 0,171">
        <text:p/>
      </draw:polygon>
      <draw:polygon text:anchor-type="page" text:anchor-page-number="0" draw:z-index="93" draw:name="actual" draw:style-name="gr2" draw:text-style-name="P5" svg:width="0.202cm" svg:height="0.202cm" svg:x="8.819cm" svg:y="6.669cm" svg:viewBox="0 0 203 203" draw:points="0,74 129,0 203,129 74,203">
        <text:p/>
      </draw:polygon>
      <draw:polygon text:anchor-type="page" text:anchor-page-number="0" draw:z-index="94" draw:name="actual" draw:style-name="gr2" draw:text-style-name="P5" svg:width="0.175cm" svg:height="0.175cm" svg:x="8.948cm" svg:y="6.558cm" svg:viewBox="0 0 176 176" draw:points="0,111 65,0 176,65 111,176">
        <text:p/>
      </draw:polygon>
      <draw:polygon text:anchor-type="page" text:anchor-page-number="0" draw:z-index="95" draw:name="actual" draw:style-name="gr2" draw:text-style-name="P5" svg:width="0.101cm" svg:height="0.101cm" svg:x="9.021cm" svg:y="6.733cm" svg:viewBox="0 0 102 102" draw:points="37,0 102,37 65,102 0,65">
        <text:p/>
      </draw:polygon>
      <draw:polygon text:anchor-type="page" text:anchor-page-number="0" draw:z-index="96" draw:name="actual" draw:style-name="gr2" draw:text-style-name="P5" svg:width="0.115cm" svg:height="0.115cm" svg:x="8.818cm" svg:y="6.872cm" svg:viewBox="0 0 116 116" draw:points="74,0 116,74 42,116 0,42">
        <text:p/>
      </draw:polygon>
      <draw:polygon text:anchor-type="page" text:anchor-page-number="0" draw:z-index="97" draw:name="actual" draw:style-name="gr2" draw:text-style-name="P5" svg:width="0.101cm" svg:height="0.101cm" svg:x="8.899cm" svg:y="6.944cm" svg:viewBox="0 0 102 102" draw:points="37,0 102,37 65,102 0,65">
        <text:p/>
      </draw:polygon>
      <draw:polygon text:anchor-type="page" text:anchor-page-number="0" draw:z-index="98" draw:name="actual" draw:style-name="gr2" draw:text-style-name="P5" svg:width="0.057cm" svg:height="0.057cm" svg:x="8.841cm" svg:y="6.987cm" svg:viewBox="0 0 58 58" draw:points="58,21 37,58 0,37 21,0">
        <text:p/>
      </draw:polygon>
      <draw:polygon text:anchor-type="page" text:anchor-page-number="0" draw:z-index="99" draw:name="actual" draw:style-name="gr2" draw:text-style-name="P5" svg:width="0.542cm" svg:height="0.541cm" svg:x="8.819cm" svg:y="7.608cm" svg:viewBox="0 0 543 542" draw:points="0,199 344,0 543,344 199,542 2,198">
        <text:p/>
      </draw:polygon>
      <draw:polygon text:anchor-type="page" text:anchor-page-number="0" draw:z-index="100" draw:name="actual" draw:style-name="gr2" draw:text-style-name="P5" svg:width="0.468cm" svg:height="0.468cm" svg:x="9.163cm" svg:y="7.311cm" svg:viewBox="0 0 469 469" draw:points="0,298 171,0 469,171 298,469">
        <text:p/>
      </draw:polygon>
      <draw:polygon text:anchor-type="page" text:anchor-page-number="0" draw:z-index="101" draw:name="actual" draw:style-name="gr2" draw:text-style-name="P5" svg:width="0.297cm" svg:height="0.297cm" svg:x="9.333cm" svg:y="7.011cm" svg:viewBox="0 0 298 298" draw:points="0,298 0,0 298,0 298,298">
        <text:p/>
      </draw:polygon>
      <draw:polygon text:anchor-type="page" text:anchor-page-number="0" draw:z-index="102" draw:name="actual" draw:style-name="gr2" draw:text-style-name="P5" svg:width="0.352cm" svg:height="0.352cm" svg:x="9.204cm" svg:y="6.659cm" svg:viewBox="0 0 353 353" draw:points="129,353 0,129 224,0 353,224">
        <text:p/>
      </draw:polygon>
      <draw:polygon text:anchor-type="page" text:anchor-page-number="0" draw:z-index="103" draw:name="actual" draw:style-name="gr2" draw:text-style-name="P5" svg:width="0.304cm" svg:height="0.304cm" svg:x="9.012cm" svg:y="6.482cm" svg:viewBox="0 0 305 305" draw:points="194,305 0,194 111,0 305,111">
        <text:p/>
      </draw:polygon>
      <draw:polygon text:anchor-type="page" text:anchor-page-number="0" draw:z-index="104" draw:name="actual" draw:style-name="gr2" draw:text-style-name="P5" svg:width="0.175cm" svg:height="0.175cm" svg:x="9.319cm" svg:y="6.482cm" svg:viewBox="0 0 176 176" draw:points="0,111 65,0 176,65 111,176">
        <text:p/>
      </draw:polygon>
      <draw:polygon text:anchor-type="page" text:anchor-page-number="0" draw:z-index="105" draw:name="actual" draw:style-name="gr2" draw:text-style-name="P5" svg:width="0.202cm" svg:height="0.202cm" svg:x="9.557cm" svg:y="6.807cm" svg:viewBox="0 0 203 203" draw:points="0,74 129,0 203,129 74,203">
        <text:p/>
      </draw:polygon>
      <draw:polygon text:anchor-type="page" text:anchor-page-number="0" draw:z-index="106" draw:name="actual" draw:style-name="gr2" draw:text-style-name="P5" svg:width="0.175cm" svg:height="0.175cm" svg:x="9.686cm" svg:y="6.696cm" svg:viewBox="0 0 176 176" draw:points="0,111 65,0 176,65 111,176">
        <text:p/>
      </draw:polygon>
      <draw:polygon text:anchor-type="page" text:anchor-page-number="0" draw:z-index="107" draw:name="actual" draw:style-name="gr2" draw:text-style-name="P5" svg:width="0.101cm" svg:height="0.101cm" svg:x="9.76cm" svg:y="6.874cm" svg:viewBox="0 0 102 102" draw:points="37,0 102,37 65,102 0,65">
        <text:p/>
      </draw:polygon>
      <draw:polygon text:anchor-type="page" text:anchor-page-number="0" draw:z-index="108" draw:name="actual" draw:style-name="gr2" draw:text-style-name="P5" svg:width="0.17cm" svg:height="0.17cm" svg:x="9.631cm" svg:y="7.31cm" svg:viewBox="0 0 171 171" draw:points="0,0 171,0 171,171 0,171">
        <text:p/>
      </draw:polygon>
      <draw:polygon text:anchor-type="page" text:anchor-page-number="0" draw:z-index="109" draw:name="actual" draw:style-name="gr2" draw:text-style-name="P5" svg:width="0.202cm" svg:height="0.202cm" svg:x="9.805cm" svg:y="7.237cm" svg:viewBox="0 0 203 203" draw:points="0,74 129,0 203,129 74,203">
        <text:p/>
      </draw:polygon>
      <draw:polygon text:anchor-type="page" text:anchor-page-number="0" draw:z-index="110" draw:name="actual" draw:style-name="gr2" draw:text-style-name="P5" svg:width="0.175cm" svg:height="0.175cm" svg:x="9.934cm" svg:y="7.126cm" svg:viewBox="0 0 176 176" draw:points="0,111 65,0 176,65 111,176">
        <text:p/>
      </draw:polygon>
      <draw:polygon text:anchor-type="page" text:anchor-page-number="0" draw:z-index="111" draw:name="actual" draw:style-name="gr2" draw:text-style-name="P5" svg:width="0.101cm" svg:height="0.101cm" svg:x="10.007cm" svg:y="7.301cm" svg:viewBox="0 0 102 102" draw:points="37,0 102,37 65,102 0,65">
        <text:p/>
      </draw:polygon>
      <draw:polygon text:anchor-type="page" text:anchor-page-number="0" draw:z-index="112" draw:name="actual" draw:style-name="gr2" draw:text-style-name="P5" svg:width="0.115cm" svg:height="0.115cm" svg:x="9.804cm" svg:y="7.44cm" svg:viewBox="0 0 116 116" draw:points="74,0 116,74 42,116 0,42">
        <text:p/>
      </draw:polygon>
      <draw:polygon text:anchor-type="page" text:anchor-page-number="0" draw:z-index="113" draw:name="actual" draw:style-name="gr2" draw:text-style-name="P5" svg:width="0.101cm" svg:height="0.101cm" svg:x="9.885cm" svg:y="7.512cm" svg:viewBox="0 0 102 102" draw:points="37,0 102,37 65,102 0,65">
        <text:p/>
      </draw:polygon>
      <draw:polygon text:anchor-type="page" text:anchor-page-number="0" draw:z-index="114" draw:name="actual" draw:style-name="gr2" draw:text-style-name="P5" svg:width="0.057cm" svg:height="0.057cm" svg:x="9.827cm" svg:y="7.555cm" svg:viewBox="0 0 58 58" draw:points="58,21 37,58 0,37 21,0">
        <text:p/>
      </draw:polygon>
      <draw:polygon text:anchor-type="page" text:anchor-page-number="0" draw:z-index="115" draw:name="actual" draw:style-name="gr2" draw:text-style-name="P5" svg:width="0.269cm" svg:height="0.269cm" svg:x="9.363cm" svg:y="7.781cm" svg:viewBox="0 0 270 270" draw:points="99,0 270,99 171,270 0,171">
        <text:p/>
      </draw:polygon>
      <draw:polygon text:anchor-type="page" text:anchor-page-number="0" draw:z-index="116" draw:name="actual" draw:style-name="gr2" draw:text-style-name="P5" svg:width="0.17cm" svg:height="0.17cm" svg:x="9.633cm" svg:y="7.878cm" svg:viewBox="0 0 171 171" draw:points="0,0 171,0 171,171 0,171">
        <text:p/>
      </draw:polygon>
      <draw:polygon text:anchor-type="page" text:anchor-page-number="0" draw:z-index="117" draw:name="actual" draw:style-name="gr2" draw:text-style-name="P5" svg:width="0.202cm" svg:height="0.202cm" svg:x="9.805cm" svg:y="7.803cm" svg:viewBox="0 0 203 203" draw:points="0,74 129,0 203,129 74,203">
        <text:p/>
      </draw:polygon>
      <draw:polygon text:anchor-type="page" text:anchor-page-number="0" draw:z-index="118" draw:name="actual" draw:style-name="gr2" draw:text-style-name="P5" svg:width="0.175cm" svg:height="0.175cm" svg:x="9.934cm" svg:y="7.692cm" svg:viewBox="0 0 176 176" draw:points="0,111 65,0 176,65 111,176">
        <text:p/>
      </draw:polygon>
      <draw:polygon text:anchor-type="page" text:anchor-page-number="0" draw:z-index="119" draw:name="actual" draw:style-name="gr2" draw:text-style-name="P5" svg:width="0.101cm" svg:height="0.101cm" svg:x="10.007cm" svg:y="7.867cm" svg:viewBox="0 0 102 102" draw:points="37,0 102,37 65,102 0,65">
        <text:p/>
      </draw:polygon>
      <draw:polygon text:anchor-type="page" text:anchor-page-number="0" draw:z-index="120" draw:name="actual" draw:style-name="gr2" draw:text-style-name="P5" svg:width="0.115cm" svg:height="0.115cm" svg:x="9.804cm" svg:y="8.005cm" svg:viewBox="0 0 116 116" draw:points="74,0 116,74 42,116 0,42">
        <text:p/>
      </draw:polygon>
      <draw:polygon text:anchor-type="page" text:anchor-page-number="0" draw:z-index="121" draw:name="actual" draw:style-name="gr2" draw:text-style-name="P5" svg:width="0.101cm" svg:height="0.101cm" svg:x="9.885cm" svg:y="8.079cm" svg:viewBox="0 0 102 102" draw:points="37,0 102,37 65,102 0,65">
        <text:p/>
      </draw:polygon>
      <draw:polygon text:anchor-type="page" text:anchor-page-number="0" draw:z-index="122" draw:name="actual" draw:style-name="gr2" draw:text-style-name="P5" svg:width="0.057cm" svg:height="0.057cm" svg:x="9.827cm" svg:y="8.123cm" svg:viewBox="0 0 58 58" draw:points="58,21 37,58 0,37 21,0">
        <text:p/>
      </draw:polygon>
      <draw:polygon text:anchor-type="page" text:anchor-page-number="0" draw:z-index="123" draw:name="actual" draw:style-name="gr2" draw:text-style-name="P5" svg:width="0.098cm" svg:height="0.098cm" svg:x="9.534cm" svg:y="8.049cm" svg:viewBox="0 0 99 99" draw:points="99,0 99,99 0,99 0,0">
        <text:p/>
      </draw:polygon>
      <draw:polygon text:anchor-type="page" text:anchor-page-number="0" draw:z-index="124" draw:name="actual" draw:style-name="gr2" draw:text-style-name="P5" svg:width="0.115cm" svg:height="0.115cm" svg:x="9.56cm" svg:y="8.147cm" svg:viewBox="0 0 116 116" draw:points="74,0 116,74 42,116 0,42">
        <text:p/>
      </draw:polygon>
      <draw:polygon text:anchor-type="page" text:anchor-page-number="0" draw:z-index="125" draw:name="actual" draw:style-name="gr2" draw:text-style-name="P5" svg:width="0.101cm" svg:height="0.101cm" svg:x="9.638cm" svg:y="8.221cm" svg:viewBox="0 0 102 102" draw:points="37,0 102,37 65,102 0,65">
        <text:p/>
      </draw:polygon>
      <draw:polygon text:anchor-type="page" text:anchor-page-number="0" draw:z-index="126" draw:name="actual" draw:style-name="gr2" draw:text-style-name="P5" svg:width="0.057cm" svg:height="0.057cm" svg:x="9.58cm" svg:y="8.264cm" svg:viewBox="0 0 58 58" draw:points="58,21 37,58 0,37 21,0">
        <text:p/>
      </draw:polygon>
      <draw:polygon text:anchor-type="page" text:anchor-page-number="0" draw:z-index="127" draw:name="actual" draw:style-name="gr2" draw:text-style-name="P5" svg:width="0.066cm" svg:height="0.066cm" svg:x="9.491cm" svg:y="8.147cm" svg:viewBox="0 0 67 67" draw:points="67,42 25,67 0,25 42,0">
        <text:p/>
      </draw:polygon>
      <draw:polygon text:anchor-type="page" text:anchor-page-number="0" draw:z-index="128" draw:name="actual" draw:style-name="gr2" draw:text-style-name="P5" svg:width="0.057cm" svg:height="0.057cm" svg:x="9.456cm" svg:y="8.192cm" svg:viewBox="0 0 58 58" draw:points="58,21 37,58 0,37 21,0">
        <text:p/>
      </draw:polygon>
      <draw:polygon text:anchor-type="page" text:anchor-page-number="0" draw:z-index="129" draw:name="actual" draw:style-name="gr2" draw:text-style-name="P5" svg:width="0.033cm" svg:height="0.033cm" svg:x="9.456cm" svg:y="8.158cm" svg:viewBox="0 0 34 34" draw:points="21,34 0,21 12,0 34,12">
        <text:p/>
      </draw:polygon>
      <draw:polygon text:anchor-type="page" text:anchor-page-number="0" draw:z-index="130" draw:name="actual" draw:style-name="gr2" draw:text-style-name="P5" svg:width="1.251cm" svg:height="1.251cm" svg:x="10.395cm" svg:y="8.943cm" svg:viewBox="0 0 1252 1252" draw:points="0,794 459,0 1252,459 794,1252">
        <text:p/>
      </draw:polygon>
      <draw:polygon text:anchor-type="page" text:anchor-page-number="0" draw:z-index="131" draw:name="actual" draw:style-name="gr2" draw:text-style-name="P5" svg:width="0.793cm" svg:height="0.793cm" svg:x="10.851cm" svg:y="8.147cm" svg:viewBox="0 0 794 794" draw:points="0,794 0,0 794,0 794,794">
        <text:p/>
      </draw:polygon>
      <draw:polygon text:anchor-type="page" text:anchor-page-number="0" draw:z-index="132" draw:name="actual" draw:style-name="gr2" draw:text-style-name="P5" svg:width="0.939cm" svg:height="0.939cm" svg:x="10.507cm" svg:y="7.209cm" svg:viewBox="0 0 940 940" draw:points="344,940 0,344 596,0 940,596">
        <text:p/>
      </draw:polygon>
      <draw:polygon text:anchor-type="page" text:anchor-page-number="0" draw:z-index="133" draw:name="actual" draw:style-name="gr2" draw:text-style-name="P5" svg:width="0.812cm" svg:height="0.812cm" svg:x="9.992cm" svg:y="6.743cm" svg:viewBox="0 0 813 813" draw:points="515,813 0,515 298,0 813,298">
        <text:p/>
      </draw:polygon>
      <draw:polygon text:anchor-type="page" text:anchor-page-number="0" draw:z-index="134" draw:name="actual" draw:style-name="gr2" draw:text-style-name="P5" svg:width="0.514cm" svg:height="0.514cm" svg:x="9.476cm" svg:y="6.742cm" svg:viewBox="0 0 515 515" draw:points="515,515 0,515 0,0 515,0">
        <text:p/>
      </draw:polygon>
      <draw:polygon text:anchor-type="page" text:anchor-page-number="0" draw:z-index="135" draw:name="actual" draw:style-name="gr2" draw:text-style-name="P5" svg:width="0.609cm" svg:height="0.609cm" svg:x="8.867cm" svg:y="6.872cm" svg:viewBox="0 0 610 610" draw:points="610,386 224,610 0,224 386,0">
        <text:p/>
      </draw:polygon>
      <draw:polygon text:anchor-type="page" text:anchor-page-number="0" draw:z-index="136" draw:name="actual" draw:style-name="gr2" draw:text-style-name="P5" svg:width="0.528cm" svg:height="0.528cm" svg:x="8.558cm" svg:y="7.285cm" svg:viewBox="0 0 529 529" draw:points="529,194 335,529 0,335 194,0">
        <text:p/>
      </draw:polygon>
      <draw:polygon text:anchor-type="page" text:anchor-page-number="0" draw:z-index="137" draw:name="actual" draw:style-name="gr2" draw:text-style-name="P5" svg:width="0.304cm" svg:height="0.304cm" svg:x="8.557cm" svg:y="6.981cm" svg:viewBox="0 0 305 305" draw:points="194,305 0,194 111,0 305,111">
        <text:p/>
      </draw:polygon>
      <draw:polygon text:anchor-type="page" text:anchor-page-number="0" draw:z-index="138" draw:name="actual" draw:style-name="gr2" draw:text-style-name="P5" svg:width="0.352cm" svg:height="0.352cm" svg:x="9.123cm" svg:y="6.516cm" svg:viewBox="0 0 353 353" draw:points="129,353 0,129 224,0 353,224">
        <text:p/>
      </draw:polygon>
      <draw:polygon text:anchor-type="page" text:anchor-page-number="0" draw:z-index="139" draw:name="actual" draw:style-name="gr2" draw:text-style-name="P5" svg:width="0.304cm" svg:height="0.304cm" svg:x="8.929cm" svg:y="6.339cm" svg:viewBox="0 0 305 305" draw:points="194,305 0,194 111,0 305,111">
        <text:p/>
      </draw:polygon>
      <draw:polygon text:anchor-type="page" text:anchor-page-number="0" draw:z-index="140" draw:name="actual" draw:style-name="gr2" draw:text-style-name="P5" svg:width="0.175cm" svg:height="0.175cm" svg:x="9.236cm" svg:y="6.339cm" svg:viewBox="0 0 176 176" draw:points="0,111 65,0 176,65 111,176">
        <text:p/>
      </draw:polygon>
      <draw:polygon text:anchor-type="page" text:anchor-page-number="0" draw:z-index="141" draw:name="actual" draw:style-name="gr2" draw:text-style-name="P5" svg:width="0.297cm" svg:height="0.297cm" svg:x="9.992cm" svg:y="6.443cm" svg:viewBox="0 0 298 298" draw:points="0,298 0,0 298,0 298,298">
        <text:p/>
      </draw:polygon>
      <draw:polygon text:anchor-type="page" text:anchor-page-number="0" draw:z-index="142" draw:name="actual" draw:style-name="gr2" draw:text-style-name="P5" svg:width="0.352cm" svg:height="0.352cm" svg:x="9.864cm" svg:y="6.091cm" svg:viewBox="0 0 353 353" draw:points="129,353 0,129 224,0 353,224">
        <text:p/>
      </draw:polygon>
      <draw:polygon text:anchor-type="page" text:anchor-page-number="0" draw:z-index="143" draw:name="actual" draw:style-name="gr2" draw:text-style-name="P5" svg:width="0.304cm" svg:height="0.304cm" svg:x="9.67cm" svg:y="5.914cm" svg:viewBox="0 0 305 305" draw:points="194,305 0,194 111,0 305,111">
        <text:p/>
      </draw:polygon>
      <draw:polygon text:anchor-type="page" text:anchor-page-number="0" draw:z-index="144" draw:name="actual" draw:style-name="gr2" draw:text-style-name="P5" svg:width="0.175cm" svg:height="0.175cm" svg:x="9.977cm" svg:y="5.914cm" svg:viewBox="0 0 176 176" draw:points="0,111 65,0 176,65 111,176">
        <text:p/>
      </draw:polygon>
      <draw:polygon text:anchor-type="page" text:anchor-page-number="0" draw:z-index="145" draw:name="actual" draw:style-name="gr2" draw:text-style-name="P5" svg:width="0.202cm" svg:height="0.202cm" svg:x="10.215cm" svg:y="6.239cm" svg:viewBox="0 0 203 203" draw:points="0,74 129,0 203,129 74,203">
        <text:p/>
      </draw:polygon>
      <draw:polygon text:anchor-type="page" text:anchor-page-number="0" draw:z-index="146" draw:name="actual" draw:style-name="gr2" draw:text-style-name="P5" svg:width="0.175cm" svg:height="0.175cm" svg:x="10.343cm" svg:y="6.128cm" svg:viewBox="0 0 176 176" draw:points="0,111 65,0 176,65 111,176">
        <text:p/>
      </draw:polygon>
      <draw:polygon text:anchor-type="page" text:anchor-page-number="0" draw:z-index="147" draw:name="actual" draw:style-name="gr2" draw:text-style-name="P5" svg:width="0.101cm" svg:height="0.101cm" svg:x="10.418cm" svg:y="6.306cm" svg:viewBox="0 0 102 102" draw:points="37,0 102,37 65,102 0,65">
        <text:p/>
      </draw:polygon>
      <draw:polygon text:anchor-type="page" text:anchor-page-number="0" draw:z-index="148" draw:name="actual" draw:style-name="gr2" draw:text-style-name="P5" svg:width="0.468cm" svg:height="0.468cm" svg:x="10.806cm" svg:y="6.742cm" svg:viewBox="0 0 469 469" draw:points="0,298 171,0 469,171 298,469">
        <text:p/>
      </draw:polygon>
      <draw:polygon text:anchor-type="page" text:anchor-page-number="0" draw:z-index="149" draw:name="actual" draw:style-name="gr2" draw:text-style-name="P5" svg:width="0.297cm" svg:height="0.297cm" svg:x="10.977cm" svg:y="6.443cm" svg:viewBox="0 0 298 298" draw:points="0,298 0,0 298,0 298,298">
        <text:p/>
      </draw:polygon>
      <draw:polygon text:anchor-type="page" text:anchor-page-number="0" draw:z-index="150" draw:name="actual" draw:style-name="gr2" draw:text-style-name="P5" svg:width="0.352cm" svg:height="0.352cm" svg:x="10.848cm" svg:y="6.091cm" svg:viewBox="0 0 353 353" draw:points="129,353 0,129 224,0 353,224">
        <text:p/>
      </draw:polygon>
      <draw:polygon text:anchor-type="page" text:anchor-page-number="0" draw:z-index="151" draw:name="actual" draw:style-name="gr2" draw:text-style-name="P5" svg:width="0.304cm" svg:height="0.304cm" svg:x="10.656cm" svg:y="5.914cm" svg:viewBox="0 0 305 305" draw:points="194,305 0,194 111,0 305,111">
        <text:p/>
      </draw:polygon>
      <draw:polygon text:anchor-type="page" text:anchor-page-number="0" draw:z-index="152" draw:name="actual" draw:style-name="gr2" draw:text-style-name="P5" svg:width="0.175cm" svg:height="0.175cm" svg:x="10.963cm" svg:y="5.914cm" svg:viewBox="0 0 176 176" draw:points="0,111 65,0 176,65 111,176">
        <text:p/>
      </draw:polygon>
      <draw:polygon text:anchor-type="page" text:anchor-page-number="0" draw:z-index="153" draw:name="actual" draw:style-name="gr2" draw:text-style-name="P5" svg:width="0.202cm" svg:height="0.202cm" svg:x="11.201cm" svg:y="6.239cm" svg:viewBox="0 0 203 203" draw:points="0,74 129,0 203,129 74,203">
        <text:p/>
      </draw:polygon>
      <draw:polygon text:anchor-type="page" text:anchor-page-number="0" draw:z-index="154" draw:name="actual" draw:style-name="gr2" draw:text-style-name="P5" svg:width="0.175cm" svg:height="0.175cm" svg:x="11.329cm" svg:y="6.128cm" svg:viewBox="0 0 176 176" draw:points="0,111 65,0 176,65 111,176">
        <text:p/>
      </draw:polygon>
      <draw:polygon text:anchor-type="page" text:anchor-page-number="0" draw:z-index="155" draw:name="actual" draw:style-name="gr2" draw:text-style-name="P5" svg:width="0.101cm" svg:height="0.101cm" svg:x="11.404cm" svg:y="6.306cm" svg:viewBox="0 0 102 102" draw:points="37,0 102,37 65,102 0,65">
        <text:p/>
      </draw:polygon>
      <draw:polygon text:anchor-type="page" text:anchor-page-number="0" draw:z-index="156" draw:name="actual" draw:style-name="gr2" draw:text-style-name="P5" svg:width="0.17cm" svg:height="0.17cm" svg:x="11.275cm" svg:y="6.742cm" svg:viewBox="0 0 171 171" draw:points="0,0 171,0 171,171 0,171">
        <text:p/>
      </draw:polygon>
      <draw:polygon text:anchor-type="page" text:anchor-page-number="0" draw:z-index="157" draw:name="actual" draw:style-name="gr2" draw:text-style-name="P5" svg:width="0.202cm" svg:height="0.202cm" svg:x="11.449cm" svg:y="6.669cm" svg:viewBox="0 0 203 203" draw:points="0,74 129,0 203,129 74,203">
        <text:p/>
      </draw:polygon>
      <draw:polygon text:anchor-type="page" text:anchor-page-number="0" draw:z-index="158" draw:name="actual" draw:style-name="gr2" draw:text-style-name="P5" svg:width="0.175cm" svg:height="0.175cm" svg:x="11.578cm" svg:y="6.558cm" svg:viewBox="0 0 176 176" draw:points="0,111 65,0 176,65 111,176">
        <text:p/>
      </draw:polygon>
      <draw:polygon text:anchor-type="page" text:anchor-page-number="0" draw:z-index="159" draw:name="actual" draw:style-name="gr2" draw:text-style-name="P5" svg:width="0.101cm" svg:height="0.101cm" svg:x="11.65cm" svg:y="6.733cm" svg:viewBox="0 0 102 102" draw:points="37,0 102,37 65,102 0,65">
        <text:p/>
      </draw:polygon>
      <draw:polygon text:anchor-type="page" text:anchor-page-number="0" draw:z-index="160" draw:name="actual" draw:style-name="gr2" draw:text-style-name="P5" svg:width="0.115cm" svg:height="0.115cm" svg:x="11.448cm" svg:y="6.872cm" svg:viewBox="0 0 116 116" draw:points="74,0 116,74 42,116 0,42">
        <text:p/>
      </draw:polygon>
      <draw:polygon text:anchor-type="page" text:anchor-page-number="0" draw:z-index="161" draw:name="actual" draw:style-name="gr2" draw:text-style-name="P5" svg:width="0.101cm" svg:height="0.101cm" svg:x="11.529cm" svg:y="6.944cm" svg:viewBox="0 0 102 102" draw:points="37,0 102,37 65,102 0,65">
        <text:p/>
      </draw:polygon>
      <draw:polygon text:anchor-type="page" text:anchor-page-number="0" draw:z-index="162" draw:name="actual" draw:style-name="gr2" draw:text-style-name="P5" svg:width="0.057cm" svg:height="0.057cm" svg:x="11.471cm" svg:y="6.987cm" svg:viewBox="0 0 58 58" draw:points="58,21 37,58 0,37 21,0">
        <text:p/>
      </draw:polygon>
      <draw:polygon text:anchor-type="page" text:anchor-page-number="0" draw:z-index="163" draw:name="actual" draw:style-name="gr2" draw:text-style-name="P5" svg:width="0.542cm" svg:height="0.541cm" svg:x="11.446cm" svg:y="7.608cm" svg:viewBox="0 0 543 542" draw:points="0,199 344,0 543,344 199,542 2,198">
        <text:p/>
      </draw:polygon>
      <draw:polygon text:anchor-type="page" text:anchor-page-number="0" draw:z-index="164" draw:name="actual" draw:style-name="gr2" draw:text-style-name="P5" svg:width="0.468cm" svg:height="0.468cm" svg:x="11.79cm" svg:y="7.311cm" svg:viewBox="0 0 469 469" draw:points="0,298 171,0 469,171 298,469">
        <text:p/>
      </draw:polygon>
      <draw:polygon text:anchor-type="page" text:anchor-page-number="0" draw:z-index="165" draw:name="actual" draw:style-name="gr2" draw:text-style-name="P5" svg:width="0.297cm" svg:height="0.297cm" svg:x="11.963cm" svg:y="7.011cm" svg:viewBox="0 0 298 298" draw:points="0,298 0,0 298,0 298,298">
        <text:p/>
      </draw:polygon>
      <draw:polygon text:anchor-type="page" text:anchor-page-number="0" draw:z-index="166" draw:name="actual" draw:style-name="gr2" draw:text-style-name="P5" svg:width="0.352cm" svg:height="0.352cm" svg:x="11.834cm" svg:y="6.659cm" svg:viewBox="0 0 353 353" draw:points="129,353 0,129 224,0 353,224">
        <text:p/>
      </draw:polygon>
      <draw:polygon text:anchor-type="page" text:anchor-page-number="0" draw:z-index="167" draw:name="actual" draw:style-name="gr2" draw:text-style-name="P5" svg:width="0.304cm" svg:height="0.304cm" svg:x="11.642cm" svg:y="6.482cm" svg:viewBox="0 0 305 305" draw:points="194,305 0,194 111,0 305,111">
        <text:p/>
      </draw:polygon>
      <draw:polygon text:anchor-type="page" text:anchor-page-number="0" draw:z-index="168" draw:name="actual" draw:style-name="gr2" draw:text-style-name="P5" svg:width="0.175cm" svg:height="0.175cm" svg:x="11.949cm" svg:y="6.482cm" svg:viewBox="0 0 176 176" draw:points="0,111 65,0 176,65 111,176">
        <text:p/>
      </draw:polygon>
      <draw:polygon text:anchor-type="page" text:anchor-page-number="0" draw:z-index="169" draw:name="actual" draw:style-name="gr2" draw:text-style-name="P5" svg:width="0.202cm" svg:height="0.202cm" svg:x="12.187cm" svg:y="6.807cm" svg:viewBox="0 0 203 203" draw:points="0,74 129,0 203,129 74,203">
        <text:p/>
      </draw:polygon>
      <draw:polygon text:anchor-type="page" text:anchor-page-number="0" draw:z-index="170" draw:name="actual" draw:style-name="gr2" draw:text-style-name="P5" svg:width="0.175cm" svg:height="0.175cm" svg:x="12.315cm" svg:y="6.696cm" svg:viewBox="0 0 176 176" draw:points="0,111 65,0 176,65 111,176">
        <text:p/>
      </draw:polygon>
      <draw:polygon text:anchor-type="page" text:anchor-page-number="0" draw:z-index="171" draw:name="actual" draw:style-name="gr2" draw:text-style-name="P5" svg:width="0.101cm" svg:height="0.101cm" svg:x="12.39cm" svg:y="6.874cm" svg:viewBox="0 0 102 102" draw:points="37,0 102,37 65,102 0,65">
        <text:p/>
      </draw:polygon>
      <draw:polygon text:anchor-type="page" text:anchor-page-number="0" draw:z-index="172" draw:name="actual" draw:style-name="gr2" draw:text-style-name="P5" svg:width="0.17cm" svg:height="0.17cm" svg:x="12.261cm" svg:y="7.31cm" svg:viewBox="0 0 171 171" draw:points="0,0 171,0 171,171 0,171">
        <text:p/>
      </draw:polygon>
      <draw:polygon text:anchor-type="page" text:anchor-page-number="0" draw:z-index="173" draw:name="actual" draw:style-name="gr2" draw:text-style-name="P5" svg:width="0.202cm" svg:height="0.202cm" svg:x="12.435cm" svg:y="7.237cm" svg:viewBox="0 0 203 203" draw:points="0,74 129,0 203,129 74,203">
        <text:p/>
      </draw:polygon>
      <draw:polygon text:anchor-type="page" text:anchor-page-number="0" draw:z-index="174" draw:name="actual" draw:style-name="gr2" draw:text-style-name="P5" svg:width="0.175cm" svg:height="0.175cm" svg:x="12.564cm" svg:y="7.126cm" svg:viewBox="0 0 176 176" draw:points="0,111 65,0 176,65 111,176">
        <text:p/>
      </draw:polygon>
      <draw:polygon text:anchor-type="page" text:anchor-page-number="0" draw:z-index="175" draw:name="actual" draw:style-name="gr2" draw:text-style-name="P5" svg:width="0.101cm" svg:height="0.101cm" svg:x="12.637cm" svg:y="7.301cm" svg:viewBox="0 0 102 102" draw:points="37,0 102,37 65,102 0,65">
        <text:p/>
      </draw:polygon>
      <draw:polygon text:anchor-type="page" text:anchor-page-number="0" draw:z-index="176" draw:name="actual" draw:style-name="gr2" draw:text-style-name="P5" svg:width="0.115cm" svg:height="0.115cm" svg:x="12.434cm" svg:y="7.44cm" svg:viewBox="0 0 116 116" draw:points="74,0 116,74 42,116 0,42">
        <text:p/>
      </draw:polygon>
      <draw:polygon text:anchor-type="page" text:anchor-page-number="0" draw:z-index="177" draw:name="actual" draw:style-name="gr2" draw:text-style-name="P5" svg:width="0.101cm" svg:height="0.101cm" svg:x="12.515cm" svg:y="7.512cm" svg:viewBox="0 0 102 102" draw:points="37,0 102,37 65,102 0,65">
        <text:p/>
      </draw:polygon>
      <draw:polygon text:anchor-type="page" text:anchor-page-number="0" draw:z-index="178" draw:name="actual" draw:style-name="gr2" draw:text-style-name="P5" svg:width="0.057cm" svg:height="0.057cm" svg:x="12.457cm" svg:y="7.555cm" svg:viewBox="0 0 58 58" draw:points="58,21 37,58 0,37 21,0">
        <text:p/>
      </draw:polygon>
      <draw:polygon text:anchor-type="page" text:anchor-page-number="0" draw:z-index="179" draw:name="actual" draw:style-name="gr2" draw:text-style-name="P5" svg:width="0.269cm" svg:height="0.269cm" svg:x="11.993cm" svg:y="7.781cm" svg:viewBox="0 0 270 270" draw:points="99,0 270,99 171,270 0,171">
        <text:p/>
      </draw:polygon>
      <draw:polygon text:anchor-type="page" text:anchor-page-number="0" draw:z-index="180" draw:name="actual" draw:style-name="gr2" draw:text-style-name="P5" svg:width="0.17cm" svg:height="0.17cm" svg:x="12.263cm" svg:y="7.878cm" svg:viewBox="0 0 171 171" draw:points="0,0 171,0 171,171 0,171">
        <text:p/>
      </draw:polygon>
      <draw:polygon text:anchor-type="page" text:anchor-page-number="0" draw:z-index="181" draw:name="actual" draw:style-name="gr2" draw:text-style-name="P5" svg:width="0.202cm" svg:height="0.202cm" svg:x="12.435cm" svg:y="7.803cm" svg:viewBox="0 0 203 203" draw:points="0,74 129,0 203,129 74,203">
        <text:p/>
      </draw:polygon>
      <draw:polygon text:anchor-type="page" text:anchor-page-number="0" draw:z-index="182" draw:name="actual" draw:style-name="gr2" draw:text-style-name="P5" svg:width="0.175cm" svg:height="0.175cm" svg:x="12.564cm" svg:y="7.692cm" svg:viewBox="0 0 176 176" draw:points="0,111 65,0 176,65 111,176">
        <text:p/>
      </draw:polygon>
      <draw:polygon text:anchor-type="page" text:anchor-page-number="0" draw:z-index="183" draw:name="actual" draw:style-name="gr2" draw:text-style-name="P5" svg:width="0.101cm" svg:height="0.101cm" svg:x="12.637cm" svg:y="7.867cm" svg:viewBox="0 0 102 102" draw:points="37,0 102,37 65,102 0,65">
        <text:p/>
      </draw:polygon>
      <draw:polygon text:anchor-type="page" text:anchor-page-number="0" draw:z-index="184" draw:name="actual" draw:style-name="gr2" draw:text-style-name="P5" svg:width="0.115cm" svg:height="0.115cm" svg:x="12.434cm" svg:y="8.005cm" svg:viewBox="0 0 116 116" draw:points="74,0 116,74 42,116 0,42">
        <text:p/>
      </draw:polygon>
      <draw:polygon text:anchor-type="page" text:anchor-page-number="0" draw:z-index="185" draw:name="actual" draw:style-name="gr2" draw:text-style-name="P5" svg:width="0.101cm" svg:height="0.101cm" svg:x="12.515cm" svg:y="8.079cm" svg:viewBox="0 0 102 102" draw:points="37,0 102,37 65,102 0,65">
        <text:p/>
      </draw:polygon>
      <draw:polygon text:anchor-type="page" text:anchor-page-number="0" draw:z-index="186" draw:name="actual" draw:style-name="gr2" draw:text-style-name="P5" svg:width="0.057cm" svg:height="0.057cm" svg:x="12.457cm" svg:y="8.123cm" svg:viewBox="0 0 58 58" draw:points="58,21 37,58 0,37 21,0">
        <text:p/>
      </draw:polygon>
      <draw:polygon text:anchor-type="page" text:anchor-page-number="0" draw:z-index="187" draw:name="actual" draw:style-name="gr2" draw:text-style-name="P5" svg:width="0.098cm" svg:height="0.098cm" svg:x="12.166cm" svg:y="8.049cm" svg:viewBox="0 0 99 99" draw:points="99,0 99,99 0,99 0,0">
        <text:p/>
      </draw:polygon>
      <draw:polygon text:anchor-type="page" text:anchor-page-number="0" draw:z-index="188" draw:name="actual" draw:style-name="gr2" draw:text-style-name="P5" svg:width="0.115cm" svg:height="0.115cm" svg:x="12.19cm" svg:y="8.147cm" svg:viewBox="0 0 116 116" draw:points="74,0 116,74 42,116 0,42">
        <text:p/>
      </draw:polygon>
      <draw:polygon text:anchor-type="page" text:anchor-page-number="0" draw:z-index="189" draw:name="actual" draw:style-name="gr2" draw:text-style-name="P5" svg:width="0.101cm" svg:height="0.101cm" svg:x="12.268cm" svg:y="8.221cm" svg:viewBox="0 0 102 102" draw:points="37,0 102,37 65,102 0,65">
        <text:p/>
      </draw:polygon>
      <draw:polygon text:anchor-type="page" text:anchor-page-number="0" draw:z-index="190" draw:name="actual" draw:style-name="gr2" draw:text-style-name="P5" svg:width="0.057cm" svg:height="0.057cm" svg:x="12.21cm" svg:y="8.264cm" svg:viewBox="0 0 58 58" draw:points="58,21 37,58 0,37 21,0">
        <text:p/>
      </draw:polygon>
      <draw:polygon text:anchor-type="page" text:anchor-page-number="0" draw:z-index="191" draw:name="actual" draw:style-name="gr2" draw:text-style-name="P5" svg:width="0.066cm" svg:height="0.066cm" svg:x="12.121cm" svg:y="8.147cm" svg:viewBox="0 0 67 67" draw:points="67,42 25,67 0,25 42,0">
        <text:p/>
      </draw:polygon>
      <draw:polygon text:anchor-type="page" text:anchor-page-number="0" draw:z-index="192" draw:name="actual" draw:style-name="gr2" draw:text-style-name="P5" svg:width="0.057cm" svg:height="0.057cm" svg:x="12.086cm" svg:y="8.192cm" svg:viewBox="0 0 58 58" draw:points="58,21 37,58 0,37 21,0">
        <text:p/>
      </draw:polygon>
      <draw:polygon text:anchor-type="page" text:anchor-page-number="0" draw:z-index="193" draw:name="actual" draw:style-name="gr2" draw:text-style-name="P5" svg:width="0.033cm" svg:height="0.033cm" svg:x="12.086cm" svg:y="8.158cm" svg:viewBox="0 0 34 34" draw:points="21,34 0,21 12,0 34,12">
        <text:p/>
      </draw:polygon>
      <draw:polygon text:anchor-type="page" text:anchor-page-number="0" draw:z-index="194" draw:name="actual" draw:style-name="gr2" draw:text-style-name="P5" svg:width="0.458cm" svg:height="0.458cm" svg:x="11.649cm" svg:y="8.941cm" svg:viewBox="0 0 459 459" draw:points="0,0 459,0 459,459 0,459">
        <text:p/>
      </draw:polygon>
      <draw:polygon text:anchor-type="page" text:anchor-page-number="0" draw:z-index="195" draw:name="actual" draw:style-name="gr2" draw:text-style-name="P5" svg:width="0.542cm" svg:height="0.541cm" svg:x="12.107cm" svg:y="8.742cm" svg:viewBox="0 0 543 542" draw:points="0,199 344,0 543,344 199,542 2,198">
        <text:p/>
      </draw:polygon>
      <draw:polygon text:anchor-type="page" text:anchor-page-number="0" draw:z-index="196" draw:name="actual" draw:style-name="gr2" draw:text-style-name="P5" svg:width="0.468cm" svg:height="0.468cm" svg:x="12.451cm" svg:y="8.446cm" svg:viewBox="0 0 469 469" draw:points="0,298 171,0 469,171 298,469">
        <text:p/>
      </draw:polygon>
      <draw:polygon text:anchor-type="page" text:anchor-page-number="0" draw:z-index="197" draw:name="actual" draw:style-name="gr2" draw:text-style-name="P5" svg:width="0.297cm" svg:height="0.297cm" svg:x="12.621cm" svg:y="8.147cm" svg:viewBox="0 0 298 298" draw:points="0,298 0,0 298,0 298,298">
        <text:p/>
      </draw:polygon>
      <draw:polygon text:anchor-type="page" text:anchor-page-number="0" draw:z-index="198" draw:name="actual" draw:style-name="gr2" draw:text-style-name="P5" svg:width="0.352cm" svg:height="0.352cm" svg:x="12.492cm" svg:y="7.795cm" svg:viewBox="0 0 353 353" draw:points="129,353 0,129 224,0 353,224">
        <text:p/>
      </draw:polygon>
      <draw:polygon text:anchor-type="page" text:anchor-page-number="0" draw:z-index="199" draw:name="actual" draw:style-name="gr2" draw:text-style-name="P5" svg:width="0.304cm" svg:height="0.304cm" svg:x="12.298cm" svg:y="7.616cm" svg:viewBox="0 0 305 305" draw:points="194,305 0,194 111,0 305,111">
        <text:p/>
      </draw:polygon>
      <draw:polygon text:anchor-type="page" text:anchor-page-number="0" draw:z-index="200" draw:name="actual" draw:style-name="gr2" draw:text-style-name="P5" svg:width="0.175cm" svg:height="0.175cm" svg:x="12.605cm" svg:y="7.616cm" svg:viewBox="0 0 176 176" draw:points="0,111 65,0 176,65 111,176">
        <text:p/>
      </draw:polygon>
      <draw:polygon text:anchor-type="page" text:anchor-page-number="0" draw:z-index="201" draw:name="actual" draw:style-name="gr2" draw:text-style-name="P5" svg:width="0.202cm" svg:height="0.202cm" svg:x="12.845cm" svg:y="7.943cm" svg:viewBox="0 0 203 203" draw:points="0,74 129,0 203,129 74,203">
        <text:p/>
      </draw:polygon>
      <draw:polygon text:anchor-type="page" text:anchor-page-number="0" draw:z-index="202" draw:name="actual" draw:style-name="gr2" draw:text-style-name="P5" svg:width="0.175cm" svg:height="0.175cm" svg:x="12.973cm" svg:y="7.832cm" svg:viewBox="0 0 176 176" draw:points="0,111 65,0 176,65 111,176">
        <text:p/>
      </draw:polygon>
      <draw:polygon text:anchor-type="page" text:anchor-page-number="0" draw:z-index="203" draw:name="actual" draw:style-name="gr2" draw:text-style-name="P5" svg:width="0.101cm" svg:height="0.101cm" svg:x="13.047cm" svg:y="8.01cm" svg:viewBox="0 0 102 102" draw:points="37,0 102,37 65,102 0,65">
        <text:p/>
      </draw:polygon>
      <draw:polygon text:anchor-type="page" text:anchor-page-number="0" draw:z-index="204" draw:name="actual" draw:style-name="gr2" draw:text-style-name="P5" svg:width="0.17cm" svg:height="0.17cm" svg:x="12.919cm" svg:y="8.446cm" svg:viewBox="0 0 171 171" draw:points="0,0 171,0 171,171 0,171">
        <text:p/>
      </draw:polygon>
      <draw:polygon text:anchor-type="page" text:anchor-page-number="0" draw:z-index="205" draw:name="actual" draw:style-name="gr2" draw:text-style-name="P5" svg:width="0.202cm" svg:height="0.202cm" svg:x="13.093cm" svg:y="8.371cm" svg:viewBox="0 0 203 203" draw:points="0,74 129,0 203,129 74,203">
        <text:p/>
      </draw:polygon>
      <draw:polygon text:anchor-type="page" text:anchor-page-number="0" draw:z-index="206" draw:name="actual" draw:style-name="gr2" draw:text-style-name="P5" svg:width="0.175cm" svg:height="0.175cm" svg:x="13.222cm" svg:y="8.26cm" svg:viewBox="0 0 176 176" draw:points="0,111 65,0 176,65 111,176">
        <text:p/>
      </draw:polygon>
      <draw:polygon text:anchor-type="page" text:anchor-page-number="0" draw:z-index="207" draw:name="actual" draw:style-name="gr2" draw:text-style-name="P5" svg:width="0.101cm" svg:height="0.101cm" svg:x="13.294cm" svg:y="8.435cm" svg:viewBox="0 0 102 102" draw:points="37,0 102,37 65,102 0,65">
        <text:p/>
      </draw:polygon>
      <draw:polygon text:anchor-type="page" text:anchor-page-number="0" draw:z-index="208" draw:name="actual" draw:style-name="gr2" draw:text-style-name="P5" svg:width="0.115cm" svg:height="0.115cm" svg:x="13.092cm" svg:y="8.573cm" svg:viewBox="0 0 116 116" draw:points="74,0 116,74 42,116 0,42">
        <text:p/>
      </draw:polygon>
      <draw:polygon text:anchor-type="page" text:anchor-page-number="0" draw:z-index="209" draw:name="actual" draw:style-name="gr2" draw:text-style-name="P5" svg:width="0.101cm" svg:height="0.101cm" svg:x="13.173cm" svg:y="8.647cm" svg:viewBox="0 0 102 102" draw:points="37,0 102,37 65,102 0,65">
        <text:p/>
      </draw:polygon>
      <draw:polygon text:anchor-type="page" text:anchor-page-number="0" draw:z-index="210" draw:name="actual" draw:style-name="gr2" draw:text-style-name="P5" svg:width="0.057cm" svg:height="0.057cm" svg:x="13.116cm" svg:y="8.689cm" svg:viewBox="0 0 58 58" draw:points="58,21 37,58 0,37 21,0">
        <text:p/>
      </draw:polygon>
      <draw:polygon text:anchor-type="page" text:anchor-page-number="0" draw:z-index="211" draw:name="actual" draw:style-name="gr2" draw:text-style-name="P5" svg:width="0.269cm" svg:height="0.269cm" svg:x="12.649cm" svg:y="8.915cm" svg:viewBox="0 0 270 270" draw:points="99,0 270,99 171,270 0,171">
        <text:p/>
      </draw:polygon>
      <draw:polygon text:anchor-type="page" text:anchor-page-number="0" draw:z-index="212" draw:name="actual" draw:style-name="gr2" draw:text-style-name="P5" svg:width="0.17cm" svg:height="0.17cm" svg:x="12.919cm" svg:y="9.013cm" svg:viewBox="0 0 171 171" draw:points="0,0 171,0 171,171 0,171">
        <text:p/>
      </draw:polygon>
      <draw:polygon text:anchor-type="page" text:anchor-page-number="0" draw:z-index="213" draw:name="actual" draw:style-name="gr2" draw:text-style-name="P5" svg:width="0.202cm" svg:height="0.202cm" svg:x="13.093cm" svg:y="8.939cm" svg:viewBox="0 0 203 203" draw:points="0,74 129,0 203,129 74,203">
        <text:p/>
      </draw:polygon>
      <draw:polygon text:anchor-type="page" text:anchor-page-number="0" draw:z-index="214" draw:name="actual" draw:style-name="gr2" draw:text-style-name="P5" svg:width="0.175cm" svg:height="0.175cm" svg:x="13.222cm" svg:y="8.828cm" svg:viewBox="0 0 176 176" draw:points="0,111 65,0 176,65 111,176">
        <text:p/>
      </draw:polygon>
      <draw:polygon text:anchor-type="page" text:anchor-page-number="0" draw:z-index="215" draw:name="actual" draw:style-name="gr2" draw:text-style-name="P5" svg:width="0.101cm" svg:height="0.101cm" svg:x="13.294cm" svg:y="9.003cm" svg:viewBox="0 0 102 102" draw:points="37,0 102,37 65,102 0,65">
        <text:p/>
      </draw:polygon>
      <draw:polygon text:anchor-type="page" text:anchor-page-number="0" draw:z-index="216" draw:name="actual" draw:style-name="gr2" draw:text-style-name="P5" svg:width="0.115cm" svg:height="0.115cm" svg:x="13.092cm" svg:y="9.14cm" svg:viewBox="0 0 116 116" draw:points="74,0 116,74 42,116 0,42">
        <text:p/>
      </draw:polygon>
      <draw:polygon text:anchor-type="page" text:anchor-page-number="0" draw:z-index="217" draw:name="actual" draw:style-name="gr2" draw:text-style-name="P5" svg:width="0.101cm" svg:height="0.101cm" svg:x="13.173cm" svg:y="9.215cm" svg:viewBox="0 0 102 102" draw:points="37,0 102,37 65,102 0,65">
        <text:p/>
      </draw:polygon>
      <draw:polygon text:anchor-type="page" text:anchor-page-number="0" draw:z-index="218" draw:name="actual" draw:style-name="gr2" draw:text-style-name="P5" svg:width="0.057cm" svg:height="0.057cm" svg:x="13.116cm" svg:y="9.257cm" svg:viewBox="0 0 58 58" draw:points="58,21 37,58 0,37 21,0">
        <text:p/>
      </draw:polygon>
      <draw:polygon text:anchor-type="page" text:anchor-page-number="0" draw:z-index="219" draw:name="actual" draw:style-name="gr2" draw:text-style-name="P5" svg:width="0.098cm" svg:height="0.098cm" svg:x="12.822cm" svg:y="9.185cm" svg:viewBox="0 0 99 99" draw:points="99,0 99,99 0,99 0,0">
        <text:p/>
      </draw:polygon>
      <draw:polygon text:anchor-type="page" text:anchor-page-number="0" draw:z-index="220" draw:name="actual" draw:style-name="gr2" draw:text-style-name="P5" svg:width="0.115cm" svg:height="0.115cm" svg:x="12.846cm" svg:y="9.283cm" svg:viewBox="0 0 116 116" draw:points="74,0 116,74 42,116 0,42">
        <text:p/>
      </draw:polygon>
      <draw:polygon text:anchor-type="page" text:anchor-page-number="0" draw:z-index="221" draw:name="actual" draw:style-name="gr2" draw:text-style-name="P5" svg:width="0.101cm" svg:height="0.101cm" svg:x="12.926cm" svg:y="9.357cm" svg:viewBox="0 0 102 102" draw:points="37,0 102,37 65,102 0,65">
        <text:p/>
      </draw:polygon>
      <draw:polygon text:anchor-type="page" text:anchor-page-number="0" draw:z-index="222" draw:name="actual" draw:style-name="gr2" draw:text-style-name="P5" svg:width="0.057cm" svg:height="0.057cm" svg:x="12.868cm" svg:y="9.4cm" svg:viewBox="0 0 58 58" draw:points="58,21 37,58 0,37 21,0">
        <text:p/>
      </draw:polygon>
      <draw:polygon text:anchor-type="page" text:anchor-page-number="0" draw:z-index="223" draw:name="actual" draw:style-name="gr2" draw:text-style-name="P5" svg:width="0.066cm" svg:height="0.066cm" svg:x="12.779cm" svg:y="9.283cm" svg:viewBox="0 0 67 67" draw:points="67,42 25,67 0,25 42,0">
        <text:p/>
      </draw:polygon>
      <draw:polygon text:anchor-type="page" text:anchor-page-number="0" draw:z-index="224" draw:name="actual" draw:style-name="gr2" draw:text-style-name="P5" svg:width="0.057cm" svg:height="0.057cm" svg:x="12.742cm" svg:y="9.327cm" svg:viewBox="0 0 58 58" draw:points="58,21 37,58 0,37 21,0">
        <text:p/>
      </draw:polygon>
      <draw:polygon text:anchor-type="page" text:anchor-page-number="0" draw:z-index="225" draw:name="actual" draw:style-name="gr2" draw:text-style-name="P5" svg:width="0.033cm" svg:height="0.033cm" svg:x="12.742cm" svg:y="9.294cm" svg:viewBox="0 0 34 34" draw:points="21,34 0,21 12,0 34,12">
        <text:p/>
      </draw:polygon>
      <draw:polygon text:anchor-type="page" text:anchor-page-number="0" draw:z-index="226" draw:name="actual" draw:style-name="gr2" draw:text-style-name="P5" svg:width="0.311cm" svg:height="0.311cm" svg:x="12.107cm" svg:y="9.283cm" svg:viewBox="0 0 312 312" draw:points="198,0 312,198 115,312 0,115">
        <text:p/>
      </draw:polygon>
      <draw:polygon text:anchor-type="page" text:anchor-page-number="0" draw:z-index="227" draw:name="actual" draw:style-name="gr2" draw:text-style-name="P5" svg:width="0.269cm" svg:height="0.269cm" svg:x="12.321cm" svg:y="9.481cm" svg:viewBox="0 0 270 270" draw:points="99,0 270,99 171,270 0,171">
        <text:p/>
      </draw:polygon>
      <draw:polygon text:anchor-type="page" text:anchor-page-number="0" draw:z-index="228" draw:name="actual" draw:style-name="gr2" draw:text-style-name="P5" svg:width="0.17cm" svg:height="0.17cm" svg:x="12.591cm" svg:y="9.581cm" svg:viewBox="0 0 171 171" draw:points="0,0 171,0 171,171 0,171">
        <text:p/>
      </draw:polygon>
      <draw:polygon text:anchor-type="page" text:anchor-page-number="0" draw:z-index="229" draw:name="actual" draw:style-name="gr2" draw:text-style-name="P5" svg:width="0.202cm" svg:height="0.202cm" svg:x="12.764cm" svg:y="9.507cm" svg:viewBox="0 0 203 203" draw:points="0,74 129,0 203,129 74,203">
        <text:p/>
      </draw:polygon>
      <draw:polygon text:anchor-type="page" text:anchor-page-number="0" draw:z-index="230" draw:name="actual" draw:style-name="gr2" draw:text-style-name="P5" svg:width="0.175cm" svg:height="0.175cm" svg:x="12.892cm" svg:y="9.396cm" svg:viewBox="0 0 176 176" draw:points="0,111 65,0 176,65 111,176">
        <text:p/>
      </draw:polygon>
      <draw:polygon text:anchor-type="page" text:anchor-page-number="0" draw:z-index="231" draw:name="actual" draw:style-name="gr2" draw:text-style-name="P5" svg:width="0.101cm" svg:height="0.101cm" svg:x="12.97cm" svg:y="9.571cm" svg:viewBox="0 0 102 102" draw:points="37,0 102,37 65,102 0,65">
        <text:p/>
      </draw:polygon>
      <draw:polygon text:anchor-type="page" text:anchor-page-number="0" draw:z-index="232" draw:name="actual" draw:style-name="gr2" draw:text-style-name="P5" svg:width="0.115cm" svg:height="0.115cm" svg:x="12.767cm" svg:y="9.708cm" svg:viewBox="0 0 116 116" draw:points="74,0 116,74 42,116 0,42">
        <text:p/>
      </draw:polygon>
      <draw:polygon text:anchor-type="page" text:anchor-page-number="0" draw:z-index="233" draw:name="actual" draw:style-name="gr2" draw:text-style-name="P5" svg:width="0.101cm" svg:height="0.101cm" svg:x="12.846cm" svg:y="9.783cm" svg:viewBox="0 0 102 102" draw:points="37,0 102,37 65,102 0,65">
        <text:p/>
      </draw:polygon>
      <draw:polygon text:anchor-type="page" text:anchor-page-number="0" draw:z-index="234" draw:name="actual" draw:style-name="gr2" draw:text-style-name="P5" svg:width="0.057cm" svg:height="0.057cm" svg:x="12.788cm" svg:y="9.825cm" svg:viewBox="0 0 58 58" draw:points="58,21 37,58 0,37 21,0">
        <text:p/>
      </draw:polygon>
      <draw:polygon text:anchor-type="page" text:anchor-page-number="0" draw:z-index="235" draw:name="actual" draw:style-name="gr2" draw:text-style-name="P5" svg:width="0.098cm" svg:height="0.098cm" svg:x="12.495cm" svg:y="9.753cm" svg:viewBox="0 0 99 99" draw:points="99,0 99,99 0,99 0,0">
        <text:p/>
      </draw:polygon>
      <draw:polygon text:anchor-type="page" text:anchor-page-number="0" draw:z-index="236" draw:name="actual" draw:style-name="gr2" draw:text-style-name="P5" svg:width="0.115cm" svg:height="0.115cm" svg:x="12.52cm" svg:y="9.851cm" svg:viewBox="0 0 116 116" draw:points="74,0 116,74 42,116 0,42">
        <text:p/>
      </draw:polygon>
      <draw:polygon text:anchor-type="page" text:anchor-page-number="0" draw:z-index="237" draw:name="actual" draw:style-name="gr2" draw:text-style-name="P5" svg:width="0.101cm" svg:height="0.101cm" svg:x="12.598cm" svg:y="9.925cm" svg:viewBox="0 0 102 102" draw:points="37,0 102,37 65,102 0,65">
        <text:p/>
      </draw:polygon>
      <draw:polygon text:anchor-type="page" text:anchor-page-number="0" draw:z-index="238" draw:name="actual" draw:style-name="gr2" draw:text-style-name="P5" svg:width="0.057cm" svg:height="0.057cm" svg:x="12.541cm" svg:y="9.968cm" svg:viewBox="0 0 58 58" draw:points="58,21 37,58 0,37 21,0">
        <text:p/>
      </draw:polygon>
      <draw:polygon text:anchor-type="page" text:anchor-page-number="0" draw:z-index="239" draw:name="actual" draw:style-name="gr2" draw:text-style-name="P5" svg:width="0.066cm" svg:height="0.066cm" svg:x="12.451cm" svg:y="9.851cm" svg:viewBox="0 0 67 67" draw:points="67,42 25,67 0,25 42,0">
        <text:p/>
      </draw:polygon>
      <draw:polygon text:anchor-type="page" text:anchor-page-number="0" draw:z-index="240" draw:name="actual" draw:style-name="gr2" draw:text-style-name="P5" svg:width="0.057cm" svg:height="0.057cm" svg:x="12.418cm" svg:y="9.897cm" svg:viewBox="0 0 58 58" draw:points="58,21 37,58 0,37 21,0">
        <text:p/>
      </draw:polygon>
      <draw:polygon text:anchor-type="page" text:anchor-page-number="0" draw:z-index="241" draw:name="actual" draw:style-name="gr2" draw:text-style-name="P5" svg:width="0.033cm" svg:height="0.033cm" svg:x="12.418cm" svg:y="9.864cm" svg:viewBox="0 0 34 34" draw:points="21,34 0,21 12,0 34,12">
        <text:p/>
      </draw:polygon>
      <draw:polygon text:anchor-type="page" text:anchor-page-number="0" draw:z-index="242" draw:name="actual" draw:style-name="gr2" draw:text-style-name="P5" svg:width="0.154cm" svg:height="0.154cm" svg:x="12.166cm" svg:y="9.599cm" svg:viewBox="0 0 155 155" draw:points="155,56 99,155 0,99 56,0">
        <text:p/>
      </draw:polygon>
      <draw:polygon text:anchor-type="page" text:anchor-page-number="0" draw:z-index="243" draw:name="actual" draw:style-name="gr2" draw:text-style-name="P5" svg:width="0.098cm" svg:height="0.098cm" svg:x="12.164cm" svg:y="9.753cm" svg:viewBox="0 0 99 99" draw:points="99,0 99,99 0,99 0,0">
        <text:p/>
      </draw:polygon>
      <draw:polygon text:anchor-type="page" text:anchor-page-number="0" draw:z-index="244" draw:name="actual" draw:style-name="gr2" draw:text-style-name="P5" svg:width="0.115cm" svg:height="0.115cm" svg:x="12.19cm" svg:y="9.853cm" svg:viewBox="0 0 116 116" draw:points="74,0 116,74 42,116 0,42">
        <text:p/>
      </draw:polygon>
      <draw:polygon text:anchor-type="page" text:anchor-page-number="0" draw:z-index="245" draw:name="actual" draw:style-name="gr2" draw:text-style-name="P5" svg:width="0.101cm" svg:height="0.101cm" svg:x="12.268cm" svg:y="9.925cm" svg:viewBox="0 0 102 102" draw:points="37,0 102,37 65,102 0,65">
        <text:p/>
      </draw:polygon>
      <draw:polygon text:anchor-type="page" text:anchor-page-number="0" draw:z-index="246" draw:name="actual" draw:style-name="gr2" draw:text-style-name="P5" svg:width="0.057cm" svg:height="0.057cm" svg:x="12.21cm" svg:y="9.968cm" svg:viewBox="0 0 58 58" draw:points="58,21 37,58 0,37 21,0">
        <text:p/>
      </draw:polygon>
      <draw:polygon text:anchor-type="page" text:anchor-page-number="0" draw:z-index="247" draw:name="actual" draw:style-name="gr2" draw:text-style-name="P5" svg:width="0.066cm" svg:height="0.066cm" svg:x="12.121cm" svg:y="9.851cm" svg:viewBox="0 0 67 67" draw:points="67,42 25,67 0,25 42,0">
        <text:p/>
      </draw:polygon>
      <draw:polygon text:anchor-type="page" text:anchor-page-number="0" draw:z-index="248" draw:name="actual" draw:style-name="gr2" draw:text-style-name="P5" svg:width="0.057cm" svg:height="0.057cm" svg:x="12.086cm" svg:y="9.897cm" svg:viewBox="0 0 58 58" draw:points="58,21 37,58 0,37 21,0">
        <text:p/>
      </draw:polygon>
      <draw:polygon text:anchor-type="page" text:anchor-page-number="0" draw:z-index="249" draw:name="actual" draw:style-name="gr2" draw:text-style-name="P5" svg:width="0.033cm" svg:height="0.033cm" svg:x="12.086cm" svg:y="9.864cm" svg:viewBox="0 0 34 34" draw:points="21,34 0,21 12,0 34,12">
        <text:p/>
      </draw:polygon>
      <draw:polygon text:anchor-type="page" text:anchor-page-number="0" draw:z-index="250" draw:name="actual" draw:style-name="gr2" draw:text-style-name="P5" svg:width="0.055cm" svg:height="0.055cm" svg:x="12.107cm" svg:y="9.696cm" svg:viewBox="0 0 56 56" draw:points="56,56 0,56 0,0 56,0">
        <text:p/>
      </draw:polygon>
      <draw:polygon text:anchor-type="page" text:anchor-page-number="0" draw:z-index="251" draw:name="actual" draw:style-name="gr2" draw:text-style-name="P5" svg:width="0.066cm" svg:height="0.066cm" svg:x="12.04cm" svg:y="9.71cm" svg:viewBox="0 0 67 67" draw:points="67,42 25,67 0,25 42,0">
        <text:p/>
      </draw:polygon>
      <draw:polygon text:anchor-type="page" text:anchor-page-number="0" draw:z-index="252" draw:name="actual" draw:style-name="gr2" draw:text-style-name="P5" svg:width="0.057cm" svg:height="0.057cm" svg:x="12.007cm" svg:y="9.756cm" svg:viewBox="0 0 58 58" draw:points="58,21 37,58 0,37 21,0">
        <text:p/>
      </draw:polygon>
      <draw:polygon text:anchor-type="page" text:anchor-page-number="0" draw:z-index="253" draw:name="actual" draw:style-name="gr2" draw:text-style-name="P5" svg:width="0.033cm" svg:height="0.033cm" svg:x="12.007cm" svg:y="9.723cm" svg:viewBox="0 0 34 34" draw:points="21,34 0,21 12,0 34,12">
        <text:p/>
      </draw:polygon>
      <draw:polygon text:anchor-type="page" text:anchor-page-number="0" draw:z-index="254" draw:name="actual" draw:style-name="gr2" draw:text-style-name="P5" svg:width="0.038cm" svg:height="0.038cm" svg:x="12.069cm" svg:y="9.67cm" svg:viewBox="0 0 39 39" draw:points="14,39 0,14 25,0 39,25">
        <text:p/>
      </draw:polygon>
      <draw:polygon text:anchor-type="page" text:anchor-page-number="0" draw:z-index="255" draw:name="actual" draw:style-name="gr2" draw:text-style-name="P5" svg:width="0.033cm" svg:height="0.033cm" svg:x="12.047cm" svg:y="9.65cm" svg:viewBox="0 0 34 34" draw:points="21,34 0,21 12,0 34,12">
        <text:p/>
      </draw:polygon>
      <draw:polygon text:anchor-type="page" text:anchor-page-number="0" draw:z-index="256" draw:name="actual" draw:style-name="gr2" draw:text-style-name="P5" svg:width="0.018cm" svg:height="0.018cm" svg:x="12.081cm" svg:y="9.65cm" svg:viewBox="0 0 19 19" draw:points="0,12 7,0 19,7 12,19">
        <text:p/>
      </draw:polygon>
      <draw:polygon text:anchor-type="page" text:anchor-page-number="0" draw:z-index="257" draw:name="actual" draw:style-name="gr2" draw:text-style-name="P5" svg:width="1.445cm" svg:height="1.445cm" svg:x="12.109cm" svg:y="11.248cm" svg:viewBox="0 0 1446 1446" draw:points="0,529 917,0 1446,917 529,1446">
        <text:p/>
      </draw:polygon>
      <draw:polygon text:anchor-type="page" text:anchor-page-number="0" draw:z-index="258" draw:name="actual" draw:style-name="gr2" draw:text-style-name="P5" svg:width="1.251cm" svg:height="1.251cm" svg:x="13.026cm" svg:y="10.455cm" svg:viewBox="0 0 1252 1252" draw:points="0,794 459,0 1252,459 794,1252">
        <text:p/>
      </draw:polygon>
      <draw:polygon text:anchor-type="page" text:anchor-page-number="0" draw:z-index="259" draw:name="actual" draw:style-name="gr2" draw:text-style-name="P5" svg:width="0.793cm" svg:height="0.793cm" svg:x="13.487cm" svg:y="9.659cm" svg:viewBox="0 0 794 794" draw:points="0,794 0,0 794,0 794,794">
        <text:p/>
      </draw:polygon>
      <draw:polygon text:anchor-type="page" text:anchor-page-number="0" draw:z-index="260" draw:name="actual" draw:style-name="gr2" draw:text-style-name="P5" svg:width="0.939cm" svg:height="0.939cm" svg:x="13.143cm" svg:y="8.719cm" svg:viewBox="0 0 940 940" draw:points="344,940 0,344 596,0 940,596">
        <text:p/>
      </draw:polygon>
      <draw:polygon text:anchor-type="page" text:anchor-page-number="0" draw:z-index="261" draw:name="actual" draw:style-name="gr2" draw:text-style-name="P5" svg:width="0.812cm" svg:height="0.812cm" svg:x="12.629cm" svg:y="8.253cm" svg:viewBox="0 0 813 813" draw:points="515,813 0,515 298,0 813,298">
        <text:p/>
      </draw:polygon>
      <draw:polygon text:anchor-type="page" text:anchor-page-number="0" draw:z-index="262" draw:name="actual" draw:style-name="gr2" draw:text-style-name="P5" svg:width="0.514cm" svg:height="0.514cm" svg:x="12.113cm" svg:y="8.251cm" svg:viewBox="0 0 515 515" draw:points="515,515 0,515 0,0 515,0">
        <text:p/>
      </draw:polygon>
      <draw:polygon text:anchor-type="page" text:anchor-page-number="0" draw:z-index="263" draw:name="actual" draw:style-name="gr2" draw:text-style-name="P5" svg:width="0.609cm" svg:height="0.609cm" svg:x="11.504cm" svg:y="8.382cm" svg:viewBox="0 0 610 610" draw:points="610,386 224,610 0,224 386,0">
        <text:p/>
      </draw:polygon>
      <draw:polygon text:anchor-type="page" text:anchor-page-number="0" draw:z-index="264" draw:name="actual" draw:style-name="gr2" draw:text-style-name="P5" svg:width="0.528cm" svg:height="0.528cm" svg:x="11.195cm" svg:y="8.795cm" svg:viewBox="0 0 529 529" draw:points="529,194 335,529 0,335 194,0">
        <text:p/>
      </draw:polygon>
      <draw:polygon text:anchor-type="page" text:anchor-page-number="0" draw:z-index="265" draw:name="actual" draw:style-name="gr2" draw:text-style-name="P5" svg:width="0.304cm" svg:height="0.304cm" svg:x="11.194cm" svg:y="8.491cm" svg:viewBox="0 0 305 305" draw:points="194,305 0,194 111,0 305,111">
        <text:p/>
      </draw:polygon>
      <draw:polygon text:anchor-type="page" text:anchor-page-number="0" draw:z-index="266" draw:name="actual" draw:style-name="gr2" draw:text-style-name="P5" svg:width="0.352cm" svg:height="0.352cm" svg:x="11.76cm" svg:y="8.026cm" svg:viewBox="0 0 353 353" draw:points="129,353 0,129 224,0 353,224">
        <text:p/>
      </draw:polygon>
      <draw:polygon text:anchor-type="page" text:anchor-page-number="0" draw:z-index="267" draw:name="actual" draw:style-name="gr2" draw:text-style-name="P5" svg:width="0.304cm" svg:height="0.304cm" svg:x="11.566cm" svg:y="7.849cm" svg:viewBox="0 0 305 305" draw:points="194,305 0,194 111,0 305,111">
        <text:p/>
      </draw:polygon>
      <draw:polygon text:anchor-type="page" text:anchor-page-number="0" draw:z-index="268" draw:name="actual" draw:style-name="gr2" draw:text-style-name="P5" svg:width="0.175cm" svg:height="0.175cm" svg:x="11.873cm" svg:y="7.849cm" svg:viewBox="0 0 176 176" draw:points="0,111 65,0 176,65 111,176">
        <text:p/>
      </draw:polygon>
      <draw:polygon text:anchor-type="page" text:anchor-page-number="0" draw:z-index="269" draw:name="actual" draw:style-name="gr2" draw:text-style-name="P5" svg:width="0.297cm" svg:height="0.297cm" svg:x="12.629cm" svg:y="7.952cm" svg:viewBox="0 0 298 298" draw:points="0,298 0,0 298,0 298,298">
        <text:p/>
      </draw:polygon>
      <draw:polygon text:anchor-type="page" text:anchor-page-number="0" draw:z-index="270" draw:name="actual" draw:style-name="gr2" draw:text-style-name="P5" svg:width="0.352cm" svg:height="0.352cm" svg:x="12.501cm" svg:y="7.599cm" svg:viewBox="0 0 353 353" draw:points="129,353 0,129 224,0 353,224">
        <text:p/>
      </draw:polygon>
      <draw:polygon text:anchor-type="page" text:anchor-page-number="0" draw:z-index="271" draw:name="actual" draw:style-name="gr2" draw:text-style-name="P5" svg:width="0.304cm" svg:height="0.304cm" svg:x="12.307cm" svg:y="7.422cm" svg:viewBox="0 0 305 305" draw:points="194,305 0,194 111,0 305,111">
        <text:p/>
      </draw:polygon>
      <draw:polygon text:anchor-type="page" text:anchor-page-number="0" draw:z-index="272" draw:name="actual" draw:style-name="gr2" draw:text-style-name="P5" svg:width="0.175cm" svg:height="0.175cm" svg:x="12.614cm" svg:y="7.422cm" svg:viewBox="0 0 176 176" draw:points="0,111 65,0 176,65 111,176">
        <text:p/>
      </draw:polygon>
      <draw:polygon text:anchor-type="page" text:anchor-page-number="0" draw:z-index="273" draw:name="actual" draw:style-name="gr2" draw:text-style-name="P5" svg:width="0.202cm" svg:height="0.202cm" svg:x="12.852cm" svg:y="7.749cm" svg:viewBox="0 0 203 203" draw:points="0,74 129,0 203,129 74,203">
        <text:p/>
      </draw:polygon>
      <draw:polygon text:anchor-type="page" text:anchor-page-number="0" draw:z-index="274" draw:name="actual" draw:style-name="gr2" draw:text-style-name="P5" svg:width="0.175cm" svg:height="0.175cm" svg:x="12.98cm" svg:y="7.638cm" svg:viewBox="0 0 176 176" draw:points="0,111 65,0 176,65 111,176">
        <text:p/>
      </draw:polygon>
      <draw:polygon text:anchor-type="page" text:anchor-page-number="0" draw:z-index="275" draw:name="actual" draw:style-name="gr2" draw:text-style-name="P5" svg:width="0.101cm" svg:height="0.101cm" svg:x="13.055cm" svg:y="7.814cm" svg:viewBox="0 0 102 102" draw:points="37,0 102,37 65,102 0,65">
        <text:p/>
      </draw:polygon>
      <draw:polygon text:anchor-type="page" text:anchor-page-number="0" draw:z-index="276" draw:name="actual" draw:style-name="gr2" draw:text-style-name="P5" svg:width="0.468cm" svg:height="0.468cm" svg:x="13.443cm" svg:y="8.25cm" svg:viewBox="0 0 469 469" draw:points="0,298 171,0 469,171 298,469">
        <text:p/>
      </draw:polygon>
      <draw:polygon text:anchor-type="page" text:anchor-page-number="0" draw:z-index="277" draw:name="actual" draw:style-name="gr2" draw:text-style-name="P5" svg:width="0.297cm" svg:height="0.297cm" svg:x="13.614cm" svg:y="7.953cm" svg:viewBox="0 0 298 298" draw:points="0,298 0,0 298,0 298,298">
        <text:p/>
      </draw:polygon>
      <draw:polygon text:anchor-type="page" text:anchor-page-number="0" draw:z-index="278" draw:name="actual" draw:style-name="gr2" draw:text-style-name="P5" svg:width="0.352cm" svg:height="0.352cm" svg:x="13.485cm" svg:y="7.601cm" svg:viewBox="0 0 353 353" draw:points="129,353 0,129 224,0 353,224">
        <text:p/>
      </draw:polygon>
      <draw:polygon text:anchor-type="page" text:anchor-page-number="0" draw:z-index="279" draw:name="actual" draw:style-name="gr2" draw:text-style-name="P5" svg:width="0.304cm" svg:height="0.304cm" svg:x="13.293cm" svg:y="7.422cm" svg:viewBox="0 0 305 305" draw:points="194,305 0,194 111,0 305,111">
        <text:p/>
      </draw:polygon>
      <draw:polygon text:anchor-type="page" text:anchor-page-number="0" draw:z-index="280" draw:name="actual" draw:style-name="gr2" draw:text-style-name="P5" svg:width="0.175cm" svg:height="0.175cm" svg:x="13.6cm" svg:y="7.422cm" svg:viewBox="0 0 176 176" draw:points="0,111 65,0 176,65 111,176">
        <text:p/>
      </draw:polygon>
      <draw:polygon text:anchor-type="page" text:anchor-page-number="0" draw:z-index="281" draw:name="actual" draw:style-name="gr2" draw:text-style-name="P5" svg:width="0.202cm" svg:height="0.202cm" svg:x="13.838cm" svg:y="7.749cm" svg:viewBox="0 0 203 203" draw:points="0,74 129,0 203,129 74,203">
        <text:p/>
      </draw:polygon>
      <draw:polygon text:anchor-type="page" text:anchor-page-number="0" draw:z-index="282" draw:name="actual" draw:style-name="gr2" draw:text-style-name="P5" svg:width="0.175cm" svg:height="0.175cm" svg:x="13.966cm" svg:y="7.638cm" svg:viewBox="0 0 176 176" draw:points="0,111 65,0 176,65 111,176">
        <text:p/>
      </draw:polygon>
      <draw:polygon text:anchor-type="page" text:anchor-page-number="0" draw:z-index="283" draw:name="actual" draw:style-name="gr2" draw:text-style-name="P5" svg:width="0.101cm" svg:height="0.101cm" svg:x="14.041cm" svg:y="7.814cm" svg:viewBox="0 0 102 102" draw:points="37,0 102,37 65,102 0,65">
        <text:p/>
      </draw:polygon>
      <draw:polygon text:anchor-type="page" text:anchor-page-number="0" draw:z-index="284" draw:name="actual" draw:style-name="gr2" draw:text-style-name="P5" svg:width="0.17cm" svg:height="0.17cm" svg:x="13.912cm" svg:y="8.25cm" svg:viewBox="0 0 171 171" draw:points="0,0 171,0 171,171 0,171">
        <text:p/>
      </draw:polygon>
      <draw:polygon text:anchor-type="page" text:anchor-page-number="0" draw:z-index="285" draw:name="actual" draw:style-name="gr2" draw:text-style-name="P5" svg:width="0.202cm" svg:height="0.202cm" svg:x="14.086cm" svg:y="8.177cm" svg:viewBox="0 0 203 203" draw:points="0,74 129,0 203,129 74,203">
        <text:p/>
      </draw:polygon>
      <draw:polygon text:anchor-type="page" text:anchor-page-number="0" draw:z-index="286" draw:name="actual" draw:style-name="gr2" draw:text-style-name="P5" svg:width="0.175cm" svg:height="0.175cm" svg:x="14.215cm" svg:y="8.066cm" svg:viewBox="0 0 176 176" draw:points="0,111 65,0 176,65 111,176">
        <text:p/>
      </draw:polygon>
      <draw:polygon text:anchor-type="page" text:anchor-page-number="0" draw:z-index="287" draw:name="actual" draw:style-name="gr2" draw:text-style-name="P5" svg:width="0.101cm" svg:height="0.101cm" svg:x="14.288cm" svg:y="8.241cm" svg:viewBox="0 0 102 102" draw:points="37,0 102,37 65,102 0,65">
        <text:p/>
      </draw:polygon>
      <draw:polygon text:anchor-type="page" text:anchor-page-number="0" draw:z-index="288" draw:name="actual" draw:style-name="gr2" draw:text-style-name="P5" svg:width="0.115cm" svg:height="0.115cm" svg:x="14.085cm" svg:y="8.378cm" svg:viewBox="0 0 116 116" draw:points="74,0 116,74 42,116 0,42">
        <text:p/>
      </draw:polygon>
      <draw:polygon text:anchor-type="page" text:anchor-page-number="0" draw:z-index="289" draw:name="actual" draw:style-name="gr2" draw:text-style-name="P5" svg:width="0.101cm" svg:height="0.101cm" svg:x="14.166cm" svg:y="8.453cm" svg:viewBox="0 0 102 102" draw:points="37,0 102,37 65,102 0,65">
        <text:p/>
      </draw:polygon>
      <draw:polygon text:anchor-type="page" text:anchor-page-number="0" draw:z-index="290" draw:name="actual" draw:style-name="gr2" draw:text-style-name="P5" svg:width="0.057cm" svg:height="0.057cm" svg:x="14.108cm" svg:y="8.495cm" svg:viewBox="0 0 58 58" draw:points="58,21 37,58 0,37 21,0">
        <text:p/>
      </draw:polygon>
      <draw:polygon text:anchor-type="page" text:anchor-page-number="0" draw:z-index="291" draw:name="actual" draw:style-name="gr2" draw:text-style-name="P5" svg:width="0.542cm" svg:height="0.541cm" svg:x="14.086cm" svg:y="9.118cm" svg:viewBox="0 0 543 542" draw:points="0,199 344,0 543,344 199,542 2,198">
        <text:p/>
      </draw:polygon>
      <draw:polygon text:anchor-type="page" text:anchor-page-number="0" draw:z-index="292" draw:name="actual" draw:style-name="gr2" draw:text-style-name="P5" svg:width="0.468cm" svg:height="0.468cm" svg:x="14.43cm" svg:y="8.821cm" svg:viewBox="0 0 469 469" draw:points="0,298 171,0 469,171 298,469">
        <text:p/>
      </draw:polygon>
      <draw:polygon text:anchor-type="page" text:anchor-page-number="0" draw:z-index="293" draw:name="actual" draw:style-name="gr2" draw:text-style-name="P5" svg:width="0.297cm" svg:height="0.297cm" svg:x="14.6cm" svg:y="8.521cm" svg:viewBox="0 0 298 298" draw:points="0,298 0,0 298,0 298,298">
        <text:p/>
      </draw:polygon>
      <draw:polygon text:anchor-type="page" text:anchor-page-number="0" draw:z-index="294" draw:name="actual" draw:style-name="gr2" draw:text-style-name="P5" svg:width="0.352cm" svg:height="0.352cm" svg:x="14.471cm" svg:y="8.169cm" svg:viewBox="0 0 353 353" draw:points="129,353 0,129 224,0 353,224">
        <text:p/>
      </draw:polygon>
      <draw:polygon text:anchor-type="page" text:anchor-page-number="0" draw:z-index="295" draw:name="actual" draw:style-name="gr2" draw:text-style-name="P5" svg:width="0.304cm" svg:height="0.304cm" svg:x="14.279cm" svg:y="7.99cm" svg:viewBox="0 0 305 305" draw:points="194,305 0,194 111,0 305,111">
        <text:p/>
      </draw:polygon>
      <draw:polygon text:anchor-type="page" text:anchor-page-number="0" draw:z-index="296" draw:name="actual" draw:style-name="gr2" draw:text-style-name="P5" svg:width="0.175cm" svg:height="0.175cm" svg:x="14.586cm" svg:y="7.99cm" svg:viewBox="0 0 176 176" draw:points="0,111 65,0 176,65 111,176">
        <text:p/>
      </draw:polygon>
      <draw:polygon text:anchor-type="page" text:anchor-page-number="0" draw:z-index="297" draw:name="actual" draw:style-name="gr2" draw:text-style-name="P5" svg:width="0.202cm" svg:height="0.202cm" svg:x="14.824cm" svg:y="8.317cm" svg:viewBox="0 0 203 203" draw:points="0,74 129,0 203,129 74,203">
        <text:p/>
      </draw:polygon>
      <draw:polygon text:anchor-type="page" text:anchor-page-number="0" draw:z-index="298" draw:name="actual" draw:style-name="gr2" draw:text-style-name="P5" svg:width="0.175cm" svg:height="0.175cm" svg:x="14.952cm" svg:y="8.206cm" svg:viewBox="0 0 176 176" draw:points="0,111 65,0 176,65 111,176">
        <text:p/>
      </draw:polygon>
      <draw:polygon text:anchor-type="page" text:anchor-page-number="0" draw:z-index="299" draw:name="actual" draw:style-name="gr2" draw:text-style-name="P5" svg:width="0.101cm" svg:height="0.101cm" svg:x="15.027cm" svg:y="8.382cm" svg:viewBox="0 0 102 102" draw:points="37,0 102,37 65,102 0,65">
        <text:p/>
      </draw:polygon>
      <draw:polygon text:anchor-type="page" text:anchor-page-number="0" draw:z-index="300" draw:name="actual" draw:style-name="gr2" draw:text-style-name="P5" svg:width="0.17cm" svg:height="0.17cm" svg:x="14.898cm" svg:y="8.818cm" svg:viewBox="0 0 171 171" draw:points="0,0 171,0 171,171 0,171">
        <text:p/>
      </draw:polygon>
      <draw:polygon text:anchor-type="page" text:anchor-page-number="0" draw:z-index="301" draw:name="actual" draw:style-name="gr2" draw:text-style-name="P5" svg:width="0.202cm" svg:height="0.202cm" svg:x="15.072cm" svg:y="8.745cm" svg:viewBox="0 0 203 203" draw:points="0,74 129,0 203,129 74,203">
        <text:p/>
      </draw:polygon>
      <draw:polygon text:anchor-type="page" text:anchor-page-number="0" draw:z-index="302" draw:name="actual" draw:style-name="gr2" draw:text-style-name="P5" svg:width="0.175cm" svg:height="0.175cm" svg:x="15.201cm" svg:y="8.634cm" svg:viewBox="0 0 176 176" draw:points="0,111 65,0 176,65 111,176">
        <text:p/>
      </draw:polygon>
      <draw:polygon text:anchor-type="page" text:anchor-page-number="0" draw:z-index="303" draw:name="actual" draw:style-name="gr2" draw:text-style-name="P5" svg:width="0.101cm" svg:height="0.101cm" svg:x="15.274cm" svg:y="8.809cm" svg:viewBox="0 0 102 102" draw:points="37,0 102,37 65,102 0,65">
        <text:p/>
      </draw:polygon>
      <draw:polygon text:anchor-type="page" text:anchor-page-number="0" draw:z-index="304" draw:name="actual" draw:style-name="gr2" draw:text-style-name="P5" svg:width="0.115cm" svg:height="0.115cm" svg:x="15.071cm" svg:y="8.946cm" svg:viewBox="0 0 116 116" draw:points="74,0 116,74 42,116 0,42">
        <text:p/>
      </draw:polygon>
      <draw:polygon text:anchor-type="page" text:anchor-page-number="0" draw:z-index="305" draw:name="actual" draw:style-name="gr2" draw:text-style-name="P5" svg:width="0.101cm" svg:height="0.101cm" svg:x="15.152cm" svg:y="9.021cm" svg:viewBox="0 0 102 102" draw:points="37,0 102,37 65,102 0,65">
        <text:p/>
      </draw:polygon>
      <draw:polygon text:anchor-type="page" text:anchor-page-number="0" draw:z-index="306" draw:name="actual" draw:style-name="gr2" draw:text-style-name="P5" svg:width="0.057cm" svg:height="0.057cm" svg:x="15.094cm" svg:y="9.063cm" svg:viewBox="0 0 58 58" draw:points="58,21 37,58 0,37 21,0">
        <text:p/>
      </draw:polygon>
      <draw:polygon text:anchor-type="page" text:anchor-page-number="0" draw:z-index="307" draw:name="actual" draw:style-name="gr2" draw:text-style-name="P5" svg:width="0.269cm" svg:height="0.269cm" svg:x="14.63cm" svg:y="9.289cm" svg:viewBox="0 0 270 270" draw:points="99,0 270,99 171,270 0,171">
        <text:p/>
      </draw:polygon>
      <draw:polygon text:anchor-type="page" text:anchor-page-number="0" draw:z-index="308" draw:name="actual" draw:style-name="gr2" draw:text-style-name="P5" svg:width="0.17cm" svg:height="0.17cm" svg:x="14.9cm" svg:y="9.387cm" svg:viewBox="0 0 171 171" draw:points="0,0 171,0 171,171 0,171">
        <text:p/>
      </draw:polygon>
      <draw:polygon text:anchor-type="page" text:anchor-page-number="0" draw:z-index="309" draw:name="actual" draw:style-name="gr2" draw:text-style-name="P5" svg:width="0.202cm" svg:height="0.202cm" svg:x="15.072cm" svg:y="9.313cm" svg:viewBox="0 0 203 203" draw:points="0,74 129,0 203,129 74,203">
        <text:p/>
      </draw:polygon>
      <draw:polygon text:anchor-type="page" text:anchor-page-number="0" draw:z-index="310" draw:name="actual" draw:style-name="gr2" draw:text-style-name="P5" svg:width="0.175cm" svg:height="0.175cm" svg:x="15.201cm" svg:y="9.202cm" svg:viewBox="0 0 176 176" draw:points="0,111 65,0 176,65 111,176">
        <text:p/>
      </draw:polygon>
      <draw:polygon text:anchor-type="page" text:anchor-page-number="0" draw:z-index="311" draw:name="actual" draw:style-name="gr2" draw:text-style-name="P5" svg:width="0.101cm" svg:height="0.101cm" svg:x="15.274cm" svg:y="9.377cm" svg:viewBox="0 0 102 102" draw:points="37,0 102,37 65,102 0,65">
        <text:p/>
      </draw:polygon>
      <draw:polygon text:anchor-type="page" text:anchor-page-number="0" draw:z-index="312" draw:name="actual" draw:style-name="gr2" draw:text-style-name="P5" svg:width="0.115cm" svg:height="0.115cm" svg:x="15.071cm" svg:y="9.514cm" svg:viewBox="0 0 116 116" draw:points="74,0 116,74 42,116 0,42">
        <text:p/>
      </draw:polygon>
      <draw:polygon text:anchor-type="page" text:anchor-page-number="0" draw:z-index="313" draw:name="actual" draw:style-name="gr2" draw:text-style-name="P5" svg:width="0.101cm" svg:height="0.101cm" svg:x="15.152cm" svg:y="9.589cm" svg:viewBox="0 0 102 102" draw:points="37,0 102,37 65,102 0,65">
        <text:p/>
      </draw:polygon>
      <draw:polygon text:anchor-type="page" text:anchor-page-number="0" draw:z-index="314" draw:name="actual" draw:style-name="gr2" draw:text-style-name="P5" svg:width="0.057cm" svg:height="0.057cm" svg:x="15.094cm" svg:y="9.631cm" svg:viewBox="0 0 58 58" draw:points="58,21 37,58 0,37 21,0">
        <text:p/>
      </draw:polygon>
      <draw:polygon text:anchor-type="page" text:anchor-page-number="0" draw:z-index="315" draw:name="actual" draw:style-name="gr2" draw:text-style-name="P5" svg:width="0.098cm" svg:height="0.098cm" svg:x="14.801cm" svg:y="9.559cm" svg:viewBox="0 0 99 99" draw:points="99,0 99,99 0,99 0,0">
        <text:p/>
      </draw:polygon>
      <draw:polygon text:anchor-type="page" text:anchor-page-number="0" draw:z-index="316" draw:name="actual" draw:style-name="gr2" draw:text-style-name="P5" svg:width="0.115cm" svg:height="0.115cm" svg:x="14.827cm" svg:y="9.657cm" svg:viewBox="0 0 116 116" draw:points="74,0 116,74 42,116 0,42">
        <text:p/>
      </draw:polygon>
      <draw:polygon text:anchor-type="page" text:anchor-page-number="0" draw:z-index="317" draw:name="actual" draw:style-name="gr2" draw:text-style-name="P5" svg:width="0.101cm" svg:height="0.101cm" svg:x="14.905cm" svg:y="9.73cm" svg:viewBox="0 0 102 102" draw:points="37,0 102,37 65,102 0,65">
        <text:p/>
      </draw:polygon>
      <draw:polygon text:anchor-type="page" text:anchor-page-number="0" draw:z-index="318" draw:name="actual" draw:style-name="gr2" draw:text-style-name="P5" svg:width="0.057cm" svg:height="0.057cm" svg:x="14.847cm" svg:y="9.774cm" svg:viewBox="0 0 58 58" draw:points="58,21 37,58 0,37 21,0">
        <text:p/>
      </draw:polygon>
      <draw:polygon text:anchor-type="page" text:anchor-page-number="0" draw:z-index="319" draw:name="actual" draw:style-name="gr2" draw:text-style-name="P5" svg:width="0.066cm" svg:height="0.066cm" svg:x="14.758cm" svg:y="9.656cm" svg:viewBox="0 0 67 67" draw:points="67,42 25,67 0,25 42,0">
        <text:p/>
      </draw:polygon>
      <draw:polygon text:anchor-type="page" text:anchor-page-number="0" draw:z-index="320" draw:name="actual" draw:style-name="gr2" draw:text-style-name="P5" svg:width="0.057cm" svg:height="0.057cm" svg:x="14.723cm" svg:y="9.701cm" svg:viewBox="0 0 58 58" draw:points="58,21 37,58 0,37 21,0">
        <text:p/>
      </draw:polygon>
      <draw:polygon text:anchor-type="page" text:anchor-page-number="0" draw:z-index="321" draw:name="actual" draw:style-name="gr2" draw:text-style-name="P5" svg:width="0.033cm" svg:height="0.033cm" svg:x="14.723cm" svg:y="9.668cm" svg:viewBox="0 0 34 34" draw:points="21,34 0,21 12,0 34,12">
        <text:p/>
      </draw:polygon>
      <draw:polygon text:anchor-type="page" text:anchor-page-number="0" draw:z-index="322" draw:name="actual" draw:style-name="gr2" draw:text-style-name="P5" svg:width="0.458cm" svg:height="0.458cm" svg:x="14.286cm" svg:y="10.449cm" svg:viewBox="0 0 459 459" draw:points="0,0 459,0 459,459 0,459">
        <text:p/>
      </draw:polygon>
      <draw:polygon text:anchor-type="page" text:anchor-page-number="0" draw:z-index="323" draw:name="actual" draw:style-name="gr2" draw:text-style-name="P5" svg:width="0.542cm" svg:height="0.541cm" svg:x="14.744cm" svg:y="10.252cm" svg:viewBox="0 0 543 542" draw:points="0,199 344,0 543,344 199,542 2,198">
        <text:p/>
      </draw:polygon>
      <draw:polygon text:anchor-type="page" text:anchor-page-number="0" draw:z-index="324" draw:name="actual" draw:style-name="gr2" draw:text-style-name="P5" svg:width="0.468cm" svg:height="0.468cm" svg:x="15.088cm" svg:y="9.955cm" svg:viewBox="0 0 469 469" draw:points="0,298 171,0 469,171 298,469">
        <text:p/>
      </draw:polygon>
      <draw:polygon text:anchor-type="page" text:anchor-page-number="0" draw:z-index="325" draw:name="actual" draw:style-name="gr2" draw:text-style-name="P5" svg:width="0.297cm" svg:height="0.297cm" svg:x="15.258cm" svg:y="9.656cm" svg:viewBox="0 0 298 298" draw:points="0,298 0,0 298,0 298,298">
        <text:p/>
      </draw:polygon>
      <draw:polygon text:anchor-type="page" text:anchor-page-number="0" draw:z-index="326" draw:name="actual" draw:style-name="gr2" draw:text-style-name="P5" svg:width="0.352cm" svg:height="0.352cm" svg:x="15.129cm" svg:y="9.303cm" svg:viewBox="0 0 353 353" draw:points="129,353 0,129 224,0 353,224">
        <text:p/>
      </draw:polygon>
      <draw:polygon text:anchor-type="page" text:anchor-page-number="0" draw:z-index="327" draw:name="actual" draw:style-name="gr2" draw:text-style-name="P5" svg:width="0.304cm" svg:height="0.304cm" svg:x="14.937cm" svg:y="9.126cm" svg:viewBox="0 0 305 305" draw:points="194,305 0,194 111,0 305,111">
        <text:p/>
      </draw:polygon>
      <draw:polygon text:anchor-type="page" text:anchor-page-number="0" draw:z-index="328" draw:name="actual" draw:style-name="gr2" draw:text-style-name="P5" svg:width="0.175cm" svg:height="0.175cm" svg:x="15.242cm" svg:y="9.126cm" svg:viewBox="0 0 176 176" draw:points="0,111 65,0 176,65 111,176">
        <text:p/>
      </draw:polygon>
      <draw:polygon text:anchor-type="page" text:anchor-page-number="0" draw:z-index="329" draw:name="actual" draw:style-name="gr2" draw:text-style-name="P5" svg:width="0.202cm" svg:height="0.202cm" svg:x="15.482cm" svg:y="9.451cm" svg:viewBox="0 0 203 203" draw:points="0,74 129,0 203,129 74,203">
        <text:p/>
      </draw:polygon>
      <draw:polygon text:anchor-type="page" text:anchor-page-number="0" draw:z-index="330" draw:name="actual" draw:style-name="gr2" draw:text-style-name="P5" svg:width="0.175cm" svg:height="0.175cm" svg:x="15.61cm" svg:y="9.34cm" svg:viewBox="0 0 176 176" draw:points="0,111 65,0 176,65 111,176">
        <text:p/>
      </draw:polygon>
      <draw:polygon text:anchor-type="page" text:anchor-page-number="0" draw:z-index="331" draw:name="actual" draw:style-name="gr2" draw:text-style-name="P5" svg:width="0.101cm" svg:height="0.101cm" svg:x="15.685cm" svg:y="9.514cm" svg:viewBox="0 0 102 102" draw:points="37,0 102,37 65,102 0,65">
        <text:p/>
      </draw:polygon>
      <draw:polygon text:anchor-type="page" text:anchor-page-number="0" draw:z-index="332" draw:name="actual" draw:style-name="gr2" draw:text-style-name="P5" svg:width="0.17cm" svg:height="0.17cm" svg:x="15.556cm" svg:y="9.948cm" svg:viewBox="0 0 171 171" draw:points="0,0 171,0 171,171 0,171">
        <text:p/>
      </draw:polygon>
      <draw:polygon text:anchor-type="page" text:anchor-page-number="0" draw:z-index="333" draw:name="actual" draw:style-name="gr2" draw:text-style-name="P5" svg:width="0.202cm" svg:height="0.202cm" svg:x="15.73cm" svg:y="9.874cm" svg:viewBox="0 0 203 203" draw:points="0,74 129,0 203,129 74,203">
        <text:p/>
      </draw:polygon>
      <draw:polygon text:anchor-type="page" text:anchor-page-number="0" draw:z-index="334" draw:name="actual" draw:style-name="gr2" draw:text-style-name="P5" svg:width="0.175cm" svg:height="0.175cm" svg:x="15.859cm" svg:y="9.763cm" svg:viewBox="0 0 176 176" draw:points="0,111 65,0 176,65 111,176">
        <text:p/>
      </draw:polygon>
      <draw:polygon text:anchor-type="page" text:anchor-page-number="0" draw:z-index="335" draw:name="actual" draw:style-name="gr2" draw:text-style-name="P5" svg:width="0.101cm" svg:height="0.101cm" svg:x="15.931cm" svg:y="9.938cm" svg:viewBox="0 0 102 102" draw:points="37,0 102,37 65,102 0,65">
        <text:p/>
      </draw:polygon>
      <draw:polygon text:anchor-type="page" text:anchor-page-number="0" draw:z-index="336" draw:name="actual" draw:style-name="gr2" draw:text-style-name="P5" svg:width="0.115cm" svg:height="0.115cm" svg:x="15.729cm" svg:y="10.077cm" svg:viewBox="0 0 116 116" draw:points="74,0 116,74 42,116 0,42">
        <text:p/>
      </draw:polygon>
      <draw:polygon text:anchor-type="page" text:anchor-page-number="0" draw:z-index="337" draw:name="actual" draw:style-name="gr2" draw:text-style-name="P5" svg:width="0.101cm" svg:height="0.101cm" svg:x="15.81cm" svg:y="10.149cm" svg:viewBox="0 0 102 102" draw:points="37,0 102,37 65,102 0,65">
        <text:p/>
      </draw:polygon>
      <draw:polygon text:anchor-type="page" text:anchor-page-number="0" draw:z-index="338" draw:name="actual" draw:style-name="gr2" draw:text-style-name="P5" svg:width="0.057cm" svg:height="0.057cm" svg:x="15.752cm" svg:y="10.192cm" svg:viewBox="0 0 58 58" draw:points="58,21 37,58 0,37 21,0">
        <text:p/>
      </draw:polygon>
      <draw:polygon text:anchor-type="page" text:anchor-page-number="0" draw:z-index="339" draw:name="actual" draw:style-name="gr2" draw:text-style-name="P5" svg:width="0.269cm" svg:height="0.269cm" svg:x="15.286cm" svg:y="10.418cm" svg:viewBox="0 0 270 270" draw:points="99,0 270,99 171,270 0,171">
        <text:p/>
      </draw:polygon>
      <draw:polygon text:anchor-type="page" text:anchor-page-number="0" draw:z-index="340" draw:name="actual" draw:style-name="gr2" draw:text-style-name="P5" svg:width="0.17cm" svg:height="0.17cm" svg:x="15.556cm" svg:y="10.515cm" svg:viewBox="0 0 171 171" draw:points="0,0 171,0 171,171 0,171">
        <text:p/>
      </draw:polygon>
      <draw:polygon text:anchor-type="page" text:anchor-page-number="0" draw:z-index="341" draw:name="actual" draw:style-name="gr2" draw:text-style-name="P5" svg:width="0.202cm" svg:height="0.202cm" svg:x="15.73cm" svg:y="10.44cm" svg:viewBox="0 0 203 203" draw:points="0,74 129,0 203,129 74,203">
        <text:p/>
      </draw:polygon>
      <draw:polygon text:anchor-type="page" text:anchor-page-number="0" draw:z-index="342" draw:name="actual" draw:style-name="gr2" draw:text-style-name="P5" svg:width="0.175cm" svg:height="0.175cm" svg:x="15.859cm" svg:y="10.329cm" svg:viewBox="0 0 176 176" draw:points="0,111 65,0 176,65 111,176">
        <text:p/>
      </draw:polygon>
      <draw:polygon text:anchor-type="page" text:anchor-page-number="0" draw:z-index="343" draw:name="actual" draw:style-name="gr2" draw:text-style-name="P5" svg:width="0.101cm" svg:height="0.101cm" svg:x="15.931cm" svg:y="10.504cm" svg:viewBox="0 0 102 102" draw:points="37,0 102,37 65,102 0,65">
        <text:p/>
      </draw:polygon>
      <draw:polygon text:anchor-type="page" text:anchor-page-number="0" draw:z-index="344" draw:name="actual" draw:style-name="gr2" draw:text-style-name="P5" svg:width="0.115cm" svg:height="0.115cm" svg:x="15.729cm" svg:y="10.642cm" svg:viewBox="0 0 116 116" draw:points="74,0 116,74 42,116 0,42">
        <text:p/>
      </draw:polygon>
      <draw:polygon text:anchor-type="page" text:anchor-page-number="0" draw:z-index="345" draw:name="actual" draw:style-name="gr2" draw:text-style-name="P5" svg:width="0.101cm" svg:height="0.101cm" svg:x="15.81cm" svg:y="10.716cm" svg:viewBox="0 0 102 102" draw:points="37,0 102,37 65,102 0,65">
        <text:p/>
      </draw:polygon>
      <draw:polygon text:anchor-type="page" text:anchor-page-number="0" draw:z-index="346" draw:name="actual" draw:style-name="gr2" draw:text-style-name="P5" svg:width="0.057cm" svg:height="0.057cm" svg:x="15.752cm" svg:y="10.76cm" svg:viewBox="0 0 58 58" draw:points="58,21 37,58 0,37 21,0">
        <text:p/>
      </draw:polygon>
      <draw:polygon text:anchor-type="page" text:anchor-page-number="0" draw:z-index="347" draw:name="actual" draw:style-name="gr2" draw:text-style-name="P5" svg:width="0.098cm" svg:height="0.098cm" svg:x="15.459cm" svg:y="10.686cm" svg:viewBox="0 0 99 99" draw:points="99,0 99,99 0,99 0,0">
        <text:p/>
      </draw:polygon>
      <draw:polygon text:anchor-type="page" text:anchor-page-number="0" draw:z-index="348" draw:name="actual" draw:style-name="gr2" draw:text-style-name="P5" svg:width="0.115cm" svg:height="0.115cm" svg:x="15.483cm" svg:y="10.784cm" svg:viewBox="0 0 116 116" draw:points="74,0 116,74 42,116 0,42">
        <text:p/>
      </draw:polygon>
      <draw:polygon text:anchor-type="page" text:anchor-page-number="0" draw:z-index="349" draw:name="actual" draw:style-name="gr2" draw:text-style-name="P5" svg:width="0.101cm" svg:height="0.101cm" svg:x="15.563cm" svg:y="10.859cm" svg:viewBox="0 0 102 102" draw:points="37,0 102,37 65,102 0,65">
        <text:p/>
      </draw:polygon>
      <draw:polygon text:anchor-type="page" text:anchor-page-number="0" draw:z-index="350" draw:name="actual" draw:style-name="gr2" draw:text-style-name="P5" svg:width="0.057cm" svg:height="0.057cm" svg:x="15.505cm" svg:y="10.901cm" svg:viewBox="0 0 58 58" draw:points="58,21 37,58 0,37 21,0">
        <text:p/>
      </draw:polygon>
      <draw:polygon text:anchor-type="page" text:anchor-page-number="0" draw:z-index="351" draw:name="actual" draw:style-name="gr2" draw:text-style-name="P5" svg:width="0.066cm" svg:height="0.066cm" svg:x="15.416cm" svg:y="10.784cm" svg:viewBox="0 0 67 67" draw:points="67,42 25,67 0,25 42,0">
        <text:p/>
      </draw:polygon>
      <draw:polygon text:anchor-type="page" text:anchor-page-number="0" draw:z-index="352" draw:name="actual" draw:style-name="gr2" draw:text-style-name="P5" svg:width="0.057cm" svg:height="0.057cm" svg:x="15.381cm" svg:y="10.83cm" svg:viewBox="0 0 58 58" draw:points="58,21 37,58 0,37 21,0">
        <text:p/>
      </draw:polygon>
      <draw:polygon text:anchor-type="page" text:anchor-page-number="0" draw:z-index="353" draw:name="actual" draw:style-name="gr2" draw:text-style-name="P5" svg:width="0.033cm" svg:height="0.033cm" svg:x="15.381cm" svg:y="10.797cm" svg:viewBox="0 0 34 34" draw:points="21,34 0,21 12,0 34,12">
        <text:p/>
      </draw:polygon>
      <draw:polygon text:anchor-type="page" text:anchor-page-number="0" draw:z-index="354" draw:name="actual" draw:style-name="gr2" draw:text-style-name="P5" svg:width="0.311cm" svg:height="0.311cm" svg:x="14.744cm" svg:y="10.786cm" svg:viewBox="0 0 312 312" draw:points="198,0 312,198 115,312 0,115">
        <text:p/>
      </draw:polygon>
      <draw:polygon text:anchor-type="page" text:anchor-page-number="0" draw:z-index="355" draw:name="actual" draw:style-name="gr2" draw:text-style-name="P5" svg:width="0.269cm" svg:height="0.269cm" svg:x="14.958cm" svg:y="10.984cm" svg:viewBox="0 0 270 270" draw:points="99,0 270,99 171,270 0,171">
        <text:p/>
      </draw:polygon>
      <draw:polygon text:anchor-type="page" text:anchor-page-number="0" draw:z-index="356" draw:name="actual" draw:style-name="gr2" draw:text-style-name="P5" svg:width="0.17cm" svg:height="0.17cm" svg:x="15.228cm" svg:y="11.083cm" svg:viewBox="0 0 171 171" draw:points="0,0 171,0 171,171 0,171">
        <text:p/>
      </draw:polygon>
      <draw:polygon text:anchor-type="page" text:anchor-page-number="0" draw:z-index="357" draw:name="actual" draw:style-name="gr2" draw:text-style-name="P5" svg:width="0.202cm" svg:height="0.202cm" svg:x="15.402cm" svg:y="11.008cm" svg:viewBox="0 0 203 203" draw:points="0,74 129,0 203,129 74,203">
        <text:p/>
      </draw:polygon>
      <draw:polygon text:anchor-type="page" text:anchor-page-number="0" draw:z-index="358" draw:name="actual" draw:style-name="gr2" draw:text-style-name="P5" svg:width="0.175cm" svg:height="0.175cm" svg:x="15.531cm" svg:y="10.897cm" svg:viewBox="0 0 176 176" draw:points="0,111 65,0 176,65 111,176">
        <text:p/>
      </draw:polygon>
      <draw:polygon text:anchor-type="page" text:anchor-page-number="0" draw:z-index="359" draw:name="actual" draw:style-name="gr2" draw:text-style-name="P5" svg:width="0.101cm" svg:height="0.101cm" svg:x="15.603cm" svg:y="11.072cm" svg:viewBox="0 0 102 102" draw:points="37,0 102,37 65,102 0,65">
        <text:p/>
      </draw:polygon>
      <draw:polygon text:anchor-type="page" text:anchor-page-number="0" draw:z-index="360" draw:name="actual" draw:style-name="gr2" draw:text-style-name="P5" svg:width="0.115cm" svg:height="0.115cm" svg:x="15.401cm" svg:y="11.21cm" svg:viewBox="0 0 116 116" draw:points="74,0 116,74 42,116 0,42">
        <text:p/>
      </draw:polygon>
      <draw:polygon text:anchor-type="page" text:anchor-page-number="0" draw:z-index="361" draw:name="actual" draw:style-name="gr2" draw:text-style-name="P5" svg:width="0.101cm" svg:height="0.101cm" svg:x="15.48cm" svg:y="11.284cm" svg:viewBox="0 0 102 102" draw:points="37,0 102,37 65,102 0,65">
        <text:p/>
      </draw:polygon>
      <draw:polygon text:anchor-type="page" text:anchor-page-number="0" draw:z-index="362" draw:name="actual" draw:style-name="gr2" draw:text-style-name="P5" svg:width="0.057cm" svg:height="0.057cm" svg:x="15.422cm" svg:y="11.326cm" svg:viewBox="0 0 58 58" draw:points="58,21 37,58 0,37 21,0">
        <text:p/>
      </draw:polygon>
      <draw:polygon text:anchor-type="page" text:anchor-page-number="0" draw:z-index="363" draw:name="actual" draw:style-name="gr2" draw:text-style-name="P5" svg:width="0.098cm" svg:height="0.098cm" svg:x="15.131cm" svg:y="11.254cm" svg:viewBox="0 0 99 99" draw:points="99,0 99,99 0,99 0,0">
        <text:p/>
      </draw:polygon>
      <draw:polygon text:anchor-type="page" text:anchor-page-number="0" draw:z-index="364" draw:name="actual" draw:style-name="gr2" draw:text-style-name="P5" svg:width="0.115cm" svg:height="0.115cm" svg:x="15.155cm" svg:y="11.352cm" svg:viewBox="0 0 116 116" draw:points="74,0 116,74 42,116 0,42">
        <text:p/>
      </draw:polygon>
      <draw:polygon text:anchor-type="page" text:anchor-page-number="0" draw:z-index="365" draw:name="actual" draw:style-name="gr2" draw:text-style-name="P5" svg:width="0.101cm" svg:height="0.101cm" svg:x="15.235cm" svg:y="11.426cm" svg:viewBox="0 0 102 102" draw:points="37,0 102,37 65,102 0,65">
        <text:p/>
      </draw:polygon>
      <draw:polygon text:anchor-type="page" text:anchor-page-number="0" draw:z-index="366" draw:name="actual" draw:style-name="gr2" draw:text-style-name="P5" svg:width="0.057cm" svg:height="0.057cm" svg:x="15.178cm" svg:y="11.469cm" svg:viewBox="0 0 58 58" draw:points="58,21 37,58 0,37 21,0">
        <text:p/>
      </draw:polygon>
      <draw:polygon text:anchor-type="page" text:anchor-page-number="0" draw:z-index="367" draw:name="actual" draw:style-name="gr2" draw:text-style-name="P5" svg:width="0.066cm" svg:height="0.066cm" svg:x="15.088cm" svg:y="11.352cm" svg:viewBox="0 0 67 67" draw:points="67,42 25,67 0,25 42,0">
        <text:p/>
      </draw:polygon>
      <draw:polygon text:anchor-type="page" text:anchor-page-number="0" draw:z-index="368" draw:name="actual" draw:style-name="gr2" draw:text-style-name="P5" svg:width="0.057cm" svg:height="0.057cm" svg:x="15.055cm" svg:y="11.396cm" svg:viewBox="0 0 58 58" draw:points="58,21 37,58 0,37 21,0">
        <text:p/>
      </draw:polygon>
      <draw:polygon text:anchor-type="page" text:anchor-page-number="0" draw:z-index="369" draw:name="actual" draw:style-name="gr2" draw:text-style-name="P5" svg:width="0.033cm" svg:height="0.033cm" svg:x="15.055cm" svg:y="11.363cm" svg:viewBox="0 0 34 34" draw:points="21,34 0,21 12,0 34,12">
        <text:p/>
      </draw:polygon>
      <draw:polygon text:anchor-type="page" text:anchor-page-number="0" draw:z-index="370" draw:name="actual" draw:style-name="gr2" draw:text-style-name="P5" svg:width="0.154cm" svg:height="0.154cm" svg:x="14.803cm" svg:y="11.098cm" svg:viewBox="0 0 155 155" draw:points="155,56 99,155 0,99 56,0">
        <text:p/>
      </draw:polygon>
      <draw:polygon text:anchor-type="page" text:anchor-page-number="0" draw:z-index="371" draw:name="actual" draw:style-name="gr2" draw:text-style-name="P5" svg:width="0.098cm" svg:height="0.098cm" svg:x="14.801cm" svg:y="11.252cm" svg:viewBox="0 0 99 99" draw:points="99,0 99,99 0,99 0,0">
        <text:p/>
      </draw:polygon>
      <draw:polygon text:anchor-type="page" text:anchor-page-number="0" draw:z-index="372" draw:name="actual" draw:style-name="gr2" draw:text-style-name="P5" svg:width="0.115cm" svg:height="0.115cm" svg:x="14.827cm" svg:y="11.351cm" svg:viewBox="0 0 116 116" draw:points="74,0 116,74 42,116 0,42">
        <text:p/>
      </draw:polygon>
      <draw:polygon text:anchor-type="page" text:anchor-page-number="0" draw:z-index="373" draw:name="actual" draw:style-name="gr2" draw:text-style-name="P5" svg:width="0.101cm" svg:height="0.101cm" svg:x="14.905cm" svg:y="11.426cm" svg:viewBox="0 0 102 102" draw:points="37,0 102,37 65,102 0,65">
        <text:p/>
      </draw:polygon>
      <draw:polygon text:anchor-type="page" text:anchor-page-number="0" draw:z-index="374" draw:name="actual" draw:style-name="gr2" draw:text-style-name="P5" svg:width="0.057cm" svg:height="0.057cm" svg:x="14.847cm" svg:y="11.469cm" svg:viewBox="0 0 58 58" draw:points="58,21 37,58 0,37 21,0">
        <text:p/>
      </draw:polygon>
      <draw:polygon text:anchor-type="page" text:anchor-page-number="0" draw:z-index="375" draw:name="actual" draw:style-name="gr2" draw:text-style-name="P5" svg:width="0.066cm" svg:height="0.066cm" svg:x="14.758cm" svg:y="11.352cm" svg:viewBox="0 0 67 67" draw:points="67,42 25,67 0,25 42,0">
        <text:p/>
      </draw:polygon>
      <draw:polygon text:anchor-type="page" text:anchor-page-number="0" draw:z-index="376" draw:name="actual" draw:style-name="gr2" draw:text-style-name="P5" svg:width="0.057cm" svg:height="0.057cm" svg:x="14.723cm" svg:y="11.396cm" svg:viewBox="0 0 58 58" draw:points="58,21 37,58 0,37 21,0">
        <text:p/>
      </draw:polygon>
      <draw:polygon text:anchor-type="page" text:anchor-page-number="0" draw:z-index="377" draw:name="actual" draw:style-name="gr2" draw:text-style-name="P5" svg:width="0.033cm" svg:height="0.033cm" svg:x="14.723cm" svg:y="11.363cm" svg:viewBox="0 0 34 34" draw:points="21,34 0,21 12,0 34,12">
        <text:p/>
      </draw:polygon>
      <draw:polygon text:anchor-type="page" text:anchor-page-number="0" draw:z-index="378" draw:name="actual" draw:style-name="gr2" draw:text-style-name="P5" svg:width="0.055cm" svg:height="0.055cm" svg:x="14.744cm" svg:y="11.195cm" svg:viewBox="0 0 56 56" draw:points="56,56 0,56 0,0 56,0">
        <text:p/>
      </draw:polygon>
      <draw:polygon text:anchor-type="page" text:anchor-page-number="0" draw:z-index="379" draw:name="actual" draw:style-name="gr2" draw:text-style-name="P5" svg:width="0.066cm" svg:height="0.066cm" svg:x="14.677cm" svg:y="11.21cm" svg:viewBox="0 0 67 67" draw:points="67,42 25,67 0,25 42,0">
        <text:p/>
      </draw:polygon>
      <draw:polygon text:anchor-type="page" text:anchor-page-number="0" draw:z-index="380" draw:name="actual" draw:style-name="gr2" draw:text-style-name="P5" svg:width="0.057cm" svg:height="0.057cm" svg:x="14.644cm" svg:y="11.255cm" svg:viewBox="0 0 58 58" draw:points="58,21 37,58 0,37 21,0">
        <text:p/>
      </draw:polygon>
      <draw:polygon text:anchor-type="page" text:anchor-page-number="0" draw:z-index="381" draw:name="actual" draw:style-name="gr2" draw:text-style-name="P5" svg:width="0.033cm" svg:height="0.033cm" svg:x="14.644cm" svg:y="11.222cm" svg:viewBox="0 0 34 34" draw:points="21,34 0,21 12,0 34,12">
        <text:p/>
      </draw:polygon>
      <draw:polygon text:anchor-type="page" text:anchor-page-number="0" draw:z-index="382" draw:name="actual" draw:style-name="gr2" draw:text-style-name="P5" svg:width="0.038cm" svg:height="0.038cm" svg:x="14.706cm" svg:y="11.171cm" svg:viewBox="0 0 39 39" draw:points="14,39 0,14 25,0 39,25">
        <text:p/>
      </draw:polygon>
      <draw:polygon text:anchor-type="page" text:anchor-page-number="0" draw:z-index="383" draw:name="actual" draw:style-name="gr2" draw:text-style-name="P5" svg:width="0.033cm" svg:height="0.033cm" svg:x="14.684cm" svg:y="11.151cm" svg:viewBox="0 0 34 34" draw:points="21,34 0,21 12,0 34,12">
        <text:p/>
      </draw:polygon>
      <draw:polygon text:anchor-type="page" text:anchor-page-number="0" draw:z-index="384" draw:name="actual" draw:style-name="gr2" draw:text-style-name="P5" svg:width="0.018cm" svg:height="0.018cm" svg:x="14.718cm" svg:y="11.151cm" svg:viewBox="0 0 19 19" draw:points="0,12 7,0 19,7 12,19">
        <text:p/>
      </draw:polygon>
      <draw:polygon text:anchor-type="page" text:anchor-page-number="0" draw:z-index="385" draw:name="actual" draw:style-name="gr2" draw:text-style-name="P5" svg:width="0.722cm" svg:height="0.722cm" svg:x="13.564cm" svg:y="11.689cm" svg:viewBox="0 0 723 723" draw:points="265,0 723,265 459,723 0,459">
        <text:p/>
      </draw:polygon>
      <draw:polygon text:anchor-type="page" text:anchor-page-number="0" draw:z-index="386" draw:name="actual" draw:style-name="gr2" draw:text-style-name="P5" svg:width="0.458cm" svg:height="0.458cm" svg:x="14.288cm" svg:y="11.954cm" svg:viewBox="0 0 459 459" draw:points="0,0 459,0 459,459 0,459">
        <text:p/>
      </draw:polygon>
      <draw:polygon text:anchor-type="page" text:anchor-page-number="0" draw:z-index="387" draw:name="actual" draw:style-name="gr2" draw:text-style-name="P5" svg:width="0.542cm" svg:height="0.541cm" svg:x="14.746cm" svg:y="11.756cm" svg:viewBox="0 0 543 542" draw:points="0,199 344,0 543,344 199,542 2,198">
        <text:p/>
      </draw:polygon>
      <draw:polygon text:anchor-type="page" text:anchor-page-number="0" draw:z-index="388" draw:name="actual" draw:style-name="gr2" draw:text-style-name="P5" svg:width="0.468cm" svg:height="0.468cm" svg:x="15.09cm" svg:y="11.458cm" svg:viewBox="0 0 469 469" draw:points="0,298 171,0 469,171 298,469">
        <text:p/>
      </draw:polygon>
      <draw:polygon text:anchor-type="page" text:anchor-page-number="0" draw:z-index="389" draw:name="actual" draw:style-name="gr2" draw:text-style-name="P5" svg:width="0.297cm" svg:height="0.297cm" svg:x="15.265cm" svg:y="11.158cm" svg:viewBox="0 0 298 298" draw:points="0,298 0,0 298,0 298,298">
        <text:p/>
      </draw:polygon>
      <draw:polygon text:anchor-type="page" text:anchor-page-number="0" draw:z-index="390" draw:name="actual" draw:style-name="gr2" draw:text-style-name="P5" svg:width="0.352cm" svg:height="0.352cm" svg:x="15.136cm" svg:y="10.806cm" svg:viewBox="0 0 353 353" draw:points="129,353 0,129 224,0 353,224">
        <text:p/>
      </draw:polygon>
      <draw:polygon text:anchor-type="page" text:anchor-page-number="0" draw:z-index="391" draw:name="actual" draw:style-name="gr2" draw:text-style-name="P5" svg:width="0.304cm" svg:height="0.304cm" svg:x="14.944cm" svg:y="10.627cm" svg:viewBox="0 0 305 305" draw:points="194,305 0,194 111,0 305,111">
        <text:p/>
      </draw:polygon>
      <draw:polygon text:anchor-type="page" text:anchor-page-number="0" draw:z-index="392" draw:name="actual" draw:style-name="gr2" draw:text-style-name="P5" svg:width="0.175cm" svg:height="0.175cm" svg:x="15.251cm" svg:y="10.627cm" svg:viewBox="0 0 176 176" draw:points="0,111 65,0 176,65 111,176">
        <text:p/>
      </draw:polygon>
      <draw:polygon text:anchor-type="page" text:anchor-page-number="0" draw:z-index="393" draw:name="actual" draw:style-name="gr2" draw:text-style-name="P5" svg:width="0.202cm" svg:height="0.202cm" svg:x="15.489cm" svg:y="10.954cm" svg:viewBox="0 0 203 203" draw:points="0,74 129,0 203,129 74,203">
        <text:p/>
      </draw:polygon>
      <draw:polygon text:anchor-type="page" text:anchor-page-number="0" draw:z-index="394" draw:name="actual" draw:style-name="gr2" draw:text-style-name="P5" svg:width="0.175cm" svg:height="0.175cm" svg:x="15.617cm" svg:y="10.843cm" svg:viewBox="0 0 176 176" draw:points="0,111 65,0 176,65 111,176">
        <text:p/>
      </draw:polygon>
      <draw:polygon text:anchor-type="page" text:anchor-page-number="0" draw:z-index="395" draw:name="actual" draw:style-name="gr2" draw:text-style-name="P5" svg:width="0.101cm" svg:height="0.101cm" svg:x="15.692cm" svg:y="11.019cm" svg:viewBox="0 0 102 102" draw:points="37,0 102,37 65,102 0,65">
        <text:p/>
      </draw:polygon>
      <draw:polygon text:anchor-type="page" text:anchor-page-number="0" draw:z-index="396" draw:name="actual" draw:style-name="gr2" draw:text-style-name="P5" svg:width="0.17cm" svg:height="0.17cm" svg:x="15.563cm" svg:y="11.455cm" svg:viewBox="0 0 171 171" draw:points="0,0 171,0 171,171 0,171">
        <text:p/>
      </draw:polygon>
      <draw:polygon text:anchor-type="page" text:anchor-page-number="0" draw:z-index="397" draw:name="actual" draw:style-name="gr2" draw:text-style-name="P5" svg:width="0.202cm" svg:height="0.202cm" svg:x="15.737cm" svg:y="11.382cm" svg:viewBox="0 0 203 203" draw:points="0,74 129,0 203,129 74,203">
        <text:p/>
      </draw:polygon>
      <draw:polygon text:anchor-type="page" text:anchor-page-number="0" draw:z-index="398" draw:name="actual" draw:style-name="gr2" draw:text-style-name="P5" svg:width="0.175cm" svg:height="0.175cm" svg:x="15.866cm" svg:y="11.271cm" svg:viewBox="0 0 176 176" draw:points="0,111 65,0 176,65 111,176">
        <text:p/>
      </draw:polygon>
      <draw:polygon text:anchor-type="page" text:anchor-page-number="0" draw:z-index="399" draw:name="actual" draw:style-name="gr2" draw:text-style-name="P5" svg:width="0.101cm" svg:height="0.101cm" svg:x="15.939cm" svg:y="11.446cm" svg:viewBox="0 0 102 102" draw:points="37,0 102,37 65,102 0,65">
        <text:p/>
      </draw:polygon>
      <draw:polygon text:anchor-type="page" text:anchor-page-number="0" draw:z-index="400" draw:name="actual" draw:style-name="gr2" draw:text-style-name="P5" svg:width="0.115cm" svg:height="0.115cm" svg:x="15.736cm" svg:y="11.583cm" svg:viewBox="0 0 116 116" draw:points="74,0 116,74 42,116 0,42">
        <text:p/>
      </draw:polygon>
      <draw:polygon text:anchor-type="page" text:anchor-page-number="0" draw:z-index="401" draw:name="actual" draw:style-name="gr2" draw:text-style-name="P5" svg:width="0.101cm" svg:height="0.101cm" svg:x="15.817cm" svg:y="11.658cm" svg:viewBox="0 0 102 102" draw:points="37,0 102,37 65,102 0,65">
        <text:p/>
      </draw:polygon>
      <draw:polygon text:anchor-type="page" text:anchor-page-number="0" draw:z-index="402" draw:name="actual" draw:style-name="gr2" draw:text-style-name="P5" svg:width="0.057cm" svg:height="0.057cm" svg:x="15.759cm" svg:y="11.7cm" svg:viewBox="0 0 58 58" draw:points="58,21 37,58 0,37 21,0">
        <text:p/>
      </draw:polygon>
      <draw:polygon text:anchor-type="page" text:anchor-page-number="0" draw:z-index="403" draw:name="actual" draw:style-name="gr2" draw:text-style-name="P5" svg:width="0.269cm" svg:height="0.269cm" svg:x="15.295cm" svg:y="11.926cm" svg:viewBox="0 0 270 270" draw:points="99,0 270,99 171,270 0,171">
        <text:p/>
      </draw:polygon>
      <draw:polygon text:anchor-type="page" text:anchor-page-number="0" draw:z-index="404" draw:name="actual" draw:style-name="gr2" draw:text-style-name="P5" svg:width="0.17cm" svg:height="0.17cm" svg:x="15.565cm" svg:y="12.024cm" svg:viewBox="0 0 171 171" draw:points="0,0 171,0 171,171 0,171">
        <text:p/>
      </draw:polygon>
      <draw:polygon text:anchor-type="page" text:anchor-page-number="0" draw:z-index="405" draw:name="actual" draw:style-name="gr2" draw:text-style-name="P5" svg:width="0.202cm" svg:height="0.202cm" svg:x="15.737cm" svg:y="11.95cm" svg:viewBox="0 0 203 203" draw:points="0,74 129,0 203,129 74,203">
        <text:p/>
      </draw:polygon>
      <draw:polygon text:anchor-type="page" text:anchor-page-number="0" draw:z-index="406" draw:name="actual" draw:style-name="gr2" draw:text-style-name="P5" svg:width="0.175cm" svg:height="0.175cm" svg:x="15.866cm" svg:y="11.839cm" svg:viewBox="0 0 176 176" draw:points="0,111 65,0 176,65 111,176">
        <text:p/>
      </draw:polygon>
      <draw:polygon text:anchor-type="page" text:anchor-page-number="0" draw:z-index="407" draw:name="actual" draw:style-name="gr2" draw:text-style-name="P5" svg:width="0.101cm" svg:height="0.101cm" svg:x="15.939cm" svg:y="12.014cm" svg:viewBox="0 0 102 102" draw:points="37,0 102,37 65,102 0,65">
        <text:p/>
      </draw:polygon>
      <draw:polygon text:anchor-type="page" text:anchor-page-number="0" draw:z-index="408" draw:name="actual" draw:style-name="gr2" draw:text-style-name="P5" svg:width="0.115cm" svg:height="0.115cm" svg:x="15.736cm" svg:y="12.151cm" svg:viewBox="0 0 116 116" draw:points="74,0 116,74 42,116 0,42">
        <text:p/>
      </draw:polygon>
      <draw:polygon text:anchor-type="page" text:anchor-page-number="0" draw:z-index="409" draw:name="actual" draw:style-name="gr2" draw:text-style-name="P5" svg:width="0.101cm" svg:height="0.101cm" svg:x="15.817cm" svg:y="12.226cm" svg:viewBox="0 0 102 102" draw:points="37,0 102,37 65,102 0,65">
        <text:p/>
      </draw:polygon>
      <draw:polygon text:anchor-type="page" text:anchor-page-number="0" draw:z-index="410" draw:name="actual" draw:style-name="gr2" draw:text-style-name="P5" svg:width="0.057cm" svg:height="0.057cm" svg:x="15.759cm" svg:y="12.268cm" svg:viewBox="0 0 58 58" draw:points="58,21 37,58 0,37 21,0">
        <text:p/>
      </draw:polygon>
      <draw:polygon text:anchor-type="page" text:anchor-page-number="0" draw:z-index="411" draw:name="actual" draw:style-name="gr2" draw:text-style-name="P5" svg:width="0.098cm" svg:height="0.098cm" svg:x="15.466cm" svg:y="12.196cm" svg:viewBox="0 0 99 99" draw:points="99,0 99,99 0,99 0,0">
        <text:p/>
      </draw:polygon>
      <draw:polygon text:anchor-type="page" text:anchor-page-number="0" draw:z-index="412" draw:name="actual" draw:style-name="gr2" draw:text-style-name="P5" svg:width="0.115cm" svg:height="0.115cm" svg:x="15.492cm" svg:y="12.294cm" svg:viewBox="0 0 116 116" draw:points="74,0 116,74 42,116 0,42">
        <text:p/>
      </draw:polygon>
      <draw:polygon text:anchor-type="page" text:anchor-page-number="0" draw:z-index="413" draw:name="actual" draw:style-name="gr2" draw:text-style-name="P5" svg:width="0.101cm" svg:height="0.101cm" svg:x="15.57cm" svg:y="12.367cm" svg:viewBox="0 0 102 102" draw:points="37,0 102,37 65,102 0,65">
        <text:p/>
      </draw:polygon>
      <draw:polygon text:anchor-type="page" text:anchor-page-number="0" draw:z-index="414" draw:name="actual" draw:style-name="gr2" draw:text-style-name="P5" svg:width="0.057cm" svg:height="0.057cm" svg:x="15.512cm" svg:y="12.411cm" svg:viewBox="0 0 58 58" draw:points="58,21 37,58 0,37 21,0">
        <text:p/>
      </draw:polygon>
      <draw:polygon text:anchor-type="page" text:anchor-page-number="0" draw:z-index="415" draw:name="actual" draw:style-name="gr2" draw:text-style-name="P5" svg:width="0.066cm" svg:height="0.066cm" svg:x="15.423cm" svg:y="12.293cm" svg:viewBox="0 0 67 67" draw:points="67,42 25,67 0,25 42,0">
        <text:p/>
      </draw:polygon>
      <draw:polygon text:anchor-type="page" text:anchor-page-number="0" draw:z-index="416" draw:name="actual" draw:style-name="gr2" draw:text-style-name="P5" svg:width="0.057cm" svg:height="0.057cm" svg:x="15.388cm" svg:y="12.338cm" svg:viewBox="0 0 58 58" draw:points="58,21 37,58 0,37 21,0">
        <text:p/>
      </draw:polygon>
      <draw:polygon text:anchor-type="page" text:anchor-page-number="0" draw:z-index="417" draw:name="actual" draw:style-name="gr2" draw:text-style-name="P5" svg:width="0.033cm" svg:height="0.033cm" svg:x="15.388cm" svg:y="12.305cm" svg:viewBox="0 0 34 34" draw:points="21,34 0,21 12,0 34,12">
        <text:p/>
      </draw:polygon>
      <draw:polygon text:anchor-type="page" text:anchor-page-number="0" draw:z-index="418" draw:name="actual" draw:style-name="gr2" draw:text-style-name="P5" svg:width="0.311cm" svg:height="0.311cm" svg:x="14.753cm" svg:y="12.294cm" svg:viewBox="0 0 312 312" draw:points="198,0 312,198 115,312 0,115">
        <text:p/>
      </draw:polygon>
      <draw:polygon text:anchor-type="page" text:anchor-page-number="0" draw:z-index="419" draw:name="actual" draw:style-name="gr2" draw:text-style-name="P5" svg:width="0.269cm" svg:height="0.269cm" svg:x="14.967cm" svg:y="12.492cm" svg:viewBox="0 0 270 270" draw:points="99,0 270,99 171,270 0,171">
        <text:p/>
      </draw:polygon>
      <draw:polygon text:anchor-type="page" text:anchor-page-number="0" draw:z-index="420" draw:name="actual" draw:style-name="gr2" draw:text-style-name="P5" svg:width="0.17cm" svg:height="0.17cm" svg:x="15.236cm" svg:y="12.591cm" svg:viewBox="0 0 171 171" draw:points="0,0 171,0 171,171 0,171">
        <text:p/>
      </draw:polygon>
      <draw:polygon text:anchor-type="page" text:anchor-page-number="0" draw:z-index="421" draw:name="actual" draw:style-name="gr2" draw:text-style-name="P5" svg:width="0.202cm" svg:height="0.202cm" svg:x="15.409cm" svg:y="12.518cm" svg:viewBox="0 0 203 203" draw:points="0,74 129,0 203,129 74,203">
        <text:p/>
      </draw:polygon>
      <draw:polygon text:anchor-type="page" text:anchor-page-number="0" draw:z-index="422" draw:name="actual" draw:style-name="gr2" draw:text-style-name="P5" svg:width="0.175cm" svg:height="0.175cm" svg:x="15.538cm" svg:y="12.407cm" svg:viewBox="0 0 176 176" draw:points="0,111 65,0 176,65 111,176">
        <text:p/>
      </draw:polygon>
      <draw:polygon text:anchor-type="page" text:anchor-page-number="0" draw:z-index="423" draw:name="actual" draw:style-name="gr2" draw:text-style-name="P5" svg:width="0.101cm" svg:height="0.101cm" svg:x="15.61cm" svg:y="12.582cm" svg:viewBox="0 0 102 102" draw:points="37,0 102,37 65,102 0,65">
        <text:p/>
      </draw:polygon>
      <draw:polygon text:anchor-type="page" text:anchor-page-number="0" draw:z-index="424" draw:name="actual" draw:style-name="gr2" draw:text-style-name="P5" svg:width="0.115cm" svg:height="0.115cm" svg:x="15.408cm" svg:y="12.719cm" svg:viewBox="0 0 116 116" draw:points="74,0 116,74 42,116 0,42">
        <text:p/>
      </draw:polygon>
      <draw:polygon text:anchor-type="page" text:anchor-page-number="0" draw:z-index="425" draw:name="actual" draw:style-name="gr2" draw:text-style-name="P5" svg:width="0.101cm" svg:height="0.101cm" svg:x="15.489cm" svg:y="12.793cm" svg:viewBox="0 0 102 102" draw:points="37,0 102,37 65,102 0,65">
        <text:p/>
      </draw:polygon>
      <draw:polygon text:anchor-type="page" text:anchor-page-number="0" draw:z-index="426" draw:name="actual" draw:style-name="gr2" draw:text-style-name="P5" svg:width="0.057cm" svg:height="0.057cm" svg:x="15.432cm" svg:y="12.836cm" svg:viewBox="0 0 58 58" draw:points="58,21 37,58 0,37 21,0">
        <text:p/>
      </draw:polygon>
      <draw:polygon text:anchor-type="page" text:anchor-page-number="0" draw:z-index="427" draw:name="actual" draw:style-name="gr2" draw:text-style-name="P5" svg:width="0.098cm" svg:height="0.098cm" svg:x="15.138cm" svg:y="12.764cm" svg:viewBox="0 0 99 99" draw:points="99,0 99,99 0,99 0,0">
        <text:p/>
      </draw:polygon>
      <draw:polygon text:anchor-type="page" text:anchor-page-number="0" draw:z-index="428" draw:name="actual" draw:style-name="gr2" draw:text-style-name="P5" svg:width="0.115cm" svg:height="0.115cm" svg:x="15.162cm" svg:y="12.862cm" svg:viewBox="0 0 116 116" draw:points="74,0 116,74 42,116 0,42">
        <text:p/>
      </draw:polygon>
      <draw:polygon text:anchor-type="page" text:anchor-page-number="0" draw:z-index="429" draw:name="actual" draw:style-name="gr2" draw:text-style-name="P5" svg:width="0.101cm" svg:height="0.101cm" svg:x="15.242cm" svg:y="12.935cm" svg:viewBox="0 0 102 102" draw:points="37,0 102,37 65,102 0,65">
        <text:p/>
      </draw:polygon>
      <draw:polygon text:anchor-type="page" text:anchor-page-number="0" draw:z-index="430" draw:name="actual" draw:style-name="gr2" draw:text-style-name="P5" svg:width="0.057cm" svg:height="0.057cm" svg:x="15.184cm" svg:y="12.977cm" svg:viewBox="0 0 58 58" draw:points="58,21 37,58 0,37 21,0">
        <text:p/>
      </draw:polygon>
      <draw:polygon text:anchor-type="page" text:anchor-page-number="0" draw:z-index="431" draw:name="actual" draw:style-name="gr2" draw:text-style-name="P5" svg:width="0.066cm" svg:height="0.066cm" svg:x="15.095cm" svg:y="12.861cm" svg:viewBox="0 0 67 67" draw:points="67,42 25,67 0,25 42,0">
        <text:p/>
      </draw:polygon>
      <draw:polygon text:anchor-type="page" text:anchor-page-number="0" draw:z-index="432" draw:name="actual" draw:style-name="gr2" draw:text-style-name="P5" svg:width="0.057cm" svg:height="0.057cm" svg:x="15.058cm" svg:y="12.906cm" svg:viewBox="0 0 58 58" draw:points="58,21 37,58 0,37 21,0">
        <text:p/>
      </draw:polygon>
      <draw:polygon text:anchor-type="page" text:anchor-page-number="0" draw:z-index="433" draw:name="actual" draw:style-name="gr2" draw:text-style-name="P5" svg:width="0.033cm" svg:height="0.033cm" svg:x="15.058cm" svg:y="12.873cm" svg:viewBox="0 0 34 34" draw:points="21,34 0,21 12,0 34,12">
        <text:p/>
      </draw:polygon>
      <draw:polygon text:anchor-type="page" text:anchor-page-number="0" draw:z-index="434" draw:name="actual" draw:style-name="gr2" draw:text-style-name="P5" svg:width="0.154cm" svg:height="0.154cm" svg:x="14.81cm" svg:y="12.608cm" svg:viewBox="0 0 155 155" draw:points="155,56 99,155 0,99 56,0">
        <text:p/>
      </draw:polygon>
      <draw:polygon text:anchor-type="page" text:anchor-page-number="0" draw:z-index="435" draw:name="actual" draw:style-name="gr2" draw:text-style-name="P5" svg:width="0.098cm" svg:height="0.098cm" svg:x="14.808cm" svg:y="12.762cm" svg:viewBox="0 0 99 99" draw:points="99,0 99,99 0,99 0,0">
        <text:p/>
      </draw:polygon>
      <draw:polygon text:anchor-type="page" text:anchor-page-number="0" draw:z-index="436" draw:name="actual" draw:style-name="gr2" draw:text-style-name="P5" svg:width="0.115cm" svg:height="0.115cm" svg:x="14.834cm" svg:y="12.861cm" svg:viewBox="0 0 116 116" draw:points="74,0 116,74 42,116 0,42">
        <text:p/>
      </draw:polygon>
      <draw:polygon text:anchor-type="page" text:anchor-page-number="0" draw:z-index="437" draw:name="actual" draw:style-name="gr2" draw:text-style-name="P5" svg:width="0.101cm" svg:height="0.101cm" svg:x="14.912cm" svg:y="12.935cm" svg:viewBox="0 0 102 102" draw:points="37,0 102,37 65,102 0,65">
        <text:p/>
      </draw:polygon>
      <draw:polygon text:anchor-type="page" text:anchor-page-number="0" draw:z-index="438" draw:name="actual" draw:style-name="gr2" draw:text-style-name="P5" svg:width="0.057cm" svg:height="0.057cm" svg:x="14.854cm" svg:y="12.977cm" svg:viewBox="0 0 58 58" draw:points="58,21 37,58 0,37 21,0">
        <text:p/>
      </draw:polygon>
      <draw:polygon text:anchor-type="page" text:anchor-page-number="0" draw:z-index="439" draw:name="actual" draw:style-name="gr2" draw:text-style-name="P5" svg:width="0.066cm" svg:height="0.066cm" svg:x="14.766cm" svg:y="12.861cm" svg:viewBox="0 0 67 67" draw:points="67,42 25,67 0,25 42,0">
        <text:p/>
      </draw:polygon>
      <draw:polygon text:anchor-type="page" text:anchor-page-number="0" draw:z-index="440" draw:name="actual" draw:style-name="gr2" draw:text-style-name="P5" svg:width="0.057cm" svg:height="0.057cm" svg:x="14.73cm" svg:y="12.906cm" svg:viewBox="0 0 58 58" draw:points="58,21 37,58 0,37 21,0">
        <text:p/>
      </draw:polygon>
      <draw:polygon text:anchor-type="page" text:anchor-page-number="0" draw:z-index="441" draw:name="actual" draw:style-name="gr2" draw:text-style-name="P5" svg:width="0.033cm" svg:height="0.033cm" svg:x="14.73cm" svg:y="12.873cm" svg:viewBox="0 0 34 34" draw:points="21,34 0,21 12,0 34,12">
        <text:p/>
      </draw:polygon>
      <draw:polygon text:anchor-type="page" text:anchor-page-number="0" draw:z-index="442" draw:name="actual" draw:style-name="gr2" draw:text-style-name="P5" svg:width="0.055cm" svg:height="0.055cm" svg:x="14.751cm" svg:y="12.705cm" svg:viewBox="0 0 56 56" draw:points="56,56 0,56 0,0 56,0">
        <text:p/>
      </draw:polygon>
      <draw:polygon text:anchor-type="page" text:anchor-page-number="0" draw:z-index="443" draw:name="actual" draw:style-name="gr2" draw:text-style-name="P5" svg:width="0.066cm" svg:height="0.066cm" svg:x="14.684cm" svg:y="12.719cm" svg:viewBox="0 0 67 67" draw:points="67,42 25,67 0,25 42,0">
        <text:p/>
      </draw:polygon>
      <draw:polygon text:anchor-type="page" text:anchor-page-number="0" draw:z-index="444" draw:name="actual" draw:style-name="gr2" draw:text-style-name="P5" svg:width="0.057cm" svg:height="0.057cm" svg:x="14.647cm" svg:y="12.764cm" svg:viewBox="0 0 58 58" draw:points="58,21 37,58 0,37 21,0">
        <text:p/>
      </draw:polygon>
      <draw:polygon text:anchor-type="page" text:anchor-page-number="0" draw:z-index="445" draw:name="actual" draw:style-name="gr2" draw:text-style-name="P5" svg:width="0.033cm" svg:height="0.033cm" svg:x="14.647cm" svg:y="12.73cm" svg:viewBox="0 0 34 34" draw:points="21,34 0,21 12,0 34,12">
        <text:p/>
      </draw:polygon>
      <draw:polygon text:anchor-type="page" text:anchor-page-number="0" draw:z-index="446" draw:name="actual" draw:style-name="gr2" draw:text-style-name="P5" svg:width="0.038cm" svg:height="0.038cm" svg:x="14.711cm" svg:y="12.679cm" svg:viewBox="0 0 39 39" draw:points="14,39 0,14 25,0 39,25">
        <text:p/>
      </draw:polygon>
      <draw:polygon text:anchor-type="page" text:anchor-page-number="0" draw:z-index="447" draw:name="actual" draw:style-name="gr2" draw:text-style-name="P5" svg:width="0.033cm" svg:height="0.033cm" svg:x="14.69cm" svg:y="12.659cm" svg:viewBox="0 0 34 34" draw:points="21,34 0,21 12,0 34,12">
        <text:p/>
      </draw:polygon>
      <draw:polygon text:anchor-type="page" text:anchor-page-number="0" draw:z-index="448" draw:name="actual" draw:style-name="gr2" draw:text-style-name="P5" svg:width="0.018cm" svg:height="0.018cm" svg:x="14.723cm" svg:y="12.659cm" svg:viewBox="0 0 19 19" draw:points="0,12 7,0 19,7 12,19">
        <text:p/>
      </draw:polygon>
      <draw:polygon text:anchor-type="page" text:anchor-page-number="0" draw:z-index="449" draw:name="actual" draw:style-name="gr2" draw:text-style-name="P5" svg:width="0.264cm" svg:height="0.264cm" svg:x="14.023cm" svg:y="12.405cm" svg:viewBox="0 0 265 265" draw:points="265,0 265,265 0,265 0,0">
        <text:p/>
      </draw:polygon>
      <draw:polygon text:anchor-type="page" text:anchor-page-number="0" draw:z-index="450" draw:name="actual" draw:style-name="gr2" draw:text-style-name="P5" svg:width="0.311cm" svg:height="0.311cm" svg:x="14.092cm" svg:y="12.672cm" svg:viewBox="0 0 312 312" draw:points="198,0 312,198 115,312 0,115">
        <text:p/>
      </draw:polygon>
      <draw:polygon text:anchor-type="page" text:anchor-page-number="0" draw:z-index="451" draw:name="actual" draw:style-name="gr2" draw:text-style-name="P5" svg:width="0.269cm" svg:height="0.269cm" svg:x="14.307cm" svg:y="12.869cm" svg:viewBox="0 0 270 270" draw:points="99,0 270,99 171,270 0,171">
        <text:p/>
      </draw:polygon>
      <draw:polygon text:anchor-type="page" text:anchor-page-number="0" draw:z-index="452" draw:name="actual" draw:style-name="gr2" draw:text-style-name="P5" svg:width="0.17cm" svg:height="0.17cm" svg:x="14.579cm" svg:y="12.966cm" svg:viewBox="0 0 171 171" draw:points="0,0 171,0 171,171 0,171">
        <text:p/>
      </draw:polygon>
      <draw:polygon text:anchor-type="page" text:anchor-page-number="0" draw:z-index="453" draw:name="actual" draw:style-name="gr2" draw:text-style-name="P5" svg:width="0.202cm" svg:height="0.202cm" svg:x="14.751cm" svg:y="12.892cm" svg:viewBox="0 0 203 203" draw:points="0,74 129,0 203,129 74,203">
        <text:p/>
      </draw:polygon>
      <draw:polygon text:anchor-type="page" text:anchor-page-number="0" draw:z-index="454" draw:name="actual" draw:style-name="gr2" draw:text-style-name="P5" svg:width="0.175cm" svg:height="0.175cm" svg:x="14.88cm" svg:y="12.781cm" svg:viewBox="0 0 176 176" draw:points="0,111 65,0 176,65 111,176">
        <text:p/>
      </draw:polygon>
      <draw:polygon text:anchor-type="page" text:anchor-page-number="0" draw:z-index="455" draw:name="actual" draw:style-name="gr2" draw:text-style-name="P5" svg:width="0.101cm" svg:height="0.101cm" svg:x="14.952cm" svg:y="12.956cm" svg:viewBox="0 0 102 102" draw:points="37,0 102,37 65,102 0,65">
        <text:p/>
      </draw:polygon>
      <draw:polygon text:anchor-type="page" text:anchor-page-number="0" draw:z-index="456" draw:name="actual" draw:style-name="gr2" draw:text-style-name="P5" svg:width="0.115cm" svg:height="0.115cm" svg:x="14.75cm" svg:y="13.095cm" svg:viewBox="0 0 116 116" draw:points="74,0 116,74 42,116 0,42">
        <text:p/>
      </draw:polygon>
      <draw:polygon text:anchor-type="page" text:anchor-page-number="0" draw:z-index="457" draw:name="actual" draw:style-name="gr2" draw:text-style-name="P5" svg:width="0.101cm" svg:height="0.101cm" svg:x="14.831cm" svg:y="13.167cm" svg:viewBox="0 0 102 102" draw:points="37,0 102,37 65,102 0,65">
        <text:p/>
      </draw:polygon>
      <draw:polygon text:anchor-type="page" text:anchor-page-number="0" draw:z-index="458" draw:name="actual" draw:style-name="gr2" draw:text-style-name="P5" svg:width="0.057cm" svg:height="0.057cm" svg:x="14.773cm" svg:y="13.21cm" svg:viewBox="0 0 58 58" draw:points="58,21 37,58 0,37 21,0">
        <text:p/>
      </draw:polygon>
      <draw:polygon text:anchor-type="page" text:anchor-page-number="0" draw:z-index="459" draw:name="actual" draw:style-name="gr2" draw:text-style-name="P5" svg:width="0.098cm" svg:height="0.098cm" svg:x="14.48cm" svg:y="13.137cm" svg:viewBox="0 0 99 99" draw:points="99,0 99,99 0,99 0,0">
        <text:p/>
      </draw:polygon>
      <draw:polygon text:anchor-type="page" text:anchor-page-number="0" draw:z-index="460" draw:name="actual" draw:style-name="gr2" draw:text-style-name="P5" svg:width="0.115cm" svg:height="0.115cm" svg:x="14.504cm" svg:y="13.236cm" svg:viewBox="0 0 116 116" draw:points="74,0 116,74 42,116 0,42">
        <text:p/>
      </draw:polygon>
      <draw:polygon text:anchor-type="page" text:anchor-page-number="0" draw:z-index="461" draw:name="actual" draw:style-name="gr2" draw:text-style-name="P5" svg:width="0.101cm" svg:height="0.101cm" svg:x="14.584cm" svg:y="13.309cm" svg:viewBox="0 0 102 102" draw:points="37,0 102,37 65,102 0,65">
        <text:p/>
      </draw:polygon>
      <draw:polygon text:anchor-type="page" text:anchor-page-number="0" draw:z-index="462" draw:name="actual" draw:style-name="gr2" draw:text-style-name="P5" svg:width="0.057cm" svg:height="0.057cm" svg:x="14.526cm" svg:y="13.351cm" svg:viewBox="0 0 58 58" draw:points="58,21 37,58 0,37 21,0">
        <text:p/>
      </draw:polygon>
      <draw:polygon text:anchor-type="page" text:anchor-page-number="0" draw:z-index="463" draw:name="actual" draw:style-name="gr2" draw:text-style-name="P5" svg:width="0.066cm" svg:height="0.066cm" svg:x="14.437cm" svg:y="13.234cm" svg:viewBox="0 0 67 67" draw:points="67,42 25,67 0,25 42,0">
        <text:p/>
      </draw:polygon>
      <draw:polygon text:anchor-type="page" text:anchor-page-number="0" draw:z-index="464" draw:name="actual" draw:style-name="gr2" draw:text-style-name="P5" svg:width="0.057cm" svg:height="0.057cm" svg:x="14.402cm" svg:y="13.28cm" svg:viewBox="0 0 58 58" draw:points="58,21 37,58 0,37 21,0">
        <text:p/>
      </draw:polygon>
      <draw:polygon text:anchor-type="page" text:anchor-page-number="0" draw:z-index="465" draw:name="actual" draw:style-name="gr2" draw:text-style-name="P5" svg:width="0.033cm" svg:height="0.033cm" svg:x="14.402cm" svg:y="13.247cm" svg:viewBox="0 0 34 34" draw:points="21,34 0,21 12,0 34,12">
        <text:p/>
      </draw:polygon>
      <draw:polygon text:anchor-type="page" text:anchor-page-number="0" draw:z-index="466" draw:name="actual" draw:style-name="gr2" draw:text-style-name="P5" svg:width="0.154cm" svg:height="0.154cm" svg:x="14.153cm" svg:y="12.982cm" svg:viewBox="0 0 155 155" draw:points="155,56 99,155 0,99 56,0">
        <text:p/>
      </draw:polygon>
      <draw:polygon text:anchor-type="page" text:anchor-page-number="0" draw:z-index="467" draw:name="actual" draw:style-name="gr2" draw:text-style-name="P5" svg:width="0.098cm" svg:height="0.098cm" svg:x="14.152cm" svg:y="13.137cm" svg:viewBox="0 0 99 99" draw:points="99,0 99,99 0,99 0,0">
        <text:p/>
      </draw:polygon>
      <draw:polygon text:anchor-type="page" text:anchor-page-number="0" draw:z-index="468" draw:name="actual" draw:style-name="gr2" draw:text-style-name="P5" svg:width="0.115cm" svg:height="0.115cm" svg:x="14.178cm" svg:y="13.236cm" svg:viewBox="0 0 116 116" draw:points="74,0 116,74 42,116 0,42">
        <text:p/>
      </draw:polygon>
      <draw:polygon text:anchor-type="page" text:anchor-page-number="0" draw:z-index="469" draw:name="actual" draw:style-name="gr2" draw:text-style-name="P5" svg:width="0.101cm" svg:height="0.101cm" svg:x="14.256cm" svg:y="13.309cm" svg:viewBox="0 0 102 102" draw:points="37,0 102,37 65,102 0,65">
        <text:p/>
      </draw:polygon>
      <draw:polygon text:anchor-type="page" text:anchor-page-number="0" draw:z-index="470" draw:name="actual" draw:style-name="gr2" draw:text-style-name="P5" svg:width="0.057cm" svg:height="0.057cm" svg:x="14.198cm" svg:y="13.351cm" svg:viewBox="0 0 58 58" draw:points="58,21 37,58 0,37 21,0">
        <text:p/>
      </draw:polygon>
      <draw:polygon text:anchor-type="page" text:anchor-page-number="0" draw:z-index="471" draw:name="actual" draw:style-name="gr2" draw:text-style-name="P5" svg:width="0.066cm" svg:height="0.066cm" svg:x="14.109cm" svg:y="13.234cm" svg:viewBox="0 0 67 67" draw:points="67,42 25,67 0,25 42,0">
        <text:p/>
      </draw:polygon>
      <draw:polygon text:anchor-type="page" text:anchor-page-number="0" draw:z-index="472" draw:name="actual" draw:style-name="gr2" draw:text-style-name="P5" svg:width="0.057cm" svg:height="0.057cm" svg:x="14.072cm" svg:y="13.28cm" svg:viewBox="0 0 58 58" draw:points="58,21 37,58 0,37 21,0">
        <text:p/>
      </draw:polygon>
      <draw:polygon text:anchor-type="page" text:anchor-page-number="0" draw:z-index="473" draw:name="actual" draw:style-name="gr2" draw:text-style-name="P5" svg:width="0.033cm" svg:height="0.033cm" svg:x="14.072cm" svg:y="13.247cm" svg:viewBox="0 0 34 34" draw:points="21,34 0,21 12,0 34,12">
        <text:p/>
      </draw:polygon>
      <draw:polygon text:anchor-type="page" text:anchor-page-number="0" draw:z-index="474" draw:name="actual" draw:style-name="gr2" draw:text-style-name="P5" svg:width="0.055cm" svg:height="0.055cm" svg:x="14.092cm" svg:y="13.079cm" svg:viewBox="0 0 56 56" draw:points="56,56 0,56 0,0 56,0">
        <text:p/>
      </draw:polygon>
      <draw:polygon text:anchor-type="page" text:anchor-page-number="0" draw:z-index="475" draw:name="actual" draw:style-name="gr2" draw:text-style-name="P5" svg:width="0.066cm" svg:height="0.066cm" svg:x="14.028cm" svg:y="13.093cm" svg:viewBox="0 0 67 67" draw:points="67,42 25,67 0,25 42,0">
        <text:p/>
      </draw:polygon>
      <draw:polygon text:anchor-type="page" text:anchor-page-number="0" draw:z-index="476" draw:name="actual" draw:style-name="gr2" draw:text-style-name="P5" svg:width="0.057cm" svg:height="0.057cm" svg:x="13.995cm" svg:y="13.137cm" svg:viewBox="0 0 58 58" draw:points="58,21 37,58 0,37 21,0">
        <text:p/>
      </draw:polygon>
      <draw:polygon text:anchor-type="page" text:anchor-page-number="0" draw:z-index="477" draw:name="actual" draw:style-name="gr2" draw:text-style-name="P5" svg:width="0.033cm" svg:height="0.033cm" svg:x="13.995cm" svg:y="13.104cm" svg:viewBox="0 0 34 34" draw:points="21,34 0,21 12,0 34,12">
        <text:p/>
      </draw:polygon>
      <draw:polygon text:anchor-type="page" text:anchor-page-number="0" draw:z-index="478" draw:name="actual" draw:style-name="gr2" draw:text-style-name="P5" svg:width="0.038cm" svg:height="0.038cm" svg:x="14.056cm" svg:y="13.053cm" svg:viewBox="0 0 39 39" draw:points="14,39 0,14 25,0 39,25">
        <text:p/>
      </draw:polygon>
      <draw:polygon text:anchor-type="page" text:anchor-page-number="0" draw:z-index="479" draw:name="actual" draw:style-name="gr2" draw:text-style-name="P5" svg:width="0.033cm" svg:height="0.033cm" svg:x="14.035cm" svg:y="13.033cm" svg:viewBox="0 0 34 34" draw:points="21,34 0,21 12,0 34,12">
        <text:p/>
      </draw:polygon>
      <draw:polygon text:anchor-type="page" text:anchor-page-number="0" draw:z-index="480" draw:name="actual" draw:style-name="gr2" draw:text-style-name="P5" svg:width="0.018cm" svg:height="0.018cm" svg:x="14.069cm" svg:y="13.033cm" svg:viewBox="0 0 19 19" draw:points="0,12 7,0 19,7 12,19">
        <text:p/>
      </draw:polygon>
      <draw:polygon text:anchor-type="page" text:anchor-page-number="0" draw:z-index="481" draw:name="actual" draw:style-name="gr2" draw:text-style-name="P5" svg:width="0.179cm" svg:height="0.179cm" svg:x="13.915cm" svg:y="12.668cm" svg:viewBox="0 0 180 180" draw:points="180,115 65,180 0,65 115,0">
        <text:p/>
      </draw:polygon>
      <draw:polygon text:anchor-type="page" text:anchor-page-number="0" draw:z-index="482" draw:name="actual" draw:style-name="gr2" draw:text-style-name="P5" svg:width="0.154cm" svg:height="0.154cm" svg:x="13.824cm" svg:y="12.795cm" svg:viewBox="0 0 155 155" draw:points="155,56 99,155 0,99 56,0">
        <text:p/>
      </draw:polygon>
      <draw:polygon text:anchor-type="page" text:anchor-page-number="0" draw:z-index="483" draw:name="actual" draw:style-name="gr2" draw:text-style-name="P5" svg:width="0.098cm" svg:height="0.098cm" svg:x="13.824cm" svg:y="12.95cm" svg:viewBox="0 0 99 99" draw:points="99,0 99,99 0,99 0,0">
        <text:p/>
      </draw:polygon>
      <draw:polygon text:anchor-type="page" text:anchor-page-number="0" draw:z-index="484" draw:name="actual" draw:style-name="gr2" draw:text-style-name="P5" svg:width="0.115cm" svg:height="0.115cm" svg:x="13.848cm" svg:y="13.049cm" svg:viewBox="0 0 116 116" draw:points="74,0 116,74 42,116 0,42">
        <text:p/>
      </draw:polygon>
      <draw:polygon text:anchor-type="page" text:anchor-page-number="0" draw:z-index="485" draw:name="actual" draw:style-name="gr2" draw:text-style-name="P5" svg:width="0.101cm" svg:height="0.101cm" svg:x="13.926cm" svg:y="13.122cm" svg:viewBox="0 0 102 102" draw:points="37,0 102,37 65,102 0,65">
        <text:p/>
      </draw:polygon>
      <draw:polygon text:anchor-type="page" text:anchor-page-number="0" draw:z-index="486" draw:name="actual" draw:style-name="gr2" draw:text-style-name="P5" svg:width="0.057cm" svg:height="0.057cm" svg:x="13.868cm" svg:y="13.164cm" svg:viewBox="0 0 58 58" draw:points="58,21 37,58 0,37 21,0">
        <text:p/>
      </draw:polygon>
      <draw:polygon text:anchor-type="page" text:anchor-page-number="0" draw:z-index="487" draw:name="actual" draw:style-name="gr2" draw:text-style-name="P5" svg:width="0.066cm" svg:height="0.066cm" svg:x="13.78cm" svg:y="13.047cm" svg:viewBox="0 0 67 67" draw:points="67,42 25,67 0,25 42,0">
        <text:p/>
      </draw:polygon>
      <draw:polygon text:anchor-type="page" text:anchor-page-number="0" draw:z-index="488" draw:name="actual" draw:style-name="gr2" draw:text-style-name="P5" svg:width="0.057cm" svg:height="0.057cm" svg:x="13.744cm" svg:y="13.093cm" svg:viewBox="0 0 58 58" draw:points="58,21 37,58 0,37 21,0">
        <text:p/>
      </draw:polygon>
      <draw:polygon text:anchor-type="page" text:anchor-page-number="0" draw:z-index="489" draw:name="actual" draw:style-name="gr2" draw:text-style-name="P5" svg:width="0.033cm" svg:height="0.033cm" svg:x="13.744cm" svg:y="13.06cm" svg:viewBox="0 0 34 34" draw:points="21,34 0,21 12,0 34,12">
        <text:p/>
      </draw:polygon>
      <draw:polygon text:anchor-type="page" text:anchor-page-number="0" draw:z-index="490" draw:name="actual" draw:style-name="gr2" draw:text-style-name="P5" svg:width="0.055cm" svg:height="0.055cm" svg:x="13.765cm" svg:y="12.892cm" svg:viewBox="0 0 56 56" draw:points="56,56 0,56 0,0 56,0">
        <text:p/>
      </draw:polygon>
      <draw:polygon text:anchor-type="page" text:anchor-page-number="0" draw:z-index="491" draw:name="actual" draw:style-name="gr2" draw:text-style-name="P5" svg:width="0.066cm" svg:height="0.066cm" svg:x="13.698cm" svg:y="12.906cm" svg:viewBox="0 0 67 67" draw:points="67,42 25,67 0,25 42,0">
        <text:p/>
      </draw:polygon>
      <draw:polygon text:anchor-type="page" text:anchor-page-number="0" draw:z-index="492" draw:name="actual" draw:style-name="gr2" draw:text-style-name="P5" svg:width="0.057cm" svg:height="0.057cm" svg:x="13.661cm" svg:y="12.95cm" svg:viewBox="0 0 58 58" draw:points="58,21 37,58 0,37 21,0">
        <text:p/>
      </draw:polygon>
      <draw:polygon text:anchor-type="page" text:anchor-page-number="0" draw:z-index="493" draw:name="actual" draw:style-name="gr2" draw:text-style-name="P5" svg:width="0.033cm" svg:height="0.033cm" svg:x="13.661cm" svg:y="12.917cm" svg:viewBox="0 0 34 34" draw:points="21,34 0,21 12,0 34,12">
        <text:p/>
      </draw:polygon>
      <draw:polygon text:anchor-type="page" text:anchor-page-number="0" draw:z-index="494" draw:name="actual" draw:style-name="gr2" draw:text-style-name="P5" svg:width="0.038cm" svg:height="0.038cm" svg:x="13.725cm" svg:y="12.866cm" svg:viewBox="0 0 39 39" draw:points="14,39 0,14 25,0 39,25">
        <text:p/>
      </draw:polygon>
      <draw:polygon text:anchor-type="page" text:anchor-page-number="0" draw:z-index="495" draw:name="actual" draw:style-name="gr2" draw:text-style-name="P5" svg:width="0.033cm" svg:height="0.033cm" svg:x="13.704cm" svg:y="12.846cm" svg:viewBox="0 0 34 34" draw:points="21,34 0,21 12,0 34,12">
        <text:p/>
      </draw:polygon>
      <draw:polygon text:anchor-type="page" text:anchor-page-number="0" draw:z-index="496" draw:name="actual" draw:style-name="gr2" draw:text-style-name="P5" svg:width="0.018cm" svg:height="0.018cm" svg:x="13.737cm" svg:y="12.846cm" svg:viewBox="0 0 19 19" draw:points="0,12 7,0 19,7 12,19">
        <text:p/>
      </draw:polygon>
      <draw:polygon text:anchor-type="page" text:anchor-page-number="0" draw:z-index="497" draw:name="actual" draw:style-name="gr2" draw:text-style-name="P5" svg:width="0.089cm" svg:height="0.089cm" svg:x="13.82cm" svg:y="12.704cm" svg:viewBox="0 0 90 90" draw:points="56,90 0,56 34,0 90,34">
        <text:p/>
      </draw:polygon>
      <draw:polygon text:anchor-type="page" text:anchor-page-number="0" draw:z-index="498" draw:name="actual" draw:style-name="gr2" draw:text-style-name="P5" svg:width="0.055cm" svg:height="0.055cm" svg:x="13.76cm" svg:y="12.702cm" svg:viewBox="0 0 56 56" draw:points="56,56 0,56 0,0 56,0">
        <text:p/>
      </draw:polygon>
      <draw:polygon text:anchor-type="page" text:anchor-page-number="0" draw:z-index="499" draw:name="actual" draw:style-name="gr2" draw:text-style-name="P5" svg:width="0.066cm" svg:height="0.066cm" svg:x="13.693cm" svg:y="12.719cm" svg:viewBox="0 0 67 67" draw:points="67,42 25,67 0,25 42,0">
        <text:p/>
      </draw:polygon>
      <draw:polygon text:anchor-type="page" text:anchor-page-number="0" draw:z-index="500" draw:name="actual" draw:style-name="gr2" draw:text-style-name="P5" svg:width="0.057cm" svg:height="0.057cm" svg:x="13.66cm" svg:y="12.764cm" svg:viewBox="0 0 58 58" draw:points="58,21 37,58 0,37 21,0">
        <text:p/>
      </draw:polygon>
      <draw:polygon text:anchor-type="page" text:anchor-page-number="0" draw:z-index="501" draw:name="actual" draw:style-name="gr2" draw:text-style-name="P5" svg:width="0.033cm" svg:height="0.033cm" svg:x="13.66cm" svg:y="12.73cm" svg:viewBox="0 0 34 34" draw:points="21,34 0,21 12,0 34,12">
        <text:p/>
      </draw:polygon>
      <draw:polygon text:anchor-type="page" text:anchor-page-number="0" draw:z-index="502" draw:name="actual" draw:style-name="gr2" draw:text-style-name="P5" svg:width="0.038cm" svg:height="0.038cm" svg:x="13.721cm" svg:y="12.679cm" svg:viewBox="0 0 39 39" draw:points="14,39 0,14 25,0 39,25">
        <text:p/>
      </draw:polygon>
      <draw:polygon text:anchor-type="page" text:anchor-page-number="0" draw:z-index="503" draw:name="actual" draw:style-name="gr2" draw:text-style-name="P5" svg:width="0.033cm" svg:height="0.033cm" svg:x="13.7cm" svg:y="12.659cm" svg:viewBox="0 0 34 34" draw:points="21,34 0,21 12,0 34,12">
        <text:p/>
      </draw:polygon>
      <draw:polygon text:anchor-type="page" text:anchor-page-number="0" draw:z-index="504" draw:name="actual" draw:style-name="gr2" draw:text-style-name="P5" svg:width="0.018cm" svg:height="0.018cm" svg:x="13.734cm" svg:y="12.659cm" svg:viewBox="0 0 19 19" draw:points="0,12 7,0 19,7 12,19">
        <text:p/>
      </draw:polygon>
      <draw:polygon text:anchor-type="page" text:anchor-page-number="0" draw:z-index="505" draw:name="actual" draw:style-name="gr2" draw:text-style-name="P5" svg:width="0.033cm" svg:height="0.033cm" svg:x="13.817cm" svg:y="12.67cm" svg:viewBox="0 0 34 34" draw:points="0,34 0,0 34,0 34,34">
        <text:p/>
      </draw:polygon>
      <draw:polygon text:anchor-type="page" text:anchor-page-number="0" draw:z-index="506" draw:name="actual" draw:style-name="gr2" draw:text-style-name="P5" svg:width="0.038cm" svg:height="0.038cm" svg:x="13.802cm" svg:y="12.633cm" svg:viewBox="0 0 39 39" draw:points="14,39 0,14 25,0 39,25">
        <text:p/>
      </draw:polygon>
      <draw:polygon text:anchor-type="page" text:anchor-page-number="0" draw:z-index="507" draw:name="actual" draw:style-name="gr2" draw:text-style-name="P5" svg:width="0.033cm" svg:height="0.033cm" svg:x="13.781cm" svg:y="12.614cm" svg:viewBox="0 0 34 34" draw:points="21,34 0,21 12,0 34,12">
        <text:p/>
      </draw:polygon>
      <draw:polygon text:anchor-type="page" text:anchor-page-number="0" draw:z-index="508" draw:name="actual" draw:style-name="gr2" draw:text-style-name="P5" svg:width="0.018cm" svg:height="0.018cm" svg:x="13.815cm" svg:y="12.614cm" svg:viewBox="0 0 19 19" draw:points="0,12 7,0 19,7 12,19">
        <text:p/>
      </draw:polygon>
      <draw:polygon text:anchor-type="page" text:anchor-page-number="0" draw:z-index="509" draw:name="actual" draw:style-name="gr2" draw:text-style-name="P5" svg:width="0.022cm" svg:height="0.022cm" svg:x="13.841cm" svg:y="12.649cm" svg:viewBox="0 0 23 23" draw:points="0,9 14,0 23,14 9,23">
        <text:p/>
      </draw:polygon>
      <draw:polygon text:anchor-type="page" text:anchor-page-number="0" draw:z-index="510" draw:name="actual" draw:style-name="gr2" draw:text-style-name="P5" svg:width="0.018cm" svg:height="0.018cm" svg:x="13.854cm" svg:y="12.638cm" svg:viewBox="0 0 19 19" draw:points="0,12 7,0 19,7 12,19">
        <text:p/>
      </draw:polygon>
      <draw:polygon text:anchor-type="page" text:anchor-page-number="0" draw:z-index="511" draw:name="actual" draw:style-name="gr2" draw:text-style-name="P5" svg:width="0.01cm" svg:height="0.01cm" svg:x="13.862cm" svg:y="12.658cm" svg:viewBox="0 0 11 11" draw:points="4,0 11,4 7,11 0,7">
        <text:p/>
      </draw:polygon>
      <text:p text:style-name="P1"/>
      <text:p text:style-name="P3">FILLCOLOR [25,25,112]</text:p>
      <text:p text:style-name="P1"><text:s text:c="7"/></text:p>
      <text:p text:style-name="P1">lato = 60</text:p>
      <text:p text:style-name="P1">angolo = 30</text:p>
      <text:p text:style-name="P1">livelli = 8</text:p>
      <text:p text:style-name="P1"/>
      <text:p text:style-name="P1">TO Quadrato lato</text:p>
      <text:p text:style-name="P1"><text:s text:c="4"/><text:tab/>PENDOWN</text:p>
      <text:p text:style-name="P1"><text:s text:c="4"/><text:tab/>REPEAT 4 [</text:p>
      <text:p text:style-name="P1"><text:s text:c="4"/><text:tab/><text:tab/>FORWARD lato </text:p>
      <text:p text:style-name="P1"><text:s text:c="4"/><text:tab/><text:tab/>RIGHT 90</text:p>
      <text:p text:style-name="P1"><text:s text:c="5"/><text:tab/>]</text:p>
      <text:p text:style-name="P1"><text:s text:c="5"/><text:tab/>FILL</text:p>
      <text:p text:style-name="P2"><text:s text:c="5"/><text:tab/>PENUP</text:p>
      <text:p text:style-name="P2">END</text:p>
      <text:p text:style-name="P1"><text:s text:c="7"/></text:p>
      <text:p text:style-name="P1">TO Albero lato angolo liv</text:p>
      <text:p text:style-name="P1"><text:s text:c="4"/><text:tab/>Quadrato lato</text:p>
      <text:p text:style-name="P1"><text:s text:c="4"/><text:tab/>IF liv=0 [</text:p>
      <text:p text:style-name="P1"><text:s text:c="4"/><text:tab/><text:tab/>STOP</text:p>
      <text:p text:style-name="P1"><text:s text:c="4"/><text:tab/>]</text:p>
      <text:p text:style-name="P1"><text:s text:c="4"/><text:tab/>FORWARD lato </text:p>
      <text:p text:style-name="P1"><text:s text:c="4"/><text:tab/>LEFT angolo </text:p>
      <text:p text:style-name="P1"><text:s text:c="4"/><text:tab/>Albero lato * COS angolo * PI/180 angolo liv-1</text:p>
      <text:p text:style-name="P1"><text:s text:c="4"/><text:tab/>RIGHT 90 </text:p>
      <text:p text:style-name="P1"><text:s text:c="4"/><text:tab/>FORWARD lato * COS angolo * PI/180</text:p>
      <text:p text:style-name="P1"><text:s text:c="4"/><text:tab/>Albero lato * SIN angolo * PI/180 angolo liv-1</text:p>
      <text:p text:style-name="P1"><text:s text:c="4"/><text:tab/>RIGHT 90 </text:p>
      <text:p text:style-name="P1"><text:s text:c="4"/><text:tab/>FORWARD lato * SIN angolo * PI/180</text:p>
      <text:p text:style-name="P1"><text:s text:c="4"/><text:tab/>RIGHT angolo </text:p>
      <text:p text:style-name="P1"><text:s text:c="4"/><text:tab/>FORWARD lato </text:p>
      <text:p text:style-name="P1"><text:s text:c="4"/><text:tab/>RIGHT 90 </text:p>
      <text:p text:style-name="P1"><text:s text:c="4"/><text:tab/>FORWARD lato </text:p>
      <text:p text:style-name="P1"><text:s text:c="4"/><text:tab/>RIGHT 90</text:p>
      <text:p text:style-name="P1">END</text:p>
      <text:p text:style-name="P1"><text:s text:c="7"/></text:p>
      <text:p text:style-name="P1">Albero lato angolo livelli</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draw:stroke-dash draw:name="Dash_20_5" draw:display-name="Dash 5" draw:style="rect" draw:dots2="1" draw:dots2-length="0.02cm" draw:distance="0.02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7T22:13:39.353000000</meta:creation-date>
    <dc:date>2020-01-07T22:33:09.964000000</dc:date>
    <meta:editing-duration>PT8M55S</meta:editing-duration>
    <meta:editing-cycles>1</meta:editing-cycles>
    <meta:document-statistic meta:table-count="0" meta:image-count="0" meta:object-count="0" meta:page-count="2" meta:paragraph-count="36" meta:word-count="93" meta:character-count="607" meta:non-whitespace-character-count="391"/>
    <meta:generator>LibreOffice/6.1.4.2$Windows_X86_64 LibreOffice_project/9d0f32d1f0b509096fd65e0d4bec26ddd1938fd3</meta:generator>
  </office:meta>
</office:document-meta>
</file>