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Source Code Pro"/>
    </style:style>
    <style:style style:name="P2" style:family="paragraph" style:parent-style-name="Standard">
      <style:text-properties style:font-name="Source Code Pro" officeooo:paragraph-rsid="0008dc4a"/>
    </style:style>
    <style:style style:name="P3" style:family="paragraph" style:parent-style-name="Standard">
      <style:text-properties style:font-name="Source Code Pro" officeooo:rsid="0008dc4a" officeooo:paragraph-rsid="0008dc4a"/>
    </style:style>
    <style:style style:name="P4" style:family="paragraph" style:parent-style-name="Standard">
      <style:paragraph-properties fo:break-before="page"/>
      <style:text-properties style:font-name="Source Code Pro" officeooo:rsid="0008dc4a" officeooo:paragraph-rsid="0008dc4a"/>
    </style:style>
    <style:style style:name="P5" style:family="paragraph">
      <loext:graphic-properties draw:fill-color="#00cc00" draw:opacity="50%"/>
      <style:paragraph-properties fo:text-align="center"/>
    </style:style>
    <style:style style:name="P6" style:family="paragraph">
      <style:paragraph-properties fo:text-align="center"/>
    </style:style>
    <style:style style:name="gr1" style:family="graphic">
      <style:graphic-properties draw:stroke="dash" draw:stroke-dash="Dash_20_5" svg:stroke-width="0.018cm" svg:stroke-color="#000000" svg:stroke-opacity="100%" draw:stroke-linejoin="round" draw:fill-color="#00cc00" draw:opacity="50%" draw:textarea-horizontal-align="center" draw:textarea-vertical-align="middle" fo:padding-top="0.009cm" fo:padding-bottom="0.009cm" fo:padding-left="0.009cm" fo:padding-right="0.009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4" svg:stroke-width="0.018cm" svg:stroke-color="#000000" svg:stroke-opacity="100%" draw:stroke-linejoin="round" svg:stroke-linecap="butt" draw:textarea-horizontal-align="center" draw:textarea-vertical-align="middle" fo:padding-top="0.009cm" fo:padding-bottom="0.009cm" fo:padding-left="0.009cm" fo:padding-right="0.009cm"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ath text:anchor-type="page" text:anchor-page-number="0" draw:z-index="0" draw:name="turtle" draw:style-name="gr1" draw:text-style-name="P5" svg:width="2.116cm" svg:height="2.116cm" svg:x="9.446cm" svg:y="13.785cm" svg:viewBox="0 0 2117 2117" svg:d="M847 1288l-221 382-81-301zM1058 176l223 221-223 220-218-220zM1579 1358l-302-81 222 381zM1880 698l-427-114-269 157 426 113zM926 750l-383-221-220 383zM1499 1058l-441-441-441 441 441 441zM1058 2117zM1265 2095zM1464 2036zM1646 1939zM1806 1806zM1939 1646zM2036 1464zM2096 1265zM2117 1058zM2096 852zM2036 653zM1939 471zM1806 310zM1646 178zM1464 81zM1265 21zM1058 0zM852 21zM653 81zM471 178zM310 310zM178 471zM81 653zM21 852zM0 1058zM21 1265zM81 1464zM178 1646zM310 1806zM471 1939zM653 2036zM852 2095zM1058 1058z">
        <text:p/>
      </draw:path>
      <draw:path text:anchor-type="page" text:anchor-page-number="0" draw:z-index="1" draw:name="actual" draw:style-name="gr2" draw:text-style-name="P6" svg:width="8.081cm" svg:height="11.905cm" draw:transform="rotate (1.5707963267949) translate (5.60916666666667cm 14.8554722222222cm)" svg:viewBox="0 0 8082 11906" svg:d="M0 4898h2117v2117h-2117zM2125 4890l1059-1059 1058 1059-1058 1058zM3184 3831v-1058h1058v1058zM3184 2773l-529-529 529-529 529 529zM2655 2244h-530v-529h530zM2125 2244l-264 264-265-264 265-265zM1861 2510v265h-265v-265zM1861 2775l132 132-132 132-132-132zM1993 2907h132v132h-132zM1993 3039v132h-132v-132zM1729 2907l-133 132-132-132 132-132zM1596 3039v132h-132v-132zM1464 3039h-132v-132h132zM1596 2510h-264v-265h264zM1332 2510l-133 132-132-132 132-132zM1199 2642v133h-132v-133zM1067 2642h-132v-132h132zM1199 2378l-132-133 132-132 133 132zM1067 2245h-132v-132h132zM1067 2113v-132h132v132zM1861 1981l-265-265 265-264 264 264zM1596 1718h-264v-265h264zM1332 1718l-133 132-132-132 132-132zM1199 1850v133h-132v-133zM1067 1850h-132v-132h132zM1199 1586l-132-133 132-132 133 132zM1067 1453h-132v-132h132zM1067 1321v-132h132v132zM1596 1453v-264h265v264zM1596 1189l-132-132 132-133 133 133zM1464 1057h-132v-133h132zM1464 924v-132h132v132zM1729 1057l132-133 132 133-132 132zM1861 924v-132h132v132zM1993 924h132v133h-132zM2655 1718v-529h529v529zM2655 1189l-265-265 265-264 264 264zM2392 926h-265v-265h265zM2127 926l-132 132-132-132 132-132zM1995 1058v133h-132v-133zM1863 1058h-133v-132h133zM1995 794l-132-133 132-132 132 132zM1863 661h-133v-132h133zM1863 529v-132h132v132zM2392 661v-264h264v264zM2392 397l-132-132 132-133 132 133zM2260 265h-133v-133h133zM2260 132v-132h132v132zM2524 265l132-133 133 133-133 132zM2656 132v-132h133v132zM2789 132h132v133h-132zM2921 926l265-265 264 265-264 265zM3186 661v-264h264v264zM3186 397l-133-132 133-133 132 133zM3053 265h-132v-133h132zM3053 132v-132h133v132zM3318 265l132-133 132 133-132 132zM3450 132v-132h132v132zM3582 132h133v133h-133zM3450 661h265v265h-265zM3715 661l132-132 132 132-132 133zM3847 529v-132h132v132zM3979 529h133v132h-133zM3847 794l132 132-132 132-132-132zM3979 926h133v132h-133zM3979 1058v133h-132v-133zM3715 2249l529-529 529 529-529 529zM4244 1720v-529h529v529zM4244 1191l-265-265 265-265 265 265zM3979 926h-264v-265h264zM3715 926l-133 132-132-132 132-132zM3582 1058v133h-132v-133zM3450 1058h-132v-132h132zM3582 794l-132-133 132-132 133 132zM3450 661h-132v-132h132zM3450 529v-132h132v132zM3979 661v-264h265v264zM3979 397l-132-132 132-133 133 133zM3847 265h-132v-133h132zM3847 132v-132h132v132zM4112 265l132-133 132 133-132 132zM4244 132v-132h132v132zM4376 132h133v133h-133zM4509 926l264-265 265 265-265 265zM4773 661v-264h265v264zM4773 397l-132-132 132-133 132 133zM4641 265h-132v-133h132zM4641 132v-132h132v132zM4905 265l133-133 132 133-132 132zM5038 132v-132h132v132zM5170 132h132v133h-132zM5038 661h264v265h-264zM5304 661l132-132 133 132-133 133zM5436 529v-132h133v132zM5569 529h132v132h-132zM5436 794l133 132-133 132-132-132zM5569 926h132v132h-132zM5569 1058v133h-133v-133zM4775 1720h529v529h-529zM5304 1720l265-265 264 265-264 264zM5569 1455v-264h264v264zM5569 1191l-133-133 133-132 132 132zM5436 1058h-132v-132h132zM5436 926v-132h133v132zM5701 1058l132-132 132 132-132 133zM5833 926v-132h132v132zM5965 926h133v132h-133zM5833 1455h265v265h-265zM6098 1455l132-132 132 132-132 133zM6230 1323v-132h132v132zM6362 1323h133v132h-133zM6230 1588l132 132-132 132-132-132zM6362 1720h133v132h-133zM6362 1852v132h-132v-132zM5569 1984l264 265-264 265-265-265zM5833 2249h265v265h-265zM6098 2249l132-132 132 132-132 132zM6230 2117v-133h132v133zM6362 2117h133v132h-133zM6230 2381l132 133-132 132-132-132zM6362 2514h133v132h-133zM6362 2646v132h-132v-132zM5833 2514v264h-264v-264zM5833 2778l132 132-132 133-132-133zM5965 2910h133v133h-133zM5965 3043v132h-132v-132zM5701 2910l-132 133-133-133 133-132zM5569 3043v132h-133v-132zM5436 3043h-132v-133h132zM4246 3836h1058v1059h-1058zM5304 3836l529-529 529 529-529 530zM5833 3307v-529h529v529zM5833 2778l-264-264 264-265 265 265zM5569 2514h-265v-265h265zM5304 2514l-132 132-133-132 133-133zM5172 2646v132h-133v-132zM5039 2646h-132v-132h132zM5172 2381l-133-132 133-132 132 132zM5039 2249h-132v-132h132zM5039 2117v-133h133v133zM5569 2249v-265h264v265zM5569 1984l-133-132 133-132 132 132zM5436 1852h-132v-132h132zM5436 1720v-132h133v132zM5701 1852l132-132 132 132-132 132zM5833 1720v-132h132v132zM5965 1720h133v132h-133zM6098 2514l264-265 265 265-265 264zM6362 2249v-265h265v265zM6362 1984l-132-132 132-132 133 132zM6230 1852h-132v-132h132zM6230 1720v-132h132v132zM6495 1852l132-132 132 132-132 132zM6627 1720v-132h132v132zM6759 1720h133v132h-133zM6627 2249h265v265h-265zM6892 2249l132-132 132 132-132 132zM7024 2117v-133h132v133zM7156 2117h132v132h-132zM7024 2381l132 133-132 132-132-132zM7156 2514h132v132h-132zM7156 2646v132h-132v-132zM6362 3307h530v529h-530zM6892 3307l264-264 265 264-265 265zM7156 3043v-265h265v265zM7156 2778l-132-132 132-132 132 132zM7024 2646h-132v-132h132zM7024 2514v-133h132v133zM7288 2646l133-132 132 132-132 132zM7421 2514v-133h132v133zM7553 2514h132v132h-132zM7421 3043h264v264h-264zM7685 3043l133-133 132 133-132 132zM7818 2910v-132h132v132zM7950 2910h132v133h-132zM7818 3175l132 132-132 133-133-133zM7950 3307h132v133h-132zM7950 3440v132h-132v-132zM7156 3572l265 264-265 265-264-265zM7421 3836h264v265h-264zM7685 3836l133-132 132 132-132 133zM7818 3704v-132h132v132zM7950 3704h132v132h-132zM7818 3969l132 132-132 132-133-132zM7950 4101h132v132h-132zM7950 4233v133h-132v-133zM7421 4101v265h-265v-265zM7421 4366l132 132-132 132-133-132zM7553 4498h132v132h-132zM7553 4630v133h-132v-133zM7288 4498l-132 132-132-132 132-132zM7156 4630v133h-132v-133zM7024 4630h-132v-132h132zM5833 4366l529 529-529 529-529-529zM6362 4895h530v529h-530zM6892 4895l264-265 265 265-265 264zM7156 4630v-264h265v264zM7156 4366l-132-133 132-132 132 132zM7024 4233h-132v-132h132zM7024 4101v-132h132v132zM7288 4233l133-132 132 132-132 133zM7421 4101v-132h132v132zM7553 4101h132v132h-132zM7421 4630h264v265h-264zM7685 4630l133-132 132 132-132 133zM7818 4498v-132h132v132zM7950 4498h132v132h-132zM7818 4763l132 132-132 132-133-132zM7950 4895h132v132h-132zM7950 5027v132h-132v-132zM7156 5159l265 265-265 265-264-265zM7421 5424h264v265h-264zM7685 5424l133-132 132 132-132 132zM7818 5292v-133h132v133zM7950 5292h132v132h-132zM7818 5556l132 133-132 132-133-132zM7950 5689h132v132h-132zM7950 5821v132h-132v-132zM7421 5689v264h-265v-264zM7421 5953l132 132-132 133-133-133zM7553 6085h132v133h-132zM7553 6218v132h-132v-132zM7288 6085l-132 133-132-133 132-132zM7156 6218v132h-132v-132zM7024 6218h-132v-133h132zM6362 5424v529h-529v-529zM6362 5953l265 265-265 264-264-264zM6627 6218h265v264h-265zM6892 6218l132-133 132 133-132 132zM7024 6085v-132h132v132zM7156 6085h132v133h-132zM7024 6350l132 132-132 133-132-133zM7156 6482h132v133h-132zM7156 6615v132h-132v-132zM6627 6482v265h-265v-265zM6627 6747l132 132-132 132-132-132zM6759 6879h133v132h-133zM6759 7011v133h-132v-133zM6495 6879l-133 132-132-132 132-132zM6362 7011v133h-132v-133zM6230 7011h-132v-132h132zM6098 6218l-265 264-264-264 264-265zM5833 6482v265h-264v-265zM5833 6747l132 132-132 132-132-132zM5965 6879h133v132h-133zM5965 7011v133h-132v-133zM5701 6879l-132 132-133-132 133-132zM5569 7011v133h-133v-133zM5436 7011h-132v-132h132zM5569 6482h-265v-264h265zM5304 6482l-132 133-133-133 133-132zM5172 6615v132h-133v-132zM5039 6615h-132v-133h132zM5172 6350l-133-132 133-133 132 133zM5039 6218h-132v-133h132zM5039 6085v-132h133v132zM3187 5953l1059 1058-1059 1059-1058-1059zM4246 7011h1058v1059h-1058zM5304 7011l529-529 529 529-529 530zM5833 6482v-529h529v529zM5833 5953l-264-264 264-265 265 265zM5569 5689h-265v-265h265zM5304 5689l-132 132-133-132 133-133zM5172 5821v132h-133v-132zM5039 5821h-132v-132h132zM5172 5556l-133-132 133-132 132 132zM5039 5424h-132v-132h132zM5039 5292v-133h133v133zM5569 5424v-265h264v265zM5569 5159l-133-132 133-132 132 132zM5436 5027h-132v-132h132zM5436 4895v-132h133v132zM5701 5027l132-132 132 132-132 132zM5833 4895v-132h132v132zM5965 4895h133v132h-133zM6098 5689l264-265 265 265-265 264zM6362 5424v-265h265v265zM6362 5159l-132-132 132-132 133 132zM6230 5027h-132v-132h132zM6230 4895v-132h132v132zM6495 5027l132-132 132 132-132 132zM6627 4895v-132h132v132zM6759 4895h133v132h-133zM6627 5424h265v265h-265zM6892 5424l132-132 132 132-132 132zM7024 5292v-133h132v133zM7156 5292h132v132h-132zM7024 5556l132 133-132 132-132-132zM7156 5689h132v132h-132zM7156 5821v132h-132v-132zM6362 6482h530v529h-530zM6892 6482l264-264 265 264-265 265zM7156 6218v-265h265v265zM7156 5953l-132-132 132-132 132 132zM7024 5821h-132v-132h132zM7024 5689v-133h132v133zM7288 5821l133-132 132 132-132 132zM7421 5689v-133h132v133zM7553 5689h132v132h-132zM7421 6218h264v264h-264zM7685 6218l133-133 132 133-132 132zM7818 6085v-132h132v132zM7950 6085h132v133h-132zM7818 6350l132 132-132 133-133-133zM7950 6482h132v133h-132zM7950 6615v132h-132v-132zM7156 6747l265 264-265 265-264-265zM7421 7011h264v265h-264zM7685 7011l133-132 132 132-132 133zM7818 6879v-132h132v132zM7950 6879h132v132h-132zM7818 7144l132 132-132 132-133-132zM7950 7276h132v132h-132zM7950 7408v133h-132v-133zM7421 7276v265h-265v-265zM7421 7541l132 132-132 132-133-132zM7553 7673h132v132h-132zM7553 7805v133h-132v-133zM7288 7673l-132 132-132-132 132-132zM7156 7805v133h-132v-133zM7024 7805h-132v-132h132zM5833 7541l529 529-529 529-529-529zM6362 8070h530v529h-530zM6892 8070l264-265 265 265-265 264zM7156 7805v-264h265v264zM7156 7541l-132-133 132-132 132 132zM7024 7408h-132v-132h132zM7024 7276v-132h132v132zM7288 7408l133-132 132 132-132 133zM7421 7276v-132h132v132zM7553 7276h132v132h-132zM7421 7805h264v265h-264zM7685 7805l133-132 132 132-132 133zM7818 7673v-132h132v132zM7950 7673h132v132h-132zM7818 7938l132 132-132 132-133-132zM7950 8070h132v132h-132zM7950 8202v132h-132v-132zM7156 8334l265 265-265 265-264-265zM7421 8599h264v265h-264zM7685 8599l133-132 132 132-132 132zM7818 8467v-133h132v133zM7950 8467h132v132h-132zM7818 8731l132 133-132 132-133-132zM7950 8864h132v132h-132zM7950 8996v132h-132v-132zM7421 8864v264h-265v-264zM7421 9128l132 132-132 133-133-133zM7553 9260h132v133h-132zM7553 9393v132h-132v-132zM7288 9260l-132 133-132-133 132-132zM7156 9393v132h-132v-132zM7024 9393h-132v-133h132zM6362 8599v529h-529v-529zM6362 9128l265 265-265 264-264-264zM6627 9393h265v264h-265zM6892 9393l132-133 132 133-132 132zM7024 9260v-132h132v132zM7156 9260h132v133h-132zM7024 9525l132 132-132 133-132-133zM7156 9657h132v133h-132zM7156 9790v132h-132v-132zM6627 9657v265h-265v-265zM6627 9922l132 132-132 132-132-132zM6759 10054h133v132h-133zM6759 10186v133h-132v-133zM6495 10054l-133 132-132-132 132-132zM6362 10186v133h-132v-133zM6230 10186h-132v-132h132zM6098 9393l-265 264-264-264 264-265zM5833 9657v265h-264v-265zM5833 9922l132 132-132 132-132-132zM5965 10054h133v132h-133zM5965 10186v133h-132v-133zM5701 10054l-132 132-133-132 133-132zM5569 10186v133h-133v-133zM5436 10186h-132v-132h132zM5569 9657h-265v-264h265zM5304 9657l-132 133-133-133 133-132zM5172 9790v132h-133v-132zM5039 9790h-132v-133h132zM5172 9525l-133-132 133-133 132 133zM5039 9393h-132v-133h132zM5039 9260v-132h133v132zM4246 8070v1058h-1059v-1058zM4246 9128l529 529-529 529-529-529zM4775 9657h529v529h-529zM5304 9657l265-264 264 264-264 265zM5569 9393v-265h264v265zM5569 9128l-133-132 133-132 132 132zM5436 8996h-132v-132h132zM5436 8864v-133h133v133zM5701 8996l132-132 132 132-132 132zM5833 8864v-133h132v133zM5965 8864h133v132h-133zM5833 9393h265v264h-265zM6098 9393l132-133 132 133-132 132zM6230 9260v-132h132v132zM6362 9260h133v133h-133zM6230 9525l132 132-132 133-132-133zM6362 9657h133v133h-133zM6362 9790v132h-132v-132zM5569 9922l264 264-264 265-265-265zM5833 10186h265v265h-265zM6098 10186l132-132 132 132-132 133zM6230 10054v-132h132v132zM6362 10054h133v132h-133zM6230 10319l132 132-132 132-132-132zM6362 10451h133v132h-133zM6362 10583v133h-132v-133zM5833 10451v265h-264v-265zM5833 10716l132 132-132 132-132-132zM5965 10848h133v132h-133zM5965 10980v133h-132v-133zM5701 10848l-132 132-133-132 133-132zM5569 10980v133h-133v-133zM5436 10980h-132v-132h132zM4775 10186v530h-529v-530zM4775 10716l264 264-264 265-265-265zM5039 10980h265v265h-265zM5304 10980l132-132 133 132-133 133zM5436 10848v-132h133v132zM5569 10848h132v132h-132zM5436 11113l133 132-133 132-132-132zM5569 11245h132v132h-132zM5569 11377v132h-133v-132zM5039 11245v264h-264v-264zM5039 11509l133 133-133 132-132-132zM5172 11642h132v132h-132zM5172 11774v132h-133v-132zM4907 11642l-132 132-132-132 132-133zM4775 11774v132h-132v-132zM4643 11774h-133v-132h133zM4510 10980l-264 265-265-265 265-264zM4246 11245v264h-265v-264zM4246 11509l132 133-132 132-133-132zM4378 11642h132v132h-132zM4378 11774v132h-132v-132zM4113 11642l-132 132-132-132 132-133zM3981 11774v132h-132v-132zM3849 11774h-132v-132h132zM3981 11245h-264v-265h264zM3717 11245l-133 132-132-132 132-132zM3584 11377v132h-132v-132zM3452 11377h-132v-132h132zM3584 11113l-132-133 132-132 133 132zM3452 10980h-132v-132h132zM3452 10848v-132h132v132zM3717 9657l-530 529-529-529 529-529zM3187 10186v530h-529v-530zM3187 10716l265 264-265 265-264-265zM3452 10980h265v265h-265zM3717 10980l132-132 132 132-132 133zM3849 10848v-132h132v132zM3981 10848h132v132h-132zM3849 11113l132 132-132 132-132-132zM3981 11245h132v132h-132zM3981 11377v132h-132v-132zM3452 11245v264h-265v-264zM3452 11509l132 133-132 132-132-132zM3584 11642h133v132h-133zM3584 11774v132h-132v-132zM3320 11642l-133 132-132-132 132-133zM3187 11774v132h-132v-132zM3055 11774h-132v-132h132zM2923 10980l-265 265-264-265 264-264zM2658 11245v264h-264v-264zM2658 11509l132 133-132 132-132-132zM2790 11642h133v132h-133zM2790 11774v132h-132v-132zM2526 11642l-132 132-133-132 133-133zM2394 11774v132h-133v-132zM2261 11774h-132v-132h132zM2394 11245h-265v-265h265zM2129 11245l-132 132-133-132 133-132zM1997 11377v132h-133v-132zM1864 11377h-132v-132h132zM1997 11113l-133-133 133-132 132 132zM1864 10980h-132v-132h132zM1864 10848v-132h133v132zM2658 10186h-529v-529h529zM2129 10186l-265 265-264-265 264-264zM1864 10451v265h-264v-265zM1864 10716l133 132-133 132-132-132zM1997 10848h132v132h-132zM1997 10980v133h-133v-133zM1732 10848l-132 132-132-132 132-132zM1600 10980v133h-132v-133zM1468 10980h-133v-132h133zM1600 10451h-265v-265h265zM1335 10451l-132 132-132-132 132-132zM1203 10583v133h-132v-133zM1071 10583h-133v-132h133zM1203 10319l-132-133 132-132 132 132zM1071 10186h-133v-132h133zM1071 10054v-132h132v132zM1864 9922l-264-265 264-264 265 264zM1600 9657h-265v-264h265zM1335 9657l-132 133-132-133 132-132zM1203 9790v132h-132v-132zM1071 9790h-133v-133h133zM1203 9525l-132-132 132-133 132 133zM1071 9393h-133v-133h133zM1071 9260v-132h132v132zM1600 9393v-265h264v265zM1600 9128l-132-132 132-132 132 132zM1468 8996h-133v-132h133zM1468 8864v-133h132v133zM1732 8996l132-132 133 132-133 132zM1864 8864v-133h133v133zM1997 8864h132v132h-132z">
        <text:p/>
      </draw:path>
      <text:p text:style-name="P3"/>
      <text:p text:style-name="P4">clearscreen</text:p>
      <text:p text:style-name="P1">lato = 60</text:p>
      <text:p text:style-name="P1">livelli = 8</text:p>
      <text:p text:style-name="P2"><text:s text:c="7"/></text:p>
      <text:p text:style-name="P2">TO Quadrato lato</text:p>
      <text:p text:style-name="P1"><text:s text:c="4"/><text:tab/>PENDOWN</text:p>
      <text:p text:style-name="P1"><text:s text:c="4"/><text:tab/>REPEAT 4 [</text:p>
      <text:p text:style-name="P1"><text:s text:c="4"/><text:tab/><text:tab/>FORWARD lato </text:p>
      <text:p text:style-name="P1"><text:s text:c="4"/><text:tab/><text:tab/>RIGHT 90</text:p>
      <text:p text:style-name="P1"><text:s text:c="4"/><text:tab/>]</text:p>
      <text:p text:style-name="P1"><text:s text:c="4"/><text:tab/>PENUP</text:p>
      <text:p text:style-name="P1">END</text:p>
      <text:p text:style-name="P2"><text:s text:c="6"/></text:p>
      <text:p text:style-name="P2">TO Albero lato liv</text:p>
      <text:p text:style-name="P1"><text:s text:c="5"/><text:tab/>Quadrato lato</text:p>
      <text:p text:style-name="P1"><text:s text:c="5"/><text:tab/>IF liv=0 [</text:p>
      <text:p text:style-name="P1"><text:s text:c="5"/><text:tab/><text:tab/>STOP</text:p>
      <text:p text:style-name="P1"><text:s text:c="5"/><text:tab/>]</text:p>
      <text:p text:style-name="P1"><text:s text:c="5"/><text:tab/>FORWARD lato </text:p>
      <text:p text:style-name="P1"><text:s text:c="5"/><text:tab/>LEFT 45 </text:p>
      <text:p text:style-name="P1"><text:s text:c="5"/><text:tab/>Albero SQRT (((lato)*(lato))/2) liv-1</text:p>
      <text:p text:style-name="P1"><text:s text:c="5"/><text:tab/>RIGHT 90 </text:p>
      <text:p text:style-name="P1"><text:s text:c="5"/><text:tab/>FORWARD SQRT (((lato)*(lato))/2)</text:p>
      <text:p text:style-name="P1"><text:s text:c="5"/><text:tab/>Albero SQRT (((lato)*(lato))/2) liv-1</text:p>
      <text:p text:style-name="P1"><text:s text:c="5"/><text:tab/>RIGHT 90 </text:p>
      <text:p text:style-name="P1"><text:s text:c="5"/><text:tab/>FORWARD SQRT (((lato)*(lato))/2)</text:p>
      <text:p text:style-name="P1"><text:s text:c="5"/><text:tab/>RIGHT 45 </text:p>
      <text:p text:style-name="P1"><text:s text:c="5"/><text:tab/>FORWARD lato </text:p>
      <text:p text:style-name="P1"><text:s text:c="5"/><text:tab/>RIGHT 90 </text:p>
      <text:p text:style-name="P1"><text:s text:c="5"/><text:tab/>FORWARD lato </text:p>
      <text:p text:style-name="P1"><text:s text:c="5"/><text:tab/>RIGHT 90</text:p>
      <text:p text:style-name="P1">END</text:p>
      <text:p text:style-name="P1"><text:s text:c="7"/></text:p>
      <text:p text:style-name="P1">Albero lato livelli</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1="1" draw:distance="0cm"/>
    <draw:stroke-dash draw:name="Dash_20_5" draw:display-name="Dash 5" draw:style="rect" draw:dots2="1" draw:dots2-length="0.02cm" draw:distance="0.02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1-07T20:56:53.803000000</meta:creation-date>
    <dc:date>2020-01-07T21:06:58.773000000</dc:date>
    <meta:editing-duration>PT8M58S</meta:editing-duration>
    <meta:editing-cycles>2</meta:editing-cycles>
    <meta:generator>LibreOffice/6.1.4.2$Windows_X86_64 LibreOffice_project/9d0f32d1f0b509096fd65e0d4bec26ddd1938fd3</meta:generator>
    <meta:document-statistic meta:table-count="0" meta:image-count="0" meta:object-count="0" meta:page-count="2" meta:paragraph-count="34" meta:word-count="68" meta:character-count="546" meta:non-whitespace-character-count="345"/>
  </office:meta>
</office:document-meta>
</file>