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Source Code Pro" svg:font-family="'Source Code Pro'"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style:font-name="Source Code Pro"/>
    </style:style>
    <style:style style:name="P2" style:family="paragraph" style:parent-style-name="Standard">
      <style:text-properties style:font-name="Source Code Pro" officeooo:paragraph-rsid="001d9cbb"/>
    </style:style>
    <style:style style:name="P3" style:family="paragraph">
      <loext:graphic-properties draw:fill-color="#00cc00" draw:opacity="50%"/>
      <style:paragraph-properties fo:text-align="center"/>
    </style:style>
    <style:style style:name="P4" style:family="paragraph">
      <style:paragraph-properties fo:text-align="center"/>
    </style:style>
    <style:style style:name="T1" style:family="text">
      <style:text-properties officeooo:rsid="001d9cbb"/>
    </style:style>
    <style:style style:name="gr1" style:family="graphic">
      <style:graphic-properties draw:stroke="solid" svg:stroke-width="0.106cm" svg:stroke-color="#000000" svg:stroke-opacity="75%" draw:stroke-linejoin="miter" draw:fill-color="#00cc00" draw:opacity="50%" draw:textarea-horizontal-align="center" draw:textarea-vertical-align="middle" fo:padding-top="0.053cm" fo:padding-bottom="0.053cm" fo:padding-left="0.053cm" fo:padding-right="0.053cm" draw:shadow="visible" draw:shadow-offset-x="0cm" draw:shadow-offset-y="0cm" draw:shadow-color="#000000" draw:shadow-opacity="80%" style:protect="size" style:run-through="foreground" style:wrap="run-through" style:number-wrapped-paragraphs="no-limit" style:vertical-pos="from-top" style:vertical-rel="page" style:horizontal-pos="from-left" style:horizontal-rel="paragraph" draw:wrap-influence-on-position="once-concurrent" style:flow-with-text="false"/>
    </style:style>
    <style:style style:name="gr2" style:family="graphic">
      <style:graphic-properties draw:stroke="solid" draw:stroke-dash="Dash_20_4" svg:stroke-width="0.564cm" svg:stroke-color="#000000" svg:stroke-opacity="75%" draw:stroke-linejoin="bevel" svg:stroke-linecap="square" draw:textarea-horizontal-align="center" draw:textarea-vertical-align="middle" fo:padding-top="0.282cm" fo:padding-bottom="0.282cm" fo:padding-left="0.282cm" fo:padding-right="0.282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3" style:family="graphic">
      <style:graphic-properties draw:stroke="solid" draw:stroke-dash="Dash_20_4" svg:stroke-width="0.464cm" svg:stroke-color="#000000" svg:stroke-opacity="75%" draw:stroke-linejoin="bevel" svg:stroke-linecap="square" draw:textarea-horizontal-align="center" draw:textarea-vertical-align="middle" fo:padding-top="0.231cm" fo:padding-bottom="0.231cm" fo:padding-left="0.231cm" fo:padding-right="0.231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4" style:family="graphic">
      <style:graphic-properties draw:stroke="solid" draw:stroke-dash="Dash_20_4" svg:stroke-width="0.266cm" svg:stroke-color="#000000" svg:stroke-opacity="75%" draw:stroke-linejoin="bevel" svg:stroke-linecap="square" draw:textarea-horizontal-align="center" draw:textarea-vertical-align="middle" fo:padding-top="0.132cm" fo:padding-bottom="0.132cm" fo:padding-left="0.132cm" fo:padding-right="0.132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5" style:family="graphic">
      <style:graphic-properties draw:stroke="solid" draw:stroke-dash="Dash_20_4" svg:stroke-width="0.222cm" svg:stroke-color="#000000" svg:stroke-opacity="75%" draw:stroke-linejoin="bevel" svg:stroke-linecap="square" draw:textarea-horizontal-align="center" draw:textarea-vertical-align="middle" fo:padding-top="0.111cm" fo:padding-bottom="0.111cm" fo:padding-left="0.111cm" fo:padding-right="0.111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6" style:family="graphic">
      <style:graphic-properties draw:stroke="solid" draw:stroke-dash="Dash_20_4" svg:stroke-width="0.145cm" svg:stroke-color="#000000" svg:stroke-opacity="75%" draw:stroke-linejoin="bevel" svg:stroke-linecap="square" draw:textarea-horizontal-align="center" draw:textarea-vertical-align="middle" fo:padding-top="0.072cm" fo:padding-bottom="0.072cm" fo:padding-left="0.072cm" fo:padding-right="0.072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7" style:family="graphic">
      <style:graphic-properties draw:stroke="solid" draw:stroke-dash="Dash_20_4" svg:stroke-width="0.198cm" svg:stroke-color="#000000" svg:stroke-opacity="75%" draw:stroke-linejoin="bevel" svg:stroke-linecap="square" draw:textarea-horizontal-align="center" draw:textarea-vertical-align="middle" fo:padding-top="0.099cm" fo:padding-bottom="0.099cm" fo:padding-left="0.099cm" fo:padding-right="0.099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8" style:family="graphic">
      <style:graphic-properties draw:stroke="solid" draw:stroke-dash="Dash_20_4" svg:stroke-width="0.152cm" svg:stroke-color="#000000" svg:stroke-opacity="75%" draw:stroke-linejoin="bevel" svg:stroke-linecap="square" draw:textarea-horizontal-align="center" draw:textarea-vertical-align="middle" fo:padding-top="0.076cm" fo:padding-bottom="0.076cm" fo:padding-left="0.076cm" fo:padding-right="0.076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9" style:family="graphic">
      <style:graphic-properties draw:stroke="solid" draw:stroke-dash="Dash_20_4" svg:stroke-width="0.402cm" svg:stroke-color="#000000" svg:stroke-opacity="75%" draw:stroke-linejoin="bevel" svg:stroke-linecap="square" draw:textarea-horizontal-align="center" draw:textarea-vertical-align="middle" fo:padding-top="0.201cm" fo:padding-bottom="0.201cm" fo:padding-left="0.201cm" fo:padding-right="0.201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10" style:family="graphic">
      <style:graphic-properties draw:stroke="solid" draw:stroke-dash="Dash_20_4" svg:stroke-width="0.261cm" svg:stroke-color="#000000" svg:stroke-opacity="75%" draw:stroke-linejoin="bevel" svg:stroke-linecap="square" draw:textarea-horizontal-align="center" draw:textarea-vertical-align="middle" fo:padding-top="0.131cm" fo:padding-bottom="0.131cm" fo:padding-left="0.131cm" fo:padding-right="0.131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11" style:family="graphic">
      <style:graphic-properties draw:stroke="solid" draw:stroke-dash="Dash_20_4" svg:stroke-width="0.205cm" svg:stroke-color="#000000" svg:stroke-opacity="75%" draw:stroke-linejoin="bevel" svg:stroke-linecap="square" draw:textarea-horizontal-align="center" draw:textarea-vertical-align="middle" fo:padding-top="0.102cm" fo:padding-bottom="0.102cm" fo:padding-left="0.102cm" fo:padding-right="0.102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12" style:family="graphic">
      <style:graphic-properties draw:stroke="solid" draw:stroke-dash="Dash_20_4" svg:stroke-width="0.187cm" svg:stroke-color="#000000" svg:stroke-opacity="75%" draw:stroke-linejoin="bevel" svg:stroke-linecap="square" draw:textarea-horizontal-align="center" draw:textarea-vertical-align="middle" fo:padding-top="0.093cm" fo:padding-bottom="0.093cm" fo:padding-left="0.093cm" fo:padding-right="0.093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13" style:family="graphic">
      <style:graphic-properties draw:stroke="solid" draw:stroke-dash="Dash_20_4" svg:stroke-width="0.28cm" svg:stroke-color="#000000" svg:stroke-opacity="75%" draw:stroke-linejoin="bevel" svg:stroke-linecap="square" draw:textarea-horizontal-align="center" draw:textarea-vertical-align="middle" fo:padding-top="0.139cm" fo:padding-bottom="0.139cm" fo:padding-left="0.139cm" fo:padding-right="0.139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14" style:family="graphic">
      <style:graphic-properties draw:stroke="solid" draw:stroke-dash="Dash_20_4" svg:stroke-width="0.226cm" svg:stroke-color="#000000" svg:stroke-opacity="75%" draw:stroke-linejoin="bevel" svg:stroke-linecap="square" draw:textarea-horizontal-align="center" draw:textarea-vertical-align="middle" fo:padding-top="0.113cm" fo:padding-bottom="0.113cm" fo:padding-left="0.113cm" fo:padding-right="0.113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15" style:family="graphic">
      <style:graphic-properties draw:stroke="solid" draw:stroke-dash="Dash_20_4" svg:stroke-width="0.173cm" svg:stroke-color="#000000" svg:stroke-opacity="75%" draw:stroke-linejoin="bevel" svg:stroke-linecap="square" draw:textarea-horizontal-align="center" draw:textarea-vertical-align="middle" fo:padding-top="0.086cm" fo:padding-bottom="0.086cm" fo:padding-left="0.086cm" fo:padding-right="0.086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16" style:family="graphic">
      <style:graphic-properties draw:stroke="solid" draw:stroke-dash="Dash_20_4" svg:stroke-width="0.168cm" svg:stroke-color="#000000" svg:stroke-opacity="75%" draw:stroke-linejoin="bevel" svg:stroke-linecap="square" draw:textarea-horizontal-align="center" draw:textarea-vertical-align="middle" fo:padding-top="0.083cm" fo:padding-bottom="0.083cm" fo:padding-left="0.083cm" fo:padding-right="0.083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17" style:family="graphic">
      <style:graphic-properties draw:stroke="solid" draw:stroke-dash="Dash_20_4" svg:stroke-width="0.344cm" svg:stroke-color="#000000" svg:stroke-opacity="75%" draw:stroke-linejoin="bevel" svg:stroke-linecap="square" draw:textarea-horizontal-align="center" draw:textarea-vertical-align="middle" fo:padding-top="0.171cm" fo:padding-bottom="0.171cm" fo:padding-left="0.171cm" fo:padding-right="0.171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18" style:family="graphic">
      <style:graphic-properties draw:stroke="solid" draw:stroke-dash="Dash_20_4" svg:stroke-width="0.196cm" svg:stroke-color="#000000" svg:stroke-opacity="75%" draw:stroke-linejoin="bevel" svg:stroke-linecap="square" draw:textarea-horizontal-align="center" draw:textarea-vertical-align="middle" fo:padding-top="0.097cm" fo:padding-bottom="0.097cm" fo:padding-left="0.097cm" fo:padding-right="0.097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19" style:family="graphic">
      <style:graphic-properties draw:stroke="solid" draw:stroke-dash="Dash_20_4" svg:stroke-width="0.206cm" svg:stroke-color="#000000" svg:stroke-opacity="75%" draw:stroke-linejoin="bevel" svg:stroke-linecap="square" draw:textarea-horizontal-align="center" draw:textarea-vertical-align="middle" fo:padding-top="0.102cm" fo:padding-bottom="0.102cm" fo:padding-left="0.102cm" fo:padding-right="0.102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20" style:family="graphic">
      <style:graphic-properties draw:stroke="solid" draw:stroke-dash="Dash_20_4" svg:stroke-width="0.162cm" svg:stroke-color="#000000" svg:stroke-opacity="75%" draw:stroke-linejoin="bevel" svg:stroke-linecap="square" draw:textarea-horizontal-align="center" draw:textarea-vertical-align="middle" fo:padding-top="0.081cm" fo:padding-bottom="0.081cm" fo:padding-left="0.081cm" fo:padding-right="0.081cm" style:run-through="background" style:wrap="run-through" style:number-wrapped-paragraphs="no-limit" style:vertical-pos="from-top" style:vertical-rel="page"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path text:anchor-type="page" text:anchor-page-number="0" draw:z-index="0" draw:name="turtle" draw:style-name="gr1" draw:text-style-name="P3" svg:width="2.116cm" svg:height="2.116cm" draw:transform="rotate (-0.000174532925200555) translate (9.37878195235313cm 13.7334541909967cm)" svg:viewBox="0 0 2117 2117" svg:d="M847 1288l-221 382-81-301zM1058 176l223 221-223 220-218-220zM1579 1358l-302-81 222 381zM1880 699l-427-115-269 157 426 113zM926 750l-383-221-220 383zM1499 1058l-441-441-441 441 441 441zM1058 2117zM1265 2095zM1464 2036zM1646 1939zM1806 1806zM1939 1646zM2036 1464zM2096 1265zM2117 1058zM2096 852zM2036 653zM1939 471zM1806 310zM1646 178zM1464 81zM1265 21zM1058 0zM852 21zM653 81zM471 178zM310 310zM178 471zM81 653zM21 852zM0 1058zM21 1265zM81 1464zM178 1646zM310 1806zM471 1939zM653 2036zM852 2096zM1058 1058z">
        <text:p/>
      </draw:path>
      <draw:line text:anchor-type="page" text:anchor-page-number="0" draw:z-index="1" draw:style-name="gr2" draw:text-style-name="P4" svg:x1="10.448cm" svg:y1="14.797cm" svg:x2="10.448cm" svg:y2="11.975cm">
        <text:p/>
      </draw:line>
      <draw:line text:anchor-type="page" text:anchor-page-number="0" draw:z-index="2" draw:style-name="gr3" draw:text-style-name="P4" svg:x1="10.449cm" svg:y1="11.977cm" svg:x2="9.394cm" svg:y2="9.91cm">
        <text:p/>
      </draw:line>
      <draw:line text:anchor-type="page" text:anchor-page-number="0" draw:z-index="3" draw:style-name="gr4" draw:text-style-name="P4" svg:x1="9.394cm" svg:y1="9.91cm" svg:x2="8.747cm" svg:y2="8.751cm">
        <text:p/>
      </draw:line>
      <draw:line text:anchor-type="page" text:anchor-page-number="0" draw:z-index="4" draw:style-name="gr5" draw:text-style-name="P4" svg:x1="8.745cm" svg:y1="8.747cm" svg:x2="7.754cm" svg:y2="8.237cm">
        <text:p/>
      </draw:line>
      <draw:line text:anchor-type="page" text:anchor-page-number="0" draw:z-index="5" draw:style-name="gr6" draw:text-style-name="P4" svg:x1="7.752cm" svg:y1="8.237cm" svg:x2="7.027cm" svg:y2="8.209cm">
        <text:p/>
      </draw:line>
      <draw:polyline text:anchor-type="page" text:anchor-page-number="0" draw:z-index="6" draw:style-name="gr7" draw:text-style-name="P4" svg:width="2.088cm" svg:height="0.153cm" draw:transform="rotate (2.80561677258088) translate (8.74359722222222cm 8.74888888888889cm)" svg:viewBox="0 0 2089 154" draw:points="1104,154 2089,154 1104,154 0,0">
        <text:p/>
      </draw:polyline>
      <draw:polyline text:anchor-type="page" text:anchor-page-number="0" draw:z-index="7" draw:style-name="gr8" draw:text-style-name="P4" svg:width="2.027cm" svg:height="0.376cm" draw:transform="rotate (1.79192954302258) translate (9.02444686013984cm 9.99231649486503cm)" svg:viewBox="0 0 2028 377" draw:points="1273,0 2028,0 1273,0 0,377">
        <text:p/>
      </draw:polyline>
      <draw:line text:anchor-type="page" text:anchor-page-number="0" draw:z-index="8" draw:style-name="gr9" draw:text-style-name="P4" svg:x1="9.389cm" svg:y1="9.908cm" svg:x2="8.816cm" svg:y2="7.978cm">
        <text:p/>
      </draw:line>
      <draw:line text:anchor-type="page" text:anchor-page-number="0" draw:z-index="9" draw:style-name="gr10" draw:text-style-name="P4" svg:x1="8.818cm" svg:y1="7.98cm" svg:x2="7.936cm" svg:y2="7.017cm">
        <text:p/>
      </draw:line>
      <draw:line text:anchor-type="page" text:anchor-page-number="0" draw:z-index="10" draw:style-name="gr11" draw:text-style-name="P4" svg:x1="7.936cm" svg:y1="7.017cm" svg:x2="7.128cm" svg:y2="6.396cm">
        <text:p/>
      </draw:line>
      <draw:polyline text:anchor-type="page" text:anchor-page-number="0" draw:z-index="11" draw:style-name="gr12" draw:text-style-name="P4" svg:width="2.196cm" svg:height="0.342cm" draw:transform="rotate (2.04535135041215) translate (8.51093741038626cm 8.13650409898448cm)" svg:viewBox="0 0 2197 343" draw:points="1259,0 2197,0 1259,0 0,343">
        <text:p/>
      </draw:polyline>
      <draw:line text:anchor-type="page" text:anchor-page-number="0" draw:z-index="12" draw:style-name="gr13" draw:text-style-name="P4" svg:x1="8.817cm" svg:y1="7.982cm" svg:x2="8.715cm" svg:y2="6.581cm">
        <text:p/>
      </draw:line>
      <draw:line text:anchor-type="page" text:anchor-page-number="0" draw:z-index="13" draw:style-name="gr11" draw:text-style-name="P4" svg:x1="8.712cm" svg:y1="6.579cm" svg:x2="8.216cm" svg:y2="5.681cm">
        <text:p/>
      </draw:line>
      <draw:line text:anchor-type="page" text:anchor-page-number="0" draw:z-index="14" draw:style-name="gr14" draw:text-style-name="P4" svg:x1="8.714cm" svg:y1="6.579cm" svg:x2="9.194cm" svg:y2="5.563cm">
        <text:p/>
      </draw:line>
      <draw:line text:anchor-type="page" text:anchor-page-number="0" draw:z-index="15" draw:style-name="gr15" draw:text-style-name="P4" svg:x1="9.193cm" svg:y1="5.563cm" svg:x2="9.228cm" svg:y2="4.697cm">
        <text:p/>
      </draw:line>
      <draw:polyline text:anchor-type="page" text:anchor-page-number="0" draw:z-index="16" draw:style-name="gr16" draw:text-style-name="P4" svg:width="6.559cm" svg:height="3.301cm" draw:transform="rotate (1.25908052238871) translate (7.30077360671816cm 10.96223444506cm)" svg:viewBox="0 0 6560 3302" draw:points="5721,145 6560,145 5721,145 4607,0 3305,527 1644,1664 0,3302">
        <text:p/>
      </draw:polyline>
      <draw:line text:anchor-type="page" text:anchor-page-number="0" draw:z-index="17" draw:style-name="gr17" draw:text-style-name="P4" svg:x1="10.44cm" svg:y1="11.972cm" svg:x2="10.493cm" svg:y2="10.252cm">
        <text:p/>
      </draw:line>
      <draw:line text:anchor-type="page" text:anchor-page-number="0" draw:z-index="18" draw:style-name="gr14" draw:text-style-name="P4" svg:x1="10.494cm" svg:y1="10.253cm" svg:x2="10.104cm" svg:y2="9.195cm">
        <text:p/>
      </draw:line>
      <draw:line text:anchor-type="page" text:anchor-page-number="0" draw:z-index="19" draw:style-name="gr16" draw:text-style-name="P4" svg:x1="10.105cm" svg:y1="9.196cm" svg:x2="9.71cm" svg:y2="8.453cm">
        <text:p/>
      </draw:line>
      <draw:polyline text:anchor-type="page" text:anchor-page-number="0" draw:z-index="20" draw:style-name="gr18" draw:text-style-name="P4" svg:width="2.022cm" svg:height="0.414cm" draw:transform="rotate (1.54723438189297) translate (10.0770657145721cm 10.2419529185034cm)" svg:viewBox="0 0 2023 415" draw:points="1049,0 2023,0 1049,0 0,415">
        <text:p/>
      </draw:polyline>
      <draw:line text:anchor-type="page" text:anchor-page-number="0" draw:z-index="21" draw:style-name="gr4" draw:text-style-name="P4" svg:x1="10.493cm" svg:y1="10.254cm" svg:x2="10.927cm" svg:y2="8.991cm">
        <text:p/>
      </draw:line>
      <draw:line text:anchor-type="page" text:anchor-page-number="0" draw:z-index="22" draw:style-name="gr19" draw:text-style-name="P4" svg:x1="10.929cm" svg:y1="8.993cm" svg:x2="10.848cm" svg:y2="7.959cm">
        <text:p/>
      </draw:line>
      <draw:polyline text:anchor-type="page" text:anchor-page-number="0" draw:z-index="23" draw:name="actual" draw:style-name="gr20" draw:text-style-name="P4" svg:width="5.049cm" svg:height="3.994cm" draw:transform="rotate (0.731467489510823) translate (7.77202982332543cm 11.8225318565857cm)" svg:viewBox="0 0 5050 3995" draw:points="4240,0 5050,0 4240,0 3073,650 1885,1895 0,3995">
        <text:p/>
      </draw:polyline>
      <text:p text:style-name="P1">PENCAP "square"</text:p>
      <text:p text:style-name="P1">PENJOINT "bevel"</text:p>
      <text:p text:style-name="P1"><text:s text:c="7"/></text:p>
      <text:p text:style-name="P1">TO Albero crescita</text:p>
      <text:p text:style-name="P1"><text:s text:c="3"/><text:tab/>SLEEP 500</text:p>
      <text:p text:style-name="P1"><text:s text:c="4"/><text:tab/>PENSIZE crescita/5</text:p>
      <text:p text:style-name="P1"><text:s text:c="4"/><text:tab/>IF (crescita &lt; 30) [</text:p>
      <text:p text:style-name="P1"><text:s text:c="4"/><text:tab/><text:tab/>FORWARD crescita</text:p>
      <text:p text:style-name="P1"><text:s text:c="4"/><text:tab/><text:tab/>BACK crescita</text:p>
      <text:p text:style-name="P1"><text:s text:c="4"/><text:tab/>][</text:p>
      <text:p text:style-name="P1"><text:s text:c="5"/><text:tab/>l = 40 + ((RANDOM 40) – 40)</text:p>
      <text:p text:style-name="P1"><text:s text:c="5"/><text:tab/>r = 30 + ((RANDOM 40) – 40)</text:p>
      <text:p text:style-name="P1"><text:s text:c="5"/><text:tab/>FORWARD crescita</text:p>
      <text:p text:style-name="P1"><text:s text:c="5"/><text:tab/>LEFT l</text:p>
      <text:p text:style-name="P1"><text:s text:c="5"/><text:tab/>Albero <text:span text:style-name="T1">c</text:span>rescita-((RANDOM crescita/3)+crescita/9)</text:p>
      <text:p text:style-name="P1"><text:s text:c="5"/><text:tab/>RIGHT <text:s/>r+l</text:p>
      <text:p text:style-name="P1"><text:s text:c="5"/><text:tab/>Albero crescita-((RANDOM crescita/3)+crescita/9)</text:p>
      <text:p text:style-name="P1"><text:s text:c="5"/><text:tab/>LEFT r</text:p>
      <text:p text:style-name="P1"><text:s text:c="5"/><text:tab/>BACK crescita</text:p>
      <text:p text:style-name="P2"><text:s text:c="5"/>]</text:p>
      <text:p text:style-name="P2">END</text:p>
      <text:p text:style-name="P1"><text:s text:c="7"/></text:p>
      <text:p text:style-name="P1">HOME</text:p>
      <text:p text:style-name="P2">CLEARSCREEN</text:p>
      <text:p text:style-name="P2"/>
      <text:p text:style-name="P2">Albero 80</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Source Code Pro" svg:font-family="'Source Code Pro'"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stroke-dash draw:name="Dash_20_4" draw:display-name="Dash 4" draw:style="rect" draw:dots1="1" draw:distance="0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01-07T20:25:55.878000000</meta:creation-date>
    <dc:date>2020-01-07T20:32:18.937000000</dc:date>
    <meta:editing-duration>PT6M23S</meta:editing-duration>
    <meta:editing-cycles>1</meta:editing-cycles>
    <meta:generator>LibreOffice/6.1.4.2$Windows_X86_64 LibreOffice_project/9d0f32d1f0b509096fd65e0d4bec26ddd1938fd3</meta:generator>
    <meta:document-statistic meta:table-count="0" meta:image-count="0" meta:object-count="0" meta:page-count="1" meta:paragraph-count="25" meta:word-count="57" meta:character-count="460" meta:non-whitespace-character-count="319"/>
  </office:meta>
</office:document-meta>
</file>