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ucida Sans1" svg:font-family="'Lucida Sans'" style:font-family-generic="swiss"/>
    <style:font-face style:name="Source Code Pro" svg:font-family="'Source Code Pro'" style:font-family-generic="modern" style:font-pitch="fixed"/>
    <style:font-face style:name="Liberation Serif" svg:font-family="'Liberation Serif'"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text-properties style:font-name="Source Code Pro"/>
    </style:style>
    <style:style style:name="P2" style:family="paragraph" style:parent-style-name="Standard">
      <style:text-properties style:font-name="Source Code Pro" officeooo:paragraph-rsid="000fcd61"/>
    </style:style>
    <style:style style:name="P3" style:family="paragraph">
      <loext:graphic-properties draw:fill-color="#00cc00" draw:opacity="50%"/>
      <style:paragraph-properties fo:text-align="center"/>
    </style:style>
    <style:style style:name="P4" style:family="paragraph">
      <style:paragraph-properties fo:text-align="center"/>
    </style:style>
    <style:style style:name="gr1" style:family="graphic">
      <style:graphic-properties draw:stroke="solid" svg:stroke-width="0.106cm" svg:stroke-color="#000000" svg:stroke-opacity="75%" draw:stroke-linejoin="miter" draw:fill-color="#00cc00" draw:opacity="50%" draw:textarea-horizontal-align="center" draw:textarea-vertical-align="middle" fo:padding-top="0.053cm" fo:padding-bottom="0.053cm" fo:padding-left="0.053cm" fo:padding-right="0.053cm" draw:shadow="visible" draw:shadow-offset-x="0cm" draw:shadow-offset-y="0cm" draw:shadow-color="#000000" draw:shadow-opacity="80%" style:protect="size" style:run-through="foreground" style:wrap="run-through" style:number-wrapped-paragraphs="no-limit" style:vertical-pos="from-top" style:vertical-rel="page" style:horizontal-pos="from-left" style:horizontal-rel="paragraph" draw:wrap-influence-on-position="once-concurrent" style:flow-with-text="false"/>
    </style:style>
    <style:style style:name="gr2" style:family="graphic">
      <style:graphic-properties draw:stroke="solid" draw:stroke-dash="Dash_20_4" svg:stroke-width="0.564cm" svg:stroke-color="#000000" svg:stroke-opacity="100%" draw:stroke-linejoin="bevel" svg:stroke-linecap="butt" draw:textarea-horizontal-align="center" draw:textarea-vertical-align="middle" fo:padding-top="0.282cm" fo:padding-bottom="0.282cm" fo:padding-left="0.282cm" fo:padding-right="0.282cm"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3" style:family="graphic">
      <style:graphic-properties draw:stroke="solid" draw:stroke-dash="Dash_20_4" svg:stroke-width="0.376cm" svg:stroke-color="#000000" svg:stroke-opacity="100%" draw:stroke-linejoin="bevel" svg:stroke-linecap="butt" draw:textarea-horizontal-align="center" draw:textarea-vertical-align="middle" fo:padding-top="0.187cm" fo:padding-bottom="0.187cm" fo:padding-left="0.187cm" fo:padding-right="0.187cm"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4" style:family="graphic">
      <style:graphic-properties draw:stroke="solid" draw:stroke-dash="Dash_20_4" svg:stroke-width="0.25cm" svg:stroke-color="#000000" svg:stroke-opacity="100%" draw:stroke-linejoin="bevel" svg:stroke-linecap="butt" draw:textarea-horizontal-align="center" draw:textarea-vertical-align="middle" fo:padding-top="0.125cm" fo:padding-bottom="0.125cm" fo:padding-left="0.125cm" fo:padding-right="0.125cm"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5" style:family="graphic">
      <style:graphic-properties draw:stroke="solid" draw:stroke-dash="Dash_20_4" svg:stroke-width="0.168cm" svg:stroke-color="#000000" svg:stroke-opacity="100%" draw:stroke-linejoin="bevel" svg:stroke-linecap="butt" draw:textarea-horizontal-align="center" draw:textarea-vertical-align="middle" fo:padding-top="0.083cm" fo:padding-bottom="0.083cm" fo:padding-left="0.083cm" fo:padding-right="0.083cm" style:run-through="background" style:wrap="run-through" style:number-wrapped-paragraphs="no-limit" style:vertical-pos="from-top" style:vertical-rel="page" style:horizontal-pos="from-left" style:horizontal-rel="paragraph" draw:wrap-influence-on-position="once-concurrent" style:flow-with-text="fals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path text:anchor-type="page" text:anchor-page-number="0" draw:z-index="0" draw:name="turtle" draw:style-name="gr1" draw:text-style-name="P3" svg:width="2.116cm" svg:height="2.116cm" svg:x="9.432cm" svg:y="13.785cm" svg:viewBox="0 0 2117 2117" svg:d="M847 1288l-221 382-81-301zM1058 176l223 221-223 220-218-220zM1579 1358l-302-81 222 381zM1880 698l-427-114-269 157 426 113zM926 750l-383-221-220 383zM1499 1058l-441-441-441 441 441 441zM1058 2117zM1265 2096zM1464 2036zM1646 1939zM1806 1806zM1939 1646zM2036 1464zM2096 1265zM2117 1058zM2095 852zM2036 653zM1939 471zM1806 310zM1646 178zM1464 81zM1265 21zM1058 0zM852 21zM653 81zM471 178zM310 310zM178 471zM81 653zM21 852zM0 1058zM21 1265zM81 1464zM178 1646zM310 1806zM471 1939zM653 2036zM852 2096zM1058 1058z">
        <text:p/>
      </draw:path>
      <draw:line text:anchor-type="page" text:anchor-page-number="0" draw:z-index="1" draw:style-name="gr2" draw:text-style-name="P4" svg:x1="10.492cm" svg:y1="14.841cm" svg:x2="10.492cm" svg:y2="12.019cm">
        <text:p/>
      </draw:line>
      <draw:line text:anchor-type="page" text:anchor-page-number="0" draw:z-index="2" draw:style-name="gr3" draw:text-style-name="P4" svg:x1="10.495cm" svg:y1="12.019cm" svg:x2="9.285cm" svg:y2="10.578cm">
        <text:p/>
      </draw:line>
      <draw:line text:anchor-type="page" text:anchor-page-number="0" draw:z-index="3" draw:style-name="gr4" draw:text-style-name="P4" svg:x1="9.287cm" svg:y1="10.58cm" svg:x2="8.052cm" svg:y2="10.363cm">
        <text:p/>
      </draw:line>
      <draw:line text:anchor-type="page" text:anchor-page-number="0" draw:z-index="4" draw:style-name="gr5" draw:text-style-name="P4" svg:x1="8.05cm" svg:y1="10.361cm" svg:x2="7.325cm" svg:y2="10.779cm">
        <text:p/>
      </draw:line>
      <draw:polyline text:anchor-type="page" text:anchor-page-number="0" draw:z-index="5" draw:style-name="gr5" draw:text-style-name="P4" svg:width="1.92cm" svg:height="0.627cm" draw:transform="rotate (2.44276282109126) translate (8.88270387983969cm 11.0607955910745cm)" svg:viewBox="0 0 1921 628" draw:points="1085,0 1921,0 1085,0 0,628">
        <text:p/>
      </draw:polyline>
      <draw:line text:anchor-type="page" text:anchor-page-number="0" draw:z-index="6" draw:style-name="gr4" draw:text-style-name="P4" svg:x1="9.287cm" svg:y1="10.58cm" svg:x2="9.07cm" svg:y2="9.345cm">
        <text:p/>
      </draw:line>
      <draw:line text:anchor-type="page" text:anchor-page-number="0" draw:z-index="7" draw:style-name="gr5" draw:text-style-name="P4" svg:x1="9.068cm" svg:y1="9.347cm" svg:x2="8.428cm" svg:y2="8.809cm">
        <text:p/>
      </draw:line>
      <draw:polyline text:anchor-type="page" text:anchor-page-number="0" draw:z-index="8" draw:style-name="gr5" draw:text-style-name="P4" svg:width="2.861cm" svg:height="2.255cm" draw:transform="rotate (1.22173047639603) translate (8.37332276170853cm 11.2510307568391cm)" svg:viewBox="0 0 2862 2256" draw:points="2026,0 2862,0 2026,0 940,626 0,2256">
        <text:p/>
      </draw:polyline>
      <draw:line text:anchor-type="page" text:anchor-page-number="0" draw:z-index="9" draw:style-name="gr3" draw:text-style-name="P4" svg:x1="10.493cm" svg:y1="12.023cm" svg:x2="11.433cm" svg:y2="10.393cm">
        <text:p/>
      </draw:line>
      <draw:line text:anchor-type="page" text:anchor-page-number="0" draw:z-index="10" draw:style-name="gr4" draw:text-style-name="P4" svg:x1="11.434cm" svg:y1="10.395cm" svg:x2="11.217cm" svg:y2="9.16cm">
        <text:p/>
      </draw:line>
      <draw:line text:anchor-type="page" text:anchor-page-number="0" draw:z-index="11" draw:style-name="gr5" draw:text-style-name="P4" svg:x1="11.216cm" svg:y1="9.16cm" svg:x2="10.576cm" svg:y2="8.622cm">
        <text:p/>
      </draw:line>
      <draw:polyline text:anchor-type="page" text:anchor-page-number="0" draw:z-index="12" draw:style-name="gr5" draw:text-style-name="P4" svg:width="1.92cm" svg:height="0.625cm" draw:transform="rotate (1.22173047639603) translate (10.8451166753674cm 10.1804330954331cm)" svg:viewBox="0 0 1921 626" draw:points="1086,0 1921,0 1086,0 0,626">
        <text:p/>
      </draw:polyline>
      <draw:line text:anchor-type="page" text:anchor-page-number="0" draw:z-index="13" draw:style-name="gr4" draw:text-style-name="P4" svg:x1="11.434cm" svg:y1="10.395cm" svg:x2="12.521cm" svg:y2="9.767cm">
        <text:p/>
      </draw:line>
      <draw:line text:anchor-type="page" text:anchor-page-number="0" draw:z-index="14" draw:style-name="gr5" draw:text-style-name="P4" svg:x1="12.522cm" svg:y1="9.767cm" svg:x2="12.808cm" svg:y2="8.982cm">
        <text:p/>
      </draw:line>
      <draw:polyline text:anchor-type="page" text:anchor-page-number="0" draw:z-index="15" draw:name="actual" draw:style-name="gr5" draw:text-style-name="P4" svg:width="2.862cm" svg:height="5.079cm" svg:x="10.493cm" svg:y="9.767cm" svg:viewBox="0 0 2863 5080" draw:points="2027,0 2863,0 2027,0 940,628 0,2258 0,5080">
        <text:p/>
      </draw:polyline>
      <text:p text:style-name="P1">PENJOINT "bevel"</text:p>
      <text:p text:style-name="P1"/>
      <text:p text:style-name="P1">TO Albero crescita</text:p>
      <text:p text:style-name="P1"><text:s text:c="4"/><text:tab/>SLEEP 500</text:p>
      <text:p text:style-name="P1"><text:s text:c="4"/><text:tab/>PENSIZE crescita/5</text:p>
      <text:p text:style-name="P1"><text:s text:c="4"/><text:tab/>IF (crescita &lt; 30) [</text:p>
      <text:p text:style-name="P1"><text:s text:c="4"/><text:tab/><text:tab/>FORWARD crescita</text:p>
      <text:p text:style-name="P1"><text:s text:c="4"/><text:tab/><text:tab/>BACK crescita</text:p>
      <text:p text:style-name="P1"><text:s text:c="4"/><text:tab/>][</text:p>
      <text:p text:style-name="P1"><text:s text:c="4"/><text:tab/><text:tab/>FORWARD crescita</text:p>
      <text:p text:style-name="P1"><text:s text:c="5"/><text:tab/><text:tab/>LEFT 40</text:p>
      <text:p text:style-name="P1"><text:s text:c="5"/><text:tab/><text:tab/>Albero crescita-crescita/3</text:p>
      <text:p text:style-name="P1"><text:s text:c="5"/><text:tab/><text:tab/>RIGHT <text:s/>70</text:p>
      <text:p text:style-name="P1"><text:s text:c="5"/><text:tab/><text:tab/>Albero crescita-crescita/3</text:p>
      <text:p text:style-name="P1"><text:s text:c="5"/><text:tab/><text:tab/>LEFT 70-40</text:p>
      <text:p text:style-name="P1"><text:s text:c="5"/><text:tab/><text:tab/>BACK crescita</text:p>
      <text:p text:style-name="P1"><text:s text:c="5"/><text:tab/>]</text:p>
      <text:p text:style-name="P1"><text:s/>END</text:p>
      <text:p text:style-name="P1"><text:s text:c="7"/></text:p>
      <text:p text:style-name="P1">HOME</text:p>
      <text:p text:style-name="P2">CLEARSCREEN</text:p>
      <text:p text:style-name="P2"/>
      <text:p text:style-name="P2">Albero 80</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Lucida Sans1" svg:font-family="'Lucida Sans'" style:font-family-generic="swiss"/>
    <style:font-face style:name="Source Code Pro" svg:font-family="'Source Code Pro'" style:font-family-generic="modern" style:font-pitch="fixed"/>
    <style:font-face style:name="Liberation Serif" svg:font-family="'Liberation Serif'"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stroke-dash draw:name="Dash_20_4" draw:display-name="Dash 4" draw:style="rect" draw:dots1="1" draw:distance="0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it" fo:country="IT" style:letter-kerning="true" style:font-name-asian="NSimSun" style:font-size-asian="10.5pt" style:language-asian="zh" style:country-asian="CN" style:font-name-complex="Lucida 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Liberation Serif" fo:font-size="12pt" fo:language="it" fo:country="IT" style:letter-kerning="true" style:font-name-asian="NSimSun" style:font-size-asian="10.5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0-01-07T20:10:43.349000000</meta:creation-date>
    <dc:date>2020-01-07T20:12:51.767000000</dc:date>
    <meta:editing-duration>PT2M9S</meta:editing-duration>
    <meta:editing-cycles>1</meta:editing-cycles>
    <meta:document-statistic meta:table-count="0" meta:image-count="0" meta:object-count="0" meta:page-count="1" meta:paragraph-count="21" meta:word-count="39" meta:character-count="341" meta:non-whitespace-character-count="227"/>
    <meta:generator>LibreOffice/6.1.4.2$Windows_X86_64 LibreOffice_project/9d0f32d1f0b509096fd65e0d4bec26ddd1938fd3</meta:generator>
  </office:meta>
</office:document-meta>
</file>