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Source Code Pro" officeooo:rsid="001acd62" officeooo:paragraph-rsid="00126ee9"/>
    </style:style>
    <style:style style:name="P2" style:family="paragraph" style:parent-style-name="Standard">
      <style:text-properties style:font-name="Source Code Pro" officeooo:rsid="001acd62" officeooo:paragraph-rsid="00355f46"/>
    </style:style>
    <style:style style:name="P3" style:family="paragraph" style:parent-style-name="Standard">
      <style:text-properties style:font-name="Source Code Pro" officeooo:rsid="0018e2e6" officeooo:paragraph-rsid="0011a53e"/>
    </style:style>
    <style:style style:name="P4" style:family="paragraph" style:parent-style-name="Standard">
      <style:text-properties style:font-name="Source Code Pro" officeooo:rsid="0018e2e6" officeooo:paragraph-rsid="00126ee9"/>
    </style:style>
    <style:style style:name="P5" style:family="paragraph" style:parent-style-name="Standard">
      <style:text-properties style:font-name="Source Code Pro" officeooo:rsid="0018e2e6" officeooo:paragraph-rsid="00355f46"/>
    </style:style>
    <style:style style:name="P6" style:family="paragraph" style:parent-style-name="Standard">
      <style:text-properties style:font-name="Source Code Pro" officeooo:rsid="0011a53e" officeooo:paragraph-rsid="00126ee9"/>
    </style:style>
    <style:style style:name="P7" style:family="paragraph" style:parent-style-name="Standard">
      <style:text-properties style:font-name="Source Code Pro" officeooo:rsid="00127a31" officeooo:paragraph-rsid="00127a31"/>
    </style:style>
    <style:style style:name="P8" style:family="paragraph" style:parent-style-name="Standard">
      <style:text-properties style:font-name="Source Code Pro" officeooo:rsid="00127a31" officeooo:paragraph-rsid="0021a44c"/>
    </style:style>
    <style:style style:name="P9" style:family="paragraph" style:parent-style-name="Standard">
      <style:text-properties style:font-name="Source Code Pro" officeooo:rsid="00127a31" officeooo:paragraph-rsid="002f21dd"/>
    </style:style>
    <style:style style:name="P10" style:family="paragraph" style:parent-style-name="Standard">
      <style:text-properties style:font-name="Source Code Pro" officeooo:rsid="00127a31" officeooo:paragraph-rsid="00301870"/>
    </style:style>
    <style:style style:name="P11" style:family="paragraph" style:parent-style-name="Standard">
      <style:text-properties style:font-name="Source Code Pro" officeooo:rsid="00127a31" officeooo:paragraph-rsid="003637d4"/>
    </style:style>
    <style:style style:name="P12" style:family="paragraph" style:parent-style-name="Standard">
      <style:text-properties style:font-name="Source Code Pro" officeooo:rsid="00127a31" officeooo:paragraph-rsid="0037652f"/>
    </style:style>
    <style:style style:name="P13" style:family="paragraph" style:parent-style-name="Standard">
      <style:text-properties style:font-name="Source Code Pro" officeooo:rsid="00268316" officeooo:paragraph-rsid="00355f46"/>
    </style:style>
    <style:style style:name="P14" style:family="paragraph" style:parent-style-name="Standard">
      <style:text-properties style:font-name="Source Code Pro" officeooo:rsid="00268316" officeooo:paragraph-rsid="003637d4"/>
    </style:style>
    <style:style style:name="P15" style:family="paragraph" style:parent-style-name="Standard">
      <style:text-properties style:font-name="Source Code Pro" officeooo:rsid="002f21dd" officeooo:paragraph-rsid="002f21dd"/>
    </style:style>
    <style:style style:name="P16" style:family="paragraph" style:parent-style-name="Standard">
      <style:text-properties style:font-name="Source Code Pro" officeooo:rsid="0032bbfc" officeooo:paragraph-rsid="0011a53e"/>
    </style:style>
    <style:style style:name="P17" style:family="paragraph" style:parent-style-name="Standard">
      <style:text-properties style:font-name="Source Code Pro" officeooo:rsid="00346de0" officeooo:paragraph-rsid="00346de0"/>
    </style:style>
    <style:style style:name="P18" style:family="paragraph" style:parent-style-name="Standard">
      <style:text-properties style:font-name="Source Code Pro" officeooo:rsid="00355f46" officeooo:paragraph-rsid="00355f46"/>
    </style:style>
    <style:style style:name="P19" style:family="paragraph" style:parent-style-name="Standard">
      <style:paragraph-properties fo:break-before="page"/>
      <style:text-properties style:font-name="Source Code Pro" officeooo:rsid="0018e2e6" officeooo:paragraph-rsid="00126ee9"/>
    </style:style>
    <style:style style:name="P20" style:family="paragraph" style:parent-style-name="Standard">
      <style:text-properties style:font-name="Source Code Pro" officeooo:rsid="00268316" officeooo:paragraph-rsid="00268316"/>
    </style:style>
    <style:style style:name="P21" style:family="paragraph" style:parent-style-name="Standard">
      <style:text-properties style:font-name="Source Code Pro" officeooo:rsid="0018e2e6" officeooo:paragraph-rsid="003c2b03"/>
    </style:style>
    <style:style style:name="P22" style:family="paragraph" style:parent-style-name="Standard">
      <style:text-properties style:font-name="Source Code Pro" officeooo:rsid="003ffd2a" officeooo:paragraph-rsid="003c2b03"/>
    </style:style>
    <style:style style:name="P23" style:family="paragraph" style:parent-style-name="Standard">
      <style:text-properties style:font-name="Source Code Pro" officeooo:rsid="00127a31" officeooo:paragraph-rsid="003c2b03"/>
    </style:style>
    <style:style style:name="P24" style:family="paragraph" style:parent-style-name="Standard">
      <style:text-properties style:font-name="Source Code Pro" officeooo:rsid="003dc747" officeooo:paragraph-rsid="003dc747"/>
    </style:style>
    <style:style style:name="P25" style:family="paragraph" style:parent-style-name="Standard">
      <style:text-properties style:font-name="Source Code Pro" officeooo:rsid="0032bbfc" officeooo:paragraph-rsid="00346de0"/>
    </style:style>
    <style:style style:name="P26" style:family="paragraph" style:parent-style-name="Standard">
      <style:text-properties style:font-name="Source Code Pro" officeooo:rsid="0032bbfc" officeooo:paragraph-rsid="00402653"/>
    </style:style>
    <style:style style:name="P27" style:family="paragraph" style:parent-style-name="Standard">
      <style:text-properties style:font-name="Source Code Pro" officeooo:rsid="00402653" officeooo:paragraph-rsid="00402653"/>
    </style:style>
    <style:style style:name="P28" style:family="paragraph">
      <loext:graphic-properties draw:fill="gradient" draw:fill-color="#000000" draw:fill-gradient-name="Gradient_20_50" draw:opacity="0%"/>
      <style:paragraph-properties fo:text-align="center"/>
    </style:style>
    <style:style style:name="P29" style:family="paragraph">
      <loext:graphic-properties draw:fill="gradient" draw:fill-color="#000000" draw:fill-gradient-name="Gradient_20_65" draw:opacity="0%"/>
      <style:paragraph-properties fo:text-align="center"/>
    </style:style>
    <style:style style:name="P30" style:family="paragraph">
      <loext:graphic-properties draw:fill="gradient" draw:fill-color="#000000" draw:fill-gradient-name="Gradient_20_78" draw:opacity="0%"/>
      <style:paragraph-properties fo:text-align="center"/>
    </style:style>
    <style:style style:name="P31" style:family="paragraph">
      <loext:graphic-properties draw:fill="gradient" draw:fill-color="#000000" draw:fill-gradient-name="Gradient_20_91" draw:opacity="0%"/>
      <style:paragraph-properties fo:text-align="center"/>
    </style:style>
    <style:style style:name="P32" style:family="paragraph">
      <loext:graphic-properties draw:fill="gradient" draw:fill-color="#000000" draw:fill-gradient-name="Gradient_20_619" draw:opacity="100%"/>
      <style:paragraph-properties fo:text-align="center"/>
    </style:style>
    <style:style style:name="P33" style:family="paragraph">
      <loext:graphic-properties draw:fill="gradient" draw:fill-color="#000000" draw:fill-gradient-name="Gradient_20_397" draw:opacity="100%"/>
      <style:paragraph-properties fo:text-align="center"/>
    </style:style>
    <style:style style:name="P34" style:family="paragraph">
      <loext:graphic-properties draw:fill="gradient" draw:fill-color="#000000" draw:fill-gradient-name="Gradient_20_398" draw:opacity="100%"/>
      <style:paragraph-properties fo:text-align="center"/>
    </style:style>
    <style:style style:name="P35" style:family="paragraph">
      <loext:graphic-properties draw:fill="gradient" draw:fill-color="#000000" draw:fill-gradient-name="Gradient_20_399" draw:opacity="100%"/>
      <style:paragraph-properties fo:text-align="center"/>
    </style:style>
    <style:style style:name="P36" style:family="paragraph">
      <loext:graphic-properties draw:fill="gradient" draw:fill-color="#000000" draw:fill-gradient-name="Gradient_20_400" draw:opacity="100%"/>
      <style:paragraph-properties fo:text-align="center"/>
    </style:style>
    <style:style style:name="P37" style:family="paragraph">
      <loext:graphic-properties draw:fill="gradient" draw:fill-color="#000000" draw:fill-gradient-name="Gradient_20_401" draw:opacity="100%"/>
      <style:paragraph-properties fo:text-align="center"/>
    </style:style>
    <style:style style:name="P38" style:family="paragraph">
      <loext:graphic-properties draw:fill="gradient" draw:fill-color="#000000" draw:fill-gradient-name="Gradient_20_402" draw:opacity="100%"/>
      <style:paragraph-properties fo:text-align="center"/>
    </style:style>
    <style:style style:name="P39" style:family="paragraph">
      <loext:graphic-properties draw:fill="gradient" draw:fill-color="#000000" draw:fill-gradient-name="Gradient_20_486" draw:opacity="100%"/>
      <style:paragraph-properties fo:text-align="center"/>
    </style:style>
    <style:style style:name="P40" style:family="paragraph">
      <loext:graphic-properties draw:fill="gradient" draw:fill-color="#000000" draw:fill-gradient-name="Gradient_20_488" draw:opacity="100%"/>
      <style:paragraph-properties fo:text-align="center"/>
    </style:style>
    <style:style style:name="P41" style:family="paragraph">
      <loext:graphic-properties draw:fill="gradient" draw:fill-color="#000000" draw:fill-gradient-name="Gradient_20_489" draw:opacity="100%"/>
      <style:paragraph-properties fo:text-align="center"/>
    </style:style>
    <style:style style:name="P42" style:family="paragraph">
      <loext:graphic-properties draw:fill="gradient" draw:fill-color="#000000" draw:fill-gradient-name="Gradient_20_620" draw:opacity="100%"/>
      <style:paragraph-properties fo:text-align="center"/>
    </style:style>
    <style:style style:name="P43" style:family="paragraph">
      <loext:graphic-properties draw:fill="gradient" draw:fill-color="#000000" draw:fill-gradient-name="Gradient_20_621" draw:opacity="100%"/>
      <style:paragraph-properties fo:text-align="center"/>
    </style:style>
    <style:style style:name="P44" style:family="paragraph">
      <loext:graphic-properties draw:fill="gradient" draw:fill-color="#000000" draw:fill-gradient-name="Gradient_20_622" draw:opacity="100%"/>
      <style:paragraph-properties fo:text-align="center"/>
    </style:style>
    <style:style style:name="P45" style:family="paragraph">
      <loext:graphic-properties draw:fill="gradient" draw:fill-color="#000000" draw:fill-gradient-name="Gradient_20_623" draw:opacity="100%"/>
      <style:paragraph-properties fo:text-align="center"/>
    </style:style>
    <style:style style:name="P46" style:family="paragraph">
      <loext:graphic-properties draw:fill="gradient" draw:fill-color="#000000" draw:fill-gradient-name="Gradient_20_624" draw:opacity="100%"/>
      <style:paragraph-properties fo:text-align="center"/>
    </style:style>
    <style:style style:name="P47" style:family="paragraph">
      <loext:graphic-properties draw:fill="gradient" draw:fill-color="#000000" draw:fill-gradient-name="Gradient_20_625" draw:opacity="100%"/>
      <style:paragraph-properties fo:text-align="center"/>
    </style:style>
    <style:style style:name="P48" style:family="paragraph">
      <loext:graphic-properties draw:fill="gradient" draw:fill-color="#000000" draw:fill-gradient-name="Gradient_20_626" draw:opacity="100%"/>
      <style:paragraph-properties fo:text-align="center"/>
    </style:style>
    <style:style style:name="P49" style:family="paragraph">
      <loext:graphic-properties draw:fill="gradient" draw:fill-color="#000000" draw:fill-gradient-name="Gradient_20_627" draw:opacity="100%"/>
      <style:paragraph-properties fo:text-align="center"/>
    </style:style>
    <style:style style:name="P50" style:family="paragraph">
      <loext:graphic-properties draw:fill="gradient" draw:fill-color="#000000" draw:fill-gradient-name="Gradient_20_628" draw:opacity="100%"/>
      <style:paragraph-properties fo:text-align="center"/>
    </style:style>
    <style:style style:name="P51" style:family="paragraph">
      <loext:graphic-properties draw:fill="gradient" draw:fill-color="#000000" draw:fill-gradient-name="Gradient_20_629" draw:opacity="100%"/>
      <style:paragraph-properties fo:text-align="center"/>
    </style:style>
    <style:style style:name="P52" style:family="paragraph">
      <loext:graphic-properties draw:fill="gradient" draw:fill-color="#000000" draw:fill-gradient-name="Gradient_20_630" draw:opacity="100%"/>
      <style:paragraph-properties fo:text-align="center"/>
    </style:style>
    <style:style style:name="P53" style:family="paragraph">
      <loext:graphic-properties draw:fill="gradient" draw:fill-color="#000000" draw:fill-gradient-name="Gradient_20_631" draw:opacity="100%"/>
      <style:paragraph-properties fo:text-align="center"/>
    </style:style>
    <style:style style:name="P54" style:family="paragraph">
      <loext:graphic-properties draw:fill="gradient" draw:fill-color="#000000" draw:fill-gradient-name="Gradient_20_632" draw:opacity="100%"/>
      <style:paragraph-properties fo:text-align="center"/>
    </style:style>
    <style:style style:name="P55" style:family="paragraph">
      <loext:graphic-properties draw:fill="gradient" draw:fill-color="#000000" draw:fill-gradient-name="Gradient_20_633" draw:opacity="100%"/>
      <style:paragraph-properties fo:text-align="center"/>
    </style:style>
    <style:style style:name="P56" style:family="paragraph">
      <loext:graphic-properties draw:fill="gradient" draw:fill-color="#000000" draw:fill-gradient-name="Gradient_20_634" draw:opacity="100%"/>
      <style:paragraph-properties fo:text-align="center"/>
    </style:style>
    <style:style style:name="P57" style:family="paragraph">
      <loext:graphic-properties draw:fill="gradient" draw:fill-color="#000000" draw:fill-gradient-name="Gradient_20_635" draw:opacity="100%"/>
      <style:paragraph-properties fo:text-align="center"/>
    </style:style>
    <style:style style:name="P58" style:family="paragraph">
      <loext:graphic-properties draw:fill="gradient" draw:fill-color="#000000" draw:fill-gradient-name="Gradient_20_636" draw:opacity="100%"/>
      <style:paragraph-properties fo:text-align="center"/>
    </style:style>
    <style:style style:name="P59" style:family="paragraph">
      <loext:graphic-properties draw:fill="gradient" draw:fill-color="#000000" draw:fill-gradient-name="Gradient_20_637" draw:opacity="100%"/>
      <style:paragraph-properties fo:text-align="center"/>
    </style:style>
    <style:style style:name="P60" style:family="paragraph">
      <loext:graphic-properties draw:fill="gradient" draw:fill-color="#000000" draw:fill-gradient-name="Gradient_20_638" draw:opacity="100%"/>
      <style:paragraph-properties fo:text-align="center"/>
    </style:style>
    <style:style style:name="P61" style:family="paragraph">
      <loext:graphic-properties draw:fill="gradient" draw:fill-color="#000000" draw:fill-gradient-name="Gradient_20_639" draw:opacity="100%"/>
      <style:paragraph-properties fo:text-align="center"/>
    </style:style>
    <style:style style:name="P62" style:family="paragraph">
      <loext:graphic-properties draw:fill="gradient" draw:fill-color="#000000" draw:fill-gradient-name="Gradient_20_640" draw:opacity="100%"/>
      <style:paragraph-properties fo:text-align="center"/>
    </style:style>
    <style:style style:name="P63" style:family="paragraph">
      <loext:graphic-properties draw:fill="gradient" draw:fill-color="#000000" draw:fill-gradient-name="Gradient_20_641" draw:opacity="100%"/>
      <style:paragraph-properties fo:text-align="center"/>
    </style:style>
    <style:style style:name="P64" style:family="paragraph">
      <loext:graphic-properties draw:fill="gradient" draw:fill-color="#000000" draw:fill-gradient-name="Gradient_20_642" draw:opacity="100%"/>
      <style:paragraph-properties fo:text-align="center"/>
    </style:style>
    <style:style style:name="P65" style:family="paragraph">
      <loext:graphic-properties draw:fill="gradient" draw:fill-color="#000000" draw:fill-gradient-name="Gradient_20_643" draw:opacity="100%"/>
      <style:paragraph-properties fo:text-align="center"/>
    </style:style>
    <style:style style:name="P66" style:family="paragraph">
      <loext:graphic-properties draw:fill="gradient" draw:fill-color="#000000" draw:fill-gradient-name="Gradient_20_644" draw:opacity="100%"/>
      <style:paragraph-properties fo:text-align="center"/>
    </style:style>
    <style:style style:name="P67" style:family="paragraph">
      <loext:graphic-properties draw:fill="gradient" draw:fill-color="#000000" draw:fill-gradient-name="Gradient_20_645" draw:opacity="100%"/>
      <style:paragraph-properties fo:text-align="center"/>
    </style:style>
    <style:style style:name="P68" style:family="paragraph">
      <loext:graphic-properties draw:fill="gradient" draw:fill-color="#000000" draw:fill-gradient-name="Gradient_20_646" draw:opacity="100%"/>
      <style:paragraph-properties fo:text-align="center"/>
    </style:style>
    <style:style style:name="P69" style:family="paragraph">
      <loext:graphic-properties draw:fill="gradient" draw:fill-color="#000000" draw:fill-gradient-name="Gradient_20_647" draw:opacity="100%"/>
      <style:paragraph-properties fo:text-align="center"/>
    </style:style>
    <style:style style:name="P70" style:family="paragraph">
      <loext:graphic-properties draw:fill="gradient" draw:fill-color="#000000" draw:fill-gradient-name="Gradient_20_648" draw:opacity="100%"/>
      <style:paragraph-properties fo:text-align="center"/>
    </style:style>
    <style:style style:name="P71" style:family="paragraph">
      <loext:graphic-properties draw:fill="gradient" draw:fill-color="#000000" draw:fill-gradient-name="Gradient_20_649" draw:opacity="100%"/>
      <style:paragraph-properties fo:text-align="center"/>
    </style:style>
    <style:style style:name="P72" style:family="paragraph">
      <loext:graphic-properties draw:fill="gradient" draw:fill-color="#000000" draw:fill-gradient-name="Gradient_20_650" draw:opacity="100%"/>
      <style:paragraph-properties fo:text-align="center"/>
    </style:style>
    <style:style style:name="P73" style:family="paragraph">
      <loext:graphic-properties draw:fill="gradient" draw:fill-color="#000000" draw:fill-gradient-name="Gradient_20_651" draw:opacity="100%"/>
      <style:paragraph-properties fo:text-align="center"/>
    </style:style>
    <style:style style:name="P74" style:family="paragraph">
      <loext:graphic-properties draw:fill="gradient" draw:fill-color="#000000" draw:fill-gradient-name="Gradient_20_652" draw:opacity="100%"/>
      <style:paragraph-properties fo:text-align="center"/>
    </style:style>
    <style:style style:name="P75" style:family="paragraph">
      <loext:graphic-properties draw:fill="gradient" draw:fill-color="#000000" draw:fill-gradient-name="Gradient_20_653" draw:opacity="100%"/>
      <style:paragraph-properties fo:text-align="center"/>
    </style:style>
    <style:style style:name="P76" style:family="paragraph">
      <loext:graphic-properties draw:fill="gradient" draw:fill-color="#000000" draw:fill-gradient-name="Gradient_20_654" draw:opacity="100%"/>
      <style:paragraph-properties fo:text-align="center"/>
    </style:style>
    <style:style style:name="P77" style:family="paragraph">
      <loext:graphic-properties draw:fill="gradient" draw:fill-color="#000000" draw:fill-gradient-name="Gradient_20_655" draw:opacity="100%"/>
      <style:paragraph-properties fo:text-align="center"/>
    </style:style>
    <style:style style:name="P78" style:family="paragraph">
      <loext:graphic-properties draw:fill="gradient" draw:fill-color="#000000" draw:fill-gradient-name="Gradient_20_656" draw:opacity="100%"/>
      <style:paragraph-properties fo:text-align="center"/>
    </style:style>
    <style:style style:name="P79" style:family="paragraph">
      <loext:graphic-properties draw:fill="gradient" draw:fill-color="#000000" draw:fill-gradient-name="Gradient_20_657" draw:opacity="100%"/>
      <style:paragraph-properties fo:text-align="center"/>
    </style:style>
    <style:style style:name="P80" style:family="paragraph">
      <loext:graphic-properties draw:fill="gradient" draw:fill-color="#000000" draw:fill-gradient-name="Gradient_20_658" draw:opacity="100%"/>
      <style:paragraph-properties fo:text-align="center"/>
    </style:style>
    <style:style style:name="P81" style:family="paragraph">
      <loext:graphic-properties draw:fill="gradient" draw:fill-color="#000000" draw:fill-gradient-name="Gradient_20_659" draw:opacity="100%"/>
      <style:paragraph-properties fo:text-align="center"/>
    </style:style>
    <style:style style:name="P82" style:family="paragraph">
      <loext:graphic-properties draw:fill="gradient" draw:fill-color="#000000" draw:fill-gradient-name="Gradient_20_660" draw:opacity="100%"/>
      <style:paragraph-properties fo:text-align="center"/>
    </style:style>
    <style:style style:name="P83" style:family="paragraph">
      <loext:graphic-properties draw:fill="gradient" draw:fill-color="#000000" draw:fill-gradient-name="Gradient_20_661" draw:opacity="100%"/>
      <style:paragraph-properties fo:text-align="center"/>
    </style:style>
    <style:style style:name="P84" style:family="paragraph">
      <loext:graphic-properties draw:fill="gradient" draw:fill-color="#000000" draw:fill-gradient-name="Gradient_20_662" draw:opacity="100%"/>
      <style:paragraph-properties fo:text-align="center"/>
    </style:style>
    <style:style style:name="P85" style:family="paragraph">
      <loext:graphic-properties draw:fill="gradient" draw:fill-color="#000000" draw:fill-gradient-name="Gradient_20_663" draw:opacity="100%"/>
      <style:paragraph-properties fo:text-align="center"/>
    </style:style>
    <style:style style:name="P86" style:family="paragraph">
      <loext:graphic-properties draw:fill="gradient" draw:fill-color="#000000" draw:fill-gradient-name="Gradient_20_664" draw:opacity="100%"/>
      <style:paragraph-properties fo:text-align="center"/>
    </style:style>
    <style:style style:name="P87" style:family="paragraph">
      <loext:graphic-properties draw:fill="gradient" draw:fill-color="#000000" draw:fill-gradient-name="Gradient_20_665" draw:opacity="100%"/>
      <style:paragraph-properties fo:text-align="center"/>
    </style:style>
    <style:style style:name="P88" style:family="paragraph">
      <loext:graphic-properties draw:fill="gradient" draw:fill-color="#000000" draw:fill-gradient-name="Gradient_20_666" draw:opacity="100%"/>
      <style:paragraph-properties fo:text-align="center"/>
    </style:style>
    <style:style style:name="P89" style:family="paragraph">
      <loext:graphic-properties draw:fill="gradient" draw:fill-color="#000000" draw:fill-gradient-name="Gradient_20_667" draw:opacity="100%"/>
      <style:paragraph-properties fo:text-align="center"/>
    </style:style>
    <style:style style:name="P90" style:family="paragraph">
      <loext:graphic-properties draw:fill="gradient" draw:fill-color="#000000" draw:fill-gradient-name="Gradient_20_668" draw:opacity="100%"/>
      <style:paragraph-properties fo:text-align="center"/>
    </style:style>
    <style:style style:name="P91" style:family="paragraph">
      <loext:graphic-properties draw:fill="gradient" draw:fill-color="#000000" draw:fill-gradient-name="Gradient_20_669" draw:opacity="100%"/>
      <style:paragraph-properties fo:text-align="center"/>
    </style:style>
    <style:style style:name="P92" style:family="paragraph">
      <loext:graphic-properties draw:fill="gradient" draw:fill-color="#000000" draw:fill-gradient-name="Gradient_20_670" draw:opacity="100%"/>
      <style:paragraph-properties fo:text-align="center"/>
    </style:style>
    <style:style style:name="P93" style:family="paragraph">
      <loext:graphic-properties draw:fill="gradient" draw:fill-color="#000000" draw:fill-gradient-name="Gradient_20_671" draw:opacity="100%"/>
      <style:paragraph-properties fo:text-align="center"/>
    </style:style>
    <style:style style:name="P94" style:family="paragraph">
      <loext:graphic-properties draw:fill="gradient" draw:fill-color="#000000" draw:fill-gradient-name="Gradient_20_672" draw:opacity="100%"/>
      <style:paragraph-properties fo:text-align="center"/>
    </style:style>
    <style:style style:name="P95" style:family="paragraph">
      <loext:graphic-properties draw:fill="gradient" draw:fill-color="#000000" draw:fill-gradient-name="Gradient_20_673" draw:opacity="100%"/>
      <style:paragraph-properties fo:text-align="center"/>
    </style:style>
    <style:style style:name="P96" style:family="paragraph">
      <loext:graphic-properties draw:fill="gradient" draw:fill-color="#000000" draw:fill-gradient-name="Gradient_20_674" draw:opacity="100%"/>
      <style:paragraph-properties fo:text-align="center"/>
    </style:style>
    <style:style style:name="P97" style:family="paragraph">
      <loext:graphic-properties draw:fill="gradient" draw:fill-color="#000000" draw:fill-gradient-name="Gradient_20_675" draw:opacity="100%"/>
      <style:paragraph-properties fo:text-align="center"/>
    </style:style>
    <style:style style:name="P98" style:family="paragraph">
      <loext:graphic-properties draw:fill="gradient" draw:fill-color="#000000" draw:fill-gradient-name="Gradient_20_676" draw:opacity="100%"/>
      <style:paragraph-properties fo:text-align="center"/>
    </style:style>
    <style:style style:name="P99" style:family="paragraph">
      <loext:graphic-properties draw:fill="gradient" draw:fill-color="#000000" draw:fill-gradient-name="Gradient_20_677" draw:opacity="100%"/>
      <style:paragraph-properties fo:text-align="center"/>
    </style:style>
    <style:style style:name="P100" style:family="paragraph">
      <loext:graphic-properties draw:fill="gradient" draw:fill-color="#000000" draw:fill-gradient-name="Gradient_20_678" draw:opacity="100%"/>
      <style:paragraph-properties fo:text-align="center"/>
    </style:style>
    <style:style style:name="P101" style:family="paragraph">
      <loext:graphic-properties draw:fill="gradient" draw:fill-color="#000000" draw:fill-gradient-name="Gradient_20_679" draw:opacity="100%"/>
      <style:paragraph-properties fo:text-align="center"/>
    </style:style>
    <style:style style:name="P102" style:family="paragraph">
      <loext:graphic-properties draw:fill="gradient" draw:fill-color="#000000" draw:fill-gradient-name="Gradient_20_680" draw:opacity="100%"/>
      <style:paragraph-properties fo:text-align="center"/>
    </style:style>
    <style:style style:name="P103" style:family="paragraph">
      <loext:graphic-properties draw:fill="gradient" draw:fill-color="#000000" draw:fill-gradient-name="Gradient_20_681" draw:opacity="100%"/>
      <style:paragraph-properties fo:text-align="center"/>
    </style:style>
    <style:style style:name="P104" style:family="paragraph">
      <loext:graphic-properties draw:fill="gradient" draw:fill-color="#000000" draw:fill-gradient-name="Gradient_20_682" draw:opacity="100%"/>
      <style:paragraph-properties fo:text-align="center"/>
    </style:style>
    <style:style style:name="P105" style:family="paragraph">
      <loext:graphic-properties draw:fill="gradient" draw:fill-color="#000000" draw:fill-gradient-name="Gradient_20_683" draw:opacity="100%"/>
      <style:paragraph-properties fo:text-align="center"/>
    </style:style>
    <style:style style:name="P106" style:family="paragraph">
      <loext:graphic-properties draw:fill="gradient" draw:fill-color="#000000" draw:fill-gradient-name="Gradient_20_684" draw:opacity="100%"/>
      <style:paragraph-properties fo:text-align="center"/>
    </style:style>
    <style:style style:name="P107" style:family="paragraph">
      <loext:graphic-properties draw:fill="gradient" draw:fill-color="#000000" draw:fill-gradient-name="Gradient_20_685" draw:opacity="100%"/>
      <style:paragraph-properties fo:text-align="center"/>
    </style:style>
    <style:style style:name="P108" style:family="paragraph">
      <loext:graphic-properties draw:fill="gradient" draw:fill-color="#000000" draw:fill-gradient-name="Gradient_20_686" draw:opacity="100%"/>
      <style:paragraph-properties fo:text-align="center"/>
    </style:style>
    <style:style style:name="P109" style:family="paragraph">
      <loext:graphic-properties draw:fill="gradient" draw:fill-color="#000000" draw:fill-gradient-name="Gradient_20_687" draw:opacity="100%"/>
      <style:paragraph-properties fo:text-align="center"/>
    </style:style>
    <style:style style:name="P110" style:family="paragraph">
      <loext:graphic-properties draw:fill="gradient" draw:fill-color="#000000" draw:fill-gradient-name="Gradient_20_688" draw:opacity="100%"/>
      <style:paragraph-properties fo:text-align="center"/>
    </style:style>
    <style:style style:name="P111" style:family="paragraph">
      <loext:graphic-properties draw:fill="gradient" draw:fill-color="#000000" draw:fill-gradient-name="Gradient_20_689" draw:opacity="100%"/>
      <style:paragraph-properties fo:text-align="center"/>
    </style:style>
    <style:style style:name="P112" style:family="paragraph">
      <loext:graphic-properties draw:fill="gradient" draw:fill-color="#000000" draw:fill-gradient-name="Gradient_20_690" draw:opacity="100%"/>
      <style:paragraph-properties fo:text-align="center"/>
    </style:style>
    <style:style style:name="P113" style:family="paragraph">
      <loext:graphic-properties draw:fill="gradient" draw:fill-color="#000000" draw:fill-gradient-name="Gradient_20_691" draw:opacity="100%"/>
      <style:paragraph-properties fo:text-align="center"/>
    </style:style>
    <style:style style:name="P114" style:family="paragraph">
      <loext:graphic-properties draw:fill="gradient" draw:fill-color="#000000" draw:fill-gradient-name="Gradient_20_692" draw:opacity="100%"/>
      <style:paragraph-properties fo:text-align="center"/>
    </style:style>
    <style:style style:name="P115" style:family="paragraph">
      <loext:graphic-properties draw:fill="gradient" draw:fill-color="#000000" draw:fill-gradient-name="Gradient_20_693" draw:opacity="100%"/>
      <style:paragraph-properties fo:text-align="center"/>
    </style:style>
    <style:style style:name="P116" style:family="paragraph">
      <loext:graphic-properties draw:fill="gradient" draw:fill-color="#000000" draw:fill-gradient-name="Gradient_20_694" draw:opacity="100%"/>
      <style:paragraph-properties fo:text-align="center"/>
    </style:style>
    <style:style style:name="P117" style:family="paragraph">
      <loext:graphic-properties draw:fill="gradient" draw:fill-color="#000000" draw:fill-gradient-name="Gradient_20_695" draw:opacity="100%"/>
      <style:paragraph-properties fo:text-align="center"/>
    </style:style>
    <style:style style:name="P118" style:family="paragraph">
      <loext:graphic-properties draw:fill="gradient" draw:fill-color="#000000" draw:fill-gradient-name="Gradient_20_696" draw:opacity="100%"/>
      <style:paragraph-properties fo:text-align="center"/>
    </style:style>
    <style:style style:name="P119" style:family="paragraph">
      <loext:graphic-properties draw:fill="gradient" draw:fill-color="#000000" draw:fill-gradient-name="Gradient_20_697" draw:opacity="100%"/>
      <style:paragraph-properties fo:text-align="center"/>
    </style:style>
    <style:style style:name="P120" style:family="paragraph">
      <loext:graphic-properties draw:fill="gradient" draw:fill-color="#000000" draw:fill-gradient-name="Gradient_20_698" draw:opacity="100%"/>
      <style:paragraph-properties fo:text-align="center"/>
    </style:style>
    <style:style style:name="P121" style:family="paragraph">
      <loext:graphic-properties draw:fill="gradient" draw:fill-color="#000000" draw:fill-gradient-name="Gradient_20_699" draw:opacity="100%"/>
      <style:paragraph-properties fo:text-align="center"/>
    </style:style>
    <style:style style:name="P122" style:family="paragraph">
      <loext:graphic-properties draw:fill="gradient" draw:fill-color="#000000" draw:fill-gradient-name="Gradient_20_700" draw:opacity="100%"/>
      <style:paragraph-properties fo:text-align="center"/>
    </style:style>
    <style:style style:name="P123" style:family="paragraph">
      <loext:graphic-properties draw:fill="gradient" draw:fill-color="#000000" draw:fill-gradient-name="Gradient_20_701" draw:opacity="100%"/>
      <style:paragraph-properties fo:text-align="center"/>
    </style:style>
    <style:style style:name="P124" style:family="paragraph">
      <loext:graphic-properties draw:fill="gradient" draw:fill-color="#000000" draw:fill-gradient-name="Gradient_20_702" draw:opacity="100%"/>
      <style:paragraph-properties fo:text-align="center"/>
    </style:style>
    <style:style style:name="P125" style:family="paragraph">
      <loext:graphic-properties draw:fill="gradient" draw:fill-color="#000000" draw:fill-gradient-name="Gradient_20_703" draw:opacity="100%"/>
      <style:paragraph-properties fo:text-align="center"/>
    </style:style>
    <style:style style:name="P126" style:family="paragraph">
      <loext:graphic-properties draw:fill="gradient" draw:fill-color="#000000" draw:fill-gradient-name="Gradient_20_704" draw:opacity="100%"/>
      <style:paragraph-properties fo:text-align="center"/>
    </style:style>
    <style:style style:name="P127" style:family="paragraph">
      <loext:graphic-properties draw:fill="gradient" draw:fill-color="#000000" draw:fill-gradient-name="Gradient_20_705" draw:opacity="100%"/>
      <style:paragraph-properties fo:text-align="center"/>
    </style:style>
    <style:style style:name="P128" style:family="paragraph">
      <loext:graphic-properties draw:fill="gradient" draw:fill-color="#000000" draw:fill-gradient-name="Gradient_20_706" draw:opacity="100%"/>
      <style:paragraph-properties fo:text-align="center"/>
    </style:style>
    <style:style style:name="P129" style:family="paragraph">
      <style:paragraph-properties fo:text-align="center"/>
    </style:style>
    <style:style style:name="T1" style:family="text">
      <style:text-properties officeooo:rsid="001bbe7a"/>
    </style:style>
    <style:style style:name="T2" style:family="text">
      <style:text-properties officeooo:rsid="001da25d"/>
    </style:style>
    <style:style style:name="T3" style:family="text">
      <style:text-properties officeooo:rsid="00126ee9"/>
    </style:style>
    <style:style style:name="T4" style:family="text">
      <style:text-properties officeooo:rsid="00127a31"/>
    </style:style>
    <style:style style:name="T5" style:family="text">
      <style:text-properties style:font-name="Source Code Pro" officeooo:rsid="003637d4"/>
    </style:style>
    <style:style style:name="T6" style:family="text">
      <style:text-properties officeooo:rsid="0016d5f5"/>
    </style:style>
    <style:style style:name="T7" style:family="text">
      <style:text-properties officeooo:rsid="00230a86"/>
    </style:style>
    <style:style style:name="T8" style:family="text">
      <style:text-properties officeooo:rsid="00268316"/>
    </style:style>
    <style:style style:name="T9" style:family="text">
      <style:text-properties officeooo:rsid="00290197"/>
    </style:style>
    <style:style style:name="T10" style:family="text">
      <style:text-properties officeooo:rsid="002f21dd"/>
    </style:style>
    <style:style style:name="T11" style:family="text">
      <style:text-properties officeooo:rsid="00301870"/>
    </style:style>
    <style:style style:name="T12" style:family="text">
      <style:text-properties officeooo:rsid="0031ae1e"/>
    </style:style>
    <style:style style:name="T13" style:family="text">
      <style:text-properties officeooo:rsid="0032bbfc"/>
    </style:style>
    <style:style style:name="T14" style:family="text">
      <style:text-properties officeooo:rsid="00355f46"/>
    </style:style>
    <style:style style:name="T15" style:family="text">
      <style:text-properties officeooo:rsid="003637d4"/>
    </style:style>
    <style:style style:name="T16" style:family="text">
      <style:text-properties style:font-name="Liberation Mono" officeooo:rsid="00290197"/>
    </style:style>
    <style:style style:name="T17" style:family="text">
      <style:text-properties style:font-name="Liberation Mono" officeooo:rsid="002a9f8b"/>
    </style:style>
    <style:style style:name="T18" style:family="text">
      <style:text-properties style:font-name="Liberation Mono" officeooo:rsid="0037652f"/>
    </style:style>
    <style:style style:name="T19" style:family="text">
      <style:text-properties officeooo:rsid="003ffd2a"/>
    </style:style>
    <style:style style:name="T20" style:family="text">
      <style:text-properties officeooo:rsid="003dc747"/>
    </style:style>
    <style:style style:name="T21" style:family="text">
      <style:text-properties officeooo:rsid="003f66c5"/>
    </style:style>
    <style:style style:name="gr1" style:family="graphic">
      <style:graphic-properties draw:stroke="dash" draw:stroke-dash="Dash_20_4" svg:stroke-width="0cm" svg:stroke-color="#000000" svg:stroke-opacity="0%" draw:stroke-linejoin="miter" draw:fill="gradient" draw:fill-color="#000000" draw:fill-gradient-name="Gradient_20_50" draw:opacity="0%" draw:textarea-horizontal-align="center" draw:textarea-vertical-align="middle" fo:padding-top="0cm" fo:padding-bottom="0cm" fo:padding-left="0cm" fo:padding-right="0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" style:family="graphic">
      <style:graphic-properties draw:stroke="dash" draw:stroke-dash="Dash_20_4" svg:stroke-width="0cm" svg:stroke-color="#000000" svg:stroke-opacity="0%" draw:stroke-linejoin="miter" draw:fill="gradient" draw:fill-color="#000000" draw:fill-gradient-name="Gradient_20_65" draw:opacity="0%" draw:textarea-horizontal-align="center" draw:textarea-vertical-align="middle" fo:padding-top="0cm" fo:padding-bottom="0cm" fo:padding-left="0cm" fo:padding-right="0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" style:family="graphic">
      <style:graphic-properties draw:stroke="dash" draw:stroke-dash="Dash_20_4" svg:stroke-width="0cm" svg:stroke-color="#000000" svg:stroke-opacity="0%" draw:stroke-linejoin="miter" draw:fill="gradient" draw:fill-color="#000000" draw:fill-gradient-name="Gradient_20_78" draw:opacity="0%" draw:textarea-horizontal-align="center" draw:textarea-vertical-align="middle" fo:padding-top="0cm" fo:padding-bottom="0cm" fo:padding-left="0cm" fo:padding-right="0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" style:family="graphic">
      <style:graphic-properties draw:stroke="dash" draw:stroke-dash="Dash_20_4" svg:stroke-width="0cm" svg:stroke-color="#000000" svg:stroke-opacity="0%" draw:stroke-linejoin="miter" draw:fill="gradient" draw:fill-color="#000000" draw:fill-gradient-name="Gradient_20_91" draw:opacity="0%" draw:textarea-horizontal-align="center" draw:textarea-vertical-align="middle" fo:padding-top="0cm" fo:padding-bottom="0cm" fo:padding-left="0cm" fo:padding-right="0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" style:family="graphic">
      <style:graphic-properties draw:stroke="dash" draw:stroke-dash="Dash_20_4" svg:stroke-width="0cm" svg:stroke-color="#000000" svg:stroke-opacity="75%" draw:stroke-linejoin="miter" draw:fill="gradient" draw:fill-color="#000000" draw:fill-gradient-name="Gradient_20_619" draw:opacity="100%" draw:textarea-horizontal-align="center" draw:textarea-vertical-align="middle" fo:padding-top="0cm" fo:padding-bottom="0cm" fo:padding-left="0cm" fo:padding-right="0cm" draw:shadow="visible" draw:shadow-offset-x="0cm" draw:shadow-offset-y="0cm" draw:shadow-color="#000000" draw:shadow-opacity="80%" style:protect="size" style:run-through="fore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39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39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39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40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40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40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48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48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48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2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2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3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3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4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4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5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5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6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6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7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7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8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8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2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7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3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8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4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699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5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0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6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1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7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2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8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3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99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4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0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5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1" style:family="graphic">
      <style:graphic-properties draw:stroke="solid" draw:stroke-dash="Dash_20_5" svg:stroke-width="0cm" svg:stroke-color="#ffffff" svg:stroke-opacity="0%" draw:stroke-linejoin="round" svg:stroke-linecap="butt" draw:fill="gradient" draw:fill-color="#000000" draw:fill-gradient-name="Gradient_20_706" draw:opacity="100%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02" style:family="graphic">
      <style:graphic-properties draw:stroke="solid" draw:stroke-dash="Dash_20_5" svg:stroke-width="0cm" svg:stroke-color="#000000" svg:stroke-opacity="100%" draw:stroke-linejoin="round" svg:stroke-linecap="butt" draw:textarea-horizontal-align="center" draw:textarea-vertical-align="middle"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polygon text:anchor-type="page" text:anchor-page-number="1" draw:z-index="0" draw:name="turtle" draw:style-name="gr1" draw:text-style-name="P28" drawooo:display="printer" svg:width="0cm" svg:height="0cm" svg:x="10.495cm" svg:y="20.95cm" svg:viewBox="0 0 0 0" draw:points="0,0">
        <text:p/>
      </draw:polygon>
      <draw:polygon text:anchor-type="page" text:anchor-page-number="1" draw:z-index="1" draw:name="turtle" draw:style-name="gr2" draw:text-style-name="P29" drawooo:display="printer" svg:width="0cm" svg:height="0cm" svg:x="10.495cm" svg:y="20.95cm" svg:viewBox="0 0 0 0" draw:points="0,0">
        <text:p/>
      </draw:polygon>
      <draw:polygon text:anchor-type="page" text:anchor-page-number="1" draw:z-index="2" draw:name="turtle" draw:style-name="gr3" draw:text-style-name="P30" drawooo:display="printer" svg:width="0cm" svg:height="0cm" svg:x="10.495cm" svg:y="20.95cm" svg:viewBox="0 0 0 0" draw:points="0,0">
        <text:p/>
      </draw:polygon>
      <draw:polygon text:anchor-type="page" text:anchor-page-number="1" draw:z-index="3" draw:name="turtle" draw:style-name="gr4" draw:text-style-name="P31" drawooo:display="printer" svg:width="0cm" svg:height="0cm" svg:x="10.495cm" svg:y="20.95cm" svg:viewBox="0 0 0 0" draw:points="0,0">
        <text:p/>
      </draw:polygon>
      <draw:polygon text:anchor-type="page" text:anchor-page-number="0" draw:z-index="4" draw:name="turtle" draw:style-name="gr5" draw:text-style-name="P32" drawooo:display="printer" svg:width="0cm" svg:height="0cm" svg:x="10.502cm" svg:y="22.535cm" svg:viewBox="0 0 0 0" draw:points="0,0">
        <text:p/>
      </draw:polygon>
      <draw:polygon text:anchor-type="page" text:anchor-page-number="0" draw:z-index="5" draw:name="actual" draw:style-name="gr6" draw:text-style-name="P33" svg:width="8.818cm" svg:height="0.281cm" svg:x="1.683cm" svg:y="22.207cm" svg:viewBox="0 0 8819 282" draw:points="8819,282 0,282 8655,0">
        <text:p/>
      </draw:polygon>
      <draw:polygon text:anchor-type="page" text:anchor-page-number="0" draw:z-index="6" draw:name="actual" draw:style-name="gr7" draw:text-style-name="P34" svg:width="8.654cm" svg:height="0.555cm" svg:x="1.683cm" svg:y="21.934cm" svg:viewBox="0 0 8655 556" draw:points="8655,273 0,556 8498,0">
        <text:p/>
      </draw:polygon>
      <draw:polygon text:anchor-type="page" text:anchor-page-number="0" draw:z-index="7" draw:name="actual" draw:style-name="gr8" draw:text-style-name="P35" svg:width="8.497cm" svg:height="0.819cm" svg:x="1.683cm" svg:y="21.671cm" svg:viewBox="0 0 8498 820" draw:points="8498,265 0,820 8345,0">
        <text:p/>
      </draw:polygon>
      <draw:polygon text:anchor-type="page" text:anchor-page-number="0" draw:z-index="8" draw:name="actual" draw:style-name="gr9" draw:text-style-name="P36" svg:width="8.344cm" svg:height="1.075cm" svg:x="1.683cm" svg:y="21.415cm" svg:viewBox="0 0 8345 1076" draw:points="8345,256 0,1076 8197,0">
        <text:p/>
      </draw:polygon>
      <draw:polygon text:anchor-type="page" text:anchor-page-number="0" draw:z-index="9" draw:name="actual" draw:style-name="gr10" draw:text-style-name="P37" svg:width="8.196cm" svg:height="1.325cm" svg:x="1.683cm" svg:y="21.165cm" svg:viewBox="0 0 8197 1326" draw:points="8197,250 0,1326 8052,0">
        <text:p/>
      </draw:polygon>
      <draw:polygon text:anchor-type="page" text:anchor-page-number="0" draw:z-index="10" draw:name="actual" draw:style-name="gr11" draw:text-style-name="P38" svg:width="8.051cm" svg:height="1.569cm" svg:x="1.681cm" svg:y="20.92cm" svg:viewBox="0 0 8052 1570" draw:points="8052,243 0,1570 7911,0">
        <text:p/>
      </draw:polygon>
      <draw:polygon text:anchor-type="page" text:anchor-page-number="0" draw:z-index="11" draw:name="actual" draw:style-name="gr12" draw:text-style-name="P39" svg:width="7.91cm" svg:height="1.807cm" svg:x="1.681cm" svg:y="20.685cm" svg:viewBox="0 0 7911 1808" draw:points="7911,238 0,1808 7773,0">
        <text:p/>
      </draw:polygon>
      <draw:polygon text:anchor-type="page" text:anchor-page-number="0" draw:z-index="12" draw:name="actual" draw:style-name="gr13" draw:text-style-name="P40" svg:width="7.772cm" svg:height="2.04cm" svg:x="1.681cm" svg:y="20.452cm" svg:viewBox="0 0 7773 2041" draw:points="7773,233 0,2041 7639,0">
        <text:p/>
      </draw:polygon>
      <draw:polygon text:anchor-type="page" text:anchor-page-number="0" draw:z-index="13" draw:name="actual" draw:style-name="gr14" draw:text-style-name="P41" svg:width="7.638cm" svg:height="2.269cm" svg:x="1.681cm" svg:y="20.223cm" svg:viewBox="0 0 7639 2270" draw:points="7639,229 0,2270 7507,0">
        <text:p/>
      </draw:polygon>
      <draw:polygon text:anchor-type="page" text:anchor-page-number="0" draw:z-index="14" draw:name="actual" draw:style-name="gr15" draw:text-style-name="P42" svg:width="7.506cm" svg:height="2.495cm" svg:x="1.681cm" svg:y="19.995cm" svg:viewBox="0 0 7507 2496" draw:points="7507,226 0,2496 7377,0">
        <text:p/>
      </draw:polygon>
      <draw:polygon text:anchor-type="page" text:anchor-page-number="0" draw:z-index="15" draw:name="actual" draw:style-name="gr16" draw:text-style-name="P43" svg:width="7.376cm" svg:height="2.719cm" svg:x="1.679cm" svg:y="19.773cm" svg:viewBox="0 0 7377 2720" draw:points="7377,224 0,2720 7248,0">
        <text:p/>
      </draw:polygon>
      <draw:polygon text:anchor-type="page" text:anchor-page-number="0" draw:z-index="16" draw:name="actual" draw:style-name="gr17" draw:text-style-name="P44" svg:width="7.247cm" svg:height="2.939cm" svg:x="1.679cm" svg:y="19.553cm" svg:viewBox="0 0 7248 2940" draw:points="7248,220 0,2940 7121,0">
        <text:p/>
      </draw:polygon>
      <draw:polygon text:anchor-type="page" text:anchor-page-number="0" draw:z-index="17" draw:name="actual" draw:style-name="gr18" draw:text-style-name="P45" svg:width="7.12cm" svg:height="3.158cm" svg:x="1.679cm" svg:y="19.334cm" svg:viewBox="0 0 7121 3159" draw:points="7121,219 0,3159 6994,0">
        <text:p/>
      </draw:polygon>
      <draw:polygon text:anchor-type="page" text:anchor-page-number="0" draw:z-index="18" draw:name="actual" draw:style-name="gr19" draw:text-style-name="P46" svg:width="6.993cm" svg:height="3.377cm" svg:x="1.681cm" svg:y="19.114cm" svg:viewBox="0 0 6994 3378" draw:points="6994,219 0,3378 6869,0">
        <text:p/>
      </draw:polygon>
      <draw:polygon text:anchor-type="page" text:anchor-page-number="0" draw:z-index="19" draw:name="actual" draw:style-name="gr20" draw:text-style-name="P47" svg:width="6.868cm" svg:height="3.592cm" svg:x="1.681cm" svg:y="18.902cm" svg:viewBox="0 0 6869 3593" draw:points="6869,215 0,3593 6745,0">
        <text:p/>
      </draw:polygon>
      <draw:polygon text:anchor-type="page" text:anchor-page-number="0" draw:z-index="20" draw:name="actual" draw:style-name="gr21" draw:text-style-name="P48" svg:width="6.744cm" svg:height="3.809cm" svg:x="1.679cm" svg:y="18.683cm" svg:viewBox="0 0 6745 3810" draw:points="6745,217 0,3810 6620,0">
        <text:p/>
      </draw:polygon>
      <draw:polygon text:anchor-type="page" text:anchor-page-number="0" draw:z-index="21" draw:name="actual" draw:style-name="gr22" draw:text-style-name="P49" svg:width="6.619cm" svg:height="4.024cm" svg:x="1.681cm" svg:y="18.47cm" svg:viewBox="0 0 6620 4025" draw:points="6620,215 0,4025 6496,0">
        <text:p/>
      </draw:polygon>
      <draw:polygon text:anchor-type="page" text:anchor-page-number="0" draw:z-index="22" draw:name="actual" draw:style-name="gr23" draw:text-style-name="P50" svg:width="6.495cm" svg:height="4.241cm" svg:x="1.681cm" svg:y="18.249cm" svg:viewBox="0 0 6496 4242" draw:points="6496,217 0,4242 6371,0">
        <text:p/>
      </draw:polygon>
      <draw:polygon text:anchor-type="page" text:anchor-page-number="0" draw:z-index="23" draw:name="actual" draw:style-name="gr24" draw:text-style-name="P51" svg:width="6.37cm" svg:height="4.46cm" svg:x="1.681cm" svg:y="18.03cm" svg:viewBox="0 0 6371 4461" draw:points="6371,219 0,4461 6246,0">
        <text:p/>
      </draw:polygon>
      <draw:polygon text:anchor-type="page" text:anchor-page-number="0" draw:z-index="24" draw:name="actual" draw:style-name="gr25" draw:text-style-name="P52" svg:width="6.245cm" svg:height="4.679cm" svg:x="1.679cm" svg:y="17.814cm" svg:viewBox="0 0 6246 4680" draw:points="6246,219 0,4680 6121,0">
        <text:p/>
      </draw:polygon>
      <draw:polygon text:anchor-type="page" text:anchor-page-number="0" draw:z-index="25" draw:name="actual" draw:style-name="gr26" draw:text-style-name="P53" svg:width="6.12cm" svg:height="4.899cm" svg:x="1.677cm" svg:y="17.595cm" svg:viewBox="0 0 6121 4900" draw:points="6121,220 0,4900 5994,0">
        <text:p/>
      </draw:polygon>
      <draw:polygon text:anchor-type="page" text:anchor-page-number="0" draw:z-index="26" draw:name="actual" draw:style-name="gr27" draw:text-style-name="P54" svg:width="5.993cm" svg:height="5.123cm" svg:x="1.677cm" svg:y="17.371cm" svg:viewBox="0 0 5994 5124" draw:points="5994,224 0,5124 5865,0">
        <text:p/>
      </draw:polygon>
      <draw:polygon text:anchor-type="page" text:anchor-page-number="0" draw:z-index="27" draw:name="actual" draw:style-name="gr28" draw:text-style-name="P55" svg:width="5.864cm" svg:height="5.349cm" svg:x="1.679cm" svg:y="17.145cm" svg:viewBox="0 0 5865 5350" draw:points="5865,226 0,5350 5734,0">
        <text:p/>
      </draw:polygon>
      <draw:polygon text:anchor-type="page" text:anchor-page-number="0" draw:z-index="28" draw:name="actual" draw:style-name="gr29" draw:text-style-name="P56" svg:width="5.733cm" svg:height="5.578cm" svg:x="1.681cm" svg:y="16.914cm" svg:viewBox="0 0 5734 5579" draw:points="5734,229 0,5579 5604,0">
        <text:p/>
      </draw:polygon>
      <draw:polygon text:anchor-type="page" text:anchor-page-number="0" draw:z-index="29" draw:name="actual" draw:style-name="gr30" draw:text-style-name="P57" svg:width="5.603cm" svg:height="5.813cm" svg:x="1.679cm" svg:y="16.678cm" svg:viewBox="0 0 5604 5814" draw:points="5604,235 0,5814 5468,0">
        <text:p/>
      </draw:polygon>
      <draw:polygon text:anchor-type="page" text:anchor-page-number="0" draw:z-index="30" draw:name="actual" draw:style-name="gr31" draw:text-style-name="P58" svg:width="5.467cm" svg:height="6.051cm" svg:x="1.681cm" svg:y="16.441cm" svg:viewBox="0 0 5468 6052" draw:points="5468,238 0,6052 5332,0">
        <text:p/>
      </draw:polygon>
      <draw:polygon text:anchor-type="page" text:anchor-page-number="0" draw:z-index="31" draw:name="actual" draw:style-name="gr32" draw:text-style-name="P59" svg:width="5.331cm" svg:height="6.296cm" svg:x="1.681cm" svg:y="16.196cm" svg:viewBox="0 0 5332 6297" draw:points="5332,245 0,6297 5193,0">
        <text:p/>
      </draw:polygon>
      <draw:polygon text:anchor-type="page" text:anchor-page-number="0" draw:z-index="32" draw:name="actual" draw:style-name="gr33" draw:text-style-name="P60" svg:width="5.192cm" svg:height="6.545cm" svg:x="1.679cm" svg:y="15.949cm" svg:viewBox="0 0 5193 6546" draw:points="5193,249 0,6546 5048,0">
        <text:p/>
      </draw:polygon>
      <draw:polygon text:anchor-type="page" text:anchor-page-number="0" draw:z-index="33" draw:name="actual" draw:style-name="gr34" draw:text-style-name="P61" svg:width="5.047cm" svg:height="6.802cm" svg:x="1.681cm" svg:y="15.69cm" svg:viewBox="0 0 5048 6803" draw:points="5048,258 0,6803 4902,0">
        <text:p/>
      </draw:polygon>
      <draw:polygon text:anchor-type="page" text:anchor-page-number="0" draw:z-index="34" draw:name="actual" draw:style-name="gr35" draw:text-style-name="P62" svg:width="4.901cm" svg:height="7.067cm" svg:x="1.679cm" svg:y="15.425cm" svg:viewBox="0 0 4902 7068" draw:points="4902,265 0,7068 4750,0">
        <text:p/>
      </draw:polygon>
      <draw:polygon text:anchor-type="page" text:anchor-page-number="0" draw:z-index="35" draw:name="actual" draw:style-name="gr36" draw:text-style-name="P63" svg:width="4.749cm" svg:height="7.34cm" svg:x="1.681cm" svg:y="15.152cm" svg:viewBox="0 0 4750 7341" draw:points="4750,273 0,7341 4593,0">
        <text:p/>
      </draw:polygon>
      <draw:polygon text:anchor-type="page" text:anchor-page-number="0" draw:z-index="36" draw:name="actual" draw:style-name="gr37" draw:text-style-name="P64" svg:width="4.592cm" svg:height="7.624cm" svg:x="1.681cm" svg:y="14.868cm" svg:viewBox="0 0 4593 7625" draw:points="4593,284 0,7625 4431,0">
        <text:p/>
      </draw:polygon>
      <draw:polygon text:anchor-type="page" text:anchor-page-number="0" draw:z-index="37" draw:name="actual" draw:style-name="gr38" draw:text-style-name="P65" svg:width="4.43cm" svg:height="7.626cm" svg:x="6.112cm" svg:y="7.243cm" svg:viewBox="0 0 4431 7627" draw:points="0,7625 4431,0 328,7627">
        <text:p/>
      </draw:polygon>
      <draw:polygon text:anchor-type="page" text:anchor-page-number="0" draw:z-index="38" draw:name="actual" draw:style-name="gr39" draw:text-style-name="P66" svg:width="4.102cm" svg:height="7.628cm" svg:x="6.438cm" svg:y="7.241cm" svg:viewBox="0 0 4103 7629" draw:points="0,7627 4103,0 316,7629">
        <text:p/>
      </draw:polygon>
      <draw:polygon text:anchor-type="page" text:anchor-page-number="0" draw:z-index="39" draw:name="actual" draw:style-name="gr40" draw:text-style-name="P67" svg:width="3.786cm" svg:height="7.628cm" svg:x="6.756cm" svg:y="7.239cm" svg:viewBox="0 0 3787 7629" draw:points="0,7629 3787,0 307,7629">
        <text:p/>
      </draw:polygon>
      <draw:polygon text:anchor-type="page" text:anchor-page-number="0" draw:z-index="40" draw:name="actual" draw:style-name="gr41" draw:text-style-name="P68" svg:width="3.479cm" svg:height="7.63cm" svg:x="7.063cm" svg:y="7.239cm" svg:viewBox="0 0 3480 7631" draw:points="0,7629 3480,0 298,7631">
        <text:p/>
      </draw:polygon>
      <draw:polygon text:anchor-type="page" text:anchor-page-number="0" draw:z-index="41" draw:name="actual" draw:style-name="gr42" draw:text-style-name="P69" svg:width="3.181cm" svg:height="7.63cm" svg:x="7.361cm" svg:y="7.237cm" svg:viewBox="0 0 3182 7631" draw:points="0,7631 3182,0 289,7631">
        <text:p/>
      </draw:polygon>
      <draw:polygon text:anchor-type="page" text:anchor-page-number="0" draw:z-index="42" draw:name="actual" draw:style-name="gr43" draw:text-style-name="P70" svg:width="2.892cm" svg:height="7.631cm" svg:x="7.648cm" svg:y="7.237cm" svg:viewBox="0 0 2893 7632" draw:points="0,7631 2893,0 282,7632">
        <text:p/>
      </draw:polygon>
      <draw:polygon text:anchor-type="page" text:anchor-page-number="0" draw:z-index="43" draw:name="actual" draw:style-name="gr44" draw:text-style-name="P71" svg:width="2.61cm" svg:height="7.631cm" svg:x="7.932cm" svg:y="7.237cm" svg:viewBox="0 0 2611 7632" draw:points="0,7632 2611,0 277,7632">
        <text:p/>
      </draw:polygon>
      <draw:polygon text:anchor-type="page" text:anchor-page-number="0" draw:z-index="44" draw:name="actual" draw:style-name="gr45" draw:text-style-name="P72" svg:width="2.333cm" svg:height="7.633cm" svg:x="8.209cm" svg:y="7.239cm" svg:viewBox="0 0 2334 7634" draw:points="0,7632 2334,0 272,7634">
        <text:p/>
      </draw:polygon>
      <draw:polygon text:anchor-type="page" text:anchor-page-number="0" draw:z-index="45" draw:name="actual" draw:style-name="gr46" draw:text-style-name="P73" svg:width="2.061cm" svg:height="7.633cm" svg:x="8.477cm" svg:y="7.239cm" svg:viewBox="0 0 2062 7634" draw:points="0,7634 2062,0 266,7634">
        <text:p/>
      </draw:polygon>
      <draw:polygon text:anchor-type="page" text:anchor-page-number="0" draw:z-index="46" draw:name="actual" draw:style-name="gr47" draw:text-style-name="P74" svg:width="1.795cm" svg:height="7.633cm" svg:x="8.745cm" svg:y="7.239cm" svg:viewBox="0 0 1796 7634" draw:points="0,7634 1796,0 261,7634">
        <text:p/>
      </draw:polygon>
      <draw:polygon text:anchor-type="page" text:anchor-page-number="0" draw:z-index="47" draw:name="actual" draw:style-name="gr48" draw:text-style-name="P75" svg:width="1.534cm" svg:height="7.635cm" svg:x="9.006cm" svg:y="7.239cm" svg:viewBox="0 0 1535 7636" draw:points="0,7634 1535,0 259,7636">
        <text:p/>
      </draw:polygon>
      <draw:polygon text:anchor-type="page" text:anchor-page-number="0" draw:z-index="48" draw:name="actual" draw:style-name="gr49" draw:text-style-name="P76" svg:width="1.274cm" svg:height="7.635cm" svg:x="9.266cm" svg:y="7.239cm" svg:viewBox="0 0 1275 7636" draw:points="0,7636 1275,0 256,7636">
        <text:p/>
      </draw:polygon>
      <draw:polygon text:anchor-type="page" text:anchor-page-number="0" draw:z-index="49" draw:name="actual" draw:style-name="gr50" draw:text-style-name="P77" svg:width="1.019cm" svg:height="7.635cm" svg:x="9.521cm" svg:y="7.239cm" svg:viewBox="0 0 1020 7636" draw:points="0,7636 1020,0 254,7636">
        <text:p/>
      </draw:polygon>
      <draw:polygon text:anchor-type="page" text:anchor-page-number="0" draw:z-index="50" draw:name="actual" draw:style-name="gr51" draw:text-style-name="P78" svg:width="0.765cm" svg:height="7.637cm" svg:x="9.775cm" svg:y="7.239cm" svg:viewBox="0 0 766 7638" draw:points="0,7636 766,0 252,7638">
        <text:p/>
      </draw:polygon>
      <draw:polygon text:anchor-type="page" text:anchor-page-number="0" draw:z-index="51" draw:name="actual" draw:style-name="gr52" draw:text-style-name="P79" svg:width="0.512cm" svg:height="7.637cm" svg:x="10.028cm" svg:y="7.237cm" svg:viewBox="0 0 513 7638" draw:points="0,7638 513,0 252,7638">
        <text:p/>
      </draw:polygon>
      <draw:polygon text:anchor-type="page" text:anchor-page-number="0" draw:z-index="52" draw:name="actual" draw:style-name="gr53" draw:text-style-name="P80" svg:width="0.26cm" svg:height="7.637cm" svg:x="10.278cm" svg:y="7.237cm" svg:viewBox="0 0 261 7638" draw:points="0,7638 261,0 250,7638">
        <text:p/>
      </draw:polygon>
      <draw:polygon text:anchor-type="page" text:anchor-page-number="0" draw:z-index="53" draw:name="actual" draw:style-name="gr54" draw:text-style-name="P81" svg:width="0.249cm" svg:height="7.637cm" svg:x="10.529cm" svg:y="7.237cm" svg:viewBox="0 0 250 7638" draw:points="0,7638 11,0 250,7638">
        <text:p/>
      </draw:polygon>
      <draw:polygon text:anchor-type="page" text:anchor-page-number="0" draw:z-index="54" draw:name="actual" draw:style-name="gr55" draw:text-style-name="P82" svg:width="0.489cm" svg:height="7.638cm" svg:x="10.539cm" svg:y="7.237cm" svg:viewBox="0 0 490 7639" draw:points="240,7638 0,0 490,7639">
        <text:p/>
      </draw:polygon>
      <draw:polygon text:anchor-type="page" text:anchor-page-number="0" draw:z-index="55" draw:name="actual" draw:style-name="gr56" draw:text-style-name="P83" svg:width="0.74cm" svg:height="7.638cm" svg:x="10.539cm" svg:y="7.237cm" svg:viewBox="0 0 741 7639" draw:points="490,7639 0,0 741,7639">
        <text:p/>
      </draw:polygon>
      <draw:polygon text:anchor-type="page" text:anchor-page-number="0" draw:z-index="56" draw:name="actual" draw:style-name="gr57" draw:text-style-name="P84" svg:width="0.992cm" svg:height="7.638cm" svg:x="10.539cm" svg:y="7.237cm" svg:viewBox="0 0 993 7639" draw:points="741,7639 0,0 993,7639">
        <text:p/>
      </draw:polygon>
      <draw:polygon text:anchor-type="page" text:anchor-page-number="0" draw:z-index="57" draw:name="actual" draw:style-name="gr58" draw:text-style-name="P85" svg:width="1.248cm" svg:height="7.638cm" svg:x="10.541cm" svg:y="7.237cm" svg:viewBox="0 0 1249 7639" draw:points="993,7639 0,0 1249,7639">
        <text:p/>
      </draw:polygon>
      <draw:polygon text:anchor-type="page" text:anchor-page-number="0" draw:z-index="58" draw:name="actual" draw:style-name="gr59" draw:text-style-name="P86" svg:width="1.505cm" svg:height="7.64cm" svg:x="10.539cm" svg:y="7.239cm" svg:viewBox="0 0 1506 7641" draw:points="1249,7639 0,0 1506,7641">
        <text:p/>
      </draw:polygon>
      <draw:polygon text:anchor-type="page" text:anchor-page-number="0" draw:z-index="59" draw:name="actual" draw:style-name="gr60" draw:text-style-name="P87" svg:width="1.766cm" svg:height="7.64cm" svg:x="10.541cm" svg:y="7.239cm" svg:viewBox="0 0 1767 7641" draw:points="1506,7641 0,0 1767,7641">
        <text:p/>
      </draw:polygon>
      <draw:polygon text:anchor-type="page" text:anchor-page-number="0" draw:z-index="60" draw:name="actual" draw:style-name="gr61" draw:text-style-name="P88" svg:width="2.031cm" svg:height="7.64cm" svg:x="10.539cm" svg:y="7.239cm" svg:viewBox="0 0 2032 7641" draw:points="1767,7641 0,0 2032,7641">
        <text:p/>
      </draw:polygon>
      <draw:polygon text:anchor-type="page" text:anchor-page-number="0" draw:z-index="61" draw:name="actual" draw:style-name="gr62" draw:text-style-name="P89" svg:width="2.301cm" svg:height="7.642cm" svg:x="10.539cm" svg:y="7.239cm" svg:viewBox="0 0 2302 7643" draw:points="2032,7641 0,0 2302,7643">
        <text:p/>
      </draw:polygon>
      <draw:polygon text:anchor-type="page" text:anchor-page-number="0" draw:z-index="62" draw:name="actual" draw:style-name="gr63" draw:text-style-name="P90" svg:width="2.576cm" svg:height="7.642cm" svg:x="10.539cm" svg:y="7.237cm" svg:viewBox="0 0 2577 7643" draw:points="2302,7643 0,0 2577,7643">
        <text:p/>
      </draw:polygon>
      <draw:polygon text:anchor-type="page" text:anchor-page-number="0" draw:z-index="63" draw:name="actual" draw:style-name="gr64" draw:text-style-name="P91" svg:width="2.857cm" svg:height="7.644cm" svg:x="10.539cm" svg:y="7.237cm" svg:viewBox="0 0 2858 7645" draw:points="2577,7643 0,0 2858,7645">
        <text:p/>
      </draw:polygon>
      <draw:polygon text:anchor-type="page" text:anchor-page-number="0" draw:z-index="64" draw:name="actual" draw:style-name="gr65" draw:text-style-name="P92" svg:width="3.146cm" svg:height="7.644cm" svg:x="10.539cm" svg:y="7.235cm" svg:viewBox="0 0 3147 7645" draw:points="2858,7645 0,0 3147,7645">
        <text:p/>
      </draw:polygon>
      <draw:polygon text:anchor-type="page" text:anchor-page-number="0" draw:z-index="65" draw:name="actual" draw:style-name="gr66" draw:text-style-name="P93" svg:width="3.442cm" svg:height="7.645cm" svg:x="10.537cm" svg:y="7.235cm" svg:viewBox="0 0 3443 7646" draw:points="3147,7645 0,0 3443,7646">
        <text:p/>
      </draw:polygon>
      <draw:polygon text:anchor-type="page" text:anchor-page-number="0" draw:z-index="66" draw:name="actual" draw:style-name="gr67" draw:text-style-name="P94" svg:width="3.747cm" svg:height="7.645cm" svg:x="10.539cm" svg:y="7.237cm" svg:viewBox="0 0 3748 7646" draw:points="3443,7646 0,0 3748,7646">
        <text:p/>
      </draw:polygon>
      <draw:polygon text:anchor-type="page" text:anchor-page-number="0" draw:z-index="67" draw:name="actual" draw:style-name="gr68" draw:text-style-name="P95" svg:width="4.063cm" svg:height="7.647cm" svg:x="10.539cm" svg:y="7.237cm" svg:viewBox="0 0 4064 7648" draw:points="3748,7646 0,0 4064,7648">
        <text:p/>
      </draw:polygon>
      <draw:polygon text:anchor-type="page" text:anchor-page-number="0" draw:z-index="68" draw:name="actual" draw:style-name="gr69" draw:text-style-name="P96" svg:width="4.389cm" svg:height="7.649cm" svg:x="10.539cm" svg:y="7.237cm" svg:viewBox="0 0 4390 7650" draw:points="4064,7648 0,0 4390,7650">
        <text:p/>
      </draw:polygon>
      <draw:polygon text:anchor-type="page" text:anchor-page-number="0" draw:z-index="69" draw:name="actual" draw:style-name="gr70" draw:text-style-name="P97" svg:width="4.553cm" svg:height="7.649cm" svg:x="14.767cm" svg:y="14.887cm" svg:viewBox="0 0 4554 7650" draw:points="164,0 4554,7650 0,284">
        <text:p/>
      </draw:polygon>
      <draw:polygon text:anchor-type="page" text:anchor-page-number="0" draw:z-index="70" draw:name="actual" draw:style-name="gr71" draw:text-style-name="P98" svg:width="4.712cm" svg:height="7.365cm" svg:x="14.609cm" svg:y="15.171cm" svg:viewBox="0 0 4713 7366" draw:points="159,0 4713,7366 0,273">
        <text:p/>
      </draw:polygon>
      <draw:polygon text:anchor-type="page" text:anchor-page-number="0" draw:z-index="71" draw:name="actual" draw:style-name="gr72" draw:text-style-name="P99" svg:width="4.867cm" svg:height="7.092cm" svg:x="14.455cm" svg:y="15.446cm" svg:viewBox="0 0 4868 7093" draw:points="155,0 4868,7093 0,265">
        <text:p/>
      </draw:polygon>
      <draw:polygon text:anchor-type="page" text:anchor-page-number="0" draw:z-index="72" draw:name="actual" draw:style-name="gr73" draw:text-style-name="P100" svg:width="5.017cm" svg:height="6.827cm" svg:x="14.307cm" svg:y="15.709cm" svg:viewBox="0 0 5018 6828" draw:points="150,0 5018,6828 0,258">
        <text:p/>
      </draw:polygon>
      <draw:polygon text:anchor-type="page" text:anchor-page-number="0" draw:z-index="73" draw:name="actual" draw:style-name="gr74" draw:text-style-name="P101" svg:width="5.162cm" svg:height="6.569cm" svg:x="14.161cm" svg:y="15.967cm" svg:viewBox="0 0 5163 6570" draw:points="145,0 5163,6570 0,250">
        <text:p/>
      </draw:polygon>
      <draw:polygon text:anchor-type="page" text:anchor-page-number="0" draw:z-index="74" draw:name="actual" draw:style-name="gr75" draw:text-style-name="P102" svg:width="5.305cm" svg:height="6.319cm" svg:x="14.019cm" svg:y="16.217cm" svg:viewBox="0 0 5306 6320" draw:points="143,0 5306,6320 0,245">
        <text:p/>
      </draw:polygon>
      <draw:polygon text:anchor-type="page" text:anchor-page-number="0" draw:z-index="75" draw:name="actual" draw:style-name="gr76" draw:text-style-name="P103" svg:width="5.444cm" svg:height="6.074cm" svg:x="13.88cm" svg:y="16.462cm" svg:viewBox="0 0 5445 6075" draw:points="139,0 5445,6075 0,238">
        <text:p/>
      </draw:polygon>
      <draw:polygon text:anchor-type="page" text:anchor-page-number="0" draw:z-index="76" draw:name="actual" draw:style-name="gr77" draw:text-style-name="P104" svg:width="5.58cm" svg:height="5.836cm" svg:x="13.746cm" svg:y="16.702cm" svg:viewBox="0 0 5581 5837" draw:points="136,0 5581,5837 0,235">
        <text:p/>
      </draw:polygon>
      <draw:polygon text:anchor-type="page" text:anchor-page-number="0" draw:z-index="77" draw:name="actual" draw:style-name="gr78" draw:text-style-name="P105" svg:width="5.714cm" svg:height="5.601cm" svg:x="13.61cm" svg:y="16.937cm" svg:viewBox="0 0 5715 5602" draw:points="134,0 5715,5602 0,231">
        <text:p/>
      </draw:polygon>
      <draw:polygon text:anchor-type="page" text:anchor-page-number="0" draw:z-index="78" draw:name="actual" draw:style-name="gr79" draw:text-style-name="P106" svg:width="5.845cm" svg:height="5.37cm" svg:x="13.48cm" svg:y="17.166cm" svg:viewBox="0 0 5846 5371" draw:points="131,0 5846,5371 0,226">
        <text:p/>
      </draw:polygon>
      <draw:polygon text:anchor-type="page" text:anchor-page-number="0" draw:z-index="79" draw:name="actual" draw:style-name="gr80" draw:text-style-name="P107" svg:width="5.975cm" svg:height="5.144cm" svg:x="13.349cm" svg:y="17.394cm" svg:viewBox="0 0 5976 5145" draw:points="131,0 5976,5145 0,224">
        <text:p/>
      </draw:polygon>
      <draw:polygon text:anchor-type="page" text:anchor-page-number="0" draw:z-index="80" draw:name="actual" draw:style-name="gr81" draw:text-style-name="P108" svg:width="6.104cm" svg:height="4.92cm" svg:x="13.22cm" svg:y="17.618cm" svg:viewBox="0 0 6105 4921" draw:points="129,0 6105,4921 0,222">
        <text:p/>
      </draw:polygon>
      <draw:polygon text:anchor-type="page" text:anchor-page-number="0" draw:z-index="81" draw:name="actual" draw:style-name="gr82" draw:text-style-name="P109" svg:width="6.231cm" svg:height="4.698cm" svg:x="13.095cm" svg:y="17.838cm" svg:viewBox="0 0 6232 4699" draw:points="127,0 6232,4699 0,219">
        <text:p/>
      </draw:polygon>
      <draw:polygon text:anchor-type="page" text:anchor-page-number="0" draw:z-index="82" draw:name="actual" draw:style-name="gr83" draw:text-style-name="P110" svg:width="6.358cm" svg:height="4.479cm" svg:x="12.968cm" svg:y="18.059cm" svg:viewBox="0 0 6359 4480" draw:points="127,0 6359,4480 0,219">
        <text:p/>
      </draw:polygon>
      <draw:polygon text:anchor-type="page" text:anchor-page-number="0" draw:z-index="83" draw:name="actual" draw:style-name="gr84" draw:text-style-name="P111" svg:width="6.483cm" svg:height="4.261cm" svg:x="12.843cm" svg:y="18.277cm" svg:viewBox="0 0 6484 4262" draw:points="125,0 6484,4262 0,217">
        <text:p/>
      </draw:polygon>
      <draw:polygon text:anchor-type="page" text:anchor-page-number="0" draw:z-index="84" draw:name="actual" draw:style-name="gr85" draw:text-style-name="P112" svg:width="6.608cm" svg:height="4.044cm" svg:x="12.718cm" svg:y="18.494cm" svg:viewBox="0 0 6609 4045" draw:points="125,0 6609,4045 0,217">
        <text:p/>
      </draw:polygon>
      <draw:polygon text:anchor-type="page" text:anchor-page-number="0" draw:z-index="85" draw:name="actual" draw:style-name="gr86" draw:text-style-name="P113" svg:width="6.735cm" svg:height="3.827cm" svg:x="12.589cm" svg:y="18.711cm" svg:viewBox="0 0 6736 3828" draw:points="127,0 6736,3828 0,217">
        <text:p/>
      </draw:polygon>
      <draw:polygon text:anchor-type="page" text:anchor-page-number="0" draw:z-index="86" draw:name="actual" draw:style-name="gr87" draw:text-style-name="P114" svg:width="6.861cm" svg:height="3.61cm" svg:x="12.464cm" svg:y="18.928cm" svg:viewBox="0 0 6862 3611" draw:points="125,0 6862,3611 0,219">
        <text:p/>
      </draw:polygon>
      <draw:polygon text:anchor-type="page" text:anchor-page-number="0" draw:z-index="87" draw:name="actual" draw:style-name="gr88" draw:text-style-name="P115" svg:width="6.988cm" svg:height="3.391cm" svg:x="12.338cm" svg:y="19.145cm" svg:viewBox="0 0 6989 3392" draw:points="127,0 6989,3392 0,217">
        <text:p/>
      </draw:polygon>
      <draw:polygon text:anchor-type="page" text:anchor-page-number="0" draw:z-index="88" draw:name="actual" draw:style-name="gr89" draw:text-style-name="P116" svg:width="7.115cm" svg:height="3.174cm" svg:x="12.211cm" svg:y="19.362cm" svg:viewBox="0 0 7116 3175" draw:points="127,0 7116,3175 0,220">
        <text:p/>
      </draw:polygon>
      <draw:polygon text:anchor-type="page" text:anchor-page-number="0" draw:z-index="89" draw:name="actual" draw:style-name="gr90" draw:text-style-name="P117" svg:width="7.242cm" svg:height="2.954cm" svg:x="12.084cm" svg:y="19.583cm" svg:viewBox="0 0 7243 2955" draw:points="127,0 7243,2955 0,222">
        <text:p/>
      </draw:polygon>
      <draw:polygon text:anchor-type="page" text:anchor-page-number="0" draw:z-index="90" draw:name="actual" draw:style-name="gr91" draw:text-style-name="P118" svg:width="7.372cm" svg:height="2.731cm" svg:x="11.954cm" svg:y="19.803cm" svg:viewBox="0 0 7373 2732" draw:points="131,0 7373,2732 0,224">
        <text:p/>
      </draw:polygon>
      <draw:polygon text:anchor-type="page" text:anchor-page-number="0" draw:z-index="91" draw:name="actual" draw:style-name="gr92" draw:text-style-name="P119" svg:width="7.503cm" svg:height="2.507cm" svg:x="11.823cm" svg:y="20.027cm" svg:viewBox="0 0 7504 2508" draw:points="131,0 7504,2508 0,228">
        <text:p/>
      </draw:polygon>
      <draw:polygon text:anchor-type="page" text:anchor-page-number="0" draw:z-index="92" draw:name="actual" draw:style-name="gr93" draw:text-style-name="P120" svg:width="7.637cm" svg:height="2.28cm" svg:x="11.688cm" svg:y="20.257cm" svg:viewBox="0 0 7638 2281" draw:points="134,0 7638,2281 0,229">
        <text:p/>
      </draw:polygon>
      <draw:polygon text:anchor-type="page" text:anchor-page-number="0" draw:z-index="93" draw:name="actual" draw:style-name="gr94" draw:text-style-name="P121" svg:width="7.771cm" svg:height="2.05cm" svg:x="11.555cm" svg:y="20.486cm" svg:viewBox="0 0 7772 2051" draw:points="134,0 7772,2051 0,236">
        <text:p/>
      </draw:polygon>
      <draw:polygon text:anchor-type="page" text:anchor-page-number="0" draw:z-index="94" draw:name="actual" draw:style-name="gr95" draw:text-style-name="P122" svg:width="7.91cm" svg:height="1.814cm" svg:x="11.416cm" svg:y="20.722cm" svg:viewBox="0 0 7911 1815" draw:points="139,0 7911,1815 0,238">
        <text:p/>
      </draw:polygon>
      <draw:polygon text:anchor-type="page" text:anchor-page-number="0" draw:z-index="95" draw:name="actual" draw:style-name="gr96" draw:text-style-name="P123" svg:width="8.051cm" svg:height="1.576cm" svg:x="11.273cm" svg:y="20.962cm" svg:viewBox="0 0 8052 1577" draw:points="141,0 8052,1577 0,245">
        <text:p/>
      </draw:polygon>
      <draw:polygon text:anchor-type="page" text:anchor-page-number="0" draw:z-index="96" draw:name="actual" draw:style-name="gr97" draw:text-style-name="P124" svg:width="8.196cm" svg:height="1.331cm" svg:x="11.127cm" svg:y="21.207cm" svg:viewBox="0 0 8197 1332" draw:points="145,0 8197,1332 0,250">
        <text:p/>
      </draw:polygon>
      <draw:polygon text:anchor-type="page" text:anchor-page-number="0" draw:z-index="97" draw:name="actual" draw:style-name="gr98" draw:text-style-name="P125" svg:width="8.344cm" svg:height="1.08cm" svg:x="10.982cm" svg:y="21.458cm" svg:viewBox="0 0 8345 1081" draw:points="148,0 8345,1081 0,259">
        <text:p/>
      </draw:polygon>
      <draw:polygon text:anchor-type="page" text:anchor-page-number="0" draw:z-index="98" draw:name="actual" draw:style-name="gr99" draw:text-style-name="P126" svg:width="8.497cm" svg:height="0.821cm" svg:x="10.827cm" svg:y="21.715cm" svg:viewBox="0 0 8498 822" draw:points="153,0 8498,822 0,265">
        <text:p/>
      </draw:polygon>
      <draw:polygon text:anchor-type="page" text:anchor-page-number="0" draw:z-index="99" draw:name="actual" draw:style-name="gr100" draw:text-style-name="P127" svg:width="8.654cm" svg:height="0.556cm" svg:x="10.672cm" svg:y="21.982cm" svg:viewBox="0 0 8655 557" draw:points="157,0 8655,557 0,275">
        <text:p/>
      </draw:polygon>
      <draw:polygon text:anchor-type="page" text:anchor-page-number="0" draw:z-index="100" draw:style-name="gr101" draw:text-style-name="P128" svg:width="8.818cm" svg:height="0.283cm" svg:x="10.506cm" svg:y="22.253cm" svg:viewBox="0 0 8819 284" draw:points="164,0 8819,282 0,284">
        <text:p/>
      </draw:polygon>
      <draw:path text:anchor-type="page" text:anchor-page-number="0" draw:z-index="101" draw:name="actual" draw:style-name="gr102" draw:text-style-name="P129" svg:width="17.638cm" svg:height="15.275cm" draw:transform="rotate (0.000174532925199433) translate (1.68361169960961cm 7.26523357750265cm)" svg:viewBox="0 0 17639 15276" svg:d="M0 15276l17639-1-8820-15275zM8816 15272l4409-7639h-8819z">
        <text:p/>
      </draw:path>
      <text:p text:style-name="Standard"/>
      <text:p text:style-name="P19">CLEARSCREEN</text:p>
      <text:p text:style-name="P3">HOME</text:p>
      <text:p text:style-name="P27">PENUP</text:p>
      <text:p text:style-name="P27"/>
      <text:p text:style-name="P3">lato = <text:span text:style-name="T20">5</text:span>00</text:p>
      <text:p text:style-name="P22">nGradazioni = <text:span text:style-name="T21">32</text:span></text:p>
      <text:p text:style-name="P21"/>
      <text:p text:style-name="P20">PENCOLOR [<text:span text:style-name="T14">255</text:span>, <text:span text:style-name="T14">255</text:span>, <text:span text:style-name="T14">255, 255</text:span>]</text:p>
      <text:p text:style-name="P24">PENSIZE 0</text:p>
      <text:p text:style-name="P3">HEADING <text:span text:style-name="T3">210</text:span></text:p>
      <text:p text:style-name="P4">FORWARD lato/2</text:p>
      <text:p text:style-name="P6">HEADING 90</text:p>
      <text:p text:style-name="P1">BACK lato/<text:span text:style-name="T3">4</text:span></text:p>
      <text:p text:style-name="P1"/>
      <text:p text:style-name="P5">TO <text:span text:style-name="T4">DisegnaT</text:span>riangolo lato</text:p>
      <text:p text:style-name="P5"><text:tab/><text:span text:style-name="T1">PENDOWN</text:span></text:p>
      <text:p text:style-name="P5"><text:tab/>REPEAT 3 [</text:p>
      <text:p text:style-name="P5"><text:tab/><text:tab/>FORWARD lato</text:p>
      <text:p text:style-name="P5"><text:tab/><text:tab/>LEFT 120</text:p>
      <text:p text:style-name="P5"><text:tab/>]</text:p>
      <text:p text:style-name="P5"><text:tab/><text:span text:style-name="T1">PENUP</text:span></text:p>
      <text:p text:style-name="P5">END</text:p>
      <text:p text:style-name="P2"/>
      <text:p text:style-name="P23">TO ColoraTriangolo lato <text:span text:style-name="T19">nGradazioni coloriFaccia</text:span></text:p>
      <text:p text:style-name="P7"><text:tab/><text:span text:style-name="T13">latoB = lato/2</text:span></text:p>
      <text:p text:style-name="P23"><text:tab/>REPEAT <text:span text:style-name="T19">nGradazioni</text:span> [</text:p>
      <text:p text:style-name="P23"><text:tab/><text:tab/><text:span text:style-name="T15">gradiente = (256/nGradazioni)*(REPCOUNT-1)</text:span></text:p>
      <text:p text:style-name="P12"><text:tab/><text:tab/><text:span text:style-name="T9">IF (</text:span><text:span text:style-name="T5">coloriFaccia</text:span><text:span text:style-name="T9"> = </text:span><text:span text:style-name="T16">"RB"</text:span><text:span text:style-name="T9">) [</text:span></text:p>
      <text:p text:style-name="P14"><text:tab/><text:tab/><text:tab/>qR = 255 – gradiente</text:p>
      <text:p text:style-name="P11"><text:tab/><text:tab/><text:tab/><text:span text:style-name="T8">qG = 0</text:span></text:p>
      <text:p text:style-name="P11"><text:tab/><text:tab/><text:tab/><text:span text:style-name="T8">qB = 0 + gradiente</text:span></text:p>
      <text:p text:style-name="P11"><text:tab/><text:tab/><text:span text:style-name="T9">]</text:span></text:p>
      <text:p text:style-name="P12"><text:tab/><text:tab/><text:span text:style-name="T9">IF (</text:span><text:span text:style-name="T5">coloriFaccia</text:span><text:span text:style-name="T9"> = </text:span><text:span text:style-name="T16">"B</text:span><text:span text:style-name="T17">G</text:span><text:span text:style-name="T16">"</text:span><text:span text:style-name="T9">) [</text:span></text:p>
      <text:p text:style-name="P14"><text:tab/><text:tab/><text:tab/>qR = 0</text:p>
      <text:p text:style-name="P11"><text:tab/><text:tab/><text:tab/><text:span text:style-name="T8">qG = 0 + gradiente</text:span></text:p>
      <text:p text:style-name="P11"><text:tab/><text:tab/><text:tab/><text:span text:style-name="T8">qB = 255 - gradiente</text:span></text:p>
      <text:p text:style-name="P11"><text:tab/><text:tab/><text:span text:style-name="T9">]</text:span></text:p>
      <text:p text:style-name="P12"><text:tab/><text:tab/><text:span text:style-name="T9">IF (</text:span><text:span text:style-name="T5">coloriFaccia</text:span><text:span text:style-name="T9"> = </text:span><text:span text:style-name="T16">"</text:span><text:span text:style-name="T17">GR</text:span><text:span text:style-name="T16">"</text:span><text:span text:style-name="T9">) [</text:span></text:p>
      <text:p text:style-name="P14"><text:tab/><text:tab/><text:tab/>qR = 0 + gradiente</text:p>
      <text:p text:style-name="P11"><text:tab/><text:tab/><text:tab/><text:span text:style-name="T8">qG = 255 – gradiente</text:span></text:p>
      <text:p text:style-name="P11"><text:tab/><text:tab/><text:tab/><text:span text:style-name="T8">qB = 0</text:span></text:p>
      <text:p text:style-name="P11"><text:tab/><text:tab/><text:span text:style-name="T9">]</text:span></text:p>
      <text:p text:style-name="P7"><text:tab/><text:tab/><text:span text:style-name="T15">FILLCOLOR [[qR, qG, qB], [255, 255, 255]]</text:span></text:p>
      <text:p text:style-name="P23"><text:tab/><text:tab/><text:span text:style-name="T7">alpha = 120 – ((60/nGradazioni)*(REPCOUNT))</text:span></text:p>
      <text:p text:style-name="P7"><text:tab/><text:tab/>PENDOWN</text:p>
      <text:p text:style-name="P8"><text:tab/><text:tab/>FORWARD lato<text:span text:style-name="T13">B</text:span></text:p>
      <text:p text:style-name="P23"><text:tab/><text:tab/><text:span text:style-name="T11">RIGHT 180-(60/nGradazioni)</text:span></text:p>
      <text:p text:style-name="P10"><text:soft-page-break/><text:tab/><text:tab/><text:span text:style-name="T7">latoB = (</text:span>lato/<text:span text:style-name="T6">2 * (SIN 60 * PI/180)) / (SIN alpha * PI/180)</text:span></text:p>
      <text:p text:style-name="P10"><text:tab/><text:tab/><text:span text:style-name="T10">FORWARD latoB</text:span></text:p>
      <text:p text:style-name="P15"><text:tab/><text:tab/>CLOSE</text:p>
      <text:p text:style-name="P15"><text:tab/><text:tab/><text:span text:style-name="T12">FILL</text:span></text:p>
      <text:p text:style-name="P9"><text:tab/><text:tab/><text:span text:style-name="T10">P</text:span>ENUP</text:p>
      <text:p text:style-name="P9"><text:tab/><text:tab/><text:span text:style-name="T13">LEFT 180</text:span></text:p>
      <text:p text:style-name="P7"><text:tab/>]</text:p>
      <text:p text:style-name="P7">END</text:p>
      <text:p text:style-name="P16"/>
      <text:p text:style-name="P26">FORWARD lato/2</text:p>
      <text:p text:style-name="P25">LEFT 180</text:p>
      <text:p text:style-name="P26"/>
      <text:p text:style-name="P23">ColoraTriangolo lato <text:span text:style-name="T11">nGradazioni </text:span><text:span text:style-name="T16">"RB"</text:span></text:p>
      <text:p text:style-name="P17">LEFT 180</text:p>
      <text:p text:style-name="P23">ColoraTriangolo lato <text:span text:style-name="T11">nGradazioni </text:span><text:span text:style-name="T16">"B</text:span><text:span text:style-name="T17">G</text:span><text:span text:style-name="T16">"</text:span></text:p>
      <text:p text:style-name="P17">LEFT 180</text:p>
      <text:p text:style-name="P23">ColoraTriangolo lato <text:span text:style-name="T11">nGradazioni </text:span><text:span text:style-name="T16">"</text:span><text:span text:style-name="T17">G</text:span><text:span text:style-name="T18">R</text:span><text:span text:style-name="T16">"</text:span></text:p>
      <text:p text:style-name="P17"/>
      <text:p text:style-name="P13">PENCOLOR [<text:span text:style-name="T14">0</text:span>, <text:span text:style-name="T14">0</text:span>, <text:span text:style-name="T14">0</text:span>]</text:p>
      <text:p text:style-name="P5"/>
      <text:p text:style-name="P2">BACK lato/<text:span text:style-name="T2">2</text:span></text:p>
      <text:p text:style-name="P5"><text:span text:style-name="T4">DisegnaT</text:span>riangolo lato</text:p>
      <text:p text:style-name="P5">FORWARD lato/2</text:p>
      <text:p text:style-name="P5">LEFT 60</text:p>
      <text:p text:style-name="P5"><text:span text:style-name="T4">DisegnaT</text:span>riangolo lato/2</text:p>
      <text:p text:style-name="P2"/>
      <text:p text:style-name="P18">HIDETURT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Mono" svg:font-family="'Liberation Mono'" style:font-family-generic="modern" style:font-pitch="fixed"/>
    <style:font-face style:name="Source Code Pro" svg:font-family="'Source Code Pr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_20_18" draw:display-name="Gradient 18" draw:style="linear" draw:start-color="#ff0000" draw:end-color="#ffffff" draw:start-intensity="100%" draw:end-intensity="100%" draw:angle="2775" draw:border="0%"/>
    <draw:gradient draw:name="Gradient_20_20" draw:display-name="Gradient 20" draw:style="linear" draw:start-color="#df0020" draw:end-color="#ffffff" draw:start-intensity="100%" draw:end-intensity="100%" draw:angle="2850" draw:border="0%"/>
    <draw:gradient draw:name="Gradient_20_21" draw:display-name="Gradient 21" draw:style="linear" draw:start-color="#bf0040" draw:end-color="#ffffff" draw:start-intensity="100%" draw:end-intensity="100%" draw:angle="2925" draw:border="0%"/>
    <draw:gradient draw:name="Gradient_20_23" draw:display-name="Gradient 23" draw:style="linear" draw:start-color="#9f0060" draw:end-color="#ffffff" draw:start-intensity="100%" draw:end-intensity="100%" draw:angle="3000" draw:border="0%"/>
    <draw:gradient draw:name="Gradient_20_24" draw:display-name="Gradient 24" draw:style="linear" draw:start-color="#7f0080" draw:end-color="#ffffff" draw:start-intensity="100%" draw:end-intensity="100%" draw:angle="3075" draw:border="0%"/>
    <draw:gradient draw:name="Gradient_20_26" draw:display-name="Gradient 26" draw:style="linear" draw:start-color="#5f00a0" draw:end-color="#ffffff" draw:start-intensity="100%" draw:end-intensity="100%" draw:angle="3150" draw:border="0%"/>
    <draw:gradient draw:name="Gradient_20_27" draw:display-name="Gradient 27" draw:style="linear" draw:start-color="#3f00c0" draw:end-color="#ffffff" draw:start-intensity="100%" draw:end-intensity="100%" draw:angle="3225" draw:border="0%"/>
    <draw:gradient draw:name="Gradient_20_29" draw:display-name="Gradient 29" draw:style="linear" draw:start-color="#1f00e0" draw:end-color="#ffffff" draw:start-intensity="100%" draw:end-intensity="100%" draw:angle="3300" draw:border="0%"/>
    <draw:gradient draw:name="Gradient_20_30" draw:display-name="Gradient 30" draw:style="linear" draw:start-color="#0000ff" draw:end-color="#ffffff" draw:start-intensity="100%" draw:end-intensity="100%" draw:angle="1575" draw:border="0%"/>
    <draw:gradient draw:name="Gradient_20_31" draw:display-name="Gradient 31" draw:style="linear" draw:start-color="#0020df" draw:end-color="#ffffff" draw:start-intensity="100%" draw:end-intensity="100%" draw:angle="1650" draw:border="0%"/>
    <draw:gradient draw:name="Gradient_20_33" draw:display-name="Gradient 33" draw:style="linear" draw:start-color="#0040bf" draw:end-color="#ffffff" draw:start-intensity="100%" draw:end-intensity="100%" draw:angle="1725" draw:border="0%"/>
    <draw:gradient draw:name="Gradient_20_34" draw:display-name="Gradient 34" draw:style="linear" draw:start-color="#00609f" draw:end-color="#ffffff" draw:start-intensity="100%" draw:end-intensity="100%" draw:angle="1800" draw:border="0%"/>
    <draw:gradient draw:name="Gradient_20_36" draw:display-name="Gradient 36" draw:style="linear" draw:start-color="#00807f" draw:end-color="#ffffff" draw:start-intensity="100%" draw:end-intensity="100%" draw:angle="1875" draw:border="0%"/>
    <draw:gradient draw:name="Gradient_20_37" draw:display-name="Gradient 37" draw:style="linear" draw:start-color="#00a05f" draw:end-color="#ffffff" draw:start-intensity="100%" draw:end-intensity="100%" draw:angle="1950" draw:border="0%"/>
    <draw:gradient draw:name="Gradient_20_39" draw:display-name="Gradient 39" draw:style="linear" draw:start-color="#00c03f" draw:end-color="#ffffff" draw:start-intensity="100%" draw:end-intensity="100%" draw:angle="2025" draw:border="0%"/>
    <draw:gradient draw:name="Gradient_20_397" draw:display-name="Gradient 397" draw:style="linear" draw:start-color="#ff0000" draw:end-color="#ffffff" draw:start-intensity="100%" draw:end-intensity="100%" draw:angle="2719" draw:border="0%"/>
    <draw:gradient draw:name="Gradient_20_398" draw:display-name="Gradient 398" draw:style="linear" draw:start-color="#f70008" draw:end-color="#ffffff" draw:start-intensity="100%" draw:end-intensity="100%" draw:angle="2737" draw:border="0%"/>
    <draw:gradient draw:name="Gradient_20_399" draw:display-name="Gradient 399" draw:style="linear" draw:start-color="#ef0010" draw:end-color="#ffffff" draw:start-intensity="100%" draw:end-intensity="100%" draw:angle="2756" draw:border="0%"/>
    <draw:gradient draw:name="Gradient_20_40" draw:display-name="Gradient 40" draw:style="linear" draw:start-color="#00e01f" draw:end-color="#ffffff" draw:start-intensity="100%" draw:end-intensity="100%" draw:angle="2100" draw:border="0%"/>
    <draw:gradient draw:name="Gradient_20_400" draw:display-name="Gradient 400" draw:style="linear" draw:start-color="#e70018" draw:end-color="#ffffff" draw:start-intensity="100%" draw:end-intensity="100%" draw:angle="2775" draw:border="0%"/>
    <draw:gradient draw:name="Gradient_20_401" draw:display-name="Gradient 401" draw:style="linear" draw:start-color="#df0020" draw:end-color="#ffffff" draw:start-intensity="100%" draw:end-intensity="100%" draw:angle="2794" draw:border="0%"/>
    <draw:gradient draw:name="Gradient_20_402" draw:display-name="Gradient 402" draw:style="linear" draw:start-color="#d70028" draw:end-color="#ffffff" draw:start-intensity="100%" draw:end-intensity="100%" draw:angle="2812" draw:border="0%"/>
    <draw:gradient draw:name="Gradient_20_42" draw:display-name="Gradient 42" draw:style="linear" draw:start-color="#00ff00" draw:end-color="#ffffff" draw:start-intensity="100%" draw:end-intensity="100%" draw:angle="375" draw:border="0%"/>
    <draw:gradient draw:name="Gradient_20_43" draw:display-name="Gradient 43" draw:style="linear" draw:start-color="#20df00" draw:end-color="#ffffff" draw:start-intensity="100%" draw:end-intensity="100%" draw:angle="450" draw:border="0%"/>
    <draw:gradient draw:name="Gradient_20_45" draw:display-name="Gradient 45" draw:style="linear" draw:start-color="#40bf00" draw:end-color="#ffffff" draw:start-intensity="100%" draw:end-intensity="100%" draw:angle="525" draw:border="0%"/>
    <draw:gradient draw:name="Gradient_20_46" draw:display-name="Gradient 46" draw:style="linear" draw:start-color="#609f00" draw:end-color="#ffffff" draw:start-intensity="100%" draw:end-intensity="100%" draw:angle="600" draw:border="0%"/>
    <draw:gradient draw:name="Gradient_20_48" draw:display-name="Gradient 48" draw:style="linear" draw:start-color="#807f00" draw:end-color="#ffffff" draw:start-intensity="100%" draw:end-intensity="100%" draw:angle="675" draw:border="0%"/>
    <draw:gradient draw:name="Gradient_20_486" draw:display-name="Gradient 486" draw:style="linear" draw:start-color="#cf0030" draw:end-color="#ffffff" draw:start-intensity="100%" draw:end-intensity="100%" draw:angle="2831" draw:border="0%"/>
    <draw:gradient draw:name="Gradient_20_488" draw:display-name="Gradient 488" draw:style="linear" draw:start-color="#c70038" draw:end-color="#ffffff" draw:start-intensity="100%" draw:end-intensity="100%" draw:angle="2850" draw:border="0%"/>
    <draw:gradient draw:name="Gradient_20_489" draw:display-name="Gradient 489" draw:style="linear" draw:start-color="#bf0040" draw:end-color="#ffffff" draw:start-intensity="100%" draw:end-intensity="100%" draw:angle="2868" draw:border="0%"/>
    <draw:gradient draw:name="Gradient_20_49" draw:display-name="Gradient 49" draw:style="linear" draw:start-color="#a05f00" draw:end-color="#ffffff" draw:start-intensity="100%" draw:end-intensity="100%" draw:angle="750" draw:border="0%"/>
    <draw:gradient draw:name="Gradient_20_50" draw:display-name="Gradient 50" draw:style="linear" draw:start-color="#e01f00" draw:end-color="#ffffff" draw:start-intensity="100%" draw:end-intensity="100%" draw:angle="2625" draw:border="0%"/>
    <draw:gradient draw:name="Gradient_20_51" draw:display-name="Gradient 51" draw:style="linear" draw:start-color="#c03f00" draw:end-color="#ffffff" draw:start-intensity="100%" draw:end-intensity="100%" draw:angle="825" draw:border="0%"/>
    <draw:gradient draw:name="Gradient_20_52" draw:display-name="Gradient 52" draw:style="linear" draw:start-color="#e01f00" draw:end-color="#ffffff" draw:start-intensity="100%" draw:end-intensity="100%" draw:angle="900" draw:border="0%"/>
    <draw:gradient draw:name="Gradient_20_619" draw:display-name="Gradient 619" draw:style="linear" draw:start-color="#f80700" draw:end-color="#ffffff" draw:start-intensity="100%" draw:end-intensity="100%" draw:angle="3300" draw:border="0%"/>
    <draw:gradient draw:name="Gradient_20_620" draw:display-name="Gradient 620" draw:style="linear" draw:start-color="#b70048" draw:end-color="#ffffff" draw:start-intensity="100%" draw:end-intensity="100%" draw:angle="2887" draw:border="0%"/>
    <draw:gradient draw:name="Gradient_20_621" draw:display-name="Gradient 621" draw:style="linear" draw:start-color="#af0050" draw:end-color="#ffffff" draw:start-intensity="100%" draw:end-intensity="100%" draw:angle="2906" draw:border="0%"/>
    <draw:gradient draw:name="Gradient_20_622" draw:display-name="Gradient 622" draw:style="linear" draw:start-color="#a70058" draw:end-color="#ffffff" draw:start-intensity="100%" draw:end-intensity="100%" draw:angle="2924" draw:border="0%"/>
    <draw:gradient draw:name="Gradient_20_623" draw:display-name="Gradient 623" draw:style="linear" draw:start-color="#9f0060" draw:end-color="#ffffff" draw:start-intensity="100%" draw:end-intensity="100%" draw:angle="2943" draw:border="0%"/>
    <draw:gradient draw:name="Gradient_20_624" draw:display-name="Gradient 624" draw:style="linear" draw:start-color="#970068" draw:end-color="#ffffff" draw:start-intensity="100%" draw:end-intensity="100%" draw:angle="2962" draw:border="0%"/>
    <draw:gradient draw:name="Gradient_20_625" draw:display-name="Gradient 625" draw:style="linear" draw:start-color="#8f0070" draw:end-color="#ffffff" draw:start-intensity="100%" draw:end-intensity="100%" draw:angle="2981" draw:border="0%"/>
    <draw:gradient draw:name="Gradient_20_626" draw:display-name="Gradient 626" draw:style="linear" draw:start-color="#870078" draw:end-color="#ffffff" draw:start-intensity="100%" draw:end-intensity="100%" draw:angle="2999" draw:border="0%"/>
    <draw:gradient draw:name="Gradient_20_627" draw:display-name="Gradient 627" draw:style="linear" draw:start-color="#7f0080" draw:end-color="#ffffff" draw:start-intensity="100%" draw:end-intensity="100%" draw:angle="3018" draw:border="0%"/>
    <draw:gradient draw:name="Gradient_20_628" draw:display-name="Gradient 628" draw:style="linear" draw:start-color="#770088" draw:end-color="#ffffff" draw:start-intensity="100%" draw:end-intensity="100%" draw:angle="3037" draw:border="0%"/>
    <draw:gradient draw:name="Gradient_20_629" draw:display-name="Gradient 629" draw:style="linear" draw:start-color="#6f0090" draw:end-color="#ffffff" draw:start-intensity="100%" draw:end-intensity="100%" draw:angle="3055" draw:border="0%"/>
    <draw:gradient draw:name="Gradient_20_630" draw:display-name="Gradient 630" draw:style="linear" draw:start-color="#670098" draw:end-color="#ffffff" draw:start-intensity="100%" draw:end-intensity="100%" draw:angle="3074" draw:border="0%"/>
    <draw:gradient draw:name="Gradient_20_631" draw:display-name="Gradient 631" draw:style="linear" draw:start-color="#5f00a0" draw:end-color="#ffffff" draw:start-intensity="100%" draw:end-intensity="100%" draw:angle="3093" draw:border="0%"/>
    <draw:gradient draw:name="Gradient_20_632" draw:display-name="Gradient 632" draw:style="linear" draw:start-color="#5700a8" draw:end-color="#ffffff" draw:start-intensity="100%" draw:end-intensity="100%" draw:angle="3111" draw:border="0%"/>
    <draw:gradient draw:name="Gradient_20_633" draw:display-name="Gradient 633" draw:style="linear" draw:start-color="#4f00b0" draw:end-color="#ffffff" draw:start-intensity="100%" draw:end-intensity="100%" draw:angle="3130" draw:border="0%"/>
    <draw:gradient draw:name="Gradient_20_634" draw:display-name="Gradient 634" draw:style="linear" draw:start-color="#4700b8" draw:end-color="#ffffff" draw:start-intensity="100%" draw:end-intensity="100%" draw:angle="3149" draw:border="0%"/>
    <draw:gradient draw:name="Gradient_20_635" draw:display-name="Gradient 635" draw:style="linear" draw:start-color="#3f00c0" draw:end-color="#ffffff" draw:start-intensity="100%" draw:end-intensity="100%" draw:angle="3168" draw:border="0%"/>
    <draw:gradient draw:name="Gradient_20_636" draw:display-name="Gradient 636" draw:style="linear" draw:start-color="#3700c8" draw:end-color="#ffffff" draw:start-intensity="100%" draw:end-intensity="100%" draw:angle="3186" draw:border="0%"/>
    <draw:gradient draw:name="Gradient_20_637" draw:display-name="Gradient 637" draw:style="linear" draw:start-color="#2f00d0" draw:end-color="#ffffff" draw:start-intensity="100%" draw:end-intensity="100%" draw:angle="3205" draw:border="0%"/>
    <draw:gradient draw:name="Gradient_20_638" draw:display-name="Gradient 638" draw:style="linear" draw:start-color="#2700d8" draw:end-color="#ffffff" draw:start-intensity="100%" draw:end-intensity="100%" draw:angle="3224" draw:border="0%"/>
    <draw:gradient draw:name="Gradient_20_639" draw:display-name="Gradient 639" draw:style="linear" draw:start-color="#1f00e0" draw:end-color="#ffffff" draw:start-intensity="100%" draw:end-intensity="100%" draw:angle="3242" draw:border="0%"/>
    <draw:gradient draw:name="Gradient_20_640" draw:display-name="Gradient 640" draw:style="linear" draw:start-color="#1700e8" draw:end-color="#ffffff" draw:start-intensity="100%" draw:end-intensity="100%" draw:angle="3261" draw:border="0%"/>
    <draw:gradient draw:name="Gradient_20_641" draw:display-name="Gradient 641" draw:style="linear" draw:start-color="#0f00f0" draw:end-color="#ffffff" draw:start-intensity="100%" draw:end-intensity="100%" draw:angle="3280" draw:border="0%"/>
    <draw:gradient draw:name="Gradient_20_642" draw:display-name="Gradient 642" draw:style="linear" draw:start-color="#0700f8" draw:end-color="#ffffff" draw:start-intensity="100%" draw:end-intensity="100%" draw:angle="3298" draw:border="0%"/>
    <draw:gradient draw:name="Gradient_20_643" draw:display-name="Gradient 643" draw:style="linear" draw:start-color="#0000ff" draw:end-color="#ffffff" draw:start-intensity="100%" draw:end-intensity="100%" draw:angle="1517" draw:border="0%"/>
    <draw:gradient draw:name="Gradient_20_644" draw:display-name="Gradient 644" draw:style="linear" draw:start-color="#0008f7" draw:end-color="#ffffff" draw:start-intensity="100%" draw:end-intensity="100%" draw:angle="1536" draw:border="0%"/>
    <draw:gradient draw:name="Gradient_20_645" draw:display-name="Gradient 645" draw:style="linear" draw:start-color="#0010ef" draw:end-color="#ffffff" draw:start-intensity="100%" draw:end-intensity="100%" draw:angle="1555" draw:border="0%"/>
    <draw:gradient draw:name="Gradient_20_646" draw:display-name="Gradient 646" draw:style="linear" draw:start-color="#0018e7" draw:end-color="#ffffff" draw:start-intensity="100%" draw:end-intensity="100%" draw:angle="1574" draw:border="0%"/>
    <draw:gradient draw:name="Gradient_20_647" draw:display-name="Gradient 647" draw:style="linear" draw:start-color="#0020df" draw:end-color="#ffffff" draw:start-intensity="100%" draw:end-intensity="100%" draw:angle="1592" draw:border="0%"/>
    <draw:gradient draw:name="Gradient_20_648" draw:display-name="Gradient 648" draw:style="linear" draw:start-color="#0028d7" draw:end-color="#ffffff" draw:start-intensity="100%" draw:end-intensity="100%" draw:angle="1611" draw:border="0%"/>
    <draw:gradient draw:name="Gradient_20_649" draw:display-name="Gradient 649" draw:style="linear" draw:start-color="#0030cf" draw:end-color="#ffffff" draw:start-intensity="100%" draw:end-intensity="100%" draw:angle="1630" draw:border="0%"/>
    <draw:gradient draw:name="Gradient_20_65" draw:display-name="Gradient 65" draw:style="linear" draw:start-color="#e01f00" draw:end-color="#ffffff" draw:start-intensity="100%" draw:end-intensity="100%" draw:angle="2625" draw:border="0%"/>
    <draw:gradient draw:name="Gradient_20_650" draw:display-name="Gradient 650" draw:style="linear" draw:start-color="#0038c7" draw:end-color="#ffffff" draw:start-intensity="100%" draw:end-intensity="100%" draw:angle="1649" draw:border="0%"/>
    <draw:gradient draw:name="Gradient_20_651" draw:display-name="Gradient 651" draw:style="linear" draw:start-color="#0040bf" draw:end-color="#ffffff" draw:start-intensity="100%" draw:end-intensity="100%" draw:angle="1668" draw:border="0%"/>
    <draw:gradient draw:name="Gradient_20_652" draw:display-name="Gradient 652" draw:style="linear" draw:start-color="#0048b7" draw:end-color="#ffffff" draw:start-intensity="100%" draw:end-intensity="100%" draw:angle="1686" draw:border="0%"/>
    <draw:gradient draw:name="Gradient_20_653" draw:display-name="Gradient 653" draw:style="linear" draw:start-color="#0050af" draw:end-color="#ffffff" draw:start-intensity="100%" draw:end-intensity="100%" draw:angle="1705" draw:border="0%"/>
    <draw:gradient draw:name="Gradient_20_654" draw:display-name="Gradient 654" draw:style="linear" draw:start-color="#0058a7" draw:end-color="#ffffff" draw:start-intensity="100%" draw:end-intensity="100%" draw:angle="1724" draw:border="0%"/>
    <draw:gradient draw:name="Gradient_20_655" draw:display-name="Gradient 655" draw:style="linear" draw:start-color="#00609f" draw:end-color="#ffffff" draw:start-intensity="100%" draw:end-intensity="100%" draw:angle="1743" draw:border="0%"/>
    <draw:gradient draw:name="Gradient_20_656" draw:display-name="Gradient 656" draw:style="linear" draw:start-color="#006897" draw:end-color="#ffffff" draw:start-intensity="100%" draw:end-intensity="100%" draw:angle="1762" draw:border="0%"/>
    <draw:gradient draw:name="Gradient_20_657" draw:display-name="Gradient 657" draw:style="linear" draw:start-color="#00708f" draw:end-color="#ffffff" draw:start-intensity="100%" draw:end-intensity="100%" draw:angle="1780" draw:border="0%"/>
    <draw:gradient draw:name="Gradient_20_658" draw:display-name="Gradient 658" draw:style="linear" draw:start-color="#007887" draw:end-color="#ffffff" draw:start-intensity="100%" draw:end-intensity="100%" draw:angle="1799" draw:border="0%"/>
    <draw:gradient draw:name="Gradient_20_659" draw:display-name="Gradient 659" draw:style="linear" draw:start-color="#00807f" draw:end-color="#ffffff" draw:start-intensity="100%" draw:end-intensity="100%" draw:angle="1818" draw:border="0%"/>
    <draw:gradient draw:name="Gradient_20_660" draw:display-name="Gradient 660" draw:style="linear" draw:start-color="#008877" draw:end-color="#ffffff" draw:start-intensity="100%" draw:end-intensity="100%" draw:angle="1837" draw:border="0%"/>
    <draw:gradient draw:name="Gradient_20_661" draw:display-name="Gradient 661" draw:style="linear" draw:start-color="#00906f" draw:end-color="#ffffff" draw:start-intensity="100%" draw:end-intensity="100%" draw:angle="1855" draw:border="0%"/>
    <draw:gradient draw:name="Gradient_20_662" draw:display-name="Gradient 662" draw:style="linear" draw:start-color="#009867" draw:end-color="#ffffff" draw:start-intensity="100%" draw:end-intensity="100%" draw:angle="1874" draw:border="0%"/>
    <draw:gradient draw:name="Gradient_20_663" draw:display-name="Gradient 663" draw:style="linear" draw:start-color="#00a05f" draw:end-color="#ffffff" draw:start-intensity="100%" draw:end-intensity="100%" draw:angle="1893" draw:border="0%"/>
    <draw:gradient draw:name="Gradient_20_664" draw:display-name="Gradient 664" draw:style="linear" draw:start-color="#00a857" draw:end-color="#ffffff" draw:start-intensity="100%" draw:end-intensity="100%" draw:angle="1912" draw:border="0%"/>
    <draw:gradient draw:name="Gradient_20_665" draw:display-name="Gradient 665" draw:style="linear" draw:start-color="#00b04f" draw:end-color="#ffffff" draw:start-intensity="100%" draw:end-intensity="100%" draw:angle="1930" draw:border="0%"/>
    <draw:gradient draw:name="Gradient_20_666" draw:display-name="Gradient 666" draw:style="linear" draw:start-color="#00b847" draw:end-color="#ffffff" draw:start-intensity="100%" draw:end-intensity="100%" draw:angle="1949" draw:border="0%"/>
    <draw:gradient draw:name="Gradient_20_667" draw:display-name="Gradient 667" draw:style="linear" draw:start-color="#00c03f" draw:end-color="#ffffff" draw:start-intensity="100%" draw:end-intensity="100%" draw:angle="1968" draw:border="0%"/>
    <draw:gradient draw:name="Gradient_20_668" draw:display-name="Gradient 668" draw:style="linear" draw:start-color="#00c837" draw:end-color="#ffffff" draw:start-intensity="100%" draw:end-intensity="100%" draw:angle="1986" draw:border="0%"/>
    <draw:gradient draw:name="Gradient_20_669" draw:display-name="Gradient 669" draw:style="linear" draw:start-color="#00d02f" draw:end-color="#ffffff" draw:start-intensity="100%" draw:end-intensity="100%" draw:angle="2005" draw:border="0%"/>
    <draw:gradient draw:name="Gradient_20_670" draw:display-name="Gradient 670" draw:style="linear" draw:start-color="#00d827" draw:end-color="#ffffff" draw:start-intensity="100%" draw:end-intensity="100%" draw:angle="2024" draw:border="0%"/>
    <draw:gradient draw:name="Gradient_20_671" draw:display-name="Gradient 671" draw:style="linear" draw:start-color="#00e01f" draw:end-color="#ffffff" draw:start-intensity="100%" draw:end-intensity="100%" draw:angle="2042" draw:border="0%"/>
    <draw:gradient draw:name="Gradient_20_672" draw:display-name="Gradient 672" draw:style="linear" draw:start-color="#00e817" draw:end-color="#ffffff" draw:start-intensity="100%" draw:end-intensity="100%" draw:angle="2061" draw:border="0%"/>
    <draw:gradient draw:name="Gradient_20_673" draw:display-name="Gradient 673" draw:style="linear" draw:start-color="#00f00f" draw:end-color="#ffffff" draw:start-intensity="100%" draw:end-intensity="100%" draw:angle="2080" draw:border="0%"/>
    <draw:gradient draw:name="Gradient_20_674" draw:display-name="Gradient 674" draw:style="linear" draw:start-color="#00f807" draw:end-color="#ffffff" draw:start-intensity="100%" draw:end-intensity="100%" draw:angle="2099" draw:border="0%"/>
    <draw:gradient draw:name="Gradient_20_675" draw:display-name="Gradient 675" draw:style="linear" draw:start-color="#00ff00" draw:end-color="#ffffff" draw:start-intensity="100%" draw:end-intensity="100%" draw:angle="317" draw:border="0%"/>
    <draw:gradient draw:name="Gradient_20_676" draw:display-name="Gradient 676" draw:style="linear" draw:start-color="#08f700" draw:end-color="#ffffff" draw:start-intensity="100%" draw:end-intensity="100%" draw:angle="336" draw:border="0%"/>
    <draw:gradient draw:name="Gradient_20_677" draw:display-name="Gradient 677" draw:style="linear" draw:start-color="#10ef00" draw:end-color="#ffffff" draw:start-intensity="100%" draw:end-intensity="100%" draw:angle="355" draw:border="0%"/>
    <draw:gradient draw:name="Gradient_20_678" draw:display-name="Gradient 678" draw:style="linear" draw:start-color="#18e700" draw:end-color="#ffffff" draw:start-intensity="100%" draw:end-intensity="100%" draw:angle="374" draw:border="0%"/>
    <draw:gradient draw:name="Gradient_20_679" draw:display-name="Gradient 679" draw:style="linear" draw:start-color="#20df00" draw:end-color="#ffffff" draw:start-intensity="100%" draw:end-intensity="100%" draw:angle="393" draw:border="0%"/>
    <draw:gradient draw:name="Gradient_20_680" draw:display-name="Gradient 680" draw:style="linear" draw:start-color="#28d700" draw:end-color="#ffffff" draw:start-intensity="100%" draw:end-intensity="100%" draw:angle="411" draw:border="0%"/>
    <draw:gradient draw:name="Gradient_20_681" draw:display-name="Gradient 681" draw:style="linear" draw:start-color="#30cf00" draw:end-color="#ffffff" draw:start-intensity="100%" draw:end-intensity="100%" draw:angle="430" draw:border="0%"/>
    <draw:gradient draw:name="Gradient_20_682" draw:display-name="Gradient 682" draw:style="linear" draw:start-color="#38c700" draw:end-color="#ffffff" draw:start-intensity="100%" draw:end-intensity="100%" draw:angle="449" draw:border="0%"/>
    <draw:gradient draw:name="Gradient_20_683" draw:display-name="Gradient 683" draw:style="linear" draw:start-color="#40bf00" draw:end-color="#ffffff" draw:start-intensity="100%" draw:end-intensity="100%" draw:angle="468" draw:border="0%"/>
    <draw:gradient draw:name="Gradient_20_684" draw:display-name="Gradient 684" draw:style="linear" draw:start-color="#48b700" draw:end-color="#ffffff" draw:start-intensity="100%" draw:end-intensity="100%" draw:angle="487" draw:border="0%"/>
    <draw:gradient draw:name="Gradient_20_685" draw:display-name="Gradient 685" draw:style="linear" draw:start-color="#50af00" draw:end-color="#ffffff" draw:start-intensity="100%" draw:end-intensity="100%" draw:angle="505" draw:border="0%"/>
    <draw:gradient draw:name="Gradient_20_686" draw:display-name="Gradient 686" draw:style="linear" draw:start-color="#58a700" draw:end-color="#ffffff" draw:start-intensity="100%" draw:end-intensity="100%" draw:angle="524" draw:border="0%"/>
    <draw:gradient draw:name="Gradient_20_687" draw:display-name="Gradient 687" draw:style="linear" draw:start-color="#609f00" draw:end-color="#ffffff" draw:start-intensity="100%" draw:end-intensity="100%" draw:angle="543" draw:border="0%"/>
    <draw:gradient draw:name="Gradient_20_688" draw:display-name="Gradient 688" draw:style="linear" draw:start-color="#689700" draw:end-color="#ffffff" draw:start-intensity="100%" draw:end-intensity="100%" draw:angle="562" draw:border="0%"/>
    <draw:gradient draw:name="Gradient_20_689" draw:display-name="Gradient 689" draw:style="linear" draw:start-color="#708f00" draw:end-color="#ffffff" draw:start-intensity="100%" draw:end-intensity="100%" draw:angle="581" draw:border="0%"/>
    <draw:gradient draw:name="Gradient_20_690" draw:display-name="Gradient 690" draw:style="linear" draw:start-color="#788700" draw:end-color="#ffffff" draw:start-intensity="100%" draw:end-intensity="100%" draw:angle="599" draw:border="0%"/>
    <draw:gradient draw:name="Gradient_20_691" draw:display-name="Gradient 691" draw:style="linear" draw:start-color="#807f00" draw:end-color="#ffffff" draw:start-intensity="100%" draw:end-intensity="100%" draw:angle="618" draw:border="0%"/>
    <draw:gradient draw:name="Gradient_20_692" draw:display-name="Gradient 692" draw:style="linear" draw:start-color="#887700" draw:end-color="#ffffff" draw:start-intensity="100%" draw:end-intensity="100%" draw:angle="637" draw:border="0%"/>
    <draw:gradient draw:name="Gradient_20_693" draw:display-name="Gradient 693" draw:style="linear" draw:start-color="#906f00" draw:end-color="#ffffff" draw:start-intensity="100%" draw:end-intensity="100%" draw:angle="656" draw:border="0%"/>
    <draw:gradient draw:name="Gradient_20_694" draw:display-name="Gradient 694" draw:style="linear" draw:start-color="#986700" draw:end-color="#ffffff" draw:start-intensity="100%" draw:end-intensity="100%" draw:angle="675" draw:border="0%"/>
    <draw:gradient draw:name="Gradient_20_695" draw:display-name="Gradient 695" draw:style="linear" draw:start-color="#a05f00" draw:end-color="#ffffff" draw:start-intensity="100%" draw:end-intensity="100%" draw:angle="693" draw:border="0%"/>
    <draw:gradient draw:name="Gradient_20_696" draw:display-name="Gradient 696" draw:style="linear" draw:start-color="#a85700" draw:end-color="#ffffff" draw:start-intensity="100%" draw:end-intensity="100%" draw:angle="712" draw:border="0%"/>
    <draw:gradient draw:name="Gradient_20_697" draw:display-name="Gradient 697" draw:style="linear" draw:start-color="#b04f00" draw:end-color="#ffffff" draw:start-intensity="100%" draw:end-intensity="100%" draw:angle="731" draw:border="0%"/>
    <draw:gradient draw:name="Gradient_20_698" draw:display-name="Gradient 698" draw:style="linear" draw:start-color="#b84700" draw:end-color="#ffffff" draw:start-intensity="100%" draw:end-intensity="100%" draw:angle="750" draw:border="0%"/>
    <draw:gradient draw:name="Gradient_20_699" draw:display-name="Gradient 699" draw:style="linear" draw:start-color="#c03f00" draw:end-color="#ffffff" draw:start-intensity="100%" draw:end-intensity="100%" draw:angle="769" draw:border="0%"/>
    <draw:gradient draw:name="Gradient_20_700" draw:display-name="Gradient 700" draw:style="linear" draw:start-color="#c83700" draw:end-color="#ffffff" draw:start-intensity="100%" draw:end-intensity="100%" draw:angle="787" draw:border="0%"/>
    <draw:gradient draw:name="Gradient_20_701" draw:display-name="Gradient 701" draw:style="linear" draw:start-color="#d02f00" draw:end-color="#ffffff" draw:start-intensity="100%" draw:end-intensity="100%" draw:angle="806" draw:border="0%"/>
    <draw:gradient draw:name="Gradient_20_702" draw:display-name="Gradient 702" draw:style="linear" draw:start-color="#d82700" draw:end-color="#ffffff" draw:start-intensity="100%" draw:end-intensity="100%" draw:angle="825" draw:border="0%"/>
    <draw:gradient draw:name="Gradient_20_703" draw:display-name="Gradient 703" draw:style="linear" draw:start-color="#e01f00" draw:end-color="#ffffff" draw:start-intensity="100%" draw:end-intensity="100%" draw:angle="844" draw:border="0%"/>
    <draw:gradient draw:name="Gradient_20_704" draw:display-name="Gradient 704" draw:style="linear" draw:start-color="#e81700" draw:end-color="#ffffff" draw:start-intensity="100%" draw:end-intensity="100%" draw:angle="863" draw:border="0%"/>
    <draw:gradient draw:name="Gradient_20_705" draw:display-name="Gradient 705" draw:style="linear" draw:start-color="#f00f00" draw:end-color="#ffffff" draw:start-intensity="100%" draw:end-intensity="100%" draw:angle="881" draw:border="0%"/>
    <draw:gradient draw:name="Gradient_20_706" draw:display-name="Gradient 706" draw:style="linear" draw:start-color="#f80700" draw:end-color="#ffffff" draw:start-intensity="100%" draw:end-intensity="100%" draw:angle="900" draw:border="0%"/>
    <draw:gradient draw:name="Gradient_20_78" draw:display-name="Gradient 78" draw:style="linear" draw:start-color="#e01f00" draw:end-color="#ffffff" draw:start-intensity="100%" draw:end-intensity="100%" draw:angle="2625" draw:border="0%"/>
    <draw:gradient draw:name="Gradient_20_91" draw:display-name="Gradient 91" draw:style="linear" draw:start-color="#e01f00" draw:end-color="#ffffff" draw:start-intensity="100%" draw:end-intensity="100%" draw:angle="2625" draw:border="0%"/>
    <draw:stroke-dash draw:name="Dash_20_4" draw:display-name="Dash 4" draw:style="rect" draw:dots2="1" draw:dots2-length="0.02cm" draw:distance="0.02cm"/>
    <draw:stroke-dash draw:name="Dash_20_5" draw:display-name="Dash 5" draw:style="rect" draw:dots1="1" draw:distance="0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1-07T09:32:34.008000000</meta:creation-date>
    <dc:date>2020-01-17T11:38:10.283000000</dc:date>
    <meta:editing-duration>PT52M20S</meta:editing-duration>
    <meta:editing-cycles>9</meta:editing-cycles>
    <meta:generator>LibreOffice/6.1.4.2$Windows_X86_64 LibreOffice_project/9d0f32d1f0b509096fd65e0d4bec26ddd1938fd3</meta:generator>
    <meta:document-statistic meta:table-count="0" meta:image-count="0" meta:object-count="0" meta:page-count="3" meta:paragraph-count="65" meta:word-count="180" meta:character-count="1092" meta:non-whitespace-character-count="900"/>
  </office:meta>
</office:document-meta>
</file>