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"/>
    </style:style>
    <style:style style:name="P2" style:family="paragraph" style:parent-style-name="Standard">
      <style:text-properties style:font-name="Source Code Pro" officeooo:paragraph-rsid="0000454d"/>
    </style:style>
    <style:style style:name="P3" style:family="paragraph" style:parent-style-name="Standard">
      <style:paragraph-properties fo:break-before="page"/>
      <style:text-properties style:font-name="Source Code Pro"/>
    </style:style>
    <style:style style:name="P4" style:family="paragraph">
      <loext:graphic-properties draw:fill-color="#ffffff" draw:opacity="5%"/>
      <style:paragraph-properties fo:text-align="center"/>
    </style:style>
    <style:style style:name="P5" style:family="paragraph">
      <loext:graphic-properties draw:fill="solid" draw:fill-color="#7fff00" draw:opacity="100%"/>
      <style:paragraph-properties fo:text-align="center"/>
    </style:style>
    <style:style style:name="P6" style:family="paragraph">
      <loext:graphic-properties draw:fill="solid" draw:fill-color="#00ff00" draw:opacity="100%"/>
      <style:paragraph-properties fo:text-align="center"/>
    </style:style>
    <style:style style:name="P7" style:family="paragraph">
      <loext:graphic-properties draw:fill="solid" draw:fill-color="#00ff7f" draw:opacity="100%"/>
      <style:paragraph-properties fo:text-align="center"/>
    </style:style>
    <style:style style:name="P8" style:family="paragraph">
      <loext:graphic-properties draw:fill="solid" draw:fill-color="#00ffff" draw:opacity="100%"/>
      <style:paragraph-properties fo:text-align="center"/>
    </style:style>
    <style:style style:name="P9" style:family="paragraph">
      <loext:graphic-properties draw:fill="solid" draw:fill-color="#007fff" draw:opacity="100%"/>
      <style:paragraph-properties fo:text-align="center"/>
    </style:style>
    <style:style style:name="P10" style:family="paragraph">
      <loext:graphic-properties draw:fill="solid" draw:fill-color="#0000ff" draw:opacity="100%"/>
      <style:paragraph-properties fo:text-align="center"/>
    </style:style>
    <style:style style:name="P11" style:family="paragraph">
      <loext:graphic-properties draw:fill="solid" draw:fill-color="#7f00ff" draw:opacity="100%"/>
      <style:paragraph-properties fo:text-align="center"/>
    </style:style>
    <style:style style:name="P12" style:family="paragraph">
      <loext:graphic-properties draw:fill="solid" draw:fill-color="#ff00ff" draw:opacity="100%"/>
      <style:paragraph-properties fo:text-align="center"/>
    </style:style>
    <style:style style:name="P13" style:family="paragraph">
      <loext:graphic-properties draw:fill="solid" draw:fill-color="#ff007f" draw:opacity="100%"/>
      <style:paragraph-properties fo:text-align="center"/>
    </style:style>
    <style:style style:name="P14" style:family="paragraph">
      <loext:graphic-properties draw:fill="solid" draw:fill-color="#ff0000" draw:opacity="100%"/>
      <style:paragraph-properties fo:text-align="center"/>
    </style:style>
    <style:style style:name="P15" style:family="paragraph">
      <loext:graphic-properties draw:fill="solid" draw:fill-color="#ff7f00" draw:opacity="100%"/>
      <style:paragraph-properties fo:text-align="center"/>
    </style:style>
    <style:style style:name="P16" style:family="paragraph">
      <loext:graphic-properties draw:fill="solid" draw:fill-color="#ffff00" draw:opacity="100%"/>
      <style:paragraph-properties fo:text-align="center"/>
    </style:style>
    <style:style style:name="P17" style:family="paragraph">
      <loext:graphic-properties draw:fill="none" draw:fill-color="#ffffff" draw:opacity="100%"/>
      <style:paragraph-properties fo:text-align="center"/>
    </style:style>
    <style:style style:name="T1" style:family="text">
      <style:text-properties officeooo:rsid="0000454d"/>
    </style:style>
    <style:style style:name="gr1" style:family="graphic">
      <style:graphic-properties draw:stroke="solid" svg:stroke-width="0.106cm" svg:stroke-color="#000000" svg:stroke-opacity="0%" draw:stroke-linejoin="round" draw:fill-color="#ffffff" draw:opacity="5%" draw:textarea-horizontal-align="center" draw:textarea-vertical-align="middle" fo:padding-top="0.053cm" fo:padding-bottom="0.053cm" fo:padding-left="0.053cm" fo:padding-right="0.053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solid" draw:stroke-dash="Dash_20_4" svg:stroke-width="0.071cm" svg:stroke-color="#ffffff" svg:stroke-opacity="100%" draw:stroke-linejoin="round" svg:stroke-linecap="butt" draw:fill="solid" draw:fill-color="#7fff00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solid" draw:stroke-dash="Dash_20_4" svg:stroke-width="0.071cm" svg:stroke-color="#ffffff" svg:stroke-opacity="100%" draw:stroke-linejoin="round" svg:stroke-linecap="butt" draw:fill="solid" draw:fill-color="#00ff00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draw:stroke-dash="Dash_20_4" svg:stroke-width="0.071cm" svg:stroke-color="#ffffff" svg:stroke-opacity="100%" draw:stroke-linejoin="round" svg:stroke-linecap="butt" draw:fill="solid" draw:fill-color="#00ff7f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draw:stroke="solid" draw:stroke-dash="Dash_20_4" svg:stroke-width="0.071cm" svg:stroke-color="#ffffff" svg:stroke-opacity="100%" draw:stroke-linejoin="round" svg:stroke-linecap="butt" draw:fill="solid" draw:fill-color="#00ffff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" style:family="graphic">
      <style:graphic-properties draw:stroke="solid" draw:stroke-dash="Dash_20_4" svg:stroke-width="0.071cm" svg:stroke-color="#ffffff" svg:stroke-opacity="100%" draw:stroke-linejoin="round" svg:stroke-linecap="butt" draw:fill="solid" draw:fill-color="#007fff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" style:family="graphic">
      <style:graphic-properties draw:stroke="solid" draw:stroke-dash="Dash_20_4" svg:stroke-width="0.071cm" svg:stroke-color="#ffffff" svg:stroke-opacity="100%" draw:stroke-linejoin="round" svg:stroke-linecap="butt" draw:fill="solid" draw:fill-color="#0000ff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" style:family="graphic">
      <style:graphic-properties draw:stroke="solid" draw:stroke-dash="Dash_20_4" svg:stroke-width="0.071cm" svg:stroke-color="#ffffff" svg:stroke-opacity="100%" draw:stroke-linejoin="round" svg:stroke-linecap="butt" draw:fill="solid" draw:fill-color="#7f00ff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" style:family="graphic">
      <style:graphic-properties draw:stroke="solid" draw:stroke-dash="Dash_20_4" svg:stroke-width="0.071cm" svg:stroke-color="#ffffff" svg:stroke-opacity="100%" draw:stroke-linejoin="round" svg:stroke-linecap="butt" draw:fill="solid" draw:fill-color="#ff00ff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" style:family="graphic">
      <style:graphic-properties draw:stroke="solid" draw:stroke-dash="Dash_20_4" svg:stroke-width="0.071cm" svg:stroke-color="#ffffff" svg:stroke-opacity="100%" draw:stroke-linejoin="round" svg:stroke-linecap="butt" draw:fill="solid" draw:fill-color="#ff007f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" style:family="graphic">
      <style:graphic-properties draw:stroke="solid" draw:stroke-dash="Dash_20_4" svg:stroke-width="0.071cm" svg:stroke-color="#ffffff" svg:stroke-opacity="100%" draw:stroke-linejoin="round" svg:stroke-linecap="butt" draw:fill="solid" draw:fill-color="#ff0000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" style:family="graphic">
      <style:graphic-properties draw:stroke="solid" draw:stroke-dash="Dash_20_4" svg:stroke-width="0.071cm" svg:stroke-color="#ffffff" svg:stroke-opacity="100%" draw:stroke-linejoin="round" svg:stroke-linecap="butt" draw:fill="solid" draw:fill-color="#ff7f00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" style:family="graphic">
      <style:graphic-properties draw:stroke="solid" draw:stroke-dash="Dash_20_4" svg:stroke-width="0.071cm" svg:stroke-color="#ffffff" svg:stroke-opacity="100%" draw:stroke-linejoin="round" svg:stroke-linecap="butt" draw:fill="solid" draw:fill-color="#ffff00" draw:opacity="100%" draw:textarea-horizontal-align="center" draw:textarea-vertical-align="middle" fo:padding-top="0.035cm" fo:padding-bottom="0.035cm" fo:padding-left="0.035cm" fo:padding-right="0.035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" style:family="graphic">
      <style:graphic-properties draw:stroke="solid" draw:stroke-dash="Dash_20_4" svg:stroke-width="1.411cm" svg:stroke-color="#ffffff" svg:stroke-opacity="96%" draw:stroke-linejoin="round" svg:stroke-linecap="butt" draw:fill="none" draw:fill-color="#ffffff" draw:opacity="100%" draw:textarea-horizontal-align="center" draw:textarea-vertical-align="middle" fo:padding-top="0.706cm" fo:padding-bottom="0.706cm" fo:padding-left="0.706cm" fo:padding-right="0.706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" style:family="graphic">
      <style:graphic-properties draw:stroke="solid" draw:stroke-dash="Dash_20_4" svg:stroke-width="1.411cm" svg:stroke-color="#ffffff" svg:stroke-opacity="66%" draw:stroke-linejoin="round" svg:stroke-linecap="butt" draw:fill="none" draw:fill-color="#ffffff" draw:opacity="100%" draw:textarea-horizontal-align="center" draw:textarea-vertical-align="middle" fo:padding-top="0.706cm" fo:padding-bottom="0.706cm" fo:padding-left="0.706cm" fo:padding-right="0.706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6" style:family="graphic">
      <style:graphic-properties draw:stroke="solid" draw:stroke-dash="Dash_20_4" svg:stroke-width="1.411cm" svg:stroke-color="#ffffff" svg:stroke-opacity="33%" draw:stroke-linejoin="round" svg:stroke-linecap="butt" draw:fill="none" draw:fill-color="#ffffff" draw:opacity="100%" draw:textarea-horizontal-align="center" draw:textarea-vertical-align="middle" fo:padding-top="0.706cm" fo:padding-bottom="0.706cm" fo:padding-left="0.706cm" fo:padding-right="0.706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7" style:family="graphic">
      <style:graphic-properties draw:stroke="none" draw:stroke-dash="Dash_20_4" svg:stroke-width="1.411cm" svg:stroke-color="#ffffff" svg:stroke-opacity="0%" draw:stroke-linejoin="round" svg:stroke-linecap="butt" draw:fill="none" draw:fill-color="#ffffff" draw:opacity="100%" draw:textarea-horizontal-align="center" draw:textarea-vertical-align="middle" fo:padding-top="0.706cm" fo:padding-bottom="0.706cm" fo:padding-left="0.706cm" fo:padding-right="0.706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8" style:family="graphic">
      <style:graphic-properties draw:stroke="solid" draw:stroke-dash="Dash_20_4" svg:stroke-width="1.411cm" svg:stroke-color="#000000" svg:stroke-opacity="33%" draw:stroke-linejoin="round" svg:stroke-linecap="butt" draw:fill="none" draw:fill-color="#ffffff" draw:opacity="100%" draw:textarea-horizontal-align="center" draw:textarea-vertical-align="middle" fo:padding-top="0.706cm" fo:padding-bottom="0.706cm" fo:padding-left="0.706cm" fo:padding-right="0.706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9" style:family="graphic">
      <style:graphic-properties draw:stroke="solid" draw:stroke-dash="Dash_20_4" svg:stroke-width="1.411cm" svg:stroke-color="#000000" svg:stroke-opacity="66%" draw:stroke-linejoin="round" svg:stroke-linecap="butt" draw:fill="none" draw:fill-color="#ffffff" draw:opacity="100%" draw:textarea-horizontal-align="center" draw:textarea-vertical-align="middle" fo:padding-top="0.706cm" fo:padding-bottom="0.706cm" fo:padding-left="0.706cm" fo:padding-right="0.706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0" style:family="graphic">
      <style:graphic-properties draw:stroke="solid" draw:stroke-dash="Dash_20_4" svg:stroke-width="1.411cm" svg:stroke-color="#000000" svg:stroke-opacity="88%" draw:stroke-linejoin="round" svg:stroke-linecap="butt" draw:fill="none" draw:fill-color="#ffffff" draw:opacity="100%" draw:textarea-horizontal-align="center" draw:textarea-vertical-align="middle" fo:padding-top="0.706cm" fo:padding-bottom="0.706cm" fo:padding-left="0.706cm" fo:padding-right="0.706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0" draw:z-index="0" draw:name="turtle" draw:style-name="gr1" draw:text-style-name="P4" drawooo:display="printer" svg:width="0cm" svg:height="0cm" svg:x="10.553cm" svg:y="14.901cm" svg:viewBox="0 0 0 0" draw:points="0,0">
        <text:p/>
      </draw:polygon>
      <draw:polygon text:anchor-type="page" text:anchor-page-number="0" draw:z-index="1" draw:name="actual" draw:style-name="gr2" draw:text-style-name="P5" svg:width="2.539cm" svg:height="9.478cm" svg:x="7.996cm" svg:y="5.405cm" svg:viewBox="0 0 2540 9479" draw:points="2540,9479 2540,4399 0,0 0,5080">
        <text:p/>
      </draw:polygon>
      <draw:polygon text:anchor-type="page" text:anchor-page-number="0" draw:z-index="2" draw:name="actual" draw:style-name="gr3" draw:text-style-name="P6" svg:width="6.938cm" svg:height="6.938cm" svg:x="3.597cm" svg:y="7.945cm" svg:viewBox="0 0 6939 6939" draw:points="6939,6939 4399,2540 0,0 2540,4399">
        <text:p/>
      </draw:polygon>
      <draw:polygon text:anchor-type="page" text:anchor-page-number="0" draw:z-index="3" draw:name="actual" draw:style-name="gr4" draw:text-style-name="P7" svg:width="9.478cm" svg:height="2.539cm" svg:x="1.057cm" svg:y="12.344cm" svg:viewBox="0 0 9479 2540" draw:points="9479,2540 5080,0 0,0 4399,2540">
        <text:p/>
      </draw:polygon>
      <draw:polygon text:anchor-type="page" text:anchor-page-number="0" draw:z-index="4" draw:name="actual" draw:style-name="gr5" draw:text-style-name="P8" svg:width="9.478cm" svg:height="2.539cm" svg:x="1.058cm" svg:y="14.884cm" svg:viewBox="0 0 9479 2540" draw:points="9479,0 4399,0 0,2540 5080,2540">
        <text:p/>
      </draw:polygon>
      <draw:polygon text:anchor-type="page" text:anchor-page-number="0" draw:z-index="5" draw:name="actual" draw:style-name="gr6" draw:text-style-name="P9" svg:width="6.938cm" svg:height="6.938cm" svg:x="3.597cm" svg:y="14.884cm" svg:viewBox="0 0 6939 6939" draw:points="6939,0 2540,2540 0,6939 4399,4399">
        <text:p/>
      </draw:polygon>
      <draw:polygon text:anchor-type="page" text:anchor-page-number="0" draw:z-index="6" draw:name="actual" draw:style-name="gr7" draw:text-style-name="P10" svg:width="2.539cm" svg:height="9.478cm" svg:x="7.996cm" svg:y="14.884cm" svg:viewBox="0 0 2540 9479" draw:points="2540,0 0,4399 0,9479 2540,5080">
        <text:p/>
      </draw:polygon>
      <draw:polygon text:anchor-type="page" text:anchor-page-number="0" draw:z-index="7" draw:name="actual" draw:style-name="gr8" draw:text-style-name="P11" svg:width="2.539cm" svg:height="9.478cm" svg:x="10.536cm" svg:y="14.885cm" svg:viewBox="0 0 2540 9479" draw:points="0,0 0,5080 2540,9479 2540,4399">
        <text:p/>
      </draw:polygon>
      <draw:polygon text:anchor-type="page" text:anchor-page-number="0" draw:z-index="8" draw:name="actual" draw:style-name="gr9" draw:text-style-name="P12" svg:width="6.938cm" svg:height="6.938cm" svg:x="10.536cm" svg:y="14.884cm" svg:viewBox="0 0 6939 6939" draw:points="0,0 2540,4399 6939,6939 4399,2540">
        <text:p/>
      </draw:polygon>
      <draw:polygon text:anchor-type="page" text:anchor-page-number="0" draw:z-index="9" draw:name="actual" draw:style-name="gr10" draw:text-style-name="P13" svg:width="9.478cm" svg:height="2.539cm" svg:x="10.536cm" svg:y="14.884cm" svg:viewBox="0 0 9479 2540" draw:points="0,0 4399,2540 9479,2540 5080,0">
        <text:p/>
      </draw:polygon>
      <draw:polygon text:anchor-type="page" text:anchor-page-number="0" draw:z-index="10" draw:name="actual" draw:style-name="gr11" draw:text-style-name="P14" svg:width="9.478cm" svg:height="2.539cm" svg:x="10.536cm" svg:y="12.344cm" svg:viewBox="0 0 9479 2540" draw:points="0,2540 5080,2540 9479,0 4399,0">
        <text:p/>
      </draw:polygon>
      <draw:polygon text:anchor-type="page" text:anchor-page-number="0" draw:z-index="11" draw:name="actual" draw:style-name="gr12" draw:text-style-name="P15" svg:width="6.938cm" svg:height="6.938cm" svg:x="10.536cm" svg:y="7.945cm" svg:viewBox="0 0 6939 6939" draw:points="0,6939 4399,4399 6939,0 2540,2540">
        <text:p/>
      </draw:polygon>
      <draw:polygon text:anchor-type="page" text:anchor-page-number="0" draw:z-index="12" draw:style-name="gr13" draw:text-style-name="P16" svg:width="2.539cm" svg:height="9.478cm" svg:x="10.536cm" svg:y="5.405cm" svg:viewBox="0 0 2540 9479" draw:points="0,9479 2540,5080 2540,0 0,4399">
        <text:p/>
      </draw:polygon>
      <draw:circle text:anchor-type="page" text:anchor-page-number="0" draw:z-index="13" draw:style-name="gr14" draw:text-style-name="P17" svg:width="1.412cm" svg:height="1.412cm" svg:x="9.848cm" svg:y="14.196cm">
        <text:p/>
      </draw:circle>
      <draw:circle text:anchor-type="page" text:anchor-page-number="0" draw:z-index="14" draw:style-name="gr15" draw:text-style-name="P17" svg:width="4.234cm" svg:height="4.234cm" svg:x="8.437cm" svg:y="12.785cm">
        <text:p/>
      </draw:circle>
      <draw:circle text:anchor-type="page" text:anchor-page-number="0" draw:z-index="15" draw:style-name="gr16" draw:text-style-name="P17" svg:width="7.056cm" svg:height="7.056cm" svg:x="7.026cm" svg:y="11.374cm">
        <text:p/>
      </draw:circle>
      <draw:circle text:anchor-type="page" text:anchor-page-number="0" draw:z-index="16" draw:style-name="gr17" draw:text-style-name="P17" svg:width="9.879cm" svg:height="9.879cm" svg:x="5.562cm" svg:y="9.91cm">
        <text:p/>
      </draw:circle>
      <draw:circle text:anchor-type="page" text:anchor-page-number="0" draw:z-index="17" draw:style-name="gr18" draw:text-style-name="P17" svg:width="12.701cm" svg:height="12.701cm" svg:x="4.203cm" svg:y="8.551cm">
        <text:p/>
      </draw:circle>
      <draw:circle text:anchor-type="page" text:anchor-page-number="0" draw:z-index="18" draw:style-name="gr19" draw:text-style-name="P17" svg:width="15.523cm" svg:height="15.523cm" svg:x="2.792cm" svg:y="7.14cm">
        <text:p/>
      </draw:circle>
      <draw:circle text:anchor-type="page" text:anchor-page-number="0" draw:z-index="19" draw:style-name="gr20" draw:text-style-name="P17" svg:width="18.345cm" svg:height="18.345cm" svg:x="1.381cm" svg:y="5.729cm">
        <text:p/>
      </draw:circle>
      <draw:polygon text:anchor-type="page" text:anchor-page-number="0" draw:z-index="20" draw:name="actual" draw:style-name="gr2" draw:text-style-name="P5" svg:width="2.539cm" svg:height="9.478cm" svg:x="8.013cm" svg:y="5.422cm" svg:viewBox="0 0 2540 9479" draw:points="2540,9479 2540,4399 0,0 0,5080">
        <text:p/>
      </draw:polygon>
      <draw:polygon text:anchor-type="page" text:anchor-page-number="0" draw:z-index="21" draw:name="actual" draw:style-name="gr3" draw:text-style-name="P6" svg:width="6.938cm" svg:height="6.938cm" svg:x="3.614cm" svg:y="7.962cm" svg:viewBox="0 0 6939 6939" draw:points="6939,6939 4399,2540 0,0 2540,4399">
        <text:p/>
      </draw:polygon>
      <draw:polygon text:anchor-type="page" text:anchor-page-number="0" draw:z-index="22" draw:name="actual" draw:style-name="gr4" draw:text-style-name="P7" svg:width="9.478cm" svg:height="2.539cm" svg:x="1.076cm" svg:y="12.363cm" svg:viewBox="0 0 9479 2540" draw:points="9479,2540 5080,0 0,0 4399,2540">
        <text:p/>
      </draw:polygon>
      <draw:polygon text:anchor-type="page" text:anchor-page-number="0" draw:z-index="23" draw:name="actual" draw:style-name="gr5" draw:text-style-name="P8" svg:width="9.478cm" svg:height="2.539cm" svg:x="1.076cm" svg:y="14.903cm" svg:viewBox="0 0 9479 2540" draw:points="9479,0 4399,0 0,2540 5080,2540">
        <text:p/>
      </draw:polygon>
      <draw:polygon text:anchor-type="page" text:anchor-page-number="0" draw:z-index="24" draw:name="actual" draw:style-name="gr6" draw:text-style-name="P9" svg:width="6.938cm" svg:height="6.938cm" svg:x="3.616cm" svg:y="14.903cm" svg:viewBox="0 0 6939 6939" draw:points="6939,0 2540,2540 0,6939 4399,4399">
        <text:p/>
      </draw:polygon>
      <draw:polygon text:anchor-type="page" text:anchor-page-number="0" draw:z-index="25" draw:name="actual" draw:style-name="gr7" draw:text-style-name="P10" svg:width="2.539cm" svg:height="9.478cm" svg:x="8.015cm" svg:y="14.903cm" svg:viewBox="0 0 2540 9479" draw:points="2540,0 0,4399 0,9479 2540,5080">
        <text:p/>
      </draw:polygon>
      <draw:polygon text:anchor-type="page" text:anchor-page-number="0" draw:z-index="26" draw:name="actual" draw:style-name="gr8" draw:text-style-name="P11" svg:width="2.539cm" svg:height="9.478cm" svg:x="10.555cm" svg:y="14.903cm" svg:viewBox="0 0 2540 9479" draw:points="0,0 0,5080 2540,9479 2540,4399">
        <text:p/>
      </draw:polygon>
      <draw:polygon text:anchor-type="page" text:anchor-page-number="0" draw:z-index="27" draw:name="actual" draw:style-name="gr9" draw:text-style-name="P12" svg:width="6.938cm" svg:height="6.938cm" svg:x="10.555cm" svg:y="14.903cm" svg:viewBox="0 0 6939 6939" draw:points="0,0 2540,4399 6939,6939 4399,2540">
        <text:p/>
      </draw:polygon>
      <draw:polygon text:anchor-type="page" text:anchor-page-number="0" draw:z-index="28" draw:name="actual" draw:style-name="gr10" draw:text-style-name="P13" svg:width="9.478cm" svg:height="2.539cm" svg:x="10.555cm" svg:y="14.903cm" svg:viewBox="0 0 9479 2540" draw:points="0,0 4399,2540 9479,2540 5080,0">
        <text:p/>
      </draw:polygon>
      <draw:polygon text:anchor-type="page" text:anchor-page-number="0" draw:z-index="29" draw:name="actual" draw:style-name="gr11" draw:text-style-name="P14" svg:width="9.478cm" svg:height="2.539cm" svg:x="10.555cm" svg:y="12.363cm" svg:viewBox="0 0 9479 2540" draw:points="0,2540 5080,2540 9479,0 4399,0">
        <text:p/>
      </draw:polygon>
      <draw:polygon text:anchor-type="page" text:anchor-page-number="0" draw:z-index="30" draw:name="actual" draw:style-name="gr12" draw:text-style-name="P15" svg:width="6.938cm" svg:height="6.938cm" svg:x="10.555cm" svg:y="7.964cm" svg:viewBox="0 0 6939 6939" draw:points="0,6939 4399,4399 6939,0 2540,2540">
        <text:p/>
      </draw:polygon>
      <draw:polygon text:anchor-type="page" text:anchor-page-number="0" draw:z-index="31" draw:style-name="gr13" draw:text-style-name="P16" svg:width="2.539cm" svg:height="9.478cm" svg:x="10.555cm" svg:y="5.424cm" svg:viewBox="0 0 2540 9479" draw:points="0,9479 2540,5080 2540,0 0,4399">
        <text:p/>
      </draw:polygon>
      <draw:circle text:anchor-type="page" text:anchor-page-number="0" draw:z-index="32" draw:style-name="gr14" draw:text-style-name="P17" svg:width="1.412cm" svg:height="1.412cm" svg:x="9.85cm" svg:y="14.198cm">
        <text:p/>
      </draw:circle>
      <draw:circle text:anchor-type="page" text:anchor-page-number="0" draw:z-index="33" draw:style-name="gr15" draw:text-style-name="P17" svg:width="4.234cm" svg:height="4.234cm" svg:x="8.438cm" svg:y="12.786cm">
        <text:p/>
      </draw:circle>
      <draw:circle text:anchor-type="page" text:anchor-page-number="0" draw:z-index="34" draw:style-name="gr16" draw:text-style-name="P17" svg:width="7.056cm" svg:height="7.056cm" svg:x="7.027cm" svg:y="11.375cm">
        <text:p/>
      </draw:circle>
      <draw:circle text:anchor-type="page" text:anchor-page-number="0" draw:z-index="35" draw:style-name="gr17" draw:text-style-name="P17" svg:width="9.879cm" svg:height="9.879cm" svg:x="5.616cm" svg:y="9.964cm">
        <text:p/>
      </draw:circle>
      <draw:circle text:anchor-type="page" text:anchor-page-number="0" draw:z-index="36" draw:style-name="gr18" draw:text-style-name="P17" svg:width="12.701cm" svg:height="12.701cm" svg:x="4.205cm" svg:y="8.553cm">
        <text:p/>
      </draw:circle>
      <draw:circle text:anchor-type="page" text:anchor-page-number="0" draw:z-index="37" draw:style-name="gr19" draw:text-style-name="P17" svg:width="15.523cm" svg:height="15.523cm" svg:x="2.794cm" svg:y="7.142cm">
        <text:p/>
      </draw:circle>
      <draw:circle text:anchor-type="page" text:anchor-page-number="0" draw:z-index="38" draw:style-name="gr20" draw:text-style-name="P17" svg:width="18.345cm" svg:height="18.345cm" svg:x="1.383cm" svg:y="5.731cm">
        <text:p/>
      </draw:circle>
      <text:p text:style-name="P1"/>
      <text:p text:style-name="P3">PENCOLOR [255,255,255]</text:p>
      <text:p text:style-name="P1">PENSIZE 2</text:p>
      <text:p text:style-name="P1"><text:s text:c="7"/></text:p>
      <text:p text:style-name="P1"><text:span text:style-name="T1">l</text:span>ato = 144 ;dimensione del lato del rombo</text:p>
      <text:p text:style-name="P1"><text:span text:style-name="T1">ar</text:span>Colore = [[127,255,0], [0,255,0], [0,255,127], [0,255,255], [0,127,255], [0,0,255], [127,0,255], [255,0,255], [255,0,127], [255,0,0], [255,127,0], [255,255,0]] ;l’array dei colori dei “petali”</text:p>
      <text:p text:style-name="P1"><text:s text:c="7"/></text:p>
      <text:p text:style-name="P1">REPEAT 12 [</text:p>
      <text:p text:style-name="P1"><text:tab/>FILLCOLOR <text:span text:style-name="T1">ar</text:span>Colore[REPCOUNT-1]</text:p>
      <text:p text:style-name="P1"><text:s text:c="4"/><text:tab/>REPEAT 2 [</text:p>
      <text:p text:style-name="P1"><text:s text:c="4"/><text:tab/><text:tab/>FORWARD <text:span text:style-name="T1">l</text:span>ato</text:p>
      <text:p text:style-name="P1"><text:s text:c="4"/><text:tab/><text:tab/>LEFT 30</text:p>
      <text:p text:style-name="P1"><text:s text:c="5"/><text:tab/>FORWARD <text:span text:style-name="T1">l</text:span>ato</text:p>
      <text:p text:style-name="P1"><text:s text:c="5"/><text:tab/>LEFT 150</text:p>
      <text:p text:style-name="P1"><text:s text:c="5"/>]</text:p>
      <text:p text:style-name="P1"><text:s text:c="5"/>FILL</text:p>
      <text:p text:style-name="P1"><text:s text:c="5"/>LEFT 30</text:p>
      <text:p text:style-name="P1">]</text:p>
      <text:p text:style-name="P1"><text:s text:c="7"/></text:p>
      <text:p text:style-name="P1">FILLCOLOR <text:span text:style-name="T1">"</text:span>INVISIBLE<text:span text:style-name="T1">"</text:span></text:p>
      <text:p text:style-name="P1"><text:span text:style-name="T1">d</text:span>imensionePenna = 40</text:p>
      <text:p text:style-name="P1"><text:span text:style-name="T1">ar</text:span>Luminosita = [[255,255,255,10], [255,255,255,86], [255,255,255,172], [255,255,255,255], [0,0,0,172], [0,0,0,86], [0,0,0,30]] ;array con il bianco e il nero aggiungendo il valore di alpha</text:p>
      <text:p text:style-name="P1">PENSIZE <text:span text:style-name="T1">d</text:span>imensionePenna</text:p>
      <text:p text:style-name="P1"><text:s text:c="7"/></text:p>
      <text:p text:style-name="P1">REPEAT 7 [</text:p>
      <text:p text:style-name="P1"><text:s text:c="5"/>PENCOLOR <text:span text:style-name="T1">ar</text:span>Luminosita[REPCOUNT-1]</text:p>
      <text:p text:style-name="P1"><text:s text:c="5"/>CIRCLE <text:tab/><text:tab/><text:span text:style-name="T1">d</text:span>imensionePenna*REPCOUNT+<text:span text:style-name="T1">d</text:span>imensionePenna*(REPCOUNT-1)</text:p>
      <text:p text:style-name="P1">]</text:p>
      <text:p text:style-name="P2"><text:s text:c="7"/></text:p>
      <text:p text:style-name="P2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1="1" draw:distance="0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6T17:19:42.982000000</meta:creation-date>
    <dc:date>2020-01-06T17:30:09.355000000</dc:date>
    <meta:editing-duration>PT10M27S</meta:editing-duration>
    <meta:editing-cycles>2</meta:editing-cycles>
    <meta:generator>LibreOffice/6.1.4.2$Windows_X86_64 LibreOffice_project/9d0f32d1f0b509096fd65e0d4bec26ddd1938fd3</meta:generator>
    <meta:document-statistic meta:table-count="0" meta:image-count="0" meta:object-count="0" meta:page-count="2" meta:paragraph-count="29" meta:word-count="89" meta:character-count="827" meta:non-whitespace-character-count="670"/>
  </office:meta>
</office:document-meta>
</file>