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egoe UI Semilight" svg:font-family="'Segoe UI Semilight'"/>
    <style:font-face style:name="Lucida Sans1" svg:font-family="'Lucida Sans'" style:font-family-generic="swiss"/>
    <style:font-face style:name="Source Code Pro" svg:font-family="'Source Code Pro'" style:font-family-generic="modern" style:font-pitch="fixed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style:font-name="Source Code Pro" officeooo:rsid="000f1e20" officeooo:paragraph-rsid="000f1e20"/>
    </style:style>
    <style:style style:name="P2" style:family="paragraph" style:parent-style-name="Standard">
      <style:text-properties style:font-name="Source Code Pro" officeooo:rsid="000f1e20" officeooo:paragraph-rsid="00223f63"/>
    </style:style>
    <style:style style:name="P3" style:family="paragraph" style:parent-style-name="Standard">
      <style:text-properties style:font-name="Source Code Pro" officeooo:rsid="001371cf" officeooo:paragraph-rsid="001371cf"/>
    </style:style>
    <style:style style:name="P4" style:family="paragraph" style:parent-style-name="Standard">
      <style:text-properties style:font-name="Source Code Pro" officeooo:rsid="001371cf" officeooo:paragraph-rsid="00154db6"/>
    </style:style>
    <style:style style:name="P5" style:family="paragraph" style:parent-style-name="Standard">
      <style:text-properties style:font-name="Source Code Pro" officeooo:rsid="001371cf" officeooo:paragraph-rsid="001b7bec"/>
    </style:style>
    <style:style style:name="P6" style:family="paragraph" style:parent-style-name="Standard">
      <style:text-properties style:font-name="Source Code Pro" officeooo:rsid="001371cf" officeooo:paragraph-rsid="00204b50"/>
    </style:style>
    <style:style style:name="P7" style:family="paragraph" style:parent-style-name="Standard">
      <style:text-properties style:font-name="Source Code Pro" officeooo:rsid="001371cf" officeooo:paragraph-rsid="002a8946"/>
    </style:style>
    <style:style style:name="P8" style:family="paragraph" style:parent-style-name="Standard">
      <style:text-properties style:font-name="Source Code Pro" officeooo:rsid="001371cf" officeooo:paragraph-rsid="00554da0"/>
    </style:style>
    <style:style style:name="P9" style:family="paragraph" style:parent-style-name="Standard">
      <style:text-properties style:font-name="Source Code Pro" officeooo:rsid="001371cf" officeooo:paragraph-rsid="003b1e36"/>
    </style:style>
    <style:style style:name="P10" style:family="paragraph" style:parent-style-name="Standard">
      <style:text-properties style:font-name="Source Code Pro" officeooo:rsid="001371cf" officeooo:paragraph-rsid="001dbe92"/>
    </style:style>
    <style:style style:name="P11" style:family="paragraph" style:parent-style-name="Standard">
      <style:text-properties style:font-name="Source Code Pro" officeooo:rsid="001371cf" officeooo:paragraph-rsid="0038b9a6"/>
    </style:style>
    <style:style style:name="P12" style:family="paragraph" style:parent-style-name="Standard">
      <style:text-properties style:font-name="Source Code Pro" officeooo:rsid="001371cf" officeooo:paragraph-rsid="003c3fbc"/>
    </style:style>
    <style:style style:name="P13" style:family="paragraph" style:parent-style-name="Standard">
      <style:text-properties style:font-name="Source Code Pro" officeooo:rsid="001371cf" officeooo:paragraph-rsid="00193691"/>
    </style:style>
    <style:style style:name="P14" style:family="paragraph" style:parent-style-name="Standard">
      <style:text-properties style:font-name="Source Code Pro" officeooo:rsid="001371cf" officeooo:paragraph-rsid="00223f63"/>
    </style:style>
    <style:style style:name="P15" style:family="paragraph" style:parent-style-name="Standard">
      <style:text-properties style:font-name="Source Code Pro" officeooo:rsid="004c8810" officeooo:paragraph-rsid="004c8810"/>
    </style:style>
    <style:style style:name="P16" style:family="paragraph" style:parent-style-name="Standard">
      <style:text-properties style:font-name="Source Code Pro" officeooo:rsid="0011fd4d" officeooo:paragraph-rsid="00454a99"/>
    </style:style>
    <style:style style:name="P17" style:family="paragraph" style:parent-style-name="Standard">
      <style:text-properties style:font-name="Source Code Pro" officeooo:rsid="0011fd4d" officeooo:paragraph-rsid="00554da0"/>
    </style:style>
    <style:style style:name="P18" style:family="paragraph" style:parent-style-name="Standard">
      <style:text-properties style:font-name="Source Code Pro" officeooo:rsid="0011fd4d" officeooo:paragraph-rsid="00403034"/>
    </style:style>
    <style:style style:name="P19" style:family="paragraph" style:parent-style-name="Standard">
      <style:text-properties style:font-name="Source Code Pro" officeooo:rsid="0011fd4d" officeooo:paragraph-rsid="001dbe92"/>
    </style:style>
    <style:style style:name="P20" style:family="paragraph" style:parent-style-name="Standard">
      <style:text-properties style:font-name="Source Code Pro" officeooo:rsid="0011fd4d" officeooo:paragraph-rsid="0035d711"/>
    </style:style>
    <style:style style:name="P21" style:family="paragraph" style:parent-style-name="Standard">
      <style:text-properties style:font-name="Source Code Pro" officeooo:rsid="0011fd4d" officeooo:paragraph-rsid="00376c4c"/>
    </style:style>
    <style:style style:name="P22" style:family="paragraph" style:parent-style-name="Standard">
      <style:text-properties style:font-name="Source Code Pro" officeooo:rsid="0011fd4d" officeooo:paragraph-rsid="00381e68"/>
    </style:style>
    <style:style style:name="P23" style:family="paragraph" style:parent-style-name="Standard">
      <style:text-properties style:font-name="Source Code Pro" officeooo:rsid="0011fd4d" officeooo:paragraph-rsid="0043bad2"/>
    </style:style>
    <style:style style:name="P24" style:family="paragraph" style:parent-style-name="Standard">
      <style:text-properties style:font-name="Source Code Pro" officeooo:rsid="0011fd4d" officeooo:paragraph-rsid="0039ffee"/>
    </style:style>
    <style:style style:name="P25" style:family="paragraph" style:parent-style-name="Standard">
      <style:text-properties style:font-name="Source Code Pro" officeooo:rsid="0011fd4d" officeooo:paragraph-rsid="00430ac8"/>
    </style:style>
    <style:style style:name="P26" style:family="paragraph" style:parent-style-name="Standard">
      <style:text-properties style:font-name="Source Code Pro" officeooo:rsid="0035d711" officeooo:paragraph-rsid="0035d711"/>
    </style:style>
    <style:style style:name="P27" style:family="paragraph" style:parent-style-name="Standard">
      <style:text-properties style:font-name="Source Code Pro" officeooo:rsid="0035d711" officeooo:paragraph-rsid="00376c4c"/>
    </style:style>
    <style:style style:name="P28" style:family="paragraph" style:parent-style-name="Standard">
      <style:text-properties style:font-name="Source Code Pro" officeooo:rsid="0035d711" officeooo:paragraph-rsid="00381e68"/>
    </style:style>
    <style:style style:name="P29" style:family="paragraph" style:parent-style-name="Standard">
      <style:text-properties style:font-name="Source Code Pro" officeooo:rsid="0035d711" officeooo:paragraph-rsid="0038b9a6"/>
    </style:style>
    <style:style style:name="P30" style:family="paragraph" style:parent-style-name="Standard">
      <style:text-properties style:font-name="Source Code Pro" officeooo:rsid="0035d711" officeooo:paragraph-rsid="0039ffee"/>
    </style:style>
    <style:style style:name="P31" style:family="paragraph" style:parent-style-name="Standard">
      <style:text-properties style:font-name="Source Code Pro" officeooo:rsid="0013b8fd" officeooo:paragraph-rsid="00554da0"/>
    </style:style>
    <style:style style:name="P32" style:family="paragraph" style:parent-style-name="Standard">
      <style:text-properties style:font-name="Source Code Pro" officeooo:rsid="0013b8fd" officeooo:paragraph-rsid="002c245d"/>
    </style:style>
    <style:style style:name="P33" style:family="paragraph" style:parent-style-name="Standard">
      <style:text-properties style:font-name="Source Code Pro" officeooo:rsid="005093b2" officeooo:paragraph-rsid="005093b2"/>
    </style:style>
    <style:style style:name="P34" style:family="paragraph" style:parent-style-name="Standard">
      <style:paragraph-properties fo:break-before="page"/>
      <style:text-properties style:font-name="Source Code Pro" officeooo:rsid="001371cf" officeooo:paragraph-rsid="001371cf"/>
    </style:style>
    <style:style style:name="P35" style:family="paragraph">
      <loext:graphic-properties draw:fill-color="#00cc00" draw:opacity="0%"/>
      <style:paragraph-properties fo:text-align="center"/>
    </style:style>
    <style:style style:name="P36" style:family="paragraph">
      <style:paragraph-properties fo:text-align="center"/>
    </style:style>
    <style:style style:name="P37" style:family="paragraph">
      <loext:graphic-properties draw:fill="solid" draw:fill-color="#00cc00" draw:opacity="50%"/>
      <style:paragraph-properties fo:text-align="center"/>
    </style:style>
    <style:style style:name="T1" style:family="text">
      <style:text-properties officeooo:rsid="001371cf"/>
    </style:style>
    <style:style style:name="T2" style:family="text">
      <style:text-properties officeooo:rsid="001b7bec"/>
    </style:style>
    <style:style style:name="T3" style:family="text">
      <style:text-properties officeooo:rsid="0013b8fd"/>
    </style:style>
    <style:style style:name="T4" style:family="text">
      <style:text-properties officeooo:rsid="001fbb53"/>
    </style:style>
    <style:style style:name="T5" style:family="text">
      <style:text-properties officeooo:rsid="00204b50"/>
    </style:style>
    <style:style style:name="T6" style:family="text">
      <style:text-properties officeooo:rsid="0035d711"/>
    </style:style>
    <style:style style:name="T7" style:family="text">
      <style:text-properties officeooo:rsid="003b1e36"/>
    </style:style>
    <style:style style:name="T8" style:family="text">
      <style:text-properties officeooo:rsid="00403034"/>
    </style:style>
    <style:style style:name="T9" style:family="text">
      <style:text-properties officeooo:rsid="00423928"/>
    </style:style>
    <style:style style:name="T10" style:family="text">
      <style:text-properties officeooo:rsid="0011fd4d"/>
    </style:style>
    <style:style style:name="T11" style:family="text">
      <style:text-properties officeooo:rsid="00461509"/>
    </style:style>
    <style:style style:name="T12" style:family="text">
      <style:text-properties officeooo:rsid="004b4a73"/>
    </style:style>
    <style:style style:name="T13" style:family="text">
      <style:text-properties officeooo:rsid="0050ecd1"/>
    </style:style>
    <style:style style:name="T14" style:family="text">
      <style:text-properties officeooo:rsid="00516bb3"/>
    </style:style>
    <style:style style:name="T15" style:family="text">
      <style:text-properties officeooo:rsid="005380b8"/>
    </style:style>
    <style:style style:name="T16" style:family="text">
      <style:text-properties officeooo:rsid="00554da0"/>
    </style:style>
    <style:style style:name="gr1" style:family="graphic">
      <style:graphic-properties draw:stroke="solid" draw:stroke-dash="Dash_20_5" svg:stroke-width="0.071cm" svg:stroke-color="#fe7600" svg:stroke-opacity="0%" draw:stroke-linejoin="miter" draw:fill-color="#00cc00" draw:opacity="0%" draw:textarea-horizontal-align="center" draw:textarea-vertical-align="middle" fo:padding-top="0.035cm" fo:padding-bottom="0.035cm" fo:padding-left="0.035cm" fo:padding-right="0.035cm" draw:shadow="visible" draw:shadow-offset-x="0cm" draw:shadow-offset-y="0cm" draw:shadow-color="#000000" draw:shadow-opacity="80%" style:protect="size" style:run-through="fore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2" style:family="graphic">
      <style:graphic-properties draw:stroke="solid" draw:stroke-dash="Dash_20_5" svg:stroke-width="0.071cm" svg:stroke-color="#00f4fe" svg:stroke-opacity="0%" draw:stroke-linejoin="miter" draw:fill-color="#00cc00" draw:opacity="0%" draw:textarea-horizontal-align="center" draw:textarea-vertical-align="middle" fo:padding-top="0.035cm" fo:padding-bottom="0.035cm" fo:padding-left="0.035cm" fo:padding-right="0.035cm" draw:shadow="visible" draw:shadow-offset-x="0cm" draw:shadow-offset-y="0cm" draw:shadow-color="#000000" draw:shadow-opacity="80%" style:protect="size" style:run-through="fore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3" style:family="graphic">
      <style:graphic-properties draw:stroke="solid" draw:stroke-dash="Dash_20_4" svg:stroke-width="0.071cm" svg:stroke-color="#005afe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4" style:family="graphic">
      <style:graphic-properties draw:stroke="solid" draw:stroke-dash="Dash_20_4" svg:stroke-width="0.071cm" svg:stroke-color="#005afe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5" style:family="graphic">
      <style:graphic-properties draw:stroke="solid" draw:stroke-dash="Dash_20_4" svg:stroke-width="0.071cm" svg:stroke-color="#fe8100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6" style:family="graphic">
      <style:graphic-properties draw:stroke="solid" draw:stroke-dash="Dash_20_4" svg:stroke-width="0.071cm" svg:stroke-color="#fe8100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7" style:family="graphic">
      <style:graphic-properties draw:stroke="solid" draw:stroke-dash="Dash_20_4" svg:stroke-width="0.071cm" svg:stroke-color="#cfcd92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8" style:family="graphic">
      <style:graphic-properties draw:stroke="solid" draw:stroke-dash="Dash_20_4" svg:stroke-width="0.071cm" svg:stroke-color="#cfcd92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9" style:family="graphic">
      <style:graphic-properties draw:stroke="solid" draw:stroke-dash="Dash_20_4" svg:stroke-width="0.071cm" svg:stroke-color="#0095fe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0" style:family="graphic">
      <style:graphic-properties draw:stroke="solid" draw:stroke-dash="Dash_20_4" svg:stroke-width="0.071cm" svg:stroke-color="#0095fe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1" style:family="graphic">
      <style:graphic-properties draw:stroke="solid" draw:stroke-dash="Dash_20_4" svg:stroke-width="0.071cm" svg:stroke-color="#98d7ce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2" style:family="graphic">
      <style:graphic-properties draw:stroke="solid" draw:stroke-dash="Dash_20_4" svg:stroke-width="0.071cm" svg:stroke-color="#98d7ce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3" style:family="graphic">
      <style:graphic-properties draw:stroke="solid" draw:stroke-dash="Dash_20_4" svg:stroke-width="0.071cm" svg:stroke-color="#fe0103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4" style:family="graphic">
      <style:graphic-properties draw:stroke="solid" draw:stroke-dash="Dash_20_4" svg:stroke-width="0.071cm" svg:stroke-color="#fe0103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5" style:family="graphic">
      <style:graphic-properties draw:stroke="solid" draw:stroke-dash="Dash_20_4" svg:stroke-width="0.071cm" svg:stroke-color="#3f2bb8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6" style:family="graphic">
      <style:graphic-properties draw:stroke="solid" draw:stroke-dash="Dash_20_4" svg:stroke-width="0.071cm" svg:stroke-color="#3f2bb8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7" style:family="graphic">
      <style:graphic-properties draw:stroke="solid" draw:stroke-dash="Dash_20_4" svg:stroke-width="0.071cm" svg:stroke-color="#edb426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8" style:family="graphic">
      <style:graphic-properties draw:stroke="solid" draw:stroke-dash="Dash_20_4" svg:stroke-width="0.071cm" svg:stroke-color="#edb426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9" style:family="graphic">
      <style:graphic-properties draw:stroke="solid" draw:stroke-dash="Dash_20_4" svg:stroke-width="0.071cm" svg:stroke-color="#fef600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20" style:family="graphic">
      <style:graphic-properties draw:stroke="solid" draw:stroke-dash="Dash_20_4" svg:stroke-width="0.071cm" svg:stroke-color="#fef600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21" style:family="graphic">
      <style:graphic-properties draw:stroke="solid" draw:stroke-dash="Dash_20_4" svg:stroke-width="0.071cm" svg:stroke-color="#fcfe00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22" style:family="graphic">
      <style:graphic-properties draw:stroke="solid" draw:stroke-dash="Dash_20_4" svg:stroke-width="0.071cm" svg:stroke-color="#fcfe00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23" style:family="graphic">
      <style:graphic-properties draw:stroke="solid" draw:stroke-dash="Dash_20_4" svg:stroke-width="0.071cm" svg:stroke-color="#96bac4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24" style:family="graphic">
      <style:graphic-properties draw:stroke="solid" draw:stroke-dash="Dash_20_4" svg:stroke-width="0.071cm" svg:stroke-color="#96bac4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25" style:family="graphic">
      <style:graphic-properties draw:stroke="solid" draw:stroke-dash="Dash_20_4" svg:stroke-width="0.071cm" svg:stroke-color="#fd720d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26" style:family="graphic">
      <style:graphic-properties draw:stroke="solid" draw:stroke-dash="Dash_20_4" svg:stroke-width="0.071cm" svg:stroke-color="#fd720d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27" style:family="graphic">
      <style:graphic-properties draw:stroke="solid" draw:stroke-dash="Dash_20_4" svg:stroke-width="0.071cm" svg:stroke-color="#118df0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28" style:family="graphic">
      <style:graphic-properties draw:stroke="solid" draw:stroke-dash="Dash_20_4" svg:stroke-width="0.071cm" svg:stroke-color="#118df0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29" style:family="graphic">
      <style:graphic-properties draw:stroke="solid" draw:stroke-dash="Dash_20_4" svg:stroke-width="0.071cm" svg:stroke-color="#fe0026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30" style:family="graphic">
      <style:graphic-properties draw:stroke="solid" draw:stroke-dash="Dash_20_4" svg:stroke-width="0.071cm" svg:stroke-color="#fe0026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31" style:family="graphic">
      <style:graphic-properties draw:stroke="solid" draw:stroke-dash="Dash_20_4" svg:stroke-width="0.071cm" svg:stroke-color="#430bfd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32" style:family="graphic">
      <style:graphic-properties draw:stroke="solid" draw:stroke-dash="Dash_20_4" svg:stroke-width="0.071cm" svg:stroke-color="#430bfd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33" style:family="graphic">
      <style:graphic-properties draw:stroke="solid" draw:stroke-dash="Dash_20_4" svg:stroke-width="0.071cm" svg:stroke-color="#fe6900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34" style:family="graphic">
      <style:graphic-properties draw:stroke="solid" draw:stroke-dash="Dash_20_4" svg:stroke-width="0.071cm" svg:stroke-color="#fe6900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35" style:family="graphic">
      <style:graphic-properties draw:stroke="solid" draw:stroke-dash="Dash_20_4" svg:stroke-width="0.071cm" svg:stroke-color="#fe0056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36" style:family="graphic">
      <style:graphic-properties draw:stroke="solid" draw:stroke-dash="Dash_20_4" svg:stroke-width="0.071cm" svg:stroke-color="#fe0056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37" style:family="graphic">
      <style:graphic-properties draw:stroke="solid" draw:stroke-dash="Dash_20_4" svg:stroke-width="0.071cm" svg:stroke-color="#009cfe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38" style:family="graphic">
      <style:graphic-properties draw:stroke="solid" draw:stroke-dash="Dash_20_4" svg:stroke-width="0.071cm" svg:stroke-color="#009cfe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39" style:family="graphic">
      <style:graphic-properties draw:stroke="solid" draw:stroke-dash="Dash_20_4" svg:stroke-width="0.071cm" svg:stroke-color="#b2c0b6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40" style:family="graphic">
      <style:graphic-properties draw:stroke="solid" draw:stroke-dash="Dash_20_4" svg:stroke-width="0.071cm" svg:stroke-color="#b2c0b6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41" style:family="graphic">
      <style:graphic-properties draw:stroke="solid" draw:stroke-dash="Dash_20_4" svg:stroke-width="0.071cm" svg:stroke-color="#0a24fb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42" style:family="graphic">
      <style:graphic-properties draw:stroke="solid" draw:stroke-dash="Dash_20_4" svg:stroke-width="0.071cm" svg:stroke-color="#0a24fb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43" style:family="graphic">
      <style:graphic-properties draw:stroke="solid" draw:stroke-dash="Dash_20_4" svg:stroke-width="0.071cm" svg:stroke-color="#e0410b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44" style:family="graphic">
      <style:graphic-properties draw:stroke="solid" draw:stroke-dash="Dash_20_4" svg:stroke-width="0.071cm" svg:stroke-color="#e0410b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45" style:family="graphic">
      <style:graphic-properties draw:stroke="solid" draw:stroke-dash="Dash_20_4" svg:stroke-width="0.071cm" svg:stroke-color="#3ffe00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46" style:family="graphic">
      <style:graphic-properties draw:stroke="solid" draw:stroke-dash="Dash_20_4" svg:stroke-width="0.071cm" svg:stroke-color="#3ffe00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47" style:family="graphic">
      <style:graphic-properties draw:stroke="solid" draw:stroke-dash="Dash_20_4" svg:stroke-width="0.071cm" svg:stroke-color="#dac877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48" style:family="graphic">
      <style:graphic-properties draw:stroke="solid" draw:stroke-dash="Dash_20_4" svg:stroke-width="0.071cm" svg:stroke-color="#dac877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49" style:family="graphic">
      <style:graphic-properties draw:stroke="solid" draw:stroke-dash="Dash_20_4" svg:stroke-width="0.071cm" svg:stroke-color="#22c6a8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50" style:family="graphic">
      <style:graphic-properties draw:stroke="solid" draw:stroke-dash="Dash_20_4" svg:stroke-width="0.071cm" svg:stroke-color="#22c6a8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51" style:family="graphic">
      <style:graphic-properties draw:stroke="solid" draw:stroke-dash="Dash_20_4" svg:stroke-width="0.071cm" svg:stroke-color="#fb13ca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52" style:family="graphic">
      <style:graphic-properties draw:stroke="solid" draw:stroke-dash="Dash_20_4" svg:stroke-width="0.071cm" svg:stroke-color="#fb13ca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53" style:family="graphic">
      <style:graphic-properties draw:stroke="solid" draw:stroke-dash="Dash_20_4" svg:stroke-width="0.071cm" svg:stroke-color="#fe00a2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54" style:family="graphic">
      <style:graphic-properties draw:stroke="solid" draw:stroke-dash="Dash_20_4" svg:stroke-width="0.071cm" svg:stroke-color="#fe00a2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55" style:family="graphic">
      <style:graphic-properties draw:stroke="solid" draw:stroke-dash="Dash_20_4" svg:stroke-width="0.071cm" svg:stroke-color="#6afa07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56" style:family="graphic">
      <style:graphic-properties draw:stroke="solid" draw:stroke-dash="Dash_20_4" svg:stroke-width="0.071cm" svg:stroke-color="#6afa07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57" style:family="graphic">
      <style:graphic-properties draw:stroke="solid" draw:stroke-dash="Dash_20_4" svg:stroke-width="0.071cm" svg:stroke-color="#00adfe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58" style:family="graphic">
      <style:graphic-properties draw:stroke="solid" draw:stroke-dash="Dash_20_4" svg:stroke-width="0.071cm" svg:stroke-color="#00adfe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59" style:family="graphic">
      <style:graphic-properties draw:stroke="solid" draw:stroke-dash="Dash_20_4" svg:stroke-width="0.071cm" svg:stroke-color="#fba171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60" style:family="graphic">
      <style:graphic-properties draw:stroke="solid" draw:stroke-dash="Dash_20_4" svg:stroke-width="0.071cm" svg:stroke-color="#fba171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61" style:family="graphic">
      <style:graphic-properties draw:stroke="solid" draw:stroke-dash="Dash_20_4" svg:stroke-width="0.071cm" svg:stroke-color="#c6fe7a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62" style:family="graphic">
      <style:graphic-properties draw:stroke="solid" draw:stroke-dash="Dash_20_4" svg:stroke-width="0.071cm" svg:stroke-color="#c6fe7a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63" style:family="graphic">
      <style:graphic-properties draw:stroke="solid" draw:stroke-dash="Dash_20_4" svg:stroke-width="0.071cm" svg:stroke-color="#8f9093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64" style:family="graphic">
      <style:graphic-properties draw:stroke="solid" draw:stroke-dash="Dash_20_4" svg:stroke-width="0.071cm" svg:stroke-color="#8f9093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65" style:family="graphic">
      <style:graphic-properties draw:stroke="solid" draw:stroke-dash="Dash_20_4" svg:stroke-width="0.071cm" svg:stroke-color="#00fefe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66" style:family="graphic">
      <style:graphic-properties draw:stroke="solid" draw:stroke-dash="Dash_20_4" svg:stroke-width="0.071cm" svg:stroke-color="#00fefe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67" style:family="graphic">
      <style:graphic-properties draw:stroke="solid" draw:stroke-dash="Dash_20_4" svg:stroke-width="0.071cm" svg:stroke-color="#f73850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68" style:family="graphic">
      <style:graphic-properties draw:stroke="solid" draw:stroke-dash="Dash_20_4" svg:stroke-width="0.071cm" svg:stroke-color="#f73850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69" style:family="graphic">
      <style:graphic-properties draw:stroke="solid" draw:stroke-dash="Dash_20_4" svg:stroke-width="0.071cm" svg:stroke-color="#ebddfc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70" style:family="graphic">
      <style:graphic-properties draw:stroke="solid" draw:stroke-dash="Dash_20_4" svg:stroke-width="0.071cm" svg:stroke-color="#ebddfc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71" style:family="graphic">
      <style:graphic-properties draw:stroke="solid" draw:stroke-dash="Dash_20_4" svg:stroke-width="0.071cm" svg:stroke-color="#ec8bd8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72" style:family="graphic">
      <style:graphic-properties draw:stroke="solid" draw:stroke-dash="Dash_20_4" svg:stroke-width="0.071cm" svg:stroke-color="#ec8bd8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73" style:family="graphic">
      <style:graphic-properties draw:stroke="solid" draw:stroke-dash="Dash_20_4" svg:stroke-width="0.071cm" svg:stroke-color="#759358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74" style:family="graphic">
      <style:graphic-properties draw:stroke="solid" draw:stroke-dash="Dash_20_4" svg:stroke-width="0.071cm" svg:stroke-color="#759358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75" style:family="graphic">
      <style:graphic-properties draw:stroke="solid" draw:stroke-dash="Dash_20_4" svg:stroke-width="0.071cm" svg:stroke-color="#00fcd6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76" style:family="graphic">
      <style:graphic-properties draw:stroke="solid" draw:stroke-dash="Dash_20_4" svg:stroke-width="0.071cm" svg:stroke-color="#00fcd6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77" style:family="graphic">
      <style:graphic-properties draw:stroke="solid" draw:stroke-dash="Dash_20_4" svg:stroke-width="0.071cm" svg:stroke-color="#f93113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78" style:family="graphic">
      <style:graphic-properties draw:stroke="solid" draw:stroke-dash="Dash_20_4" svg:stroke-width="0.071cm" svg:stroke-color="#f93113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79" style:family="graphic">
      <style:graphic-properties draw:stroke="solid" draw:stroke-dash="Dash_20_4" svg:stroke-width="0.071cm" svg:stroke-color="#f124aa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80" style:family="graphic">
      <style:graphic-properties draw:stroke="solid" draw:stroke-dash="Dash_20_4" svg:stroke-width="0.071cm" svg:stroke-color="#f124aa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81" style:family="graphic">
      <style:graphic-properties draw:stroke="solid" draw:stroke-dash="Dash_20_4" svg:stroke-width="0.071cm" svg:stroke-color="#04fecf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82" style:family="graphic">
      <style:graphic-properties draw:stroke="solid" draw:stroke-dash="Dash_20_4" svg:stroke-width="0.071cm" svg:stroke-color="#04fecf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83" style:family="graphic">
      <style:graphic-properties draw:stroke="solid" draw:stroke-dash="Dash_20_4" svg:stroke-width="0.071cm" svg:stroke-color="#4f00fe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84" style:family="graphic">
      <style:graphic-properties draw:stroke="solid" draw:stroke-dash="Dash_20_4" svg:stroke-width="0.071cm" svg:stroke-color="#4f00fe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85" style:family="graphic">
      <style:graphic-properties draw:stroke="solid" draw:stroke-dash="Dash_20_4" svg:stroke-width="0.071cm" svg:stroke-color="#7942da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86" style:family="graphic">
      <style:graphic-properties draw:stroke="solid" draw:stroke-dash="Dash_20_4" svg:stroke-width="0.071cm" svg:stroke-color="#7942da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87" style:family="graphic">
      <style:graphic-properties draw:stroke="solid" draw:stroke-dash="Dash_20_4" svg:stroke-width="0.071cm" svg:stroke-color="#fefe00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88" style:family="graphic">
      <style:graphic-properties draw:stroke="solid" draw:stroke-dash="Dash_20_4" svg:stroke-width="0.071cm" svg:stroke-color="#fefe00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89" style:family="graphic">
      <style:graphic-properties draw:stroke="solid" draw:stroke-dash="Dash_20_4" svg:stroke-width="0.071cm" svg:stroke-color="#732a77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90" style:family="graphic">
      <style:graphic-properties draw:stroke="solid" draw:stroke-dash="Dash_20_4" svg:stroke-width="0.071cm" svg:stroke-color="#732a77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91" style:family="graphic">
      <style:graphic-properties draw:stroke="solid" draw:stroke-dash="Dash_20_4" svg:stroke-width="0.071cm" svg:stroke-color="#200cfd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92" style:family="graphic">
      <style:graphic-properties draw:stroke="solid" draw:stroke-dash="Dash_20_4" svg:stroke-width="0.071cm" svg:stroke-color="#200cfd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93" style:family="graphic">
      <style:graphic-properties draw:stroke="solid" draw:stroke-dash="Dash_20_4" svg:stroke-width="0.071cm" svg:stroke-color="#a3945b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94" style:family="graphic">
      <style:graphic-properties draw:stroke="solid" draw:stroke-dash="Dash_20_4" svg:stroke-width="0.071cm" svg:stroke-color="#a3945b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95" style:family="graphic">
      <style:graphic-properties draw:stroke="solid" draw:stroke-dash="Dash_20_4" svg:stroke-width="0.071cm" svg:stroke-color="#e7e312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96" style:family="graphic">
      <style:graphic-properties draw:stroke="solid" draw:stroke-dash="Dash_20_4" svg:stroke-width="0.071cm" svg:stroke-color="#e7e312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97" style:family="graphic">
      <style:graphic-properties draw:stroke="solid" draw:stroke-dash="Dash_20_4" svg:stroke-width="0.071cm" svg:stroke-color="#fcf817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98" style:family="graphic">
      <style:graphic-properties draw:stroke="solid" draw:stroke-dash="Dash_20_4" svg:stroke-width="0.071cm" svg:stroke-color="#fcf817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99" style:family="graphic">
      <style:graphic-properties draw:stroke="solid" draw:stroke-dash="Dash_20_4" svg:stroke-width="0.071cm" svg:stroke-color="#fe0060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00" style:family="graphic">
      <style:graphic-properties draw:stroke="solid" draw:stroke-dash="Dash_20_4" svg:stroke-width="0.071cm" svg:stroke-color="#fe0060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01" style:family="graphic">
      <style:graphic-properties draw:stroke="solid" draw:stroke-dash="Dash_20_4" svg:stroke-width="0.071cm" svg:stroke-color="#2132d2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02" style:family="graphic">
      <style:graphic-properties draw:stroke="solid" draw:stroke-dash="Dash_20_4" svg:stroke-width="0.071cm" svg:stroke-color="#2132d2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03" style:family="graphic">
      <style:graphic-properties draw:stroke="solid" draw:stroke-dash="Dash_20_4" svg:stroke-width="0.071cm" svg:stroke-color="#f7fb0d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04" style:family="graphic">
      <style:graphic-properties draw:stroke="solid" draw:stroke-dash="Dash_20_4" svg:stroke-width="0.071cm" svg:stroke-color="#f7fb0d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05" style:family="graphic">
      <style:graphic-properties draw:stroke="solid" draw:stroke-dash="Dash_20_4" svg:stroke-width="0.071cm" svg:stroke-color="#0a15ee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06" style:family="graphic">
      <style:graphic-properties draw:stroke="solid" draw:stroke-dash="Dash_20_4" svg:stroke-width="0.071cm" svg:stroke-color="#0a15ee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07" style:family="graphic">
      <style:graphic-properties draw:stroke="solid" draw:stroke-dash="Dash_20_4" svg:stroke-width="0.071cm" svg:stroke-color="#d83d16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08" style:family="graphic">
      <style:graphic-properties draw:stroke="solid" draw:stroke-dash="Dash_20_4" svg:stroke-width="0.071cm" svg:stroke-color="#d83d16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09" style:family="graphic">
      <style:graphic-properties draw:stroke="solid" draw:stroke-dash="Dash_20_4" svg:stroke-width="0.071cm" svg:stroke-color="#07acd7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10" style:family="graphic">
      <style:graphic-properties draw:stroke="solid" draw:stroke-dash="Dash_20_4" svg:stroke-width="0.071cm" svg:stroke-color="#07acd7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11" style:family="graphic">
      <style:graphic-properties draw:stroke="solid" draw:stroke-dash="Dash_20_4" svg:stroke-width="0.071cm" svg:stroke-color="#00fe63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12" style:family="graphic">
      <style:graphic-properties draw:stroke="solid" draw:stroke-dash="Dash_20_4" svg:stroke-width="0.071cm" svg:stroke-color="#00fe63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13" style:family="graphic">
      <style:graphic-properties draw:stroke="solid" draw:stroke-dash="Dash_20_4" svg:stroke-width="0.071cm" svg:stroke-color="#0afcfa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14" style:family="graphic">
      <style:graphic-properties draw:stroke="solid" draw:stroke-dash="Dash_20_4" svg:stroke-width="0.071cm" svg:stroke-color="#0afcfa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15" style:family="graphic">
      <style:graphic-properties draw:stroke="solid" draw:stroke-dash="Dash_20_4" svg:stroke-width="0.071cm" svg:stroke-color="#fef400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16" style:family="graphic">
      <style:graphic-properties draw:stroke="solid" draw:stroke-dash="Dash_20_4" svg:stroke-width="0.071cm" svg:stroke-color="#fef400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17" style:family="graphic">
      <style:graphic-properties draw:stroke="solid" draw:stroke-dash="Dash_20_4" svg:stroke-width="0.071cm" svg:stroke-color="#fa450d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18" style:family="graphic">
      <style:graphic-properties draw:stroke="solid" draw:stroke-dash="Dash_20_4" svg:stroke-width="0.071cm" svg:stroke-color="#fa450d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19" style:family="graphic">
      <style:graphic-properties draw:stroke="solid" draw:stroke-dash="Dash_20_4" svg:stroke-width="0.071cm" svg:stroke-color="#fe9802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20" style:family="graphic">
      <style:graphic-properties draw:stroke="solid" draw:stroke-dash="Dash_20_4" svg:stroke-width="0.071cm" svg:stroke-color="#fe9802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21" style:family="graphic">
      <style:graphic-properties draw:stroke="solid" draw:stroke-dash="Dash_20_4" svg:stroke-width="0.071cm" svg:stroke-color="#ebf31e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22" style:family="graphic">
      <style:graphic-properties draw:stroke="solid" draw:stroke-dash="Dash_20_4" svg:stroke-width="0.071cm" svg:stroke-color="#ebf31e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23" style:family="graphic">
      <style:graphic-properties draw:stroke="solid" draw:stroke-dash="Dash_20_4" svg:stroke-width="0.071cm" svg:stroke-color="#93fc0a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24" style:family="graphic">
      <style:graphic-properties draw:stroke="solid" draw:stroke-dash="Dash_20_4" svg:stroke-width="0.071cm" svg:stroke-color="#93fc0a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25" style:family="graphic">
      <style:graphic-properties draw:stroke="solid" draw:stroke-dash="Dash_20_4" svg:stroke-width="0.071cm" svg:stroke-color="#0cef0b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26" style:family="graphic">
      <style:graphic-properties draw:stroke="solid" draw:stroke-dash="Dash_20_4" svg:stroke-width="0.071cm" svg:stroke-color="#0cef0b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27" style:family="graphic">
      <style:graphic-properties draw:stroke="solid" draw:stroke-dash="Dash_20_4" svg:stroke-width="0.071cm" svg:stroke-color="#f3f504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28" style:family="graphic">
      <style:graphic-properties draw:stroke="solid" draw:stroke-dash="Dash_20_4" svg:stroke-width="0.071cm" svg:stroke-color="#f3f504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29" style:family="graphic">
      <style:graphic-properties draw:stroke="solid" draw:stroke-dash="Dash_20_4" svg:stroke-width="0.071cm" svg:stroke-color="#41f76e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30" style:family="graphic">
      <style:graphic-properties draw:stroke="solid" draw:stroke-dash="Dash_20_4" svg:stroke-width="0.071cm" svg:stroke-color="#41f76e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31" style:family="graphic">
      <style:graphic-properties draw:stroke="solid" draw:stroke-dash="Dash_20_4" svg:stroke-width="0.071cm" svg:stroke-color="#e2e71c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32" style:family="graphic">
      <style:graphic-properties draw:stroke="solid" draw:stroke-dash="Dash_20_4" svg:stroke-width="0.071cm" svg:stroke-color="#e2e71c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33" style:family="graphic">
      <style:graphic-properties draw:stroke="solid" draw:stroke-dash="Dash_20_4" svg:stroke-width="0.071cm" svg:stroke-color="#0bd6f8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34" style:family="graphic">
      <style:graphic-properties draw:stroke="solid" draw:stroke-dash="Dash_20_4" svg:stroke-width="0.071cm" svg:stroke-color="#0bd6f8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35" style:family="graphic">
      <style:graphic-properties draw:stroke="solid" draw:stroke-dash="Dash_20_4" svg:stroke-width="0.071cm" svg:stroke-color="#bf333d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36" style:family="graphic">
      <style:graphic-properties draw:stroke="solid" draw:stroke-dash="Dash_20_4" svg:stroke-width="0.071cm" svg:stroke-color="#bf333d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37" style:family="graphic">
      <style:graphic-properties draw:stroke="solid" draw:stroke-dash="Dash_20_4" svg:stroke-width="0.071cm" svg:stroke-color="#7b5451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38" style:family="graphic">
      <style:graphic-properties draw:stroke="solid" draw:stroke-dash="Dash_20_4" svg:stroke-width="0.071cm" svg:stroke-color="#7b5451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39" style:family="graphic">
      <style:graphic-properties draw:stroke="solid" draw:stroke-dash="Dash_20_4" svg:stroke-width="0.071cm" svg:stroke-color="#a49497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40" style:family="graphic">
      <style:graphic-properties draw:stroke="solid" draw:stroke-dash="Dash_20_4" svg:stroke-width="0.071cm" svg:stroke-color="#a49497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41" style:family="graphic">
      <style:graphic-properties draw:stroke="solid" draw:stroke-dash="Dash_20_4" svg:stroke-width="0.071cm" svg:stroke-color="#e0e237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42" style:family="graphic">
      <style:graphic-properties draw:stroke="solid" draw:stroke-dash="Dash_20_4" svg:stroke-width="0.071cm" svg:stroke-color="#e0e237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43" style:family="graphic">
      <style:graphic-properties draw:stroke="solid" draw:stroke-dash="Dash_20_4" svg:stroke-width="0.071cm" svg:stroke-color="#fb580b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44" style:family="graphic">
      <style:graphic-properties draw:stroke="solid" draw:stroke-dash="Dash_20_4" svg:stroke-width="0.071cm" svg:stroke-color="#fb580b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45" style:family="graphic">
      <style:graphic-properties draw:stroke="solid" draw:stroke-dash="Dash_20_4" svg:stroke-width="0.071cm" svg:stroke-color="#fe0886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46" style:family="graphic">
      <style:graphic-properties draw:stroke="solid" draw:stroke-dash="Dash_20_4" svg:stroke-width="0.071cm" svg:stroke-color="#fe0886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47" style:family="graphic">
      <style:graphic-properties draw:stroke="solid" draw:stroke-dash="Dash_20_4" svg:stroke-width="0.071cm" svg:stroke-color="#fe4c00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48" style:family="graphic">
      <style:graphic-properties draw:stroke="solid" draw:stroke-dash="Dash_20_4" svg:stroke-width="0.071cm" svg:stroke-color="#fe4c00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49" style:family="graphic">
      <style:graphic-properties draw:stroke="solid" draw:stroke-dash="Dash_20_4" svg:stroke-width="0.071cm" svg:stroke-color="#8e1f5b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50" style:family="graphic">
      <style:graphic-properties draw:stroke="solid" draw:stroke-dash="Dash_20_4" svg:stroke-width="0.071cm" svg:stroke-color="#8e1f5b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51" style:family="graphic">
      <style:graphic-properties draw:stroke="solid" draw:stroke-dash="Dash_20_4" svg:stroke-width="0.071cm" svg:stroke-color="#d521fb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52" style:family="graphic">
      <style:graphic-properties draw:stroke="solid" draw:stroke-dash="Dash_20_4" svg:stroke-width="0.071cm" svg:stroke-color="#d521fb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53" style:family="graphic">
      <style:graphic-properties draw:stroke="solid" draw:stroke-dash="Dash_20_4" svg:stroke-width="0.071cm" svg:stroke-color="#fe0110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54" style:family="graphic">
      <style:graphic-properties draw:stroke="solid" draw:stroke-dash="Dash_20_4" svg:stroke-width="0.071cm" svg:stroke-color="#fe0110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55" style:family="graphic">
      <style:graphic-properties draw:stroke="solid" draw:stroke-dash="Dash_20_4" svg:stroke-width="0.071cm" svg:stroke-color="#fe5a01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56" style:family="graphic">
      <style:graphic-properties draw:stroke="solid" draw:stroke-dash="Dash_20_4" svg:stroke-width="0.071cm" svg:stroke-color="#fe5a01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57" style:family="graphic">
      <style:graphic-properties draw:stroke="solid" draw:stroke-dash="Dash_20_4" svg:stroke-width="0.071cm" svg:stroke-color="#00e9fe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58" style:family="graphic">
      <style:graphic-properties draw:stroke="solid" draw:stroke-dash="Dash_20_4" svg:stroke-width="0.071cm" svg:stroke-color="#00e9fe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59" style:family="graphic">
      <style:graphic-properties draw:stroke="solid" draw:stroke-dash="Dash_20_4" svg:stroke-width="0.071cm" svg:stroke-color="#0febf0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60" style:family="graphic">
      <style:graphic-properties draw:stroke="solid" draw:stroke-dash="Dash_20_4" svg:stroke-width="0.071cm" svg:stroke-color="#0febf0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61" style:family="graphic">
      <style:graphic-properties draw:stroke="solid" draw:stroke-dash="Dash_20_4" svg:stroke-width="0.071cm" svg:stroke-color="#00f4fe" svg:stroke-opacity="100%" draw:stroke-linejoin="round" svg:stroke-linecap="butt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62" style:family="graphic">
      <style:graphic-properties draw:stroke="solid" draw:stroke-dash="Dash_20_4" svg:stroke-width="0.071cm" svg:stroke-color="#00f4fe" svg:stroke-opacity="100%" draw:stroke-linejoin="round" svg:stroke-linecap="butt" draw:fill="solid" draw:fill-color="#00cc00" draw:opacity="5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polygon text:anchor-type="page" text:anchor-page-number="1" draw:z-index="0" draw:name="turtle" draw:style-name="gr1" draw:text-style-name="P35" drawooo:display="printer" svg:width="0cm" svg:height="0cm" svg:x="12.956cm" svg:y="8.945cm" svg:viewBox="0 0 0 0" draw:points="0,0">
        <text:p/>
      </draw:polygon>
      <draw:polygon text:anchor-type="page" text:anchor-page-number="1" draw:z-index="1" draw:name="turtle" draw:style-name="gr2" draw:text-style-name="P35" drawooo:display="printer" svg:width="0cm" svg:height="0cm" svg:x="12.956cm" svg:y="8.945cm" svg:viewBox="0 0 0 0" draw:points="0,0">
        <text:p/>
      </draw:polygon>
      <draw:line text:anchor-type="page" text:anchor-page-number="1" draw:z-index="2" draw:style-name="gr3" draw:text-style-name="P36" svg:x1="7.054cm" svg:y1="14.848cm" svg:x2="7.128cm" svg:y2="14.774cm">
        <text:p/>
      </draw:line>
      <draw:circle text:anchor-type="page" text:anchor-page-number="1" draw:z-index="3" draw:style-name="gr4" draw:text-style-name="P37" svg:width="0.212cm" svg:height="0.212cm" draw:transform="rotate (-2.35619449019235) translate (7.35188888888889cm 14.8466527777778cm)" draw:kind="arc" draw:start-angle="-540" draw:end-angle="-450">
        <text:p/>
      </draw:circle>
      <draw:line text:anchor-type="page" text:anchor-page-number="1" draw:z-index="4" draw:style-name="gr3" draw:text-style-name="P36" svg:x1="7.278cm" svg:y1="14.771cm" svg:x2="7.352cm" svg:y2="14.845cm">
        <text:p/>
      </draw:line>
      <draw:circle text:anchor-type="page" text:anchor-page-number="1" draw:z-index="5" draw:style-name="gr4" draw:text-style-name="P37" svg:width="0.212cm" svg:height="0.212cm" draw:transform="rotate (-0.785398163397449) translate (7.42773611111111cm 14.6226388888889cm)" draw:kind="arc" draw:start-angle="-450" draw:end-angle="-360">
        <text:p/>
      </draw:circle>
      <draw:line text:anchor-type="page" text:anchor-page-number="1" draw:z-index="6" draw:style-name="gr3" draw:text-style-name="P36" svg:x1="7.502cm" svg:y1="14.847cm" svg:x2="7.576cm" svg:y2="14.773cm">
        <text:p/>
      </draw:line>
      <draw:circle text:anchor-type="page" text:anchor-page-number="1" draw:z-index="7" draw:style-name="gr4" draw:text-style-name="P37" svg:width="0.212cm" svg:height="0.212cm" draw:transform="rotate (0.785398163397448) translate (7.35365277777778cm 14.6967222222222cm)" draw:kind="arc" draw:start-angle="-450" draw:end-angle="-360">
        <text:p/>
      </draw:circle>
      <draw:line text:anchor-type="page" text:anchor-page-number="1" draw:z-index="8" draw:style-name="gr3" draw:text-style-name="P36" svg:x1="7.578cm" svg:y1="14.623cm" svg:x2="7.504cm" svg:y2="14.549cm">
        <text:p/>
      </draw:line>
      <draw:circle text:anchor-type="page" text:anchor-page-number="1" draw:z-index="9" draw:style-name="gr4" draw:text-style-name="P37" svg:width="0.212cm" svg:height="0.212cm" draw:transform="rotate (2.35619449019234) translate (7.42597222222222cm 14.7725694444444cm)" draw:kind="arc" draw:start-angle="-450" draw:end-angle="-360">
        <text:p/>
      </draw:circle>
      <draw:line text:anchor-type="page" text:anchor-page-number="1" draw:z-index="10" draw:style-name="gr3" draw:text-style-name="P36" svg:x1="7.354cm" svg:y1="14.547cm" svg:x2="7.28cm" svg:y2="14.621cm">
        <text:p/>
      </draw:line>
      <draw:circle text:anchor-type="page" text:anchor-page-number="1" draw:z-index="11" draw:style-name="gr4" draw:text-style-name="P37" svg:width="0.212cm" svg:height="0.212cm" draw:transform="rotate (0.785398163397448) translate (7.05379166666667cm 14.5485555555556cm)" draw:kind="arc" draw:start-angle="-540" draw:end-angle="-450">
        <text:p/>
      </draw:circle>
      <draw:line text:anchor-type="page" text:anchor-page-number="1" draw:z-index="12" draw:style-name="gr3" draw:text-style-name="P36" svg:x1="7.13cm" svg:y1="14.623cm" svg:x2="7.056cm" svg:y2="14.549cm">
        <text:p/>
      </draw:line>
      <draw:circle text:anchor-type="page" text:anchor-page-number="1" draw:z-index="13" draw:style-name="gr4" draw:text-style-name="P37" svg:width="0.212cm" svg:height="0.212cm" draw:transform="rotate (-0.785398163397449) translate (7.12963888888889cm 14.3245416666667cm)" draw:kind="arc" draw:start-angle="-540" draw:end-angle="-450">
        <text:p/>
      </draw:circle>
      <draw:line text:anchor-type="page" text:anchor-page-number="1" draw:z-index="14" draw:style-name="gr3" draw:text-style-name="P36" svg:x1="7.054cm" svg:y1="14.399cm" svg:x2="7.128cm" svg:y2="14.325cm">
        <text:p/>
      </draw:line>
      <draw:circle text:anchor-type="page" text:anchor-page-number="1" draw:z-index="15" draw:style-name="gr4" draw:text-style-name="P37" svg:width="0.212cm" svg:height="0.212cm" draw:transform="rotate (-2.35619449019235) translate (7.35188888888889cm 14.398625cm)" draw:kind="arc" draw:start-angle="-540" draw:end-angle="-450">
        <text:p/>
      </draw:circle>
      <draw:line text:anchor-type="page" text:anchor-page-number="1" draw:z-index="16" draw:style-name="gr3" draw:text-style-name="P36" svg:x1="7.278cm" svg:y1="14.323cm" svg:x2="7.352cm" svg:y2="14.397cm">
        <text:p/>
      </draw:line>
      <draw:circle text:anchor-type="page" text:anchor-page-number="1" draw:z-index="17" draw:style-name="gr4" draw:text-style-name="P37" svg:width="0.212cm" svg:height="0.212cm" draw:transform="rotate (-0.785398163397449) translate (7.42773611111111cm 14.1746111111111cm)" draw:kind="arc" draw:start-angle="-450" draw:end-angle="-360">
        <text:p/>
      </draw:circle>
      <draw:line text:anchor-type="page" text:anchor-page-number="1" draw:z-index="18" draw:style-name="gr3" draw:text-style-name="P36" svg:x1="7.502cm" svg:y1="14.399cm" svg:x2="7.576cm" svg:y2="14.325cm">
        <text:p/>
      </draw:line>
      <draw:circle text:anchor-type="page" text:anchor-page-number="1" draw:z-index="19" draw:style-name="gr4" draw:text-style-name="P37" svg:width="0.212cm" svg:height="0.212cm" draw:transform="rotate (-2.35619449019235) translate (7.79991666666667cm 14.398625cm)" draw:kind="arc" draw:start-angle="-540" draw:end-angle="-450">
        <text:p/>
      </draw:circle>
      <draw:line text:anchor-type="page" text:anchor-page-number="1" draw:z-index="20" draw:style-name="gr5" draw:text-style-name="P36" svg:x1="7.728cm" svg:y1="14.323cm" svg:x2="7.802cm" svg:y2="14.397cm">
        <text:p/>
      </draw:line>
      <draw:circle text:anchor-type="page" text:anchor-page-number="1" draw:z-index="21" draw:style-name="gr6" draw:text-style-name="P37" svg:width="0.212cm" svg:height="0.212cm" draw:transform="rotate (2.35619449019234) translate (7.72936111111111cm 14.620875cm)" draw:kind="arc" draw:start-angle="-540" draw:end-angle="-450">
        <text:p/>
      </draw:circle>
      <draw:line text:anchor-type="page" text:anchor-page-number="1" draw:z-index="22" draw:style-name="gr5" draw:text-style-name="P36" svg:x1="7.802cm" svg:y1="14.547cm" svg:x2="7.728cm" svg:y2="14.621cm">
        <text:p/>
      </draw:line>
      <draw:circle text:anchor-type="page" text:anchor-page-number="1" draw:z-index="23" draw:style-name="gr6" draw:text-style-name="P37" svg:width="0.212cm" svg:height="0.212cm" draw:transform="rotate (-2.35619449019235) translate (7.95161111111111cm 14.6967222222222cm)" draw:kind="arc" draw:start-angle="-450" draw:end-angle="-360">
        <text:p/>
      </draw:circle>
      <draw:line text:anchor-type="page" text:anchor-page-number="1" draw:z-index="24" draw:style-name="gr5" draw:text-style-name="P36" svg:x1="7.728cm" svg:y1="14.771cm" svg:x2="7.802cm" svg:y2="14.845cm">
        <text:p/>
      </draw:line>
      <draw:circle text:anchor-type="page" text:anchor-page-number="1" draw:z-index="25" draw:style-name="gr6" draw:text-style-name="P37" svg:width="0.212cm" svg:height="0.212cm" draw:transform="rotate (-0.785398163397449) translate (7.87576388888889cm 14.6226388888889cm)" draw:kind="arc" draw:start-angle="-450" draw:end-angle="-360">
        <text:p/>
      </draw:circle>
      <draw:line text:anchor-type="page" text:anchor-page-number="1" draw:z-index="26" draw:style-name="gr5" draw:text-style-name="P36" svg:x1="7.952cm" svg:y1="14.847cm" svg:x2="8.026cm" svg:y2="14.773cm">
        <text:p/>
      </draw:line>
      <draw:circle text:anchor-type="page" text:anchor-page-number="1" draw:z-index="27" draw:style-name="gr6" draw:text-style-name="P37" svg:width="0.212cm" svg:height="0.212cm" draw:transform="rotate (0.785398163397448) translate (7.80344444444444cm 14.6967222222222cm)" draw:kind="arc" draw:start-angle="-450" draw:end-angle="-360">
        <text:p/>
      </draw:circle>
      <draw:line text:anchor-type="page" text:anchor-page-number="1" draw:z-index="28" draw:style-name="gr5" draw:text-style-name="P36" svg:x1="8.026cm" svg:y1="14.623cm" svg:x2="7.952cm" svg:y2="14.549cm">
        <text:p/>
      </draw:line>
      <draw:circle text:anchor-type="page" text:anchor-page-number="1" draw:z-index="29" draw:style-name="gr6" draw:text-style-name="P37" svg:width="0.212cm" svg:height="0.212cm" draw:transform="rotate (-0.785398163397449) translate (8.02569444444445cm 14.3245416666667cm)" draw:kind="arc" draw:start-angle="-540" draw:end-angle="-450">
        <text:p/>
      </draw:circle>
      <draw:line text:anchor-type="page" text:anchor-page-number="1" draw:z-index="30" draw:style-name="gr5" draw:text-style-name="P36" svg:x1="7.952cm" svg:y1="14.399cm" svg:x2="8.026cm" svg:y2="14.325cm">
        <text:p/>
      </draw:line>
      <draw:circle text:anchor-type="page" text:anchor-page-number="1" draw:z-index="31" draw:style-name="gr6" draw:text-style-name="P37" svg:width="0.212cm" svg:height="0.212cm" draw:transform="rotate (-2.35619449019235) translate (8.24794444444444cm 14.398625cm)" draw:kind="arc" draw:start-angle="-540" draw:end-angle="-450">
        <text:p/>
      </draw:circle>
      <draw:line text:anchor-type="page" text:anchor-page-number="1" draw:z-index="32" draw:style-name="gr5" draw:text-style-name="P36" svg:x1="8.176cm" svg:y1="14.323cm" svg:x2="8.25cm" svg:y2="14.397cm">
        <text:p/>
      </draw:line>
      <draw:circle text:anchor-type="page" text:anchor-page-number="1" draw:z-index="33" draw:style-name="gr6" draw:text-style-name="P37" svg:width="0.212cm" svg:height="0.212cm" draw:transform="rotate (2.35619449019234) translate (8.17738888888889cm 14.620875cm)" draw:kind="arc" draw:start-angle="-540" draw:end-angle="-450">
        <text:p/>
      </draw:circle>
      <draw:line text:anchor-type="page" text:anchor-page-number="1" draw:z-index="34" draw:style-name="gr5" draw:text-style-name="P36" svg:x1="8.25cm" svg:y1="14.547cm" svg:x2="8.176cm" svg:y2="14.621cm">
        <text:p/>
      </draw:line>
      <draw:circle text:anchor-type="page" text:anchor-page-number="1" draw:z-index="35" draw:style-name="gr6" draw:text-style-name="P37" svg:width="0.212cm" svg:height="0.212cm" draw:transform="rotate (-2.35619449019235) translate (8.39963888888889cm 14.6967222222222cm)" draw:kind="arc" draw:start-angle="-450" draw:end-angle="-360">
        <text:p/>
      </draw:circle>
      <draw:line text:anchor-type="page" text:anchor-page-number="1" draw:z-index="36" draw:style-name="gr5" draw:text-style-name="P36" svg:x1="8.176cm" svg:y1="14.771cm" svg:x2="8.25cm" svg:y2="14.845cm">
        <text:p/>
      </draw:line>
      <draw:circle text:anchor-type="page" text:anchor-page-number="1" draw:z-index="37" draw:style-name="gr6" draw:text-style-name="P37" svg:width="0.212cm" svg:height="0.212cm" draw:transform="rotate (-0.785398163397449) translate (8.32379166666667cm 14.6226388888889cm)" draw:kind="arc" draw:start-angle="-450" draw:end-angle="-360">
        <text:p/>
      </draw:circle>
      <draw:line text:anchor-type="page" text:anchor-page-number="1" draw:z-index="38" draw:style-name="gr7" draw:text-style-name="P36" svg:x1="8.4cm" svg:y1="14.847cm" svg:x2="8.474cm" svg:y2="14.773cm">
        <text:p/>
      </draw:line>
      <draw:circle text:anchor-type="page" text:anchor-page-number="1" draw:z-index="39" draw:style-name="gr8" draw:text-style-name="P37" svg:width="0.212cm" svg:height="0.212cm" draw:transform="rotate (-2.35619449019235) translate (8.69597222222222cm 14.8466527777778cm)" draw:kind="arc" draw:start-angle="-540" draw:end-angle="-450">
        <text:p/>
      </draw:circle>
      <draw:line text:anchor-type="page" text:anchor-page-number="1" draw:z-index="40" draw:style-name="gr7" draw:text-style-name="P36" svg:x1="8.624cm" svg:y1="14.771cm" svg:x2="8.698cm" svg:y2="14.845cm">
        <text:p/>
      </draw:line>
      <draw:circle text:anchor-type="page" text:anchor-page-number="1" draw:z-index="41" draw:style-name="gr8" draw:text-style-name="P37" svg:width="0.212cm" svg:height="0.212cm" draw:transform="rotate (-0.785398163397449) translate (8.77181944444444cm 14.6226388888889cm)" draw:kind="arc" draw:start-angle="-450" draw:end-angle="-360">
        <text:p/>
      </draw:circle>
      <draw:line text:anchor-type="page" text:anchor-page-number="1" draw:z-index="42" draw:style-name="gr7" draw:text-style-name="P36" svg:x1="8.848cm" svg:y1="14.847cm" svg:x2="8.922cm" svg:y2="14.773cm">
        <text:p/>
      </draw:line>
      <draw:circle text:anchor-type="page" text:anchor-page-number="1" draw:z-index="43" draw:style-name="gr8" draw:text-style-name="P37" svg:width="0.212cm" svg:height="0.212cm" draw:transform="rotate (0.785398163397448) translate (8.6995cm 14.6967222222222cm)" draw:kind="arc" draw:start-angle="-450" draw:end-angle="-360">
        <text:p/>
      </draw:circle>
      <draw:line text:anchor-type="page" text:anchor-page-number="1" draw:z-index="44" draw:style-name="gr7" draw:text-style-name="P36" svg:x1="8.922cm" svg:y1="14.623cm" svg:x2="8.848cm" svg:y2="14.549cm">
        <text:p/>
      </draw:line>
      <draw:circle text:anchor-type="page" text:anchor-page-number="1" draw:z-index="45" draw:style-name="gr8" draw:text-style-name="P37" svg:width="0.212cm" svg:height="0.212cm" draw:transform="rotate (2.35619449019234) translate (8.77181944444444cm 14.7725694444444cm)" draw:kind="arc" draw:start-angle="-450" draw:end-angle="-360">
        <text:p/>
      </draw:circle>
      <draw:line text:anchor-type="page" text:anchor-page-number="1" draw:z-index="46" draw:style-name="gr7" draw:text-style-name="P36" svg:x1="8.698cm" svg:y1="14.547cm" svg:x2="8.624cm" svg:y2="14.621cm">
        <text:p/>
      </draw:line>
      <draw:circle text:anchor-type="page" text:anchor-page-number="1" draw:z-index="47" draw:style-name="gr8" draw:text-style-name="P37" svg:width="0.212cm" svg:height="0.212cm" draw:transform="rotate (0.785398163397448) translate (8.39963888888889cm 14.5485555555556cm)" draw:kind="arc" draw:start-angle="-540" draw:end-angle="-450">
        <text:p/>
      </draw:circle>
      <draw:line text:anchor-type="page" text:anchor-page-number="1" draw:z-index="48" draw:style-name="gr7" draw:text-style-name="P36" svg:x1="8.474cm" svg:y1="14.623cm" svg:x2="8.4cm" svg:y2="14.549cm">
        <text:p/>
      </draw:line>
      <draw:circle text:anchor-type="page" text:anchor-page-number="1" draw:z-index="49" draw:style-name="gr8" draw:text-style-name="P37" svg:width="0.212cm" svg:height="0.212cm" draw:transform="rotate (-0.785398163397449) translate (8.47372222222222cm 14.3245416666667cm)" draw:kind="arc" draw:start-angle="-540" draw:end-angle="-450">
        <text:p/>
      </draw:circle>
      <draw:line text:anchor-type="page" text:anchor-page-number="1" draw:z-index="50" draw:style-name="gr7" draw:text-style-name="P36" svg:x1="8.4cm" svg:y1="14.399cm" svg:x2="8.474cm" svg:y2="14.325cm">
        <text:p/>
      </draw:line>
      <draw:circle text:anchor-type="page" text:anchor-page-number="1" draw:z-index="51" draw:style-name="gr8" draw:text-style-name="P37" svg:width="0.212cm" svg:height="0.212cm" draw:transform="rotate (-2.35619449019235) translate (8.69597222222222cm 14.398625cm)" draw:kind="arc" draw:start-angle="-540" draw:end-angle="-450">
        <text:p/>
      </draw:circle>
      <draw:line text:anchor-type="page" text:anchor-page-number="1" draw:z-index="52" draw:style-name="gr7" draw:text-style-name="P36" svg:x1="8.624cm" svg:y1="14.323cm" svg:x2="8.698cm" svg:y2="14.397cm">
        <text:p/>
      </draw:line>
      <draw:circle text:anchor-type="page" text:anchor-page-number="1" draw:z-index="53" draw:style-name="gr8" draw:text-style-name="P37" svg:width="0.212cm" svg:height="0.212cm" draw:transform="rotate (-0.785398163397449) translate (8.77181944444444cm 14.1746111111111cm)" draw:kind="arc" draw:start-angle="-450" draw:end-angle="-360">
        <text:p/>
      </draw:circle>
      <draw:line text:anchor-type="page" text:anchor-page-number="1" draw:z-index="54" draw:style-name="gr7" draw:text-style-name="P36" svg:x1="8.848cm" svg:y1="14.399cm" svg:x2="8.922cm" svg:y2="14.325cm">
        <text:p/>
      </draw:line>
      <draw:circle text:anchor-type="page" text:anchor-page-number="1" draw:z-index="55" draw:style-name="gr8" draw:text-style-name="P37" svg:width="0.212cm" svg:height="0.212cm" draw:transform="rotate (0.785398163397448) translate (8.6995cm 14.2486944444444cm)" draw:kind="arc" draw:start-angle="-450" draw:end-angle="-360">
        <text:p/>
      </draw:circle>
      <draw:line text:anchor-type="page" text:anchor-page-number="1" draw:z-index="56" draw:style-name="gr9" draw:text-style-name="P36" svg:x1="8.922cm" svg:y1="14.175cm" svg:x2="8.848cm" svg:y2="14.101cm">
        <text:p/>
      </draw:line>
      <draw:circle text:anchor-type="page" text:anchor-page-number="1" draw:z-index="57" draw:style-name="gr10" draw:text-style-name="P37" svg:width="0.212cm" svg:height="0.212cm" draw:transform="rotate (-0.785398163397449) translate (8.92175cm 13.8765138888889cm)" draw:kind="arc" draw:start-angle="-540" draw:end-angle="-450">
        <text:p/>
      </draw:circle>
      <draw:line text:anchor-type="page" text:anchor-page-number="1" draw:z-index="58" draw:style-name="gr9" draw:text-style-name="P36" svg:x1="8.848cm" svg:y1="13.951cm" svg:x2="8.922cm" svg:y2="13.877cm">
        <text:p/>
      </draw:line>
      <draw:circle text:anchor-type="page" text:anchor-page-number="1" draw:z-index="59" draw:style-name="gr10" draw:text-style-name="P37" svg:width="0.212cm" svg:height="0.212cm" draw:transform="rotate (0.785398163397448) translate (8.6995cm 13.7989027777778cm)" draw:kind="arc" draw:start-angle="-450" draw:end-angle="-360">
        <text:p/>
      </draw:circle>
      <draw:line text:anchor-type="page" text:anchor-page-number="1" draw:z-index="60" draw:style-name="gr9" draw:text-style-name="P36" svg:x1="8.922cm" svg:y1="13.725cm" svg:x2="8.848cm" svg:y2="13.651cm">
        <text:p/>
      </draw:line>
      <draw:circle text:anchor-type="page" text:anchor-page-number="1" draw:z-index="61" draw:style-name="gr10" draw:text-style-name="P37" svg:width="0.212cm" svg:height="0.212cm" draw:transform="rotate (2.35619449019234) translate (8.77181944444444cm 13.87475cm)" draw:kind="arc" draw:start-angle="-450" draw:end-angle="-360">
        <text:p/>
      </draw:circle>
      <draw:line text:anchor-type="page" text:anchor-page-number="1" draw:z-index="62" draw:style-name="gr9" draw:text-style-name="P36" svg:x1="8.698cm" svg:y1="13.651cm" svg:x2="8.624cm" svg:y2="13.725cm">
        <text:p/>
      </draw:line>
      <draw:circle text:anchor-type="page" text:anchor-page-number="1" draw:z-index="63" draw:style-name="gr10" draw:text-style-name="P37" svg:width="0.212cm" svg:height="0.212cm" draw:transform="rotate (-2.35619449019235) translate (8.84766666666667cm 13.7989027777778cm)" draw:kind="arc" draw:start-angle="-450" draw:end-angle="-360">
        <text:p/>
      </draw:circle>
      <draw:line text:anchor-type="page" text:anchor-page-number="1" draw:z-index="64" draw:style-name="gr9" draw:text-style-name="P36" svg:x1="8.624cm" svg:y1="13.875cm" svg:x2="8.698cm" svg:y2="13.949cm">
        <text:p/>
      </draw:line>
      <draw:circle text:anchor-type="page" text:anchor-page-number="1" draw:z-index="65" draw:style-name="gr10" draw:text-style-name="P37" svg:width="0.212cm" svg:height="0.212cm" draw:transform="rotate (2.35619449019234) translate (8.62541666666667cm 14.1728472222222cm)" draw:kind="arc" draw:start-angle="-540" draw:end-angle="-450">
        <text:p/>
      </draw:circle>
      <draw:line text:anchor-type="page" text:anchor-page-number="1" draw:z-index="66" draw:style-name="gr9" draw:text-style-name="P36" svg:x1="8.698cm" svg:y1="14.099cm" svg:x2="8.624cm" svg:y2="14.173cm">
        <text:p/>
      </draw:line>
      <draw:circle text:anchor-type="page" text:anchor-page-number="1" draw:z-index="67" draw:style-name="gr10" draw:text-style-name="P37" svg:width="0.212cm" svg:height="0.212cm" draw:transform="rotate (0.785398163397448) translate (8.39963888888889cm 14.1005277777778cm)" draw:kind="arc" draw:start-angle="-540" draw:end-angle="-450">
        <text:p/>
      </draw:circle>
      <draw:line text:anchor-type="page" text:anchor-page-number="1" draw:z-index="68" draw:style-name="gr9" draw:text-style-name="P36" svg:x1="8.474cm" svg:y1="14.175cm" svg:x2="8.4cm" svg:y2="14.101cm">
        <text:p/>
      </draw:line>
      <draw:circle text:anchor-type="page" text:anchor-page-number="1" draw:z-index="69" draw:style-name="gr10" draw:text-style-name="P37" svg:width="0.212cm" svg:height="0.212cm" draw:transform="rotate (-0.785398163397449) translate (8.47372222222222cm 13.8765138888889cm)" draw:kind="arc" draw:start-angle="-540" draw:end-angle="-450">
        <text:p/>
      </draw:circle>
      <draw:line text:anchor-type="page" text:anchor-page-number="1" draw:z-index="70" draw:style-name="gr9" draw:text-style-name="P36" svg:x1="8.4cm" svg:y1="13.951cm" svg:x2="8.474cm" svg:y2="13.877cm">
        <text:p/>
      </draw:line>
      <draw:circle text:anchor-type="page" text:anchor-page-number="1" draw:z-index="71" draw:style-name="gr10" draw:text-style-name="P37" svg:width="0.212cm" svg:height="0.212cm" draw:transform="rotate (0.785398163397448) translate (8.25147222222222cm 13.7989027777778cm)" draw:kind="arc" draw:start-angle="-450" draw:end-angle="-360">
        <text:p/>
      </draw:circle>
      <draw:line text:anchor-type="page" text:anchor-page-number="1" draw:z-index="72" draw:style-name="gr9" draw:text-style-name="P36" svg:x1="8.474cm" svg:y1="13.725cm" svg:x2="8.4cm" svg:y2="13.651cm">
        <text:p/>
      </draw:line>
      <draw:circle text:anchor-type="page" text:anchor-page-number="1" draw:z-index="73" draw:style-name="gr10" draw:text-style-name="P37" svg:width="0.212cm" svg:height="0.212cm" draw:transform="rotate (2.35619449019234) translate (8.32379166666667cm 13.87475cm)" draw:kind="arc" draw:start-angle="-450" draw:end-angle="-360">
        <text:p/>
      </draw:circle>
      <draw:line text:anchor-type="page" text:anchor-page-number="1" draw:z-index="74" draw:style-name="gr11" draw:text-style-name="P36" svg:x1="8.25cm" svg:y1="13.651cm" svg:x2="8.176cm" svg:y2="13.725cm">
        <text:p/>
      </draw:line>
      <draw:circle text:anchor-type="page" text:anchor-page-number="1" draw:z-index="75" draw:style-name="gr12" draw:text-style-name="P37" svg:width="0.212cm" svg:height="0.212cm" draw:transform="rotate (0.785398163397448) translate (7.95161111111111cm 13.6525cm)" draw:kind="arc" draw:start-angle="-540" draw:end-angle="-450">
        <text:p/>
      </draw:circle>
      <draw:line text:anchor-type="page" text:anchor-page-number="1" draw:z-index="76" draw:style-name="gr11" draw:text-style-name="P36" svg:x1="8.026cm" svg:y1="13.725cm" svg:x2="7.952cm" svg:y2="13.651cm">
        <text:p/>
      </draw:line>
      <draw:circle text:anchor-type="page" text:anchor-page-number="1" draw:z-index="77" draw:style-name="gr12" draw:text-style-name="P37" svg:width="0.212cm" svg:height="0.212cm" draw:transform="rotate (2.35619449019234) translate (7.87576388888889cm 13.87475cm)" draw:kind="arc" draw:start-angle="-450" draw:end-angle="-360">
        <text:p/>
      </draw:circle>
      <draw:line text:anchor-type="page" text:anchor-page-number="1" draw:z-index="78" draw:style-name="gr11" draw:text-style-name="P36" svg:x1="7.802cm" svg:y1="13.651cm" svg:x2="7.728cm" svg:y2="13.725cm">
        <text:p/>
      </draw:line>
      <draw:circle text:anchor-type="page" text:anchor-page-number="1" draw:z-index="79" draw:style-name="gr12" draw:text-style-name="P37" svg:width="0.212cm" svg:height="0.212cm" draw:transform="rotate (-2.35619449019235) translate (7.95161111111111cm 13.7989027777778cm)" draw:kind="arc" draw:start-angle="-450" draw:end-angle="-360">
        <text:p/>
      </draw:circle>
      <draw:line text:anchor-type="page" text:anchor-page-number="1" draw:z-index="80" draw:style-name="gr11" draw:text-style-name="P36" svg:x1="7.728cm" svg:y1="13.875cm" svg:x2="7.802cm" svg:y2="13.949cm">
        <text:p/>
      </draw:line>
      <draw:circle text:anchor-type="page" text:anchor-page-number="1" draw:z-index="81" draw:style-name="gr12" draw:text-style-name="P37" svg:width="0.212cm" svg:height="0.212cm" draw:transform="rotate (-0.785398163397449) translate (7.87576388888889cm 13.7265833333333cm)" draw:kind="arc" draw:start-angle="-450" draw:end-angle="-360">
        <text:p/>
      </draw:circle>
      <draw:line text:anchor-type="page" text:anchor-page-number="1" draw:z-index="82" draw:style-name="gr11" draw:text-style-name="P36" svg:x1="7.952cm" svg:y1="13.951cm" svg:x2="8.026cm" svg:y2="13.877cm">
        <text:p/>
      </draw:line>
      <draw:circle text:anchor-type="page" text:anchor-page-number="1" draw:z-index="83" draw:style-name="gr12" draw:text-style-name="P37" svg:width="0.212cm" svg:height="0.212cm" draw:transform="rotate (-2.35619449019235) translate (8.24794444444444cm 13.9505972222222cm)" draw:kind="arc" draw:start-angle="-540" draw:end-angle="-450">
        <text:p/>
      </draw:circle>
      <draw:line text:anchor-type="page" text:anchor-page-number="1" draw:z-index="84" draw:style-name="gr11" draw:text-style-name="P36" svg:x1="8.176cm" svg:y1="13.875cm" svg:x2="8.25cm" svg:y2="13.949cm">
        <text:p/>
      </draw:line>
      <draw:circle text:anchor-type="page" text:anchor-page-number="1" draw:z-index="85" draw:style-name="gr12" draw:text-style-name="P37" svg:width="0.212cm" svg:height="0.212cm" draw:transform="rotate (2.35619449019234) translate (8.17738888888889cm 14.1728472222222cm)" draw:kind="arc" draw:start-angle="-540" draw:end-angle="-450">
        <text:p/>
      </draw:circle>
      <draw:line text:anchor-type="page" text:anchor-page-number="1" draw:z-index="86" draw:style-name="gr11" draw:text-style-name="P36" svg:x1="8.25cm" svg:y1="14.099cm" svg:x2="8.176cm" svg:y2="14.173cm">
        <text:p/>
      </draw:line>
      <draw:circle text:anchor-type="page" text:anchor-page-number="1" draw:z-index="87" draw:style-name="gr12" draw:text-style-name="P37" svg:width="0.212cm" svg:height="0.212cm" draw:transform="rotate (0.785398163397448) translate (7.95161111111111cm 14.1005277777778cm)" draw:kind="arc" draw:start-angle="-540" draw:end-angle="-450">
        <text:p/>
      </draw:circle>
      <draw:line text:anchor-type="page" text:anchor-page-number="1" draw:z-index="88" draw:style-name="gr11" draw:text-style-name="P36" svg:x1="8.026cm" svg:y1="14.175cm" svg:x2="7.952cm" svg:y2="14.101cm">
        <text:p/>
      </draw:line>
      <draw:circle text:anchor-type="page" text:anchor-page-number="1" draw:z-index="89" draw:style-name="gr12" draw:text-style-name="P37" svg:width="0.212cm" svg:height="0.212cm" draw:transform="rotate (2.35619449019234) translate (7.87576388888889cm 14.3245416666667cm)" draw:kind="arc" draw:start-angle="-450" draw:end-angle="-360">
        <text:p/>
      </draw:circle>
      <draw:line text:anchor-type="page" text:anchor-page-number="1" draw:z-index="90" draw:style-name="gr11" draw:text-style-name="P36" svg:x1="7.802cm" svg:y1="14.099cm" svg:x2="7.728cm" svg:y2="14.173cm">
        <text:p/>
      </draw:line>
      <draw:circle text:anchor-type="page" text:anchor-page-number="1" draw:z-index="91" draw:style-name="gr12" draw:text-style-name="P37" svg:width="0.212cm" svg:height="0.212cm" draw:transform="rotate (0.785398163397448) translate (7.50358333333333cm 14.1005277777778cm)" draw:kind="arc" draw:start-angle="-540" draw:end-angle="-450">
        <text:p/>
      </draw:circle>
      <draw:line text:anchor-type="page" text:anchor-page-number="1" draw:z-index="92" draw:style-name="gr13" draw:text-style-name="P36" svg:x1="7.578cm" svg:y1="14.175cm" svg:x2="7.504cm" svg:y2="14.101cm">
        <text:p/>
      </draw:line>
      <draw:circle text:anchor-type="page" text:anchor-page-number="1" draw:z-index="93" draw:style-name="gr14" draw:text-style-name="P37" svg:width="0.212cm" svg:height="0.212cm" draw:transform="rotate (-0.785398163397449) translate (7.57766666666667cm 13.8765138888889cm)" draw:kind="arc" draw:start-angle="-540" draw:end-angle="-450">
        <text:p/>
      </draw:circle>
      <draw:line text:anchor-type="page" text:anchor-page-number="1" draw:z-index="94" draw:style-name="gr13" draw:text-style-name="P36" svg:x1="7.502cm" svg:y1="13.951cm" svg:x2="7.576cm" svg:y2="13.877cm">
        <text:p/>
      </draw:line>
      <draw:circle text:anchor-type="page" text:anchor-page-number="1" draw:z-index="95" draw:style-name="gr14" draw:text-style-name="P37" svg:width="0.212cm" svg:height="0.212cm" draw:transform="rotate (0.785398163397448) translate (7.35365277777778cm 13.7989027777778cm)" draw:kind="arc" draw:start-angle="-450" draw:end-angle="-360">
        <text:p/>
      </draw:circle>
      <draw:line text:anchor-type="page" text:anchor-page-number="1" draw:z-index="96" draw:style-name="gr13" draw:text-style-name="P36" svg:x1="7.578cm" svg:y1="13.725cm" svg:x2="7.504cm" svg:y2="13.651cm">
        <text:p/>
      </draw:line>
      <draw:circle text:anchor-type="page" text:anchor-page-number="1" draw:z-index="97" draw:style-name="gr14" draw:text-style-name="P37" svg:width="0.212cm" svg:height="0.212cm" draw:transform="rotate (2.35619449019234) translate (7.42597222222222cm 13.87475cm)" draw:kind="arc" draw:start-angle="-450" draw:end-angle="-360">
        <text:p/>
      </draw:circle>
      <draw:line text:anchor-type="page" text:anchor-page-number="1" draw:z-index="98" draw:style-name="gr13" draw:text-style-name="P36" svg:x1="7.354cm" svg:y1="13.651cm" svg:x2="7.28cm" svg:y2="13.725cm">
        <text:p/>
      </draw:line>
      <draw:circle text:anchor-type="page" text:anchor-page-number="1" draw:z-index="99" draw:style-name="gr14" draw:text-style-name="P37" svg:width="0.212cm" svg:height="0.212cm" draw:transform="rotate (-2.35619449019235) translate (7.50358333333333cm 13.7989027777778cm)" draw:kind="arc" draw:start-angle="-450" draw:end-angle="-360">
        <text:p/>
      </draw:circle>
      <draw:line text:anchor-type="page" text:anchor-page-number="1" draw:z-index="100" draw:style-name="gr13" draw:text-style-name="P36" svg:x1="7.278cm" svg:y1="13.875cm" svg:x2="7.352cm" svg:y2="13.949cm">
        <text:p/>
      </draw:line>
      <draw:circle text:anchor-type="page" text:anchor-page-number="1" draw:z-index="101" draw:style-name="gr14" draw:text-style-name="P37" svg:width="0.212cm" svg:height="0.212cm" draw:transform="rotate (2.35619449019234) translate (7.27956944444444cm 14.1728472222222cm)" draw:kind="arc" draw:start-angle="-540" draw:end-angle="-450">
        <text:p/>
      </draw:circle>
      <draw:line text:anchor-type="page" text:anchor-page-number="1" draw:z-index="102" draw:style-name="gr13" draw:text-style-name="P36" svg:x1="7.354cm" svg:y1="14.099cm" svg:x2="7.28cm" svg:y2="14.173cm">
        <text:p/>
      </draw:line>
      <draw:circle text:anchor-type="page" text:anchor-page-number="1" draw:z-index="103" draw:style-name="gr14" draw:text-style-name="P37" svg:width="0.212cm" svg:height="0.212cm" draw:transform="rotate (0.785398163397448) translate (7.05379166666667cm 14.1005277777778cm)" draw:kind="arc" draw:start-angle="-540" draw:end-angle="-450">
        <text:p/>
      </draw:circle>
      <draw:line text:anchor-type="page" text:anchor-page-number="1" draw:z-index="104" draw:style-name="gr13" draw:text-style-name="P36" svg:x1="7.13cm" svg:y1="14.175cm" svg:x2="7.056cm" svg:y2="14.101cm">
        <text:p/>
      </draw:line>
      <draw:circle text:anchor-type="page" text:anchor-page-number="1" draw:z-index="105" draw:style-name="gr14" draw:text-style-name="P37" svg:width="0.212cm" svg:height="0.212cm" draw:transform="rotate (-0.785398163397449) translate (7.12963888888889cm 13.8765138888889cm)" draw:kind="arc" draw:start-angle="-540" draw:end-angle="-450">
        <text:p/>
      </draw:circle>
      <draw:line text:anchor-type="page" text:anchor-page-number="1" draw:z-index="106" draw:style-name="gr13" draw:text-style-name="P36" svg:x1="7.054cm" svg:y1="13.951cm" svg:x2="7.128cm" svg:y2="13.877cm">
        <text:p/>
      </draw:line>
      <draw:circle text:anchor-type="page" text:anchor-page-number="1" draw:z-index="107" draw:style-name="gr14" draw:text-style-name="P37" svg:width="0.212cm" svg:height="0.212cm" draw:transform="rotate (0.785398163397448) translate (6.905625cm 13.7989027777778cm)" draw:kind="arc" draw:start-angle="-450" draw:end-angle="-360">
        <text:p/>
      </draw:circle>
      <draw:line text:anchor-type="page" text:anchor-page-number="1" draw:z-index="108" draw:style-name="gr13" draw:text-style-name="P36" svg:x1="7.13cm" svg:y1="13.725cm" svg:x2="7.056cm" svg:y2="13.651cm">
        <text:p/>
      </draw:line>
      <draw:circle text:anchor-type="page" text:anchor-page-number="1" draw:z-index="109" draw:style-name="gr14" draw:text-style-name="P37" svg:width="0.212cm" svg:height="0.212cm" draw:transform="rotate (-0.785398163397449) translate (7.12963888888889cm 13.4267222222222cm)" draw:kind="arc" draw:start-angle="-540" draw:end-angle="-450">
        <text:p/>
      </draw:circle>
      <draw:line text:anchor-type="page" text:anchor-page-number="1" draw:z-index="110" draw:style-name="gr15" draw:text-style-name="P36" svg:x1="7.054cm" svg:y1="13.501cm" svg:x2="7.128cm" svg:y2="13.427cm">
        <text:p/>
      </draw:line>
      <draw:circle text:anchor-type="page" text:anchor-page-number="1" draw:z-index="111" draw:style-name="gr16" draw:text-style-name="P37" svg:width="0.212cm" svg:height="0.212cm" draw:transform="rotate (-2.35619449019235) translate (7.35188888888889cm 13.5008055555556cm)" draw:kind="arc" draw:start-angle="-540" draw:end-angle="-450">
        <text:p/>
      </draw:circle>
      <draw:line text:anchor-type="page" text:anchor-page-number="1" draw:z-index="112" draw:style-name="gr15" draw:text-style-name="P36" svg:x1="7.278cm" svg:y1="13.427cm" svg:x2="7.352cm" svg:y2="13.501cm">
        <text:p/>
      </draw:line>
      <draw:circle text:anchor-type="page" text:anchor-page-number="1" draw:z-index="113" draw:style-name="gr16" draw:text-style-name="P37" svg:width="0.212cm" svg:height="0.212cm" draw:transform="rotate (-0.785398163397449) translate (7.42773611111111cm 13.2785555555556cm)" draw:kind="arc" draw:start-angle="-450" draw:end-angle="-360">
        <text:p/>
      </draw:circle>
      <draw:line text:anchor-type="page" text:anchor-page-number="1" draw:z-index="114" draw:style-name="gr15" draw:text-style-name="P36" svg:x1="7.502cm" svg:y1="13.501cm" svg:x2="7.576cm" svg:y2="13.427cm">
        <text:p/>
      </draw:line>
      <draw:circle text:anchor-type="page" text:anchor-page-number="1" draw:z-index="115" draw:style-name="gr16" draw:text-style-name="P37" svg:width="0.212cm" svg:height="0.212cm" draw:transform="rotate (0.785398163397448) translate (7.35365277777778cm 13.350875cm)" draw:kind="arc" draw:start-angle="-450" draw:end-angle="-360">
        <text:p/>
      </draw:circle>
      <draw:line text:anchor-type="page" text:anchor-page-number="1" draw:z-index="116" draw:style-name="gr15" draw:text-style-name="P36" svg:x1="7.578cm" svg:y1="13.277cm" svg:x2="7.504cm" svg:y2="13.203cm">
        <text:p/>
      </draw:line>
      <draw:circle text:anchor-type="page" text:anchor-page-number="1" draw:z-index="117" draw:style-name="gr16" draw:text-style-name="P37" svg:width="0.212cm" svg:height="0.212cm" draw:transform="rotate (2.35619449019234) translate (7.42597222222222cm 13.4267222222222cm)" draw:kind="arc" draw:start-angle="-450" draw:end-angle="-360">
        <text:p/>
      </draw:circle>
      <draw:line text:anchor-type="page" text:anchor-page-number="1" draw:z-index="118" draw:style-name="gr15" draw:text-style-name="P36" svg:x1="7.354cm" svg:y1="13.203cm" svg:x2="7.28cm" svg:y2="13.277cm">
        <text:p/>
      </draw:line>
      <draw:circle text:anchor-type="page" text:anchor-page-number="1" draw:z-index="119" draw:style-name="gr16" draw:text-style-name="P37" svg:width="0.212cm" svg:height="0.212cm" draw:transform="rotate (0.785398163397448) translate (7.05379166666667cm 13.2027083333333cm)" draw:kind="arc" draw:start-angle="-540" draw:end-angle="-450">
        <text:p/>
      </draw:circle>
      <draw:line text:anchor-type="page" text:anchor-page-number="1" draw:z-index="120" draw:style-name="gr15" draw:text-style-name="P36" svg:x1="7.13cm" svg:y1="13.277cm" svg:x2="7.056cm" svg:y2="13.203cm">
        <text:p/>
      </draw:line>
      <draw:circle text:anchor-type="page" text:anchor-page-number="1" draw:z-index="121" draw:style-name="gr16" draw:text-style-name="P37" svg:width="0.212cm" svg:height="0.212cm" draw:transform="rotate (-0.785398163397449) translate (7.12963888888889cm 12.9786944444444cm)" draw:kind="arc" draw:start-angle="-540" draw:end-angle="-450">
        <text:p/>
      </draw:circle>
      <draw:line text:anchor-type="page" text:anchor-page-number="1" draw:z-index="122" draw:style-name="gr15" draw:text-style-name="P36" svg:x1="7.054cm" svg:y1="13.053cm" svg:x2="7.128cm" svg:y2="12.979cm">
        <text:p/>
      </draw:line>
      <draw:circle text:anchor-type="page" text:anchor-page-number="1" draw:z-index="123" draw:style-name="gr16" draw:text-style-name="P37" svg:width="0.212cm" svg:height="0.212cm" draw:transform="rotate (-2.35619449019235) translate (7.35188888888889cm 13.0527777777778cm)" draw:kind="arc" draw:start-angle="-540" draw:end-angle="-450">
        <text:p/>
      </draw:circle>
      <draw:line text:anchor-type="page" text:anchor-page-number="1" draw:z-index="124" draw:style-name="gr15" draw:text-style-name="P36" svg:x1="7.278cm" svg:y1="12.979cm" svg:x2="7.352cm" svg:y2="13.053cm">
        <text:p/>
      </draw:line>
      <draw:circle text:anchor-type="page" text:anchor-page-number="1" draw:z-index="125" draw:style-name="gr16" draw:text-style-name="P37" svg:width="0.212cm" svg:height="0.212cm" draw:transform="rotate (-0.785398163397449) translate (7.42773611111111cm 12.8287638888889cm)" draw:kind="arc" draw:start-angle="-450" draw:end-angle="-360">
        <text:p/>
      </draw:circle>
      <draw:line text:anchor-type="page" text:anchor-page-number="1" draw:z-index="126" draw:style-name="gr15" draw:text-style-name="P36" svg:x1="7.502cm" svg:y1="13.053cm" svg:x2="7.576cm" svg:y2="12.979cm">
        <text:p/>
      </draw:line>
      <draw:circle text:anchor-type="page" text:anchor-page-number="1" draw:z-index="127" draw:style-name="gr16" draw:text-style-name="P37" svg:width="0.212cm" svg:height="0.212cm" draw:transform="rotate (-2.35619449019235) translate (7.79991666666667cm 13.0527777777778cm)" draw:kind="arc" draw:start-angle="-540" draw:end-angle="-450">
        <text:p/>
      </draw:circle>
      <draw:line text:anchor-type="page" text:anchor-page-number="1" draw:z-index="128" draw:style-name="gr17" draw:text-style-name="P36" svg:x1="7.728cm" svg:y1="12.979cm" svg:x2="7.802cm" svg:y2="13.053cm">
        <text:p/>
      </draw:line>
      <draw:circle text:anchor-type="page" text:anchor-page-number="1" draw:z-index="129" draw:style-name="gr18" draw:text-style-name="P37" svg:width="0.212cm" svg:height="0.212cm" draw:transform="rotate (2.35619449019234) translate (7.72936111111111cm 13.2767916666667cm)" draw:kind="arc" draw:start-angle="-540" draw:end-angle="-450">
        <text:p/>
      </draw:circle>
      <draw:line text:anchor-type="page" text:anchor-page-number="1" draw:z-index="130" draw:style-name="gr17" draw:text-style-name="P36" svg:x1="7.802cm" svg:y1="13.203cm" svg:x2="7.728cm" svg:y2="13.277cm">
        <text:p/>
      </draw:line>
      <draw:circle text:anchor-type="page" text:anchor-page-number="1" draw:z-index="131" draw:style-name="gr18" draw:text-style-name="P37" svg:width="0.212cm" svg:height="0.212cm" draw:transform="rotate (-2.35619449019235) translate (7.95161111111111cm 13.350875cm)" draw:kind="arc" draw:start-angle="-450" draw:end-angle="-360">
        <text:p/>
      </draw:circle>
      <draw:line text:anchor-type="page" text:anchor-page-number="1" draw:z-index="132" draw:style-name="gr17" draw:text-style-name="P36" svg:x1="7.728cm" svg:y1="13.427cm" svg:x2="7.802cm" svg:y2="13.501cm">
        <text:p/>
      </draw:line>
      <draw:circle text:anchor-type="page" text:anchor-page-number="1" draw:z-index="133" draw:style-name="gr18" draw:text-style-name="P37" svg:width="0.212cm" svg:height="0.212cm" draw:transform="rotate (-0.785398163397449) translate (7.87576388888889cm 13.2785555555556cm)" draw:kind="arc" draw:start-angle="-450" draw:end-angle="-360">
        <text:p/>
      </draw:circle>
      <draw:line text:anchor-type="page" text:anchor-page-number="1" draw:z-index="134" draw:style-name="gr17" draw:text-style-name="P36" svg:x1="7.952cm" svg:y1="13.501cm" svg:x2="8.026cm" svg:y2="13.427cm">
        <text:p/>
      </draw:line>
      <draw:circle text:anchor-type="page" text:anchor-page-number="1" draw:z-index="135" draw:style-name="gr18" draw:text-style-name="P37" svg:width="0.212cm" svg:height="0.212cm" draw:transform="rotate (0.785398163397448) translate (7.80344444444444cm 13.350875cm)" draw:kind="arc" draw:start-angle="-450" draw:end-angle="-360">
        <text:p/>
      </draw:circle>
      <draw:line text:anchor-type="page" text:anchor-page-number="1" draw:z-index="136" draw:style-name="gr17" draw:text-style-name="P36" svg:x1="8.026cm" svg:y1="13.277cm" svg:x2="7.952cm" svg:y2="13.203cm">
        <text:p/>
      </draw:line>
      <draw:circle text:anchor-type="page" text:anchor-page-number="1" draw:z-index="137" draw:style-name="gr18" draw:text-style-name="P37" svg:width="0.212cm" svg:height="0.212cm" draw:transform="rotate (-0.785398163397449) translate (8.02569444444445cm 12.9786944444444cm)" draw:kind="arc" draw:start-angle="-540" draw:end-angle="-450">
        <text:p/>
      </draw:circle>
      <draw:line text:anchor-type="page" text:anchor-page-number="1" draw:z-index="138" draw:style-name="gr17" draw:text-style-name="P36" svg:x1="7.952cm" svg:y1="13.053cm" svg:x2="8.026cm" svg:y2="12.979cm">
        <text:p/>
      </draw:line>
      <draw:circle text:anchor-type="page" text:anchor-page-number="1" draw:z-index="139" draw:style-name="gr18" draw:text-style-name="P37" svg:width="0.212cm" svg:height="0.212cm" draw:transform="rotate (-2.35619449019235) translate (8.24794444444444cm 13.0527777777778cm)" draw:kind="arc" draw:start-angle="-540" draw:end-angle="-450">
        <text:p/>
      </draw:circle>
      <draw:line text:anchor-type="page" text:anchor-page-number="1" draw:z-index="140" draw:style-name="gr17" draw:text-style-name="P36" svg:x1="8.176cm" svg:y1="12.979cm" svg:x2="8.25cm" svg:y2="13.053cm">
        <text:p/>
      </draw:line>
      <draw:circle text:anchor-type="page" text:anchor-page-number="1" draw:z-index="141" draw:style-name="gr18" draw:text-style-name="P37" svg:width="0.212cm" svg:height="0.212cm" draw:transform="rotate (2.35619449019234) translate (8.17738888888889cm 13.2767916666667cm)" draw:kind="arc" draw:start-angle="-540" draw:end-angle="-450">
        <text:p/>
      </draw:circle>
      <draw:line text:anchor-type="page" text:anchor-page-number="1" draw:z-index="142" draw:style-name="gr17" draw:text-style-name="P36" svg:x1="8.25cm" svg:y1="13.203cm" svg:x2="8.176cm" svg:y2="13.277cm">
        <text:p/>
      </draw:line>
      <draw:circle text:anchor-type="page" text:anchor-page-number="1" draw:z-index="143" draw:style-name="gr18" draw:text-style-name="P37" svg:width="0.212cm" svg:height="0.212cm" draw:transform="rotate (-2.35619449019235) translate (8.39963888888889cm 13.350875cm)" draw:kind="arc" draw:start-angle="-450" draw:end-angle="-360">
        <text:p/>
      </draw:circle>
      <draw:line text:anchor-type="page" text:anchor-page-number="1" draw:z-index="144" draw:style-name="gr17" draw:text-style-name="P36" svg:x1="8.176cm" svg:y1="13.427cm" svg:x2="8.25cm" svg:y2="13.501cm">
        <text:p/>
      </draw:line>
      <draw:circle text:anchor-type="page" text:anchor-page-number="1" draw:z-index="145" draw:style-name="gr18" draw:text-style-name="P37" svg:width="0.212cm" svg:height="0.212cm" draw:transform="rotate (-0.785398163397449) translate (8.32379166666667cm 13.2785555555556cm)" draw:kind="arc" draw:start-angle="-450" draw:end-angle="-360">
        <text:p/>
      </draw:circle>
      <draw:line text:anchor-type="page" text:anchor-page-number="1" draw:z-index="146" draw:style-name="gr19" draw:text-style-name="P36" svg:x1="8.4cm" svg:y1="13.501cm" svg:x2="8.474cm" svg:y2="13.427cm">
        <text:p/>
      </draw:line>
      <draw:circle text:anchor-type="page" text:anchor-page-number="1" draw:z-index="147" draw:style-name="gr20" draw:text-style-name="P37" svg:width="0.212cm" svg:height="0.212cm" draw:transform="rotate (-2.35619449019235) translate (8.69597222222222cm 13.5008055555556cm)" draw:kind="arc" draw:start-angle="-540" draw:end-angle="-450">
        <text:p/>
      </draw:circle>
      <draw:line text:anchor-type="page" text:anchor-page-number="1" draw:z-index="148" draw:style-name="gr19" draw:text-style-name="P36" svg:x1="8.624cm" svg:y1="13.427cm" svg:x2="8.698cm" svg:y2="13.501cm">
        <text:p/>
      </draw:line>
      <draw:circle text:anchor-type="page" text:anchor-page-number="1" draw:z-index="149" draw:style-name="gr20" draw:text-style-name="P37" svg:width="0.212cm" svg:height="0.212cm" draw:transform="rotate (-0.785398163397449) translate (8.77181944444444cm 13.2785555555556cm)" draw:kind="arc" draw:start-angle="-450" draw:end-angle="-360">
        <text:p/>
      </draw:circle>
      <draw:line text:anchor-type="page" text:anchor-page-number="1" draw:z-index="150" draw:style-name="gr19" draw:text-style-name="P36" svg:x1="8.848cm" svg:y1="13.501cm" svg:x2="8.922cm" svg:y2="13.427cm">
        <text:p/>
      </draw:line>
      <draw:circle text:anchor-type="page" text:anchor-page-number="1" draw:z-index="151" draw:style-name="gr20" draw:text-style-name="P37" svg:width="0.212cm" svg:height="0.212cm" draw:transform="rotate (0.785398163397448) translate (8.6995cm 13.350875cm)" draw:kind="arc" draw:start-angle="-450" draw:end-angle="-360">
        <text:p/>
      </draw:circle>
      <draw:line text:anchor-type="page" text:anchor-page-number="1" draw:z-index="152" draw:style-name="gr19" draw:text-style-name="P36" svg:x1="8.922cm" svg:y1="13.277cm" svg:x2="8.848cm" svg:y2="13.203cm">
        <text:p/>
      </draw:line>
      <draw:circle text:anchor-type="page" text:anchor-page-number="1" draw:z-index="153" draw:style-name="gr20" draw:text-style-name="P37" svg:width="0.212cm" svg:height="0.212cm" draw:transform="rotate (2.35619449019234) translate (8.77181944444444cm 13.4267222222222cm)" draw:kind="arc" draw:start-angle="-450" draw:end-angle="-360">
        <text:p/>
      </draw:circle>
      <draw:line text:anchor-type="page" text:anchor-page-number="1" draw:z-index="154" draw:style-name="gr19" draw:text-style-name="P36" svg:x1="8.698cm" svg:y1="13.203cm" svg:x2="8.624cm" svg:y2="13.277cm">
        <text:p/>
      </draw:line>
      <draw:circle text:anchor-type="page" text:anchor-page-number="1" draw:z-index="155" draw:style-name="gr20" draw:text-style-name="P37" svg:width="0.212cm" svg:height="0.212cm" draw:transform="rotate (0.785398163397448) translate (8.39963888888889cm 13.2027083333333cm)" draw:kind="arc" draw:start-angle="-540" draw:end-angle="-450">
        <text:p/>
      </draw:circle>
      <draw:line text:anchor-type="page" text:anchor-page-number="1" draw:z-index="156" draw:style-name="gr19" draw:text-style-name="P36" svg:x1="8.474cm" svg:y1="13.277cm" svg:x2="8.4cm" svg:y2="13.203cm">
        <text:p/>
      </draw:line>
      <draw:circle text:anchor-type="page" text:anchor-page-number="1" draw:z-index="157" draw:style-name="gr20" draw:text-style-name="P37" svg:width="0.212cm" svg:height="0.212cm" draw:transform="rotate (-0.785398163397449) translate (8.47372222222222cm 12.9786944444444cm)" draw:kind="arc" draw:start-angle="-540" draw:end-angle="-450">
        <text:p/>
      </draw:circle>
      <draw:line text:anchor-type="page" text:anchor-page-number="1" draw:z-index="158" draw:style-name="gr19" draw:text-style-name="P36" svg:x1="8.4cm" svg:y1="13.053cm" svg:x2="8.474cm" svg:y2="12.979cm">
        <text:p/>
      </draw:line>
      <draw:circle text:anchor-type="page" text:anchor-page-number="1" draw:z-index="159" draw:style-name="gr20" draw:text-style-name="P37" svg:width="0.212cm" svg:height="0.212cm" draw:transform="rotate (-2.35619449019235) translate (8.69597222222222cm 13.0527777777778cm)" draw:kind="arc" draw:start-angle="-540" draw:end-angle="-450">
        <text:p/>
      </draw:circle>
      <draw:line text:anchor-type="page" text:anchor-page-number="1" draw:z-index="160" draw:style-name="gr19" draw:text-style-name="P36" svg:x1="8.624cm" svg:y1="12.979cm" svg:x2="8.698cm" svg:y2="13.053cm">
        <text:p/>
      </draw:line>
      <draw:circle text:anchor-type="page" text:anchor-page-number="1" draw:z-index="161" draw:style-name="gr20" draw:text-style-name="P37" svg:width="0.212cm" svg:height="0.212cm" draw:transform="rotate (-0.785398163397449) translate (8.77181944444444cm 12.8287638888889cm)" draw:kind="arc" draw:start-angle="-450" draw:end-angle="-360">
        <text:p/>
      </draw:circle>
      <draw:line text:anchor-type="page" text:anchor-page-number="1" draw:z-index="162" draw:style-name="gr19" draw:text-style-name="P36" svg:x1="8.848cm" svg:y1="13.053cm" svg:x2="8.922cm" svg:y2="12.979cm">
        <text:p/>
      </draw:line>
      <draw:circle text:anchor-type="page" text:anchor-page-number="1" draw:z-index="163" draw:style-name="gr20" draw:text-style-name="P37" svg:width="0.212cm" svg:height="0.212cm" draw:transform="rotate (-2.35619449019235) translate (9.14576388888889cm 13.0527777777778cm)" draw:kind="arc" draw:start-angle="-540" draw:end-angle="-450">
        <text:p/>
      </draw:circle>
      <draw:line text:anchor-type="page" text:anchor-page-number="1" draw:z-index="164" draw:style-name="gr21" draw:text-style-name="P36" svg:x1="9.072cm" svg:y1="12.979cm" svg:x2="9.146cm" svg:y2="13.053cm">
        <text:p/>
      </draw:line>
      <draw:circle text:anchor-type="page" text:anchor-page-number="1" draw:z-index="165" draw:style-name="gr22" draw:text-style-name="P37" svg:width="0.212cm" svg:height="0.212cm" draw:transform="rotate (2.35619449019234) translate (9.07344444444444cm 13.2767916666667cm)" draw:kind="arc" draw:start-angle="-540" draw:end-angle="-450">
        <text:p/>
      </draw:circle>
      <draw:line text:anchor-type="page" text:anchor-page-number="1" draw:z-index="166" draw:style-name="gr21" draw:text-style-name="P36" svg:x1="9.146cm" svg:y1="13.203cm" svg:x2="9.072cm" svg:y2="13.277cm">
        <text:p/>
      </draw:line>
      <draw:circle text:anchor-type="page" text:anchor-page-number="1" draw:z-index="167" draw:style-name="gr22" draw:text-style-name="P37" svg:width="0.212cm" svg:height="0.212cm" draw:transform="rotate (-2.35619449019235) translate (9.29569444444444cm 13.350875cm)" draw:kind="arc" draw:start-angle="-450" draw:end-angle="-360">
        <text:p/>
      </draw:circle>
      <draw:line text:anchor-type="page" text:anchor-page-number="1" draw:z-index="168" draw:style-name="gr21" draw:text-style-name="P36" svg:x1="9.072cm" svg:y1="13.427cm" svg:x2="9.146cm" svg:y2="13.501cm">
        <text:p/>
      </draw:line>
      <draw:circle text:anchor-type="page" text:anchor-page-number="1" draw:z-index="169" draw:style-name="gr22" draw:text-style-name="P37" svg:width="0.212cm" svg:height="0.212cm" draw:transform="rotate (-0.785398163397449) translate (9.22161111111111cm 13.2785555555556cm)" draw:kind="arc" draw:start-angle="-450" draw:end-angle="-360">
        <text:p/>
      </draw:circle>
      <draw:line text:anchor-type="page" text:anchor-page-number="1" draw:z-index="170" draw:style-name="gr21" draw:text-style-name="P36" svg:x1="9.296cm" svg:y1="13.501cm" svg:x2="9.37cm" svg:y2="13.427cm">
        <text:p/>
      </draw:line>
      <draw:circle text:anchor-type="page" text:anchor-page-number="1" draw:z-index="171" draw:style-name="gr22" draw:text-style-name="P37" svg:width="0.212cm" svg:height="0.212cm" draw:transform="rotate (0.785398163397448) translate (9.14752777777778cm 13.350875cm)" draw:kind="arc" draw:start-angle="-450" draw:end-angle="-360">
        <text:p/>
      </draw:circle>
      <draw:line text:anchor-type="page" text:anchor-page-number="1" draw:z-index="172" draw:style-name="gr21" draw:text-style-name="P36" svg:x1="9.37cm" svg:y1="13.277cm" svg:x2="9.296cm" svg:y2="13.203cm">
        <text:p/>
      </draw:line>
      <draw:circle text:anchor-type="page" text:anchor-page-number="1" draw:z-index="173" draw:style-name="gr22" draw:text-style-name="P37" svg:width="0.212cm" svg:height="0.212cm" draw:transform="rotate (-0.785398163397449) translate (9.36977777777778cm 12.9786944444444cm)" draw:kind="arc" draw:start-angle="-540" draw:end-angle="-450">
        <text:p/>
      </draw:circle>
      <draw:line text:anchor-type="page" text:anchor-page-number="1" draw:z-index="174" draw:style-name="gr21" draw:text-style-name="P36" svg:x1="9.296cm" svg:y1="13.053cm" svg:x2="9.37cm" svg:y2="12.979cm">
        <text:p/>
      </draw:line>
      <draw:circle text:anchor-type="page" text:anchor-page-number="1" draw:z-index="175" draw:style-name="gr22" draw:text-style-name="P37" svg:width="0.212cm" svg:height="0.212cm" draw:transform="rotate (-2.35619449019235) translate (9.59379166666667cm 13.0527777777778cm)" draw:kind="arc" draw:start-angle="-540" draw:end-angle="-450">
        <text:p/>
      </draw:circle>
      <draw:line text:anchor-type="page" text:anchor-page-number="1" draw:z-index="176" draw:style-name="gr21" draw:text-style-name="P36" svg:x1="9.52cm" svg:y1="12.979cm" svg:x2="9.594cm" svg:y2="13.053cm">
        <text:p/>
      </draw:line>
      <draw:circle text:anchor-type="page" text:anchor-page-number="1" draw:z-index="177" draw:style-name="gr22" draw:text-style-name="P37" svg:width="0.212cm" svg:height="0.212cm" draw:transform="rotate (2.35619449019234) translate (9.52147222222222cm 13.2767916666667cm)" draw:kind="arc" draw:start-angle="-540" draw:end-angle="-450">
        <text:p/>
      </draw:circle>
      <draw:line text:anchor-type="page" text:anchor-page-number="1" draw:z-index="178" draw:style-name="gr21" draw:text-style-name="P36" svg:x1="9.594cm" svg:y1="13.203cm" svg:x2="9.52cm" svg:y2="13.277cm">
        <text:p/>
      </draw:line>
      <draw:circle text:anchor-type="page" text:anchor-page-number="1" draw:z-index="179" draw:style-name="gr22" draw:text-style-name="P37" svg:width="0.212cm" svg:height="0.212cm" draw:transform="rotate (-2.35619449019235) translate (9.74372222222222cm 13.350875cm)" draw:kind="arc" draw:start-angle="-450" draw:end-angle="-360">
        <text:p/>
      </draw:circle>
      <draw:line text:anchor-type="page" text:anchor-page-number="1" draw:z-index="180" draw:style-name="gr21" draw:text-style-name="P36" svg:x1="9.52cm" svg:y1="13.427cm" svg:x2="9.594cm" svg:y2="13.501cm">
        <text:p/>
      </draw:line>
      <draw:circle text:anchor-type="page" text:anchor-page-number="1" draw:z-index="181" draw:style-name="gr22" draw:text-style-name="P37" svg:width="0.212cm" svg:height="0.212cm" draw:transform="rotate (2.35619449019234) translate (9.52147222222222cm 13.7248194444444cm)" draw:kind="arc" draw:start-angle="-540" draw:end-angle="-450">
        <text:p/>
      </draw:circle>
      <draw:line text:anchor-type="page" text:anchor-page-number="1" draw:z-index="182" draw:style-name="gr23" draw:text-style-name="P36" svg:x1="9.594cm" svg:y1="13.651cm" svg:x2="9.52cm" svg:y2="13.725cm">
        <text:p/>
      </draw:line>
      <draw:circle text:anchor-type="page" text:anchor-page-number="1" draw:z-index="183" draw:style-name="gr24" draw:text-style-name="P37" svg:width="0.212cm" svg:height="0.212cm" draw:transform="rotate (0.785398163397448) translate (9.29745833333334cm 13.6525cm)" draw:kind="arc" draw:start-angle="-540" draw:end-angle="-450">
        <text:p/>
      </draw:circle>
      <draw:line text:anchor-type="page" text:anchor-page-number="1" draw:z-index="184" draw:style-name="gr23" draw:text-style-name="P36" svg:x1="9.37cm" svg:y1="13.725cm" svg:x2="9.296cm" svg:y2="13.651cm">
        <text:p/>
      </draw:line>
      <draw:circle text:anchor-type="page" text:anchor-page-number="1" draw:z-index="185" draw:style-name="gr24" draw:text-style-name="P37" svg:width="0.212cm" svg:height="0.212cm" draw:transform="rotate (2.35619449019234) translate (9.22161111111111cm 13.87475cm)" draw:kind="arc" draw:start-angle="-450" draw:end-angle="-360">
        <text:p/>
      </draw:circle>
      <draw:line text:anchor-type="page" text:anchor-page-number="1" draw:z-index="186" draw:style-name="gr23" draw:text-style-name="P36" svg:x1="9.146cm" svg:y1="13.651cm" svg:x2="9.072cm" svg:y2="13.725cm">
        <text:p/>
      </draw:line>
      <draw:circle text:anchor-type="page" text:anchor-page-number="1" draw:z-index="187" draw:style-name="gr24" draw:text-style-name="P37" svg:width="0.212cm" svg:height="0.212cm" draw:transform="rotate (-2.35619449019235) translate (9.29569444444444cm 13.7989027777778cm)" draw:kind="arc" draw:start-angle="-450" draw:end-angle="-360">
        <text:p/>
      </draw:circle>
      <draw:line text:anchor-type="page" text:anchor-page-number="1" draw:z-index="188" draw:style-name="gr23" draw:text-style-name="P36" svg:x1="9.072cm" svg:y1="13.875cm" svg:x2="9.146cm" svg:y2="13.949cm">
        <text:p/>
      </draw:line>
      <draw:circle text:anchor-type="page" text:anchor-page-number="1" draw:z-index="189" draw:style-name="gr24" draw:text-style-name="P37" svg:width="0.212cm" svg:height="0.212cm" draw:transform="rotate (-0.785398163397449) translate (9.22161111111111cm 13.7265833333333cm)" draw:kind="arc" draw:start-angle="-450" draw:end-angle="-360">
        <text:p/>
      </draw:circle>
      <draw:line text:anchor-type="page" text:anchor-page-number="1" draw:z-index="190" draw:style-name="gr23" draw:text-style-name="P36" svg:x1="9.296cm" svg:y1="13.951cm" svg:x2="9.37cm" svg:y2="13.877cm">
        <text:p/>
      </draw:line>
      <draw:circle text:anchor-type="page" text:anchor-page-number="1" draw:z-index="191" draw:style-name="gr24" draw:text-style-name="P37" svg:width="0.212cm" svg:height="0.212cm" draw:transform="rotate (-2.35619449019235) translate (9.59379166666667cm 13.9505972222222cm)" draw:kind="arc" draw:start-angle="-540" draw:end-angle="-450">
        <text:p/>
      </draw:circle>
      <draw:line text:anchor-type="page" text:anchor-page-number="1" draw:z-index="192" draw:style-name="gr23" draw:text-style-name="P36" svg:x1="9.52cm" svg:y1="13.875cm" svg:x2="9.594cm" svg:y2="13.949cm">
        <text:p/>
      </draw:line>
      <draw:circle text:anchor-type="page" text:anchor-page-number="1" draw:z-index="193" draw:style-name="gr24" draw:text-style-name="P37" svg:width="0.212cm" svg:height="0.212cm" draw:transform="rotate (2.35619449019234) translate (9.52147222222222cm 14.1728472222222cm)" draw:kind="arc" draw:start-angle="-540" draw:end-angle="-450">
        <text:p/>
      </draw:circle>
      <draw:line text:anchor-type="page" text:anchor-page-number="1" draw:z-index="194" draw:style-name="gr23" draw:text-style-name="P36" svg:x1="9.594cm" svg:y1="14.099cm" svg:x2="9.52cm" svg:y2="14.173cm">
        <text:p/>
      </draw:line>
      <draw:circle text:anchor-type="page" text:anchor-page-number="1" draw:z-index="195" draw:style-name="gr24" draw:text-style-name="P37" svg:width="0.212cm" svg:height="0.212cm" draw:transform="rotate (0.785398163397448) translate (9.29745833333334cm 14.1005277777778cm)" draw:kind="arc" draw:start-angle="-540" draw:end-angle="-450">
        <text:p/>
      </draw:circle>
      <draw:line text:anchor-type="page" text:anchor-page-number="1" draw:z-index="196" draw:style-name="gr23" draw:text-style-name="P36" svg:x1="9.37cm" svg:y1="14.175cm" svg:x2="9.296cm" svg:y2="14.101cm">
        <text:p/>
      </draw:line>
      <draw:circle text:anchor-type="page" text:anchor-page-number="1" draw:z-index="197" draw:style-name="gr24" draw:text-style-name="P37" svg:width="0.212cm" svg:height="0.212cm" draw:transform="rotate (2.35619449019234) translate (9.22161111111111cm 14.3245416666667cm)" draw:kind="arc" draw:start-angle="-450" draw:end-angle="-360">
        <text:p/>
      </draw:circle>
      <draw:line text:anchor-type="page" text:anchor-page-number="1" draw:z-index="198" draw:style-name="gr23" draw:text-style-name="P36" svg:x1="9.146cm" svg:y1="14.099cm" svg:x2="9.072cm" svg:y2="14.173cm">
        <text:p/>
      </draw:line>
      <draw:circle text:anchor-type="page" text:anchor-page-number="1" draw:z-index="199" draw:style-name="gr24" draw:text-style-name="P37" svg:width="0.212cm" svg:height="0.212cm" draw:transform="rotate (-2.35619449019235) translate (9.29569444444444cm 14.2486944444444cm)" draw:kind="arc" draw:start-angle="-450" draw:end-angle="-360">
        <text:p/>
      </draw:circle>
      <draw:line text:anchor-type="page" text:anchor-page-number="1" draw:z-index="200" draw:style-name="gr25" draw:text-style-name="P36" svg:x1="9.072cm" svg:y1="14.323cm" svg:x2="9.146cm" svg:y2="14.397cm">
        <text:p/>
      </draw:line>
      <draw:circle text:anchor-type="page" text:anchor-page-number="1" draw:z-index="201" draw:style-name="gr26" draw:text-style-name="P37" svg:width="0.212cm" svg:height="0.212cm" draw:transform="rotate (2.35619449019234) translate (9.07344444444444cm 14.620875cm)" draw:kind="arc" draw:start-angle="-540" draw:end-angle="-450">
        <text:p/>
      </draw:circle>
      <draw:line text:anchor-type="page" text:anchor-page-number="1" draw:z-index="202" draw:style-name="gr25" draw:text-style-name="P36" svg:x1="9.146cm" svg:y1="14.547cm" svg:x2="9.072cm" svg:y2="14.621cm">
        <text:p/>
      </draw:line>
      <draw:circle text:anchor-type="page" text:anchor-page-number="1" draw:z-index="203" draw:style-name="gr26" draw:text-style-name="P37" svg:width="0.212cm" svg:height="0.212cm" draw:transform="rotate (-2.35619449019235) translate (9.29569444444444cm 14.6967222222222cm)" draw:kind="arc" draw:start-angle="-450" draw:end-angle="-360">
        <text:p/>
      </draw:circle>
      <draw:line text:anchor-type="page" text:anchor-page-number="1" draw:z-index="204" draw:style-name="gr25" draw:text-style-name="P36" svg:x1="9.072cm" svg:y1="14.771cm" svg:x2="9.146cm" svg:y2="14.845cm">
        <text:p/>
      </draw:line>
      <draw:circle text:anchor-type="page" text:anchor-page-number="1" draw:z-index="205" draw:style-name="gr26" draw:text-style-name="P37" svg:width="0.212cm" svg:height="0.212cm" draw:transform="rotate (-0.785398163397449) translate (9.22161111111111cm 14.6226388888889cm)" draw:kind="arc" draw:start-angle="-450" draw:end-angle="-360">
        <text:p/>
      </draw:circle>
      <draw:line text:anchor-type="page" text:anchor-page-number="1" draw:z-index="206" draw:style-name="gr25" draw:text-style-name="P36" svg:x1="9.296cm" svg:y1="14.847cm" svg:x2="9.37cm" svg:y2="14.773cm">
        <text:p/>
      </draw:line>
      <draw:circle text:anchor-type="page" text:anchor-page-number="1" draw:z-index="207" draw:style-name="gr26" draw:text-style-name="P37" svg:width="0.212cm" svg:height="0.212cm" draw:transform="rotate (0.785398163397448) translate (9.14752777777778cm 14.6967222222222cm)" draw:kind="arc" draw:start-angle="-450" draw:end-angle="-360">
        <text:p/>
      </draw:circle>
      <draw:line text:anchor-type="page" text:anchor-page-number="1" draw:z-index="208" draw:style-name="gr25" draw:text-style-name="P36" svg:x1="9.37cm" svg:y1="14.623cm" svg:x2="9.296cm" svg:y2="14.549cm">
        <text:p/>
      </draw:line>
      <draw:circle text:anchor-type="page" text:anchor-page-number="1" draw:z-index="209" draw:style-name="gr26" draw:text-style-name="P37" svg:width="0.212cm" svg:height="0.212cm" draw:transform="rotate (-0.785398163397449) translate (9.36977777777778cm 14.3245416666667cm)" draw:kind="arc" draw:start-angle="-540" draw:end-angle="-450">
        <text:p/>
      </draw:circle>
      <draw:line text:anchor-type="page" text:anchor-page-number="1" draw:z-index="210" draw:style-name="gr25" draw:text-style-name="P36" svg:x1="9.296cm" svg:y1="14.399cm" svg:x2="9.37cm" svg:y2="14.325cm">
        <text:p/>
      </draw:line>
      <draw:circle text:anchor-type="page" text:anchor-page-number="1" draw:z-index="211" draw:style-name="gr26" draw:text-style-name="P37" svg:width="0.212cm" svg:height="0.212cm" draw:transform="rotate (-2.35619449019235) translate (9.59379166666667cm 14.398625cm)" draw:kind="arc" draw:start-angle="-540" draw:end-angle="-450">
        <text:p/>
      </draw:circle>
      <draw:line text:anchor-type="page" text:anchor-page-number="1" draw:z-index="212" draw:style-name="gr25" draw:text-style-name="P36" svg:x1="9.52cm" svg:y1="14.323cm" svg:x2="9.594cm" svg:y2="14.397cm">
        <text:p/>
      </draw:line>
      <draw:circle text:anchor-type="page" text:anchor-page-number="1" draw:z-index="213" draw:style-name="gr26" draw:text-style-name="P37" svg:width="0.212cm" svg:height="0.212cm" draw:transform="rotate (2.35619449019234) translate (9.52147222222222cm 14.620875cm)" draw:kind="arc" draw:start-angle="-540" draw:end-angle="-450">
        <text:p/>
      </draw:circle>
      <draw:line text:anchor-type="page" text:anchor-page-number="1" draw:z-index="214" draw:style-name="gr25" draw:text-style-name="P36" svg:x1="9.594cm" svg:y1="14.547cm" svg:x2="9.52cm" svg:y2="14.621cm">
        <text:p/>
      </draw:line>
      <draw:circle text:anchor-type="page" text:anchor-page-number="1" draw:z-index="215" draw:style-name="gr26" draw:text-style-name="P37" svg:width="0.212cm" svg:height="0.212cm" draw:transform="rotate (-2.35619449019235) translate (9.74372222222222cm 14.6967222222222cm)" draw:kind="arc" draw:start-angle="-450" draw:end-angle="-360">
        <text:p/>
      </draw:circle>
      <draw:line text:anchor-type="page" text:anchor-page-number="1" draw:z-index="216" draw:style-name="gr25" draw:text-style-name="P36" svg:x1="9.52cm" svg:y1="14.771cm" svg:x2="9.594cm" svg:y2="14.845cm">
        <text:p/>
      </draw:line>
      <draw:circle text:anchor-type="page" text:anchor-page-number="1" draw:z-index="217" draw:style-name="gr26" draw:text-style-name="P37" svg:width="0.212cm" svg:height="0.212cm" draw:transform="rotate (-0.785398163397449) translate (9.66963888888889cm 14.6226388888889cm)" draw:kind="arc" draw:start-angle="-450" draw:end-angle="-360">
        <text:p/>
      </draw:circle>
      <draw:line text:anchor-type="page" text:anchor-page-number="1" draw:z-index="218" draw:style-name="gr27" draw:text-style-name="P36" svg:x1="9.744cm" svg:y1="14.847cm" svg:x2="9.818cm" svg:y2="14.773cm">
        <text:p/>
      </draw:line>
      <draw:circle text:anchor-type="page" text:anchor-page-number="1" draw:z-index="219" draw:style-name="gr28" draw:text-style-name="P37" svg:width="0.212cm" svg:height="0.212cm" draw:transform="rotate (-2.35619449019235) translate (10.0418194444444cm 14.8466527777778cm)" draw:kind="arc" draw:start-angle="-540" draw:end-angle="-450">
        <text:p/>
      </draw:circle>
      <draw:line text:anchor-type="page" text:anchor-page-number="1" draw:z-index="220" draw:style-name="gr27" draw:text-style-name="P36" svg:x1="9.968cm" svg:y1="14.771cm" svg:x2="10.042cm" svg:y2="14.845cm">
        <text:p/>
      </draw:line>
      <draw:circle text:anchor-type="page" text:anchor-page-number="1" draw:z-index="221" draw:style-name="gr28" draw:text-style-name="P37" svg:width="0.212cm" svg:height="0.212cm" draw:transform="rotate (-0.785398163397449) translate (10.1176666666667cm 14.6226388888889cm)" draw:kind="arc" draw:start-angle="-450" draw:end-angle="-360">
        <text:p/>
      </draw:circle>
      <draw:line text:anchor-type="page" text:anchor-page-number="1" draw:z-index="222" draw:style-name="gr27" draw:text-style-name="P36" svg:x1="10.192cm" svg:y1="14.847cm" svg:x2="10.266cm" svg:y2="14.773cm">
        <text:p/>
      </draw:line>
      <draw:circle text:anchor-type="page" text:anchor-page-number="1" draw:z-index="223" draw:style-name="gr28" draw:text-style-name="P37" svg:width="0.212cm" svg:height="0.212cm" draw:transform="rotate (0.785398163397448) translate (10.0435833333333cm 14.6967222222222cm)" draw:kind="arc" draw:start-angle="-450" draw:end-angle="-360">
        <text:p/>
      </draw:circle>
      <draw:line text:anchor-type="page" text:anchor-page-number="1" draw:z-index="224" draw:style-name="gr27" draw:text-style-name="P36" svg:x1="10.268cm" svg:y1="14.623cm" svg:x2="10.194cm" svg:y2="14.549cm">
        <text:p/>
      </draw:line>
      <draw:circle text:anchor-type="page" text:anchor-page-number="1" draw:z-index="225" draw:style-name="gr28" draw:text-style-name="P37" svg:width="0.212cm" svg:height="0.212cm" draw:transform="rotate (2.35619449019234) translate (10.1176666666667cm 14.7725694444444cm)" draw:kind="arc" draw:start-angle="-450" draw:end-angle="-360">
        <text:p/>
      </draw:circle>
      <draw:line text:anchor-type="page" text:anchor-page-number="1" draw:z-index="226" draw:style-name="gr27" draw:text-style-name="P36" svg:x1="10.042cm" svg:y1="14.547cm" svg:x2="9.968cm" svg:y2="14.621cm">
        <text:p/>
      </draw:line>
      <draw:circle text:anchor-type="page" text:anchor-page-number="1" draw:z-index="227" draw:style-name="gr28" draw:text-style-name="P37" svg:width="0.212cm" svg:height="0.212cm" draw:transform="rotate (0.785398163397448) translate (9.74548611111111cm 14.5485555555556cm)" draw:kind="arc" draw:start-angle="-540" draw:end-angle="-450">
        <text:p/>
      </draw:circle>
      <draw:line text:anchor-type="page" text:anchor-page-number="1" draw:z-index="228" draw:style-name="gr27" draw:text-style-name="P36" svg:x1="9.818cm" svg:y1="14.623cm" svg:x2="9.744cm" svg:y2="14.549cm">
        <text:p/>
      </draw:line>
      <draw:circle text:anchor-type="page" text:anchor-page-number="1" draw:z-index="229" draw:style-name="gr28" draw:text-style-name="P37" svg:width="0.212cm" svg:height="0.212cm" draw:transform="rotate (-0.785398163397449) translate (9.81780555555556cm 14.3245416666667cm)" draw:kind="arc" draw:start-angle="-540" draw:end-angle="-450">
        <text:p/>
      </draw:circle>
      <draw:line text:anchor-type="page" text:anchor-page-number="1" draw:z-index="230" draw:style-name="gr27" draw:text-style-name="P36" svg:x1="9.744cm" svg:y1="14.399cm" svg:x2="9.818cm" svg:y2="14.325cm">
        <text:p/>
      </draw:line>
      <draw:circle text:anchor-type="page" text:anchor-page-number="1" draw:z-index="231" draw:style-name="gr28" draw:text-style-name="P37" svg:width="0.212cm" svg:height="0.212cm" draw:transform="rotate (-2.35619449019235) translate (10.0418194444444cm 14.398625cm)" draw:kind="arc" draw:start-angle="-540" draw:end-angle="-450">
        <text:p/>
      </draw:circle>
      <draw:line text:anchor-type="page" text:anchor-page-number="1" draw:z-index="232" draw:style-name="gr27" draw:text-style-name="P36" svg:x1="9.968cm" svg:y1="14.323cm" svg:x2="10.042cm" svg:y2="14.397cm">
        <text:p/>
      </draw:line>
      <draw:circle text:anchor-type="page" text:anchor-page-number="1" draw:z-index="233" draw:style-name="gr28" draw:text-style-name="P37" svg:width="0.212cm" svg:height="0.212cm" draw:transform="rotate (-0.785398163397449) translate (10.1176666666667cm 14.1746111111111cm)" draw:kind="arc" draw:start-angle="-450" draw:end-angle="-360">
        <text:p/>
      </draw:circle>
      <draw:line text:anchor-type="page" text:anchor-page-number="1" draw:z-index="234" draw:style-name="gr27" draw:text-style-name="P36" svg:x1="10.192cm" svg:y1="14.399cm" svg:x2="10.266cm" svg:y2="14.325cm">
        <text:p/>
      </draw:line>
      <draw:circle text:anchor-type="page" text:anchor-page-number="1" draw:z-index="235" draw:style-name="gr28" draw:text-style-name="P37" svg:width="0.212cm" svg:height="0.212cm" draw:transform="rotate (0.785398163397448) translate (10.0435833333333cm 14.2486944444444cm)" draw:kind="arc" draw:start-angle="-450" draw:end-angle="-360">
        <text:p/>
      </draw:circle>
      <draw:line text:anchor-type="page" text:anchor-page-number="1" draw:z-index="236" draw:style-name="gr29" draw:text-style-name="P36" svg:x1="10.268cm" svg:y1="14.175cm" svg:x2="10.194cm" svg:y2="14.101cm">
        <text:p/>
      </draw:line>
      <draw:circle text:anchor-type="page" text:anchor-page-number="1" draw:z-index="237" draw:style-name="gr30" draw:text-style-name="P37" svg:width="0.212cm" svg:height="0.212cm" draw:transform="rotate (-0.785398163397449) translate (10.2675972222222cm 13.8765138888889cm)" draw:kind="arc" draw:start-angle="-540" draw:end-angle="-450">
        <text:p/>
      </draw:circle>
      <draw:line text:anchor-type="page" text:anchor-page-number="1" draw:z-index="238" draw:style-name="gr29" draw:text-style-name="P36" svg:x1="10.192cm" svg:y1="13.951cm" svg:x2="10.266cm" svg:y2="13.877cm">
        <text:p/>
      </draw:line>
      <draw:circle text:anchor-type="page" text:anchor-page-number="1" draw:z-index="239" draw:style-name="gr30" draw:text-style-name="P37" svg:width="0.212cm" svg:height="0.212cm" draw:transform="rotate (0.785398163397448) translate (10.0435833333333cm 13.7989027777778cm)" draw:kind="arc" draw:start-angle="-450" draw:end-angle="-360">
        <text:p/>
      </draw:circle>
      <draw:line text:anchor-type="page" text:anchor-page-number="1" draw:z-index="240" draw:style-name="gr29" draw:text-style-name="P36" svg:x1="10.268cm" svg:y1="13.725cm" svg:x2="10.194cm" svg:y2="13.651cm">
        <text:p/>
      </draw:line>
      <draw:circle text:anchor-type="page" text:anchor-page-number="1" draw:z-index="241" draw:style-name="gr30" draw:text-style-name="P37" svg:width="0.212cm" svg:height="0.212cm" draw:transform="rotate (2.35619449019234) translate (10.1176666666667cm 13.87475cm)" draw:kind="arc" draw:start-angle="-450" draw:end-angle="-360">
        <text:p/>
      </draw:circle>
      <draw:line text:anchor-type="page" text:anchor-page-number="1" draw:z-index="242" draw:style-name="gr29" draw:text-style-name="P36" svg:x1="10.042cm" svg:y1="13.651cm" svg:x2="9.968cm" svg:y2="13.725cm">
        <text:p/>
      </draw:line>
      <draw:circle text:anchor-type="page" text:anchor-page-number="1" draw:z-index="243" draw:style-name="gr30" draw:text-style-name="P37" svg:width="0.212cm" svg:height="0.212cm" draw:transform="rotate (-2.35619449019235) translate (10.19175cm 13.7989027777778cm)" draw:kind="arc" draw:start-angle="-450" draw:end-angle="-360">
        <text:p/>
      </draw:circle>
      <draw:line text:anchor-type="page" text:anchor-page-number="1" draw:z-index="244" draw:style-name="gr29" draw:text-style-name="P36" svg:x1="9.968cm" svg:y1="13.875cm" svg:x2="10.042cm" svg:y2="13.949cm">
        <text:p/>
      </draw:line>
      <draw:circle text:anchor-type="page" text:anchor-page-number="1" draw:z-index="245" draw:style-name="gr30" draw:text-style-name="P37" svg:width="0.212cm" svg:height="0.212cm" draw:transform="rotate (2.35619449019234) translate (9.96773611111111cm 14.1728472222222cm)" draw:kind="arc" draw:start-angle="-540" draw:end-angle="-450">
        <text:p/>
      </draw:circle>
      <draw:line text:anchor-type="page" text:anchor-page-number="1" draw:z-index="246" draw:style-name="gr29" draw:text-style-name="P36" svg:x1="10.042cm" svg:y1="14.099cm" svg:x2="9.968cm" svg:y2="14.173cm">
        <text:p/>
      </draw:line>
      <draw:circle text:anchor-type="page" text:anchor-page-number="1" draw:z-index="247" draw:style-name="gr30" draw:text-style-name="P37" svg:width="0.212cm" svg:height="0.212cm" draw:transform="rotate (0.785398163397448) translate (9.74548611111111cm 14.1005277777778cm)" draw:kind="arc" draw:start-angle="-540" draw:end-angle="-450">
        <text:p/>
      </draw:circle>
      <draw:line text:anchor-type="page" text:anchor-page-number="1" draw:z-index="248" draw:style-name="gr29" draw:text-style-name="P36" svg:x1="9.818cm" svg:y1="14.175cm" svg:x2="9.744cm" svg:y2="14.101cm">
        <text:p/>
      </draw:line>
      <draw:circle text:anchor-type="page" text:anchor-page-number="1" draw:z-index="249" draw:style-name="gr30" draw:text-style-name="P37" svg:width="0.212cm" svg:height="0.212cm" draw:transform="rotate (-0.785398163397449) translate (9.81780555555556cm 13.8765138888889cm)" draw:kind="arc" draw:start-angle="-540" draw:end-angle="-450">
        <text:p/>
      </draw:circle>
      <draw:line text:anchor-type="page" text:anchor-page-number="1" draw:z-index="250" draw:style-name="gr29" draw:text-style-name="P36" svg:x1="9.744cm" svg:y1="13.951cm" svg:x2="9.818cm" svg:y2="13.877cm">
        <text:p/>
      </draw:line>
      <draw:circle text:anchor-type="page" text:anchor-page-number="1" draw:z-index="251" draw:style-name="gr30" draw:text-style-name="P37" svg:width="0.212cm" svg:height="0.212cm" draw:transform="rotate (0.785398163397448) translate (9.59379166666667cm 13.7989027777778cm)" draw:kind="arc" draw:start-angle="-450" draw:end-angle="-360">
        <text:p/>
      </draw:circle>
      <draw:line text:anchor-type="page" text:anchor-page-number="1" draw:z-index="252" draw:style-name="gr29" draw:text-style-name="P36" svg:x1="9.818cm" svg:y1="13.725cm" svg:x2="9.744cm" svg:y2="13.651cm">
        <text:p/>
      </draw:line>
      <draw:circle text:anchor-type="page" text:anchor-page-number="1" draw:z-index="253" draw:style-name="gr30" draw:text-style-name="P37" svg:width="0.212cm" svg:height="0.212cm" draw:transform="rotate (-0.785398163397449) translate (9.81780555555556cm 13.4267222222222cm)" draw:kind="arc" draw:start-angle="-540" draw:end-angle="-450">
        <text:p/>
      </draw:circle>
      <draw:line text:anchor-type="page" text:anchor-page-number="1" draw:z-index="254" draw:style-name="gr31" draw:text-style-name="P36" svg:x1="9.744cm" svg:y1="13.501cm" svg:x2="9.818cm" svg:y2="13.427cm">
        <text:p/>
      </draw:line>
      <draw:circle text:anchor-type="page" text:anchor-page-number="1" draw:z-index="255" draw:style-name="gr32" draw:text-style-name="P37" svg:width="0.212cm" svg:height="0.212cm" draw:transform="rotate (-2.35619449019235) translate (10.0418194444444cm 13.5008055555556cm)" draw:kind="arc" draw:start-angle="-540" draw:end-angle="-450">
        <text:p/>
      </draw:circle>
      <draw:line text:anchor-type="page" text:anchor-page-number="1" draw:z-index="256" draw:style-name="gr31" draw:text-style-name="P36" svg:x1="9.968cm" svg:y1="13.427cm" svg:x2="10.042cm" svg:y2="13.501cm">
        <text:p/>
      </draw:line>
      <draw:circle text:anchor-type="page" text:anchor-page-number="1" draw:z-index="257" draw:style-name="gr32" draw:text-style-name="P37" svg:width="0.212cm" svg:height="0.212cm" draw:transform="rotate (-0.785398163397449) translate (10.1176666666667cm 13.2785555555556cm)" draw:kind="arc" draw:start-angle="-450" draw:end-angle="-360">
        <text:p/>
      </draw:circle>
      <draw:line text:anchor-type="page" text:anchor-page-number="1" draw:z-index="258" draw:style-name="gr31" draw:text-style-name="P36" svg:x1="10.192cm" svg:y1="13.501cm" svg:x2="10.266cm" svg:y2="13.427cm">
        <text:p/>
      </draw:line>
      <draw:circle text:anchor-type="page" text:anchor-page-number="1" draw:z-index="259" draw:style-name="gr32" draw:text-style-name="P37" svg:width="0.212cm" svg:height="0.212cm" draw:transform="rotate (0.785398163397448) translate (10.0435833333333cm 13.350875cm)" draw:kind="arc" draw:start-angle="-450" draw:end-angle="-360">
        <text:p/>
      </draw:circle>
      <draw:line text:anchor-type="page" text:anchor-page-number="1" draw:z-index="260" draw:style-name="gr31" draw:text-style-name="P36" svg:x1="10.268cm" svg:y1="13.277cm" svg:x2="10.194cm" svg:y2="13.203cm">
        <text:p/>
      </draw:line>
      <draw:circle text:anchor-type="page" text:anchor-page-number="1" draw:z-index="261" draw:style-name="gr32" draw:text-style-name="P37" svg:width="0.212cm" svg:height="0.212cm" draw:transform="rotate (2.35619449019234) translate (10.1176666666667cm 13.4267222222222cm)" draw:kind="arc" draw:start-angle="-450" draw:end-angle="-360">
        <text:p/>
      </draw:circle>
      <draw:line text:anchor-type="page" text:anchor-page-number="1" draw:z-index="262" draw:style-name="gr31" draw:text-style-name="P36" svg:x1="10.042cm" svg:y1="13.203cm" svg:x2="9.968cm" svg:y2="13.277cm">
        <text:p/>
      </draw:line>
      <draw:circle text:anchor-type="page" text:anchor-page-number="1" draw:z-index="263" draw:style-name="gr32" draw:text-style-name="P37" svg:width="0.212cm" svg:height="0.212cm" draw:transform="rotate (0.785398163397448) translate (9.74548611111111cm 13.2027083333333cm)" draw:kind="arc" draw:start-angle="-540" draw:end-angle="-450">
        <text:p/>
      </draw:circle>
      <draw:line text:anchor-type="page" text:anchor-page-number="1" draw:z-index="264" draw:style-name="gr31" draw:text-style-name="P36" svg:x1="9.818cm" svg:y1="13.277cm" svg:x2="9.744cm" svg:y2="13.203cm">
        <text:p/>
      </draw:line>
      <draw:circle text:anchor-type="page" text:anchor-page-number="1" draw:z-index="265" draw:style-name="gr32" draw:text-style-name="P37" svg:width="0.212cm" svg:height="0.212cm" draw:transform="rotate (-0.785398163397449) translate (9.81780555555556cm 12.9786944444444cm)" draw:kind="arc" draw:start-angle="-540" draw:end-angle="-450">
        <text:p/>
      </draw:circle>
      <draw:line text:anchor-type="page" text:anchor-page-number="1" draw:z-index="266" draw:style-name="gr31" draw:text-style-name="P36" svg:x1="9.744cm" svg:y1="13.053cm" svg:x2="9.818cm" svg:y2="12.979cm">
        <text:p/>
      </draw:line>
      <draw:circle text:anchor-type="page" text:anchor-page-number="1" draw:z-index="267" draw:style-name="gr32" draw:text-style-name="P37" svg:width="0.212cm" svg:height="0.212cm" draw:transform="rotate (-2.35619449019235) translate (10.0418194444444cm 13.0527777777778cm)" draw:kind="arc" draw:start-angle="-540" draw:end-angle="-450">
        <text:p/>
      </draw:circle>
      <draw:line text:anchor-type="page" text:anchor-page-number="1" draw:z-index="268" draw:style-name="gr31" draw:text-style-name="P36" svg:x1="9.968cm" svg:y1="12.979cm" svg:x2="10.042cm" svg:y2="13.053cm">
        <text:p/>
      </draw:line>
      <draw:circle text:anchor-type="page" text:anchor-page-number="1" draw:z-index="269" draw:style-name="gr32" draw:text-style-name="P37" svg:width="0.212cm" svg:height="0.212cm" draw:transform="rotate (-0.785398163397449) translate (10.1176666666667cm 12.8287638888889cm)" draw:kind="arc" draw:start-angle="-450" draw:end-angle="-360">
        <text:p/>
      </draw:circle>
      <draw:line text:anchor-type="page" text:anchor-page-number="1" draw:z-index="270" draw:style-name="gr31" draw:text-style-name="P36" svg:x1="10.192cm" svg:y1="13.053cm" svg:x2="10.266cm" svg:y2="12.979cm">
        <text:p/>
      </draw:line>
      <draw:circle text:anchor-type="page" text:anchor-page-number="1" draw:z-index="271" draw:style-name="gr32" draw:text-style-name="P37" svg:width="0.212cm" svg:height="0.212cm" draw:transform="rotate (-2.35619449019235) translate (10.4898472222222cm 13.0527777777778cm)" draw:kind="arc" draw:start-angle="-540" draw:end-angle="-450">
        <text:p/>
      </draw:circle>
      <draw:line text:anchor-type="page" text:anchor-page-number="1" draw:z-index="272" draw:style-name="gr33" draw:text-style-name="P36" svg:x1="10.416cm" svg:y1="12.979cm" svg:x2="10.49cm" svg:y2="13.053cm">
        <text:p/>
      </draw:line>
      <draw:circle text:anchor-type="page" text:anchor-page-number="1" draw:z-index="273" draw:style-name="gr34" draw:text-style-name="P37" svg:width="0.212cm" svg:height="0.212cm" draw:transform="rotate (2.35619449019234) translate (10.4175277777778cm 13.2767916666667cm)" draw:kind="arc" draw:start-angle="-540" draw:end-angle="-450">
        <text:p/>
      </draw:circle>
      <draw:line text:anchor-type="page" text:anchor-page-number="1" draw:z-index="274" draw:style-name="gr33" draw:text-style-name="P36" svg:x1="10.492cm" svg:y1="13.203cm" svg:x2="10.418cm" svg:y2="13.277cm">
        <text:p/>
      </draw:line>
      <draw:circle text:anchor-type="page" text:anchor-page-number="1" draw:z-index="275" draw:style-name="gr34" draw:text-style-name="P37" svg:width="0.212cm" svg:height="0.212cm" draw:transform="rotate (-2.35619449019235) translate (10.6415416666667cm 13.350875cm)" draw:kind="arc" draw:start-angle="-450" draw:end-angle="-360">
        <text:p/>
      </draw:circle>
      <draw:line text:anchor-type="page" text:anchor-page-number="1" draw:z-index="276" draw:style-name="gr33" draw:text-style-name="P36" svg:x1="10.416cm" svg:y1="13.427cm" svg:x2="10.49cm" svg:y2="13.501cm">
        <text:p/>
      </draw:line>
      <draw:circle text:anchor-type="page" text:anchor-page-number="1" draw:z-index="277" draw:style-name="gr34" draw:text-style-name="P37" svg:width="0.212cm" svg:height="0.212cm" draw:transform="rotate (-0.785398163397449) translate (10.5656944444444cm 13.2785555555556cm)" draw:kind="arc" draw:start-angle="-450" draw:end-angle="-360">
        <text:p/>
      </draw:circle>
      <draw:line text:anchor-type="page" text:anchor-page-number="1" draw:z-index="278" draw:style-name="gr33" draw:text-style-name="P36" svg:x1="10.64cm" svg:y1="13.501cm" svg:x2="10.714cm" svg:y2="13.427cm">
        <text:p/>
      </draw:line>
      <draw:circle text:anchor-type="page" text:anchor-page-number="1" draw:z-index="279" draw:style-name="gr34" draw:text-style-name="P37" svg:width="0.212cm" svg:height="0.212cm" draw:transform="rotate (0.785398163397448) translate (10.4916111111111cm 13.350875cm)" draw:kind="arc" draw:start-angle="-450" draw:end-angle="-360">
        <text:p/>
      </draw:circle>
      <draw:line text:anchor-type="page" text:anchor-page-number="1" draw:z-index="280" draw:style-name="gr33" draw:text-style-name="P36" svg:x1="10.716cm" svg:y1="13.277cm" svg:x2="10.642cm" svg:y2="13.203cm">
        <text:p/>
      </draw:line>
      <draw:circle text:anchor-type="page" text:anchor-page-number="1" draw:z-index="281" draw:style-name="gr34" draw:text-style-name="P37" svg:width="0.212cm" svg:height="0.212cm" draw:transform="rotate (-0.785398163397449) translate (10.715625cm 12.9786944444444cm)" draw:kind="arc" draw:start-angle="-540" draw:end-angle="-450">
        <text:p/>
      </draw:circle>
      <draw:line text:anchor-type="page" text:anchor-page-number="1" draw:z-index="282" draw:style-name="gr33" draw:text-style-name="P36" svg:x1="10.64cm" svg:y1="13.053cm" svg:x2="10.714cm" svg:y2="12.979cm">
        <text:p/>
      </draw:line>
      <draw:circle text:anchor-type="page" text:anchor-page-number="1" draw:z-index="283" draw:style-name="gr34" draw:text-style-name="P37" svg:width="0.212cm" svg:height="0.212cm" draw:transform="rotate (-2.35619449019235) translate (10.937875cm 13.0527777777778cm)" draw:kind="arc" draw:start-angle="-540" draw:end-angle="-450">
        <text:p/>
      </draw:circle>
      <draw:line text:anchor-type="page" text:anchor-page-number="1" draw:z-index="284" draw:style-name="gr33" draw:text-style-name="P36" svg:x1="10.864cm" svg:y1="12.979cm" svg:x2="10.938cm" svg:y2="13.053cm">
        <text:p/>
      </draw:line>
      <draw:circle text:anchor-type="page" text:anchor-page-number="1" draw:z-index="285" draw:style-name="gr34" draw:text-style-name="P37" svg:width="0.212cm" svg:height="0.212cm" draw:transform="rotate (2.35619449019234) translate (10.8655555555556cm 13.2767916666667cm)" draw:kind="arc" draw:start-angle="-540" draw:end-angle="-450">
        <text:p/>
      </draw:circle>
      <draw:line text:anchor-type="page" text:anchor-page-number="1" draw:z-index="286" draw:style-name="gr33" draw:text-style-name="P36" svg:x1="10.94cm" svg:y1="13.203cm" svg:x2="10.866cm" svg:y2="13.277cm">
        <text:p/>
      </draw:line>
      <draw:circle text:anchor-type="page" text:anchor-page-number="1" draw:z-index="287" draw:style-name="gr34" draw:text-style-name="P37" svg:width="0.212cm" svg:height="0.212cm" draw:transform="rotate (-2.35619449019235) translate (11.0895694444444cm 13.350875cm)" draw:kind="arc" draw:start-angle="-450" draw:end-angle="-360">
        <text:p/>
      </draw:circle>
      <draw:line text:anchor-type="page" text:anchor-page-number="1" draw:z-index="288" draw:style-name="gr33" draw:text-style-name="P36" svg:x1="10.864cm" svg:y1="13.427cm" svg:x2="10.938cm" svg:y2="13.501cm">
        <text:p/>
      </draw:line>
      <draw:circle text:anchor-type="page" text:anchor-page-number="1" draw:z-index="289" draw:style-name="gr34" draw:text-style-name="P37" svg:width="0.212cm" svg:height="0.212cm" draw:transform="rotate (2.35619449019234) translate (10.8655555555556cm 13.7248194444444cm)" draw:kind="arc" draw:start-angle="-540" draw:end-angle="-450">
        <text:p/>
      </draw:circle>
      <draw:line text:anchor-type="page" text:anchor-page-number="1" draw:z-index="290" draw:style-name="gr35" draw:text-style-name="P36" svg:x1="10.94cm" svg:y1="13.651cm" svg:x2="10.866cm" svg:y2="13.725cm">
        <text:p/>
      </draw:line>
      <draw:circle text:anchor-type="page" text:anchor-page-number="1" draw:z-index="291" draw:style-name="gr36" draw:text-style-name="P37" svg:width="0.212cm" svg:height="0.212cm" draw:transform="rotate (0.785398163397448) translate (10.6415416666667cm 13.6525cm)" draw:kind="arc" draw:start-angle="-540" draw:end-angle="-450">
        <text:p/>
      </draw:circle>
      <draw:line text:anchor-type="page" text:anchor-page-number="1" draw:z-index="292" draw:style-name="gr35" draw:text-style-name="P36" svg:x1="10.716cm" svg:y1="13.725cm" svg:x2="10.642cm" svg:y2="13.651cm">
        <text:p/>
      </draw:line>
      <draw:circle text:anchor-type="page" text:anchor-page-number="1" draw:z-index="293" draw:style-name="gr36" draw:text-style-name="P37" svg:width="0.212cm" svg:height="0.212cm" draw:transform="rotate (2.35619449019234) translate (10.5656944444444cm 13.87475cm)" draw:kind="arc" draw:start-angle="-450" draw:end-angle="-360">
        <text:p/>
      </draw:circle>
      <draw:line text:anchor-type="page" text:anchor-page-number="1" draw:z-index="294" draw:style-name="gr35" draw:text-style-name="P36" svg:x1="10.492cm" svg:y1="13.651cm" svg:x2="10.418cm" svg:y2="13.725cm">
        <text:p/>
      </draw:line>
      <draw:circle text:anchor-type="page" text:anchor-page-number="1" draw:z-index="295" draw:style-name="gr36" draw:text-style-name="P37" svg:width="0.212cm" svg:height="0.212cm" draw:transform="rotate (-2.35619449019235) translate (10.6415416666667cm 13.7989027777778cm)" draw:kind="arc" draw:start-angle="-450" draw:end-angle="-360">
        <text:p/>
      </draw:circle>
      <draw:line text:anchor-type="page" text:anchor-page-number="1" draw:z-index="296" draw:style-name="gr35" draw:text-style-name="P36" svg:x1="10.416cm" svg:y1="13.875cm" svg:x2="10.49cm" svg:y2="13.949cm">
        <text:p/>
      </draw:line>
      <draw:circle text:anchor-type="page" text:anchor-page-number="1" draw:z-index="297" draw:style-name="gr36" draw:text-style-name="P37" svg:width="0.212cm" svg:height="0.212cm" draw:transform="rotate (-0.785398163397449) translate (10.5656944444444cm 13.7265833333333cm)" draw:kind="arc" draw:start-angle="-450" draw:end-angle="-360">
        <text:p/>
      </draw:circle>
      <draw:line text:anchor-type="page" text:anchor-page-number="1" draw:z-index="298" draw:style-name="gr35" draw:text-style-name="P36" svg:x1="10.64cm" svg:y1="13.951cm" svg:x2="10.714cm" svg:y2="13.877cm">
        <text:p/>
      </draw:line>
      <draw:circle text:anchor-type="page" text:anchor-page-number="1" draw:z-index="299" draw:style-name="gr36" draw:text-style-name="P37" svg:width="0.212cm" svg:height="0.212cm" draw:transform="rotate (-2.35619449019235) translate (10.937875cm 13.9505972222222cm)" draw:kind="arc" draw:start-angle="-540" draw:end-angle="-450">
        <text:p/>
      </draw:circle>
      <draw:line text:anchor-type="page" text:anchor-page-number="1" draw:z-index="300" draw:style-name="gr35" draw:text-style-name="P36" svg:x1="10.864cm" svg:y1="13.875cm" svg:x2="10.938cm" svg:y2="13.949cm">
        <text:p/>
      </draw:line>
      <draw:circle text:anchor-type="page" text:anchor-page-number="1" draw:z-index="301" draw:style-name="gr36" draw:text-style-name="P37" svg:width="0.212cm" svg:height="0.212cm" draw:transform="rotate (2.35619449019234) translate (10.8655555555556cm 14.1728472222222cm)" draw:kind="arc" draw:start-angle="-540" draw:end-angle="-450">
        <text:p/>
      </draw:circle>
      <draw:line text:anchor-type="page" text:anchor-page-number="1" draw:z-index="302" draw:style-name="gr35" draw:text-style-name="P36" svg:x1="10.94cm" svg:y1="14.099cm" svg:x2="10.866cm" svg:y2="14.173cm">
        <text:p/>
      </draw:line>
      <draw:circle text:anchor-type="page" text:anchor-page-number="1" draw:z-index="303" draw:style-name="gr36" draw:text-style-name="P37" svg:width="0.212cm" svg:height="0.212cm" draw:transform="rotate (0.785398163397448) translate (10.6415416666667cm 14.1005277777778cm)" draw:kind="arc" draw:start-angle="-540" draw:end-angle="-450">
        <text:p/>
      </draw:circle>
      <draw:line text:anchor-type="page" text:anchor-page-number="1" draw:z-index="304" draw:style-name="gr35" draw:text-style-name="P36" svg:x1="10.716cm" svg:y1="14.175cm" svg:x2="10.642cm" svg:y2="14.101cm">
        <text:p/>
      </draw:line>
      <draw:circle text:anchor-type="page" text:anchor-page-number="1" draw:z-index="305" draw:style-name="gr36" draw:text-style-name="P37" svg:width="0.212cm" svg:height="0.212cm" draw:transform="rotate (2.35619449019234) translate (10.5656944444444cm 14.3245416666667cm)" draw:kind="arc" draw:start-angle="-450" draw:end-angle="-360">
        <text:p/>
      </draw:circle>
      <draw:line text:anchor-type="page" text:anchor-page-number="1" draw:z-index="306" draw:style-name="gr35" draw:text-style-name="P36" svg:x1="10.492cm" svg:y1="14.099cm" svg:x2="10.418cm" svg:y2="14.173cm">
        <text:p/>
      </draw:line>
      <draw:circle text:anchor-type="page" text:anchor-page-number="1" draw:z-index="307" draw:style-name="gr36" draw:text-style-name="P37" svg:width="0.212cm" svg:height="0.212cm" draw:transform="rotate (-2.35619449019235) translate (10.6415416666667cm 14.2486944444444cm)" draw:kind="arc" draw:start-angle="-450" draw:end-angle="-360">
        <text:p/>
      </draw:circle>
      <draw:line text:anchor-type="page" text:anchor-page-number="1" draw:z-index="308" draw:style-name="gr37" draw:text-style-name="P36" svg:x1="10.416cm" svg:y1="14.323cm" svg:x2="10.49cm" svg:y2="14.397cm">
        <text:p/>
      </draw:line>
      <draw:circle text:anchor-type="page" text:anchor-page-number="1" draw:z-index="309" draw:style-name="gr38" draw:text-style-name="P37" svg:width="0.212cm" svg:height="0.212cm" draw:transform="rotate (2.35619449019234) translate (10.4175277777778cm 14.620875cm)" draw:kind="arc" draw:start-angle="-540" draw:end-angle="-450">
        <text:p/>
      </draw:circle>
      <draw:line text:anchor-type="page" text:anchor-page-number="1" draw:z-index="310" draw:style-name="gr37" draw:text-style-name="P36" svg:x1="10.492cm" svg:y1="14.547cm" svg:x2="10.418cm" svg:y2="14.621cm">
        <text:p/>
      </draw:line>
      <draw:circle text:anchor-type="page" text:anchor-page-number="1" draw:z-index="311" draw:style-name="gr38" draw:text-style-name="P37" svg:width="0.212cm" svg:height="0.212cm" draw:transform="rotate (-2.35619449019235) translate (10.6415416666667cm 14.6967222222222cm)" draw:kind="arc" draw:start-angle="-450" draw:end-angle="-360">
        <text:p/>
      </draw:circle>
      <draw:line text:anchor-type="page" text:anchor-page-number="1" draw:z-index="312" draw:style-name="gr37" draw:text-style-name="P36" svg:x1="10.416cm" svg:y1="14.771cm" svg:x2="10.49cm" svg:y2="14.845cm">
        <text:p/>
      </draw:line>
      <draw:circle text:anchor-type="page" text:anchor-page-number="1" draw:z-index="313" draw:style-name="gr38" draw:text-style-name="P37" svg:width="0.212cm" svg:height="0.212cm" draw:transform="rotate (-0.785398163397449) translate (10.5656944444444cm 14.6226388888889cm)" draw:kind="arc" draw:start-angle="-450" draw:end-angle="-360">
        <text:p/>
      </draw:circle>
      <draw:line text:anchor-type="page" text:anchor-page-number="1" draw:z-index="314" draw:style-name="gr37" draw:text-style-name="P36" svg:x1="10.64cm" svg:y1="14.847cm" svg:x2="10.714cm" svg:y2="14.773cm">
        <text:p/>
      </draw:line>
      <draw:circle text:anchor-type="page" text:anchor-page-number="1" draw:z-index="315" draw:style-name="gr38" draw:text-style-name="P37" svg:width="0.212cm" svg:height="0.212cm" draw:transform="rotate (0.785398163397448) translate (10.4916111111111cm 14.6967222222222cm)" draw:kind="arc" draw:start-angle="-450" draw:end-angle="-360">
        <text:p/>
      </draw:circle>
      <draw:line text:anchor-type="page" text:anchor-page-number="1" draw:z-index="316" draw:style-name="gr37" draw:text-style-name="P36" svg:x1="10.716cm" svg:y1="14.623cm" svg:x2="10.642cm" svg:y2="14.549cm">
        <text:p/>
      </draw:line>
      <draw:circle text:anchor-type="page" text:anchor-page-number="1" draw:z-index="317" draw:style-name="gr38" draw:text-style-name="P37" svg:width="0.212cm" svg:height="0.212cm" draw:transform="rotate (-0.785398163397449) translate (10.715625cm 14.3245416666667cm)" draw:kind="arc" draw:start-angle="-540" draw:end-angle="-450">
        <text:p/>
      </draw:circle>
      <draw:line text:anchor-type="page" text:anchor-page-number="1" draw:z-index="318" draw:style-name="gr37" draw:text-style-name="P36" svg:x1="10.64cm" svg:y1="14.399cm" svg:x2="10.714cm" svg:y2="14.325cm">
        <text:p/>
      </draw:line>
      <draw:circle text:anchor-type="page" text:anchor-page-number="1" draw:z-index="319" draw:style-name="gr38" draw:text-style-name="P37" svg:width="0.212cm" svg:height="0.212cm" draw:transform="rotate (-2.35619449019235) translate (10.937875cm 14.398625cm)" draw:kind="arc" draw:start-angle="-540" draw:end-angle="-450">
        <text:p/>
      </draw:circle>
      <draw:line text:anchor-type="page" text:anchor-page-number="1" draw:z-index="320" draw:style-name="gr37" draw:text-style-name="P36" svg:x1="10.864cm" svg:y1="14.323cm" svg:x2="10.938cm" svg:y2="14.397cm">
        <text:p/>
      </draw:line>
      <draw:circle text:anchor-type="page" text:anchor-page-number="1" draw:z-index="321" draw:style-name="gr38" draw:text-style-name="P37" svg:width="0.212cm" svg:height="0.212cm" draw:transform="rotate (2.35619449019234) translate (10.8655555555556cm 14.620875cm)" draw:kind="arc" draw:start-angle="-540" draw:end-angle="-450">
        <text:p/>
      </draw:circle>
      <draw:line text:anchor-type="page" text:anchor-page-number="1" draw:z-index="322" draw:style-name="gr37" draw:text-style-name="P36" svg:x1="10.94cm" svg:y1="14.547cm" svg:x2="10.866cm" svg:y2="14.621cm">
        <text:p/>
      </draw:line>
      <draw:circle text:anchor-type="page" text:anchor-page-number="1" draw:z-index="323" draw:style-name="gr38" draw:text-style-name="P37" svg:width="0.212cm" svg:height="0.212cm" draw:transform="rotate (-2.35619449019235) translate (11.0895694444444cm 14.6967222222222cm)" draw:kind="arc" draw:start-angle="-450" draw:end-angle="-360">
        <text:p/>
      </draw:circle>
      <draw:line text:anchor-type="page" text:anchor-page-number="1" draw:z-index="324" draw:style-name="gr37" draw:text-style-name="P36" svg:x1="10.864cm" svg:y1="14.771cm" svg:x2="10.938cm" svg:y2="14.845cm">
        <text:p/>
      </draw:line>
      <draw:circle text:anchor-type="page" text:anchor-page-number="1" draw:z-index="325" draw:style-name="gr38" draw:text-style-name="P37" svg:width="0.212cm" svg:height="0.212cm" draw:transform="rotate (-0.785398163397449) translate (11.0137222222222cm 14.6226388888889cm)" draw:kind="arc" draw:start-angle="-450" draw:end-angle="-360">
        <text:p/>
      </draw:circle>
      <draw:line text:anchor-type="page" text:anchor-page-number="1" draw:z-index="326" draw:style-name="gr39" draw:text-style-name="P36" svg:x1="11.088cm" svg:y1="14.847cm" svg:x2="11.162cm" svg:y2="14.773cm">
        <text:p/>
      </draw:line>
      <draw:circle text:anchor-type="page" text:anchor-page-number="1" draw:z-index="327" draw:style-name="gr40" draw:text-style-name="P37" svg:width="0.212cm" svg:height="0.212cm" draw:transform="rotate (-2.35619449019235) translate (11.3859027777778cm 14.8466527777778cm)" draw:kind="arc" draw:start-angle="-540" draw:end-angle="-450">
        <text:p/>
      </draw:circle>
      <draw:line text:anchor-type="page" text:anchor-page-number="1" draw:z-index="328" draw:style-name="gr39" draw:text-style-name="P36" svg:x1="11.312cm" svg:y1="14.771cm" svg:x2="11.386cm" svg:y2="14.845cm">
        <text:p/>
      </draw:line>
      <draw:circle text:anchor-type="page" text:anchor-page-number="1" draw:z-index="329" draw:style-name="gr40" draw:text-style-name="P37" svg:width="0.212cm" svg:height="0.212cm" draw:transform="rotate (-0.785398163397449) translate (11.46175cm 14.6226388888889cm)" draw:kind="arc" draw:start-angle="-450" draw:end-angle="-360">
        <text:p/>
      </draw:circle>
      <draw:line text:anchor-type="page" text:anchor-page-number="1" draw:z-index="330" draw:style-name="gr39" draw:text-style-name="P36" svg:x1="11.538cm" svg:y1="14.847cm" svg:x2="11.612cm" svg:y2="14.773cm">
        <text:p/>
      </draw:line>
      <draw:circle text:anchor-type="page" text:anchor-page-number="1" draw:z-index="331" draw:style-name="gr40" draw:text-style-name="P37" svg:width="0.212cm" svg:height="0.212cm" draw:transform="rotate (0.785398163397448) translate (11.3894305555556cm 14.6967222222222cm)" draw:kind="arc" draw:start-angle="-450" draw:end-angle="-360">
        <text:p/>
      </draw:circle>
      <draw:line text:anchor-type="page" text:anchor-page-number="1" draw:z-index="332" draw:style-name="gr39" draw:text-style-name="P36" svg:x1="11.612cm" svg:y1="14.623cm" svg:x2="11.538cm" svg:y2="14.549cm">
        <text:p/>
      </draw:line>
      <draw:circle text:anchor-type="page" text:anchor-page-number="1" draw:z-index="333" draw:style-name="gr40" draw:text-style-name="P37" svg:width="0.212cm" svg:height="0.212cm" draw:transform="rotate (2.35619449019234) translate (11.46175cm 14.7725694444444cm)" draw:kind="arc" draw:start-angle="-450" draw:end-angle="-360">
        <text:p/>
      </draw:circle>
      <draw:line text:anchor-type="page" text:anchor-page-number="1" draw:z-index="334" draw:style-name="gr39" draw:text-style-name="P36" svg:x1="11.388cm" svg:y1="14.547cm" svg:x2="11.314cm" svg:y2="14.621cm">
        <text:p/>
      </draw:line>
      <draw:circle text:anchor-type="page" text:anchor-page-number="1" draw:z-index="335" draw:style-name="gr40" draw:text-style-name="P37" svg:width="0.212cm" svg:height="0.212cm" draw:transform="rotate (0.785398163397448) translate (11.0878055555556cm 14.5485555555556cm)" draw:kind="arc" draw:start-angle="-540" draw:end-angle="-450">
        <text:p/>
      </draw:circle>
      <draw:line text:anchor-type="page" text:anchor-page-number="1" draw:z-index="336" draw:style-name="gr39" draw:text-style-name="P36" svg:x1="11.164cm" svg:y1="14.623cm" svg:x2="11.09cm" svg:y2="14.549cm">
        <text:p/>
      </draw:line>
      <draw:circle text:anchor-type="page" text:anchor-page-number="1" draw:z-index="337" draw:style-name="gr40" draw:text-style-name="P37" svg:width="0.212cm" svg:height="0.212cm" draw:transform="rotate (-0.785398163397449) translate (11.1636527777778cm 14.3245416666667cm)" draw:kind="arc" draw:start-angle="-540" draw:end-angle="-450">
        <text:p/>
      </draw:circle>
      <draw:line text:anchor-type="page" text:anchor-page-number="1" draw:z-index="338" draw:style-name="gr39" draw:text-style-name="P36" svg:x1="11.088cm" svg:y1="14.399cm" svg:x2="11.162cm" svg:y2="14.325cm">
        <text:p/>
      </draw:line>
      <draw:circle text:anchor-type="page" text:anchor-page-number="1" draw:z-index="339" draw:style-name="gr40" draw:text-style-name="P37" svg:width="0.212cm" svg:height="0.212cm" draw:transform="rotate (-2.35619449019235) translate (11.3859027777778cm 14.398625cm)" draw:kind="arc" draw:start-angle="-540" draw:end-angle="-450">
        <text:p/>
      </draw:circle>
      <draw:line text:anchor-type="page" text:anchor-page-number="1" draw:z-index="340" draw:style-name="gr39" draw:text-style-name="P36" svg:x1="11.312cm" svg:y1="14.323cm" svg:x2="11.386cm" svg:y2="14.397cm">
        <text:p/>
      </draw:line>
      <draw:circle text:anchor-type="page" text:anchor-page-number="1" draw:z-index="341" draw:style-name="gr40" draw:text-style-name="P37" svg:width="0.212cm" svg:height="0.212cm" draw:transform="rotate (-0.785398163397449) translate (11.46175cm 14.1746111111111cm)" draw:kind="arc" draw:start-angle="-450" draw:end-angle="-360">
        <text:p/>
      </draw:circle>
      <draw:line text:anchor-type="page" text:anchor-page-number="1" draw:z-index="342" draw:style-name="gr39" draw:text-style-name="P36" svg:x1="11.538cm" svg:y1="14.399cm" svg:x2="11.612cm" svg:y2="14.325cm">
        <text:p/>
      </draw:line>
      <draw:circle text:anchor-type="page" text:anchor-page-number="1" draw:z-index="343" draw:style-name="gr40" draw:text-style-name="P37" svg:width="0.212cm" svg:height="0.212cm" draw:transform="rotate (-2.35619449019235) translate (11.8339305555556cm 14.398625cm)" draw:kind="arc" draw:start-angle="-540" draw:end-angle="-450">
        <text:p/>
      </draw:circle>
      <draw:line text:anchor-type="page" text:anchor-page-number="1" draw:z-index="344" draw:style-name="gr41" draw:text-style-name="P36" svg:x1="11.762cm" svg:y1="14.323cm" svg:x2="11.836cm" svg:y2="14.397cm">
        <text:p/>
      </draw:line>
      <draw:circle text:anchor-type="page" text:anchor-page-number="1" draw:z-index="345" draw:style-name="gr42" draw:text-style-name="P37" svg:width="0.212cm" svg:height="0.212cm" draw:transform="rotate (2.35619449019234) translate (11.763375cm 14.620875cm)" draw:kind="arc" draw:start-angle="-540" draw:end-angle="-450">
        <text:p/>
      </draw:circle>
      <draw:line text:anchor-type="page" text:anchor-page-number="1" draw:z-index="346" draw:style-name="gr41" draw:text-style-name="P36" svg:x1="11.836cm" svg:y1="14.547cm" svg:x2="11.762cm" svg:y2="14.621cm">
        <text:p/>
      </draw:line>
      <draw:circle text:anchor-type="page" text:anchor-page-number="1" draw:z-index="347" draw:style-name="gr42" draw:text-style-name="P37" svg:width="0.212cm" svg:height="0.212cm" draw:transform="rotate (-2.35619449019235) translate (11.985625cm 14.6967222222222cm)" draw:kind="arc" draw:start-angle="-450" draw:end-angle="-360">
        <text:p/>
      </draw:circle>
      <draw:line text:anchor-type="page" text:anchor-page-number="1" draw:z-index="348" draw:style-name="gr41" draw:text-style-name="P36" svg:x1="11.762cm" svg:y1="14.771cm" svg:x2="11.836cm" svg:y2="14.845cm">
        <text:p/>
      </draw:line>
      <draw:circle text:anchor-type="page" text:anchor-page-number="1" draw:z-index="349" draw:style-name="gr42" draw:text-style-name="P37" svg:width="0.212cm" svg:height="0.212cm" draw:transform="rotate (-0.785398163397449) translate (11.9097777777778cm 14.6226388888889cm)" draw:kind="arc" draw:start-angle="-450" draw:end-angle="-360">
        <text:p/>
      </draw:circle>
      <draw:line text:anchor-type="page" text:anchor-page-number="1" draw:z-index="350" draw:style-name="gr41" draw:text-style-name="P36" svg:x1="11.986cm" svg:y1="14.847cm" svg:x2="12.06cm" svg:y2="14.773cm">
        <text:p/>
      </draw:line>
      <draw:circle text:anchor-type="page" text:anchor-page-number="1" draw:z-index="351" draw:style-name="gr42" draw:text-style-name="P37" svg:width="0.212cm" svg:height="0.212cm" draw:transform="rotate (0.785398163397448) translate (11.8374583333333cm 14.6967222222222cm)" draw:kind="arc" draw:start-angle="-450" draw:end-angle="-360">
        <text:p/>
      </draw:circle>
      <draw:line text:anchor-type="page" text:anchor-page-number="1" draw:z-index="352" draw:style-name="gr41" draw:text-style-name="P36" svg:x1="12.06cm" svg:y1="14.623cm" svg:x2="11.986cm" svg:y2="14.549cm">
        <text:p/>
      </draw:line>
      <draw:circle text:anchor-type="page" text:anchor-page-number="1" draw:z-index="353" draw:style-name="gr42" draw:text-style-name="P37" svg:width="0.212cm" svg:height="0.212cm" draw:transform="rotate (-0.785398163397449) translate (12.0597083333333cm 14.3245416666667cm)" draw:kind="arc" draw:start-angle="-540" draw:end-angle="-450">
        <text:p/>
      </draw:circle>
      <draw:line text:anchor-type="page" text:anchor-page-number="1" draw:z-index="354" draw:style-name="gr41" draw:text-style-name="P36" svg:x1="11.986cm" svg:y1="14.399cm" svg:x2="12.06cm" svg:y2="14.325cm">
        <text:p/>
      </draw:line>
      <draw:circle text:anchor-type="page" text:anchor-page-number="1" draw:z-index="355" draw:style-name="gr42" draw:text-style-name="P37" svg:width="0.212cm" svg:height="0.212cm" draw:transform="rotate (-2.35619449019235) translate (12.2819583333333cm 14.398625cm)" draw:kind="arc" draw:start-angle="-540" draw:end-angle="-450">
        <text:p/>
      </draw:circle>
      <draw:line text:anchor-type="page" text:anchor-page-number="1" draw:z-index="356" draw:style-name="gr41" draw:text-style-name="P36" svg:x1="12.21cm" svg:y1="14.323cm" svg:x2="12.284cm" svg:y2="14.397cm">
        <text:p/>
      </draw:line>
      <draw:circle text:anchor-type="page" text:anchor-page-number="1" draw:z-index="357" draw:style-name="gr42" draw:text-style-name="P37" svg:width="0.212cm" svg:height="0.212cm" draw:transform="rotate (2.35619449019234) translate (12.2114027777778cm 14.620875cm)" draw:kind="arc" draw:start-angle="-540" draw:end-angle="-450">
        <text:p/>
      </draw:circle>
      <draw:line text:anchor-type="page" text:anchor-page-number="1" draw:z-index="358" draw:style-name="gr41" draw:text-style-name="P36" svg:x1="12.284cm" svg:y1="14.547cm" svg:x2="12.21cm" svg:y2="14.621cm">
        <text:p/>
      </draw:line>
      <draw:circle text:anchor-type="page" text:anchor-page-number="1" draw:z-index="359" draw:style-name="gr42" draw:text-style-name="P37" svg:width="0.212cm" svg:height="0.212cm" draw:transform="rotate (-2.35619449019235) translate (12.4336527777778cm 14.6967222222222cm)" draw:kind="arc" draw:start-angle="-450" draw:end-angle="-360">
        <text:p/>
      </draw:circle>
      <draw:line text:anchor-type="page" text:anchor-page-number="1" draw:z-index="360" draw:style-name="gr41" draw:text-style-name="P36" svg:x1="12.21cm" svg:y1="14.771cm" svg:x2="12.284cm" svg:y2="14.845cm">
        <text:p/>
      </draw:line>
      <draw:circle text:anchor-type="page" text:anchor-page-number="1" draw:z-index="361" draw:style-name="gr42" draw:text-style-name="P37" svg:width="0.212cm" svg:height="0.212cm" draw:transform="rotate (-0.785398163397449) translate (12.3578055555556cm 14.6226388888889cm)" draw:kind="arc" draw:start-angle="-450" draw:end-angle="-360">
        <text:p/>
      </draw:circle>
      <draw:line text:anchor-type="page" text:anchor-page-number="1" draw:z-index="362" draw:style-name="gr43" draw:text-style-name="P36" svg:x1="12.434cm" svg:y1="14.847cm" svg:x2="12.508cm" svg:y2="14.773cm">
        <text:p/>
      </draw:line>
      <draw:circle text:anchor-type="page" text:anchor-page-number="1" draw:z-index="363" draw:style-name="gr44" draw:text-style-name="P37" svg:width="0.212cm" svg:height="0.212cm" draw:transform="rotate (-2.35619449019235) translate (12.7299861111111cm 14.8466527777778cm)" draw:kind="arc" draw:start-angle="-540" draw:end-angle="-450">
        <text:p/>
      </draw:circle>
      <draw:line text:anchor-type="page" text:anchor-page-number="1" draw:z-index="364" draw:style-name="gr43" draw:text-style-name="P36" svg:x1="12.658cm" svg:y1="14.771cm" svg:x2="12.732cm" svg:y2="14.845cm">
        <text:p/>
      </draw:line>
      <draw:circle text:anchor-type="page" text:anchor-page-number="1" draw:z-index="365" draw:style-name="gr44" draw:text-style-name="P37" svg:width="0.212cm" svg:height="0.212cm" draw:transform="rotate (-0.785398163397449) translate (12.8075972222222cm 14.6226388888889cm)" draw:kind="arc" draw:start-angle="-450" draw:end-angle="-360">
        <text:p/>
      </draw:circle>
      <draw:line text:anchor-type="page" text:anchor-page-number="1" draw:z-index="366" draw:style-name="gr43" draw:text-style-name="P36" svg:x1="12.882cm" svg:y1="14.847cm" svg:x2="12.956cm" svg:y2="14.773cm">
        <text:p/>
      </draw:line>
      <draw:circle text:anchor-type="page" text:anchor-page-number="1" draw:z-index="367" draw:style-name="gr44" draw:text-style-name="P37" svg:width="0.212cm" svg:height="0.212cm" draw:transform="rotate (0.785398163397448) translate (12.7335138888889cm 14.6967222222222cm)" draw:kind="arc" draw:start-angle="-450" draw:end-angle="-360">
        <text:p/>
      </draw:circle>
      <draw:line text:anchor-type="page" text:anchor-page-number="1" draw:z-index="368" draw:style-name="gr43" draw:text-style-name="P36" svg:x1="12.956cm" svg:y1="14.623cm" svg:x2="12.882cm" svg:y2="14.549cm">
        <text:p/>
      </draw:line>
      <draw:circle text:anchor-type="page" text:anchor-page-number="1" draw:z-index="369" draw:style-name="gr44" draw:text-style-name="P37" svg:width="0.212cm" svg:height="0.212cm" draw:transform="rotate (2.35619449019234) translate (12.8075972222222cm 14.7725694444444cm)" draw:kind="arc" draw:start-angle="-450" draw:end-angle="-360">
        <text:p/>
      </draw:circle>
      <draw:line text:anchor-type="page" text:anchor-page-number="1" draw:z-index="370" draw:style-name="gr43" draw:text-style-name="P36" svg:x1="12.732cm" svg:y1="14.547cm" svg:x2="12.658cm" svg:y2="14.621cm">
        <text:p/>
      </draw:line>
      <draw:circle text:anchor-type="page" text:anchor-page-number="1" draw:z-index="371" draw:style-name="gr44" draw:text-style-name="P37" svg:width="0.212cm" svg:height="0.212cm" draw:transform="rotate (0.785398163397448) translate (12.4336527777778cm 14.5485555555556cm)" draw:kind="arc" draw:start-angle="-540" draw:end-angle="-450">
        <text:p/>
      </draw:circle>
      <draw:line text:anchor-type="page" text:anchor-page-number="1" draw:z-index="372" draw:style-name="gr43" draw:text-style-name="P36" svg:x1="12.508cm" svg:y1="14.623cm" svg:x2="12.434cm" svg:y2="14.549cm">
        <text:p/>
      </draw:line>
      <draw:circle text:anchor-type="page" text:anchor-page-number="1" draw:z-index="373" draw:style-name="gr44" draw:text-style-name="P37" svg:width="0.212cm" svg:height="0.212cm" draw:transform="rotate (-0.785398163397449) translate (12.5077361111111cm 14.3245416666667cm)" draw:kind="arc" draw:start-angle="-540" draw:end-angle="-450">
        <text:p/>
      </draw:circle>
      <draw:line text:anchor-type="page" text:anchor-page-number="1" draw:z-index="374" draw:style-name="gr43" draw:text-style-name="P36" svg:x1="12.434cm" svg:y1="14.399cm" svg:x2="12.508cm" svg:y2="14.325cm">
        <text:p/>
      </draw:line>
      <draw:circle text:anchor-type="page" text:anchor-page-number="1" draw:z-index="375" draw:style-name="gr44" draw:text-style-name="P37" svg:width="0.212cm" svg:height="0.212cm" draw:transform="rotate (-2.35619449019235) translate (12.7299861111111cm 14.398625cm)" draw:kind="arc" draw:start-angle="-540" draw:end-angle="-450">
        <text:p/>
      </draw:circle>
      <draw:line text:anchor-type="page" text:anchor-page-number="1" draw:z-index="376" draw:style-name="gr43" draw:text-style-name="P36" svg:x1="12.658cm" svg:y1="14.323cm" svg:x2="12.732cm" svg:y2="14.397cm">
        <text:p/>
      </draw:line>
      <draw:circle text:anchor-type="page" text:anchor-page-number="1" draw:z-index="377" draw:style-name="gr44" draw:text-style-name="P37" svg:width="0.212cm" svg:height="0.212cm" draw:transform="rotate (-0.785398163397449) translate (12.8075972222222cm 14.1746111111111cm)" draw:kind="arc" draw:start-angle="-450" draw:end-angle="-360">
        <text:p/>
      </draw:circle>
      <draw:line text:anchor-type="page" text:anchor-page-number="1" draw:z-index="378" draw:style-name="gr43" draw:text-style-name="P36" svg:x1="12.882cm" svg:y1="14.399cm" svg:x2="12.956cm" svg:y2="14.325cm">
        <text:p/>
      </draw:line>
      <draw:circle text:anchor-type="page" text:anchor-page-number="1" draw:z-index="379" draw:style-name="gr44" draw:text-style-name="P37" svg:width="0.212cm" svg:height="0.212cm" draw:transform="rotate (0.785398163397448) translate (12.7335138888889cm 14.2486944444444cm)" draw:kind="arc" draw:start-angle="-450" draw:end-angle="-360">
        <text:p/>
      </draw:circle>
      <draw:line text:anchor-type="page" text:anchor-page-number="1" draw:z-index="380" draw:style-name="gr45" draw:text-style-name="P36" svg:x1="12.956cm" svg:y1="14.175cm" svg:x2="12.882cm" svg:y2="14.101cm">
        <text:p/>
      </draw:line>
      <draw:circle text:anchor-type="page" text:anchor-page-number="1" draw:z-index="381" draw:style-name="gr46" draw:text-style-name="P37" svg:width="0.212cm" svg:height="0.212cm" draw:transform="rotate (-0.785398163397449) translate (12.9557638888889cm 13.8765138888889cm)" draw:kind="arc" draw:start-angle="-540" draw:end-angle="-450">
        <text:p/>
      </draw:circle>
      <draw:line text:anchor-type="page" text:anchor-page-number="1" draw:z-index="382" draw:style-name="gr45" draw:text-style-name="P36" svg:x1="12.882cm" svg:y1="13.951cm" svg:x2="12.956cm" svg:y2="13.877cm">
        <text:p/>
      </draw:line>
      <draw:circle text:anchor-type="page" text:anchor-page-number="1" draw:z-index="383" draw:style-name="gr46" draw:text-style-name="P37" svg:width="0.212cm" svg:height="0.212cm" draw:transform="rotate (0.785398163397448) translate (12.7335138888889cm 13.7989027777778cm)" draw:kind="arc" draw:start-angle="-450" draw:end-angle="-360">
        <text:p/>
      </draw:circle>
      <draw:line text:anchor-type="page" text:anchor-page-number="1" draw:z-index="384" draw:style-name="gr45" draw:text-style-name="P36" svg:x1="12.956cm" svg:y1="13.725cm" svg:x2="12.882cm" svg:y2="13.651cm">
        <text:p/>
      </draw:line>
      <draw:circle text:anchor-type="page" text:anchor-page-number="1" draw:z-index="385" draw:style-name="gr46" draw:text-style-name="P37" svg:width="0.212cm" svg:height="0.212cm" draw:transform="rotate (2.35619449019234) translate (12.8075972222222cm 13.87475cm)" draw:kind="arc" draw:start-angle="-450" draw:end-angle="-360">
        <text:p/>
      </draw:circle>
      <draw:line text:anchor-type="page" text:anchor-page-number="1" draw:z-index="386" draw:style-name="gr45" draw:text-style-name="P36" svg:x1="12.732cm" svg:y1="13.651cm" svg:x2="12.658cm" svg:y2="13.725cm">
        <text:p/>
      </draw:line>
      <draw:circle text:anchor-type="page" text:anchor-page-number="1" draw:z-index="387" draw:style-name="gr46" draw:text-style-name="P37" svg:width="0.212cm" svg:height="0.212cm" draw:transform="rotate (-2.35619449019235) translate (12.8816805555556cm 13.7989027777778cm)" draw:kind="arc" draw:start-angle="-450" draw:end-angle="-360">
        <text:p/>
      </draw:circle>
      <draw:line text:anchor-type="page" text:anchor-page-number="1" draw:z-index="388" draw:style-name="gr45" draw:text-style-name="P36" svg:x1="12.658cm" svg:y1="13.875cm" svg:x2="12.732cm" svg:y2="13.949cm">
        <text:p/>
      </draw:line>
      <draw:circle text:anchor-type="page" text:anchor-page-number="1" draw:z-index="389" draw:style-name="gr46" draw:text-style-name="P37" svg:width="0.212cm" svg:height="0.212cm" draw:transform="rotate (2.35619449019234) translate (12.6594305555556cm 14.1728472222222cm)" draw:kind="arc" draw:start-angle="-540" draw:end-angle="-450">
        <text:p/>
      </draw:circle>
      <draw:line text:anchor-type="page" text:anchor-page-number="1" draw:z-index="390" draw:style-name="gr45" draw:text-style-name="P36" svg:x1="12.732cm" svg:y1="14.099cm" svg:x2="12.658cm" svg:y2="14.173cm">
        <text:p/>
      </draw:line>
      <draw:circle text:anchor-type="page" text:anchor-page-number="1" draw:z-index="391" draw:style-name="gr46" draw:text-style-name="P37" svg:width="0.212cm" svg:height="0.212cm" draw:transform="rotate (0.785398163397448) translate (12.4336527777778cm 14.1005277777778cm)" draw:kind="arc" draw:start-angle="-540" draw:end-angle="-450">
        <text:p/>
      </draw:circle>
      <draw:line text:anchor-type="page" text:anchor-page-number="1" draw:z-index="392" draw:style-name="gr45" draw:text-style-name="P36" svg:x1="12.508cm" svg:y1="14.175cm" svg:x2="12.434cm" svg:y2="14.101cm">
        <text:p/>
      </draw:line>
      <draw:circle text:anchor-type="page" text:anchor-page-number="1" draw:z-index="393" draw:style-name="gr46" draw:text-style-name="P37" svg:width="0.212cm" svg:height="0.212cm" draw:transform="rotate (-0.785398163397449) translate (12.5077361111111cm 13.8765138888889cm)" draw:kind="arc" draw:start-angle="-540" draw:end-angle="-450">
        <text:p/>
      </draw:circle>
      <draw:line text:anchor-type="page" text:anchor-page-number="1" draw:z-index="394" draw:style-name="gr45" draw:text-style-name="P36" svg:x1="12.434cm" svg:y1="13.951cm" svg:x2="12.508cm" svg:y2="13.877cm">
        <text:p/>
      </draw:line>
      <draw:circle text:anchor-type="page" text:anchor-page-number="1" draw:z-index="395" draw:style-name="gr46" draw:text-style-name="P37" svg:width="0.212cm" svg:height="0.212cm" draw:transform="rotate (0.785398163397448) translate (12.2854861111111cm 13.7989027777778cm)" draw:kind="arc" draw:start-angle="-450" draw:end-angle="-360">
        <text:p/>
      </draw:circle>
      <draw:line text:anchor-type="page" text:anchor-page-number="1" draw:z-index="396" draw:style-name="gr45" draw:text-style-name="P36" svg:x1="12.508cm" svg:y1="13.725cm" svg:x2="12.434cm" svg:y2="13.651cm">
        <text:p/>
      </draw:line>
      <draw:circle text:anchor-type="page" text:anchor-page-number="1" draw:z-index="397" draw:style-name="gr46" draw:text-style-name="P37" svg:width="0.212cm" svg:height="0.212cm" draw:transform="rotate (2.35619449019234) translate (12.3578055555556cm 13.87475cm)" draw:kind="arc" draw:start-angle="-450" draw:end-angle="-360">
        <text:p/>
      </draw:circle>
      <draw:line text:anchor-type="page" text:anchor-page-number="1" draw:z-index="398" draw:style-name="gr47" draw:text-style-name="P36" svg:x1="12.284cm" svg:y1="13.651cm" svg:x2="12.21cm" svg:y2="13.725cm">
        <text:p/>
      </draw:line>
      <draw:circle text:anchor-type="page" text:anchor-page-number="1" draw:z-index="399" draw:style-name="gr48" draw:text-style-name="P37" svg:width="0.212cm" svg:height="0.212cm" draw:transform="rotate (0.785398163397448) translate (11.985625cm 13.6525cm)" draw:kind="arc" draw:start-angle="-540" draw:end-angle="-450">
        <text:p/>
      </draw:circle>
      <draw:line text:anchor-type="page" text:anchor-page-number="1" draw:z-index="400" draw:style-name="gr47" draw:text-style-name="P36" svg:x1="12.06cm" svg:y1="13.725cm" svg:x2="11.986cm" svg:y2="13.651cm">
        <text:p/>
      </draw:line>
      <draw:circle text:anchor-type="page" text:anchor-page-number="1" draw:z-index="401" draw:style-name="gr48" draw:text-style-name="P37" svg:width="0.212cm" svg:height="0.212cm" draw:transform="rotate (2.35619449019234) translate (11.9097777777778cm 13.87475cm)" draw:kind="arc" draw:start-angle="-450" draw:end-angle="-360">
        <text:p/>
      </draw:circle>
      <draw:line text:anchor-type="page" text:anchor-page-number="1" draw:z-index="402" draw:style-name="gr47" draw:text-style-name="P36" svg:x1="11.836cm" svg:y1="13.651cm" svg:x2="11.762cm" svg:y2="13.725cm">
        <text:p/>
      </draw:line>
      <draw:circle text:anchor-type="page" text:anchor-page-number="1" draw:z-index="403" draw:style-name="gr48" draw:text-style-name="P37" svg:width="0.212cm" svg:height="0.212cm" draw:transform="rotate (-2.35619449019235) translate (11.985625cm 13.7989027777778cm)" draw:kind="arc" draw:start-angle="-450" draw:end-angle="-360">
        <text:p/>
      </draw:circle>
      <draw:line text:anchor-type="page" text:anchor-page-number="1" draw:z-index="404" draw:style-name="gr47" draw:text-style-name="P36" svg:x1="11.762cm" svg:y1="13.875cm" svg:x2="11.836cm" svg:y2="13.949cm">
        <text:p/>
      </draw:line>
      <draw:circle text:anchor-type="page" text:anchor-page-number="1" draw:z-index="405" draw:style-name="gr48" draw:text-style-name="P37" svg:width="0.212cm" svg:height="0.212cm" draw:transform="rotate (-0.785398163397449) translate (11.9097777777778cm 13.7265833333333cm)" draw:kind="arc" draw:start-angle="-450" draw:end-angle="-360">
        <text:p/>
      </draw:circle>
      <draw:line text:anchor-type="page" text:anchor-page-number="1" draw:z-index="406" draw:style-name="gr47" draw:text-style-name="P36" svg:x1="11.986cm" svg:y1="13.951cm" svg:x2="12.06cm" svg:y2="13.877cm">
        <text:p/>
      </draw:line>
      <draw:circle text:anchor-type="page" text:anchor-page-number="1" draw:z-index="407" draw:style-name="gr48" draw:text-style-name="P37" svg:width="0.212cm" svg:height="0.212cm" draw:transform="rotate (-2.35619449019235) translate (12.2819583333333cm 13.9505972222222cm)" draw:kind="arc" draw:start-angle="-540" draw:end-angle="-450">
        <text:p/>
      </draw:circle>
      <draw:line text:anchor-type="page" text:anchor-page-number="1" draw:z-index="408" draw:style-name="gr47" draw:text-style-name="P36" svg:x1="12.21cm" svg:y1="13.875cm" svg:x2="12.284cm" svg:y2="13.949cm">
        <text:p/>
      </draw:line>
      <draw:circle text:anchor-type="page" text:anchor-page-number="1" draw:z-index="409" draw:style-name="gr48" draw:text-style-name="P37" svg:width="0.212cm" svg:height="0.212cm" draw:transform="rotate (2.35619449019234) translate (12.2114027777778cm 14.1728472222222cm)" draw:kind="arc" draw:start-angle="-540" draw:end-angle="-450">
        <text:p/>
      </draw:circle>
      <draw:line text:anchor-type="page" text:anchor-page-number="1" draw:z-index="410" draw:style-name="gr47" draw:text-style-name="P36" svg:x1="12.284cm" svg:y1="14.099cm" svg:x2="12.21cm" svg:y2="14.173cm">
        <text:p/>
      </draw:line>
      <draw:circle text:anchor-type="page" text:anchor-page-number="1" draw:z-index="411" draw:style-name="gr48" draw:text-style-name="P37" svg:width="0.212cm" svg:height="0.212cm" draw:transform="rotate (0.785398163397448) translate (11.985625cm 14.1005277777778cm)" draw:kind="arc" draw:start-angle="-540" draw:end-angle="-450">
        <text:p/>
      </draw:circle>
      <draw:line text:anchor-type="page" text:anchor-page-number="1" draw:z-index="412" draw:style-name="gr47" draw:text-style-name="P36" svg:x1="12.06cm" svg:y1="14.175cm" svg:x2="11.986cm" svg:y2="14.101cm">
        <text:p/>
      </draw:line>
      <draw:circle text:anchor-type="page" text:anchor-page-number="1" draw:z-index="413" draw:style-name="gr48" draw:text-style-name="P37" svg:width="0.212cm" svg:height="0.212cm" draw:transform="rotate (2.35619449019234) translate (11.9097777777778cm 14.3245416666667cm)" draw:kind="arc" draw:start-angle="-450" draw:end-angle="-360">
        <text:p/>
      </draw:circle>
      <draw:line text:anchor-type="page" text:anchor-page-number="1" draw:z-index="414" draw:style-name="gr47" draw:text-style-name="P36" svg:x1="11.836cm" svg:y1="14.099cm" svg:x2="11.762cm" svg:y2="14.173cm">
        <text:p/>
      </draw:line>
      <draw:circle text:anchor-type="page" text:anchor-page-number="1" draw:z-index="415" draw:style-name="gr48" draw:text-style-name="P37" svg:width="0.212cm" svg:height="0.212cm" draw:transform="rotate (0.785398163397448) translate (11.5375972222222cm 14.1005277777778cm)" draw:kind="arc" draw:start-angle="-540" draw:end-angle="-450">
        <text:p/>
      </draw:circle>
      <draw:line text:anchor-type="page" text:anchor-page-number="1" draw:z-index="416" draw:style-name="gr49" draw:text-style-name="P36" svg:x1="11.612cm" svg:y1="14.175cm" svg:x2="11.538cm" svg:y2="14.101cm">
        <text:p/>
      </draw:line>
      <draw:circle text:anchor-type="page" text:anchor-page-number="1" draw:z-index="417" draw:style-name="gr50" draw:text-style-name="P37" svg:width="0.212cm" svg:height="0.212cm" draw:transform="rotate (-0.785398163397449) translate (11.6116805555556cm 13.8765138888889cm)" draw:kind="arc" draw:start-angle="-540" draw:end-angle="-450">
        <text:p/>
      </draw:circle>
      <draw:line text:anchor-type="page" text:anchor-page-number="1" draw:z-index="418" draw:style-name="gr49" draw:text-style-name="P36" svg:x1="11.538cm" svg:y1="13.951cm" svg:x2="11.612cm" svg:y2="13.877cm">
        <text:p/>
      </draw:line>
      <draw:circle text:anchor-type="page" text:anchor-page-number="1" draw:z-index="419" draw:style-name="gr50" draw:text-style-name="P37" svg:width="0.212cm" svg:height="0.212cm" draw:transform="rotate (0.785398163397448) translate (11.3894305555556cm 13.7989027777778cm)" draw:kind="arc" draw:start-angle="-450" draw:end-angle="-360">
        <text:p/>
      </draw:circle>
      <draw:line text:anchor-type="page" text:anchor-page-number="1" draw:z-index="420" draw:style-name="gr49" draw:text-style-name="P36" svg:x1="11.612cm" svg:y1="13.725cm" svg:x2="11.538cm" svg:y2="13.651cm">
        <text:p/>
      </draw:line>
      <draw:circle text:anchor-type="page" text:anchor-page-number="1" draw:z-index="421" draw:style-name="gr50" draw:text-style-name="P37" svg:width="0.212cm" svg:height="0.212cm" draw:transform="rotate (2.35619449019234) translate (11.46175cm 13.87475cm)" draw:kind="arc" draw:start-angle="-450" draw:end-angle="-360">
        <text:p/>
      </draw:circle>
      <draw:line text:anchor-type="page" text:anchor-page-number="1" draw:z-index="422" draw:style-name="gr49" draw:text-style-name="P36" svg:x1="11.388cm" svg:y1="13.651cm" svg:x2="11.314cm" svg:y2="13.725cm">
        <text:p/>
      </draw:line>
      <draw:circle text:anchor-type="page" text:anchor-page-number="1" draw:z-index="423" draw:style-name="gr50" draw:text-style-name="P37" svg:width="0.212cm" svg:height="0.212cm" draw:transform="rotate (-2.35619449019235) translate (11.5375972222222cm 13.7989027777778cm)" draw:kind="arc" draw:start-angle="-450" draw:end-angle="-360">
        <text:p/>
      </draw:circle>
      <draw:line text:anchor-type="page" text:anchor-page-number="1" draw:z-index="424" draw:style-name="gr49" draw:text-style-name="P36" svg:x1="11.312cm" svg:y1="13.875cm" svg:x2="11.386cm" svg:y2="13.949cm">
        <text:p/>
      </draw:line>
      <draw:circle text:anchor-type="page" text:anchor-page-number="1" draw:z-index="425" draw:style-name="gr50" draw:text-style-name="P37" svg:width="0.212cm" svg:height="0.212cm" draw:transform="rotate (2.35619449019234) translate (11.3135833333333cm 14.1728472222222cm)" draw:kind="arc" draw:start-angle="-540" draw:end-angle="-450">
        <text:p/>
      </draw:circle>
      <draw:line text:anchor-type="page" text:anchor-page-number="1" draw:z-index="426" draw:style-name="gr49" draw:text-style-name="P36" svg:x1="11.388cm" svg:y1="14.099cm" svg:x2="11.314cm" svg:y2="14.173cm">
        <text:p/>
      </draw:line>
      <draw:circle text:anchor-type="page" text:anchor-page-number="1" draw:z-index="427" draw:style-name="gr50" draw:text-style-name="P37" svg:width="0.212cm" svg:height="0.212cm" draw:transform="rotate (0.785398163397448) translate (11.0878055555556cm 14.1005277777778cm)" draw:kind="arc" draw:start-angle="-540" draw:end-angle="-450">
        <text:p/>
      </draw:circle>
      <draw:line text:anchor-type="page" text:anchor-page-number="1" draw:z-index="428" draw:style-name="gr49" draw:text-style-name="P36" svg:x1="11.164cm" svg:y1="14.175cm" svg:x2="11.09cm" svg:y2="14.101cm">
        <text:p/>
      </draw:line>
      <draw:circle text:anchor-type="page" text:anchor-page-number="1" draw:z-index="429" draw:style-name="gr50" draw:text-style-name="P37" svg:width="0.212cm" svg:height="0.212cm" draw:transform="rotate (-0.785398163397449) translate (11.1636527777778cm 13.8765138888889cm)" draw:kind="arc" draw:start-angle="-540" draw:end-angle="-450">
        <text:p/>
      </draw:circle>
      <draw:line text:anchor-type="page" text:anchor-page-number="1" draw:z-index="430" draw:style-name="gr49" draw:text-style-name="P36" svg:x1="11.088cm" svg:y1="13.951cm" svg:x2="11.162cm" svg:y2="13.877cm">
        <text:p/>
      </draw:line>
      <draw:circle text:anchor-type="page" text:anchor-page-number="1" draw:z-index="431" draw:style-name="gr50" draw:text-style-name="P37" svg:width="0.212cm" svg:height="0.212cm" draw:transform="rotate (0.785398163397448) translate (10.9396388888889cm 13.7989027777778cm)" draw:kind="arc" draw:start-angle="-450" draw:end-angle="-360">
        <text:p/>
      </draw:circle>
      <draw:line text:anchor-type="page" text:anchor-page-number="1" draw:z-index="432" draw:style-name="gr49" draw:text-style-name="P36" svg:x1="11.164cm" svg:y1="13.725cm" svg:x2="11.09cm" svg:y2="13.651cm">
        <text:p/>
      </draw:line>
      <draw:circle text:anchor-type="page" text:anchor-page-number="1" draw:z-index="433" draw:style-name="gr50" draw:text-style-name="P37" svg:width="0.212cm" svg:height="0.212cm" draw:transform="rotate (-0.785398163397449) translate (11.1636527777778cm 13.4267222222222cm)" draw:kind="arc" draw:start-angle="-540" draw:end-angle="-450">
        <text:p/>
      </draw:circle>
      <draw:line text:anchor-type="page" text:anchor-page-number="1" draw:z-index="434" draw:style-name="gr51" draw:text-style-name="P36" svg:x1="11.088cm" svg:y1="13.501cm" svg:x2="11.162cm" svg:y2="13.427cm">
        <text:p/>
      </draw:line>
      <draw:circle text:anchor-type="page" text:anchor-page-number="1" draw:z-index="435" draw:style-name="gr52" draw:text-style-name="P37" svg:width="0.212cm" svg:height="0.212cm" draw:transform="rotate (-2.35619449019235) translate (11.3859027777778cm 13.5008055555556cm)" draw:kind="arc" draw:start-angle="-540" draw:end-angle="-450">
        <text:p/>
      </draw:circle>
      <draw:line text:anchor-type="page" text:anchor-page-number="1" draw:z-index="436" draw:style-name="gr51" draw:text-style-name="P36" svg:x1="11.312cm" svg:y1="13.427cm" svg:x2="11.386cm" svg:y2="13.501cm">
        <text:p/>
      </draw:line>
      <draw:circle text:anchor-type="page" text:anchor-page-number="1" draw:z-index="437" draw:style-name="gr52" draw:text-style-name="P37" svg:width="0.212cm" svg:height="0.212cm" draw:transform="rotate (-0.785398163397449) translate (11.46175cm 13.2785555555556cm)" draw:kind="arc" draw:start-angle="-450" draw:end-angle="-360">
        <text:p/>
      </draw:circle>
      <draw:line text:anchor-type="page" text:anchor-page-number="1" draw:z-index="438" draw:style-name="gr51" draw:text-style-name="P36" svg:x1="11.538cm" svg:y1="13.501cm" svg:x2="11.612cm" svg:y2="13.427cm">
        <text:p/>
      </draw:line>
      <draw:circle text:anchor-type="page" text:anchor-page-number="1" draw:z-index="439" draw:style-name="gr52" draw:text-style-name="P37" svg:width="0.212cm" svg:height="0.212cm" draw:transform="rotate (0.785398163397448) translate (11.3894305555556cm 13.350875cm)" draw:kind="arc" draw:start-angle="-450" draw:end-angle="-360">
        <text:p/>
      </draw:circle>
      <draw:line text:anchor-type="page" text:anchor-page-number="1" draw:z-index="440" draw:style-name="gr51" draw:text-style-name="P36" svg:x1="11.612cm" svg:y1="13.277cm" svg:x2="11.538cm" svg:y2="13.203cm">
        <text:p/>
      </draw:line>
      <draw:circle text:anchor-type="page" text:anchor-page-number="1" draw:z-index="441" draw:style-name="gr52" draw:text-style-name="P37" svg:width="0.212cm" svg:height="0.212cm" draw:transform="rotate (2.35619449019234) translate (11.46175cm 13.4267222222222cm)" draw:kind="arc" draw:start-angle="-450" draw:end-angle="-360">
        <text:p/>
      </draw:circle>
      <draw:line text:anchor-type="page" text:anchor-page-number="1" draw:z-index="442" draw:style-name="gr51" draw:text-style-name="P36" svg:x1="11.388cm" svg:y1="13.203cm" svg:x2="11.314cm" svg:y2="13.277cm">
        <text:p/>
      </draw:line>
      <draw:circle text:anchor-type="page" text:anchor-page-number="1" draw:z-index="443" draw:style-name="gr52" draw:text-style-name="P37" svg:width="0.212cm" svg:height="0.212cm" draw:transform="rotate (0.785398163397448) translate (11.0878055555556cm 13.2027083333333cm)" draw:kind="arc" draw:start-angle="-540" draw:end-angle="-450">
        <text:p/>
      </draw:circle>
      <draw:line text:anchor-type="page" text:anchor-page-number="1" draw:z-index="444" draw:style-name="gr51" draw:text-style-name="P36" svg:x1="11.164cm" svg:y1="13.277cm" svg:x2="11.09cm" svg:y2="13.203cm">
        <text:p/>
      </draw:line>
      <draw:circle text:anchor-type="page" text:anchor-page-number="1" draw:z-index="445" draw:style-name="gr52" draw:text-style-name="P37" svg:width="0.212cm" svg:height="0.212cm" draw:transform="rotate (-0.785398163397449) translate (11.1636527777778cm 12.9786944444444cm)" draw:kind="arc" draw:start-angle="-540" draw:end-angle="-450">
        <text:p/>
      </draw:circle>
      <draw:line text:anchor-type="page" text:anchor-page-number="1" draw:z-index="446" draw:style-name="gr51" draw:text-style-name="P36" svg:x1="11.088cm" svg:y1="13.053cm" svg:x2="11.162cm" svg:y2="12.979cm">
        <text:p/>
      </draw:line>
      <draw:circle text:anchor-type="page" text:anchor-page-number="1" draw:z-index="447" draw:style-name="gr52" draw:text-style-name="P37" svg:width="0.212cm" svg:height="0.212cm" draw:transform="rotate (-2.35619449019235) translate (11.3859027777778cm 13.0527777777778cm)" draw:kind="arc" draw:start-angle="-540" draw:end-angle="-450">
        <text:p/>
      </draw:circle>
      <draw:line text:anchor-type="page" text:anchor-page-number="1" draw:z-index="448" draw:style-name="gr51" draw:text-style-name="P36" svg:x1="11.312cm" svg:y1="12.979cm" svg:x2="11.386cm" svg:y2="13.053cm">
        <text:p/>
      </draw:line>
      <draw:circle text:anchor-type="page" text:anchor-page-number="1" draw:z-index="449" draw:style-name="gr52" draw:text-style-name="P37" svg:width="0.212cm" svg:height="0.212cm" draw:transform="rotate (-0.785398163397449) translate (11.46175cm 12.8287638888889cm)" draw:kind="arc" draw:start-angle="-450" draw:end-angle="-360">
        <text:p/>
      </draw:circle>
      <draw:line text:anchor-type="page" text:anchor-page-number="1" draw:z-index="450" draw:style-name="gr51" draw:text-style-name="P36" svg:x1="11.538cm" svg:y1="13.053cm" svg:x2="11.612cm" svg:y2="12.979cm">
        <text:p/>
      </draw:line>
      <draw:circle text:anchor-type="page" text:anchor-page-number="1" draw:z-index="451" draw:style-name="gr52" draw:text-style-name="P37" svg:width="0.212cm" svg:height="0.212cm" draw:transform="rotate (-2.35619449019235) translate (11.8339305555556cm 13.0527777777778cm)" draw:kind="arc" draw:start-angle="-540" draw:end-angle="-450">
        <text:p/>
      </draw:circle>
      <draw:line text:anchor-type="page" text:anchor-page-number="1" draw:z-index="452" draw:style-name="gr53" draw:text-style-name="P36" svg:x1="11.762cm" svg:y1="12.979cm" svg:x2="11.836cm" svg:y2="13.053cm">
        <text:p/>
      </draw:line>
      <draw:circle text:anchor-type="page" text:anchor-page-number="1" draw:z-index="453" draw:style-name="gr54" draw:text-style-name="P37" svg:width="0.212cm" svg:height="0.212cm" draw:transform="rotate (2.35619449019234) translate (11.763375cm 13.2767916666667cm)" draw:kind="arc" draw:start-angle="-540" draw:end-angle="-450">
        <text:p/>
      </draw:circle>
      <draw:line text:anchor-type="page" text:anchor-page-number="1" draw:z-index="454" draw:style-name="gr53" draw:text-style-name="P36" svg:x1="11.836cm" svg:y1="13.203cm" svg:x2="11.762cm" svg:y2="13.277cm">
        <text:p/>
      </draw:line>
      <draw:circle text:anchor-type="page" text:anchor-page-number="1" draw:z-index="455" draw:style-name="gr54" draw:text-style-name="P37" svg:width="0.212cm" svg:height="0.212cm" draw:transform="rotate (-2.35619449019235) translate (11.985625cm 13.350875cm)" draw:kind="arc" draw:start-angle="-450" draw:end-angle="-360">
        <text:p/>
      </draw:circle>
      <draw:line text:anchor-type="page" text:anchor-page-number="1" draw:z-index="456" draw:style-name="gr53" draw:text-style-name="P36" svg:x1="11.762cm" svg:y1="13.427cm" svg:x2="11.836cm" svg:y2="13.501cm">
        <text:p/>
      </draw:line>
      <draw:circle text:anchor-type="page" text:anchor-page-number="1" draw:z-index="457" draw:style-name="gr54" draw:text-style-name="P37" svg:width="0.212cm" svg:height="0.212cm" draw:transform="rotate (-0.785398163397449) translate (11.9097777777778cm 13.2785555555556cm)" draw:kind="arc" draw:start-angle="-450" draw:end-angle="-360">
        <text:p/>
      </draw:circle>
      <draw:line text:anchor-type="page" text:anchor-page-number="1" draw:z-index="458" draw:style-name="gr53" draw:text-style-name="P36" svg:x1="11.986cm" svg:y1="13.501cm" svg:x2="12.06cm" svg:y2="13.427cm">
        <text:p/>
      </draw:line>
      <draw:circle text:anchor-type="page" text:anchor-page-number="1" draw:z-index="459" draw:style-name="gr54" draw:text-style-name="P37" svg:width="0.212cm" svg:height="0.212cm" draw:transform="rotate (0.785398163397448) translate (11.8374583333333cm 13.350875cm)" draw:kind="arc" draw:start-angle="-450" draw:end-angle="-360">
        <text:p/>
      </draw:circle>
      <draw:line text:anchor-type="page" text:anchor-page-number="1" draw:z-index="460" draw:style-name="gr53" draw:text-style-name="P36" svg:x1="12.06cm" svg:y1="13.277cm" svg:x2="11.986cm" svg:y2="13.203cm">
        <text:p/>
      </draw:line>
      <draw:circle text:anchor-type="page" text:anchor-page-number="1" draw:z-index="461" draw:style-name="gr54" draw:text-style-name="P37" svg:width="0.212cm" svg:height="0.212cm" draw:transform="rotate (-0.785398163397449) translate (12.0597083333333cm 12.9786944444444cm)" draw:kind="arc" draw:start-angle="-540" draw:end-angle="-450">
        <text:p/>
      </draw:circle>
      <draw:line text:anchor-type="page" text:anchor-page-number="1" draw:z-index="462" draw:style-name="gr53" draw:text-style-name="P36" svg:x1="11.986cm" svg:y1="13.053cm" svg:x2="12.06cm" svg:y2="12.979cm">
        <text:p/>
      </draw:line>
      <draw:circle text:anchor-type="page" text:anchor-page-number="1" draw:z-index="463" draw:style-name="gr54" draw:text-style-name="P37" svg:width="0.212cm" svg:height="0.212cm" draw:transform="rotate (-2.35619449019235) translate (12.2819583333333cm 13.0527777777778cm)" draw:kind="arc" draw:start-angle="-540" draw:end-angle="-450">
        <text:p/>
      </draw:circle>
      <draw:line text:anchor-type="page" text:anchor-page-number="1" draw:z-index="464" draw:style-name="gr53" draw:text-style-name="P36" svg:x1="12.21cm" svg:y1="12.979cm" svg:x2="12.284cm" svg:y2="13.053cm">
        <text:p/>
      </draw:line>
      <draw:circle text:anchor-type="page" text:anchor-page-number="1" draw:z-index="465" draw:style-name="gr54" draw:text-style-name="P37" svg:width="0.212cm" svg:height="0.212cm" draw:transform="rotate (2.35619449019234) translate (12.2114027777778cm 13.2767916666667cm)" draw:kind="arc" draw:start-angle="-540" draw:end-angle="-450">
        <text:p/>
      </draw:circle>
      <draw:line text:anchor-type="page" text:anchor-page-number="1" draw:z-index="466" draw:style-name="gr53" draw:text-style-name="P36" svg:x1="12.284cm" svg:y1="13.203cm" svg:x2="12.21cm" svg:y2="13.277cm">
        <text:p/>
      </draw:line>
      <draw:circle text:anchor-type="page" text:anchor-page-number="1" draw:z-index="467" draw:style-name="gr54" draw:text-style-name="P37" svg:width="0.212cm" svg:height="0.212cm" draw:transform="rotate (-2.35619449019235) translate (12.4336527777778cm 13.350875cm)" draw:kind="arc" draw:start-angle="-450" draw:end-angle="-360">
        <text:p/>
      </draw:circle>
      <draw:line text:anchor-type="page" text:anchor-page-number="1" draw:z-index="468" draw:style-name="gr53" draw:text-style-name="P36" svg:x1="12.21cm" svg:y1="13.427cm" svg:x2="12.284cm" svg:y2="13.501cm">
        <text:p/>
      </draw:line>
      <draw:circle text:anchor-type="page" text:anchor-page-number="1" draw:z-index="469" draw:style-name="gr54" draw:text-style-name="P37" svg:width="0.212cm" svg:height="0.212cm" draw:transform="rotate (-0.785398163397449) translate (12.3578055555556cm 13.2785555555556cm)" draw:kind="arc" draw:start-angle="-450" draw:end-angle="-360">
        <text:p/>
      </draw:circle>
      <draw:line text:anchor-type="page" text:anchor-page-number="1" draw:z-index="470" draw:style-name="gr55" draw:text-style-name="P36" svg:x1="12.434cm" svg:y1="13.501cm" svg:x2="12.508cm" svg:y2="13.427cm">
        <text:p/>
      </draw:line>
      <draw:circle text:anchor-type="page" text:anchor-page-number="1" draw:z-index="471" draw:style-name="gr56" draw:text-style-name="P37" svg:width="0.212cm" svg:height="0.212cm" draw:transform="rotate (-2.35619449019235) translate (12.7299861111111cm 13.5008055555556cm)" draw:kind="arc" draw:start-angle="-540" draw:end-angle="-450">
        <text:p/>
      </draw:circle>
      <draw:line text:anchor-type="page" text:anchor-page-number="1" draw:z-index="472" draw:style-name="gr55" draw:text-style-name="P36" svg:x1="12.658cm" svg:y1="13.427cm" svg:x2="12.732cm" svg:y2="13.501cm">
        <text:p/>
      </draw:line>
      <draw:circle text:anchor-type="page" text:anchor-page-number="1" draw:z-index="473" draw:style-name="gr56" draw:text-style-name="P37" svg:width="0.212cm" svg:height="0.212cm" draw:transform="rotate (-0.785398163397449) translate (12.8075972222222cm 13.2785555555556cm)" draw:kind="arc" draw:start-angle="-450" draw:end-angle="-360">
        <text:p/>
      </draw:circle>
      <draw:line text:anchor-type="page" text:anchor-page-number="1" draw:z-index="474" draw:style-name="gr55" draw:text-style-name="P36" svg:x1="12.882cm" svg:y1="13.501cm" svg:x2="12.956cm" svg:y2="13.427cm">
        <text:p/>
      </draw:line>
      <draw:circle text:anchor-type="page" text:anchor-page-number="1" draw:z-index="475" draw:style-name="gr56" draw:text-style-name="P37" svg:width="0.212cm" svg:height="0.212cm" draw:transform="rotate (0.785398163397448) translate (12.7335138888889cm 13.350875cm)" draw:kind="arc" draw:start-angle="-450" draw:end-angle="-360">
        <text:p/>
      </draw:circle>
      <draw:line text:anchor-type="page" text:anchor-page-number="1" draw:z-index="476" draw:style-name="gr55" draw:text-style-name="P36" svg:x1="12.956cm" svg:y1="13.277cm" svg:x2="12.882cm" svg:y2="13.203cm">
        <text:p/>
      </draw:line>
      <draw:circle text:anchor-type="page" text:anchor-page-number="1" draw:z-index="477" draw:style-name="gr56" draw:text-style-name="P37" svg:width="0.212cm" svg:height="0.212cm" draw:transform="rotate (2.35619449019234) translate (12.8075972222222cm 13.4267222222222cm)" draw:kind="arc" draw:start-angle="-450" draw:end-angle="-360">
        <text:p/>
      </draw:circle>
      <draw:line text:anchor-type="page" text:anchor-page-number="1" draw:z-index="478" draw:style-name="gr55" draw:text-style-name="P36" svg:x1="12.732cm" svg:y1="13.203cm" svg:x2="12.658cm" svg:y2="13.277cm">
        <text:p/>
      </draw:line>
      <draw:circle text:anchor-type="page" text:anchor-page-number="1" draw:z-index="479" draw:style-name="gr56" draw:text-style-name="P37" svg:width="0.212cm" svg:height="0.212cm" draw:transform="rotate (0.785398163397448) translate (12.4336527777778cm 13.2027083333333cm)" draw:kind="arc" draw:start-angle="-540" draw:end-angle="-450">
        <text:p/>
      </draw:circle>
      <draw:line text:anchor-type="page" text:anchor-page-number="1" draw:z-index="480" draw:style-name="gr55" draw:text-style-name="P36" svg:x1="12.508cm" svg:y1="13.277cm" svg:x2="12.434cm" svg:y2="13.203cm">
        <text:p/>
      </draw:line>
      <draw:circle text:anchor-type="page" text:anchor-page-number="1" draw:z-index="481" draw:style-name="gr56" draw:text-style-name="P37" svg:width="0.212cm" svg:height="0.212cm" draw:transform="rotate (-0.785398163397449) translate (12.5077361111111cm 12.9786944444444cm)" draw:kind="arc" draw:start-angle="-540" draw:end-angle="-450">
        <text:p/>
      </draw:circle>
      <draw:line text:anchor-type="page" text:anchor-page-number="1" draw:z-index="482" draw:style-name="gr55" draw:text-style-name="P36" svg:x1="12.434cm" svg:y1="13.053cm" svg:x2="12.508cm" svg:y2="12.979cm">
        <text:p/>
      </draw:line>
      <draw:circle text:anchor-type="page" text:anchor-page-number="1" draw:z-index="483" draw:style-name="gr56" draw:text-style-name="P37" svg:width="0.212cm" svg:height="0.212cm" draw:transform="rotate (-2.35619449019235) translate (12.7299861111111cm 13.0527777777778cm)" draw:kind="arc" draw:start-angle="-540" draw:end-angle="-450">
        <text:p/>
      </draw:circle>
      <draw:line text:anchor-type="page" text:anchor-page-number="1" draw:z-index="484" draw:style-name="gr55" draw:text-style-name="P36" svg:x1="12.658cm" svg:y1="12.979cm" svg:x2="12.732cm" svg:y2="13.053cm">
        <text:p/>
      </draw:line>
      <draw:circle text:anchor-type="page" text:anchor-page-number="1" draw:z-index="485" draw:style-name="gr56" draw:text-style-name="P37" svg:width="0.212cm" svg:height="0.212cm" draw:transform="rotate (-0.785398163397449) translate (12.8075972222222cm 12.8287638888889cm)" draw:kind="arc" draw:start-angle="-450" draw:end-angle="-360">
        <text:p/>
      </draw:circle>
      <draw:line text:anchor-type="page" text:anchor-page-number="1" draw:z-index="486" draw:style-name="gr55" draw:text-style-name="P36" svg:x1="12.882cm" svg:y1="13.053cm" svg:x2="12.956cm" svg:y2="12.979cm">
        <text:p/>
      </draw:line>
      <draw:circle text:anchor-type="page" text:anchor-page-number="1" draw:z-index="487" draw:style-name="gr56" draw:text-style-name="P37" svg:width="0.212cm" svg:height="0.212cm" draw:transform="rotate (0.785398163397448) translate (12.7335138888889cm 12.9028472222222cm)" draw:kind="arc" draw:start-angle="-450" draw:end-angle="-360">
        <text:p/>
      </draw:circle>
      <draw:line text:anchor-type="page" text:anchor-page-number="1" draw:z-index="488" draw:style-name="gr57" draw:text-style-name="P36" svg:x1="12.956cm" svg:y1="12.829cm" svg:x2="12.882cm" svg:y2="12.755cm">
        <text:p/>
      </draw:line>
      <draw:circle text:anchor-type="page" text:anchor-page-number="1" draw:z-index="489" draw:style-name="gr58" draw:text-style-name="P37" svg:width="0.212cm" svg:height="0.212cm" draw:transform="rotate (-0.785398163397449) translate (12.9557638888889cm 12.5306666666667cm)" draw:kind="arc" draw:start-angle="-540" draw:end-angle="-450">
        <text:p/>
      </draw:circle>
      <draw:line text:anchor-type="page" text:anchor-page-number="1" draw:z-index="490" draw:style-name="gr57" draw:text-style-name="P36" svg:x1="12.882cm" svg:y1="12.605cm" svg:x2="12.956cm" svg:y2="12.531cm">
        <text:p/>
      </draw:line>
      <draw:circle text:anchor-type="page" text:anchor-page-number="1" draw:z-index="491" draw:style-name="gr58" draw:text-style-name="P37" svg:width="0.212cm" svg:height="0.212cm" draw:transform="rotate (0.785398163397448) translate (12.7335138888889cm 12.4548194444444cm)" draw:kind="arc" draw:start-angle="-450" draw:end-angle="-360">
        <text:p/>
      </draw:circle>
      <draw:line text:anchor-type="page" text:anchor-page-number="1" draw:z-index="492" draw:style-name="gr57" draw:text-style-name="P36" svg:x1="12.956cm" svg:y1="12.381cm" svg:x2="12.882cm" svg:y2="12.307cm">
        <text:p/>
      </draw:line>
      <draw:circle text:anchor-type="page" text:anchor-page-number="1" draw:z-index="493" draw:style-name="gr58" draw:text-style-name="P37" svg:width="0.212cm" svg:height="0.212cm" draw:transform="rotate (2.35619449019234) translate (12.8075972222222cm 12.5306666666667cm)" draw:kind="arc" draw:start-angle="-450" draw:end-angle="-360">
        <text:p/>
      </draw:circle>
      <draw:line text:anchor-type="page" text:anchor-page-number="1" draw:z-index="494" draw:style-name="gr57" draw:text-style-name="P36" svg:x1="12.732cm" svg:y1="12.307cm" svg:x2="12.658cm" svg:y2="12.381cm">
        <text:p/>
      </draw:line>
      <draw:circle text:anchor-type="page" text:anchor-page-number="1" draw:z-index="495" draw:style-name="gr58" draw:text-style-name="P37" svg:width="0.212cm" svg:height="0.212cm" draw:transform="rotate (-2.35619449019235) translate (12.8816805555556cm 12.4548194444444cm)" draw:kind="arc" draw:start-angle="-450" draw:end-angle="-360">
        <text:p/>
      </draw:circle>
      <draw:line text:anchor-type="page" text:anchor-page-number="1" draw:z-index="496" draw:style-name="gr57" draw:text-style-name="P36" svg:x1="12.658cm" svg:y1="12.531cm" svg:x2="12.732cm" svg:y2="12.605cm">
        <text:p/>
      </draw:line>
      <draw:circle text:anchor-type="page" text:anchor-page-number="1" draw:z-index="497" draw:style-name="gr58" draw:text-style-name="P37" svg:width="0.212cm" svg:height="0.212cm" draw:transform="rotate (2.35619449019234) translate (12.6594305555556cm 12.8287638888889cm)" draw:kind="arc" draw:start-angle="-540" draw:end-angle="-450">
        <text:p/>
      </draw:circle>
      <draw:line text:anchor-type="page" text:anchor-page-number="1" draw:z-index="498" draw:style-name="gr57" draw:text-style-name="P36" svg:x1="12.732cm" svg:y1="12.755cm" svg:x2="12.658cm" svg:y2="12.829cm">
        <text:p/>
      </draw:line>
      <draw:circle text:anchor-type="page" text:anchor-page-number="1" draw:z-index="499" draw:style-name="gr58" draw:text-style-name="P37" svg:width="0.212cm" svg:height="0.212cm" draw:transform="rotate (0.785398163397448) translate (12.4336527777778cm 12.7546805555556cm)" draw:kind="arc" draw:start-angle="-540" draw:end-angle="-450">
        <text:p/>
      </draw:circle>
      <draw:line text:anchor-type="page" text:anchor-page-number="1" draw:z-index="500" draw:style-name="gr57" draw:text-style-name="P36" svg:x1="12.508cm" svg:y1="12.829cm" svg:x2="12.434cm" svg:y2="12.755cm">
        <text:p/>
      </draw:line>
      <draw:circle text:anchor-type="page" text:anchor-page-number="1" draw:z-index="501" draw:style-name="gr58" draw:text-style-name="P37" svg:width="0.212cm" svg:height="0.212cm" draw:transform="rotate (-0.785398163397449) translate (12.5077361111111cm 12.5306666666667cm)" draw:kind="arc" draw:start-angle="-540" draw:end-angle="-450">
        <text:p/>
      </draw:circle>
      <draw:line text:anchor-type="page" text:anchor-page-number="1" draw:z-index="502" draw:style-name="gr57" draw:text-style-name="P36" svg:x1="12.434cm" svg:y1="12.605cm" svg:x2="12.508cm" svg:y2="12.531cm">
        <text:p/>
      </draw:line>
      <draw:circle text:anchor-type="page" text:anchor-page-number="1" draw:z-index="503" draw:style-name="gr58" draw:text-style-name="P37" svg:width="0.212cm" svg:height="0.212cm" draw:transform="rotate (0.785398163397448) translate (12.2854861111111cm 12.4548194444444cm)" draw:kind="arc" draw:start-angle="-450" draw:end-angle="-360">
        <text:p/>
      </draw:circle>
      <draw:line text:anchor-type="page" text:anchor-page-number="1" draw:z-index="504" draw:style-name="gr57" draw:text-style-name="P36" svg:x1="12.508cm" svg:y1="12.381cm" svg:x2="12.434cm" svg:y2="12.307cm">
        <text:p/>
      </draw:line>
      <draw:circle text:anchor-type="page" text:anchor-page-number="1" draw:z-index="505" draw:style-name="gr58" draw:text-style-name="P37" svg:width="0.212cm" svg:height="0.212cm" draw:transform="rotate (-0.785398163397449) translate (12.5077361111111cm 12.0826388888889cm)" draw:kind="arc" draw:start-angle="-540" draw:end-angle="-450">
        <text:p/>
      </draw:circle>
      <draw:line text:anchor-type="page" text:anchor-page-number="1" draw:z-index="506" draw:style-name="gr59" draw:text-style-name="P36" svg:x1="12.434cm" svg:y1="12.157cm" svg:x2="12.508cm" svg:y2="12.083cm">
        <text:p/>
      </draw:line>
      <draw:circle text:anchor-type="page" text:anchor-page-number="1" draw:z-index="507" draw:style-name="gr60" draw:text-style-name="P37" svg:width="0.212cm" svg:height="0.212cm" draw:transform="rotate (-2.35619449019235) translate (12.7299861111111cm 12.1567222222222cm)" draw:kind="arc" draw:start-angle="-540" draw:end-angle="-450">
        <text:p/>
      </draw:circle>
      <draw:line text:anchor-type="page" text:anchor-page-number="1" draw:z-index="508" draw:style-name="gr59" draw:text-style-name="P36" svg:x1="12.658cm" svg:y1="12.083cm" svg:x2="12.732cm" svg:y2="12.157cm">
        <text:p/>
      </draw:line>
      <draw:circle text:anchor-type="page" text:anchor-page-number="1" draw:z-index="509" draw:style-name="gr60" draw:text-style-name="P37" svg:width="0.212cm" svg:height="0.212cm" draw:transform="rotate (-0.785398163397449) translate (12.8075972222222cm 11.9327083333333cm)" draw:kind="arc" draw:start-angle="-450" draw:end-angle="-360">
        <text:p/>
      </draw:circle>
      <draw:line text:anchor-type="page" text:anchor-page-number="1" draw:z-index="510" draw:style-name="gr59" draw:text-style-name="P36" svg:x1="12.882cm" svg:y1="12.157cm" svg:x2="12.956cm" svg:y2="12.083cm">
        <text:p/>
      </draw:line>
      <draw:circle text:anchor-type="page" text:anchor-page-number="1" draw:z-index="511" draw:style-name="gr60" draw:text-style-name="P37" svg:width="0.212cm" svg:height="0.212cm" draw:transform="rotate (0.785398163397448) translate (12.7335138888889cm 12.0067916666667cm)" draw:kind="arc" draw:start-angle="-450" draw:end-angle="-360">
        <text:p/>
      </draw:circle>
      <draw:line text:anchor-type="page" text:anchor-page-number="1" draw:z-index="512" draw:style-name="gr59" draw:text-style-name="P36" svg:x1="12.956cm" svg:y1="11.933cm" svg:x2="12.882cm" svg:y2="11.859cm">
        <text:p/>
      </draw:line>
      <draw:circle text:anchor-type="page" text:anchor-page-number="1" draw:z-index="513" draw:style-name="gr60" draw:text-style-name="P37" svg:width="0.212cm" svg:height="0.212cm" draw:transform="rotate (2.35619449019234) translate (12.8075972222222cm 12.0826388888889cm)" draw:kind="arc" draw:start-angle="-450" draw:end-angle="-360">
        <text:p/>
      </draw:circle>
      <draw:line text:anchor-type="page" text:anchor-page-number="1" draw:z-index="514" draw:style-name="gr59" draw:text-style-name="P36" svg:x1="12.732cm" svg:y1="11.859cm" svg:x2="12.658cm" svg:y2="11.933cm">
        <text:p/>
      </draw:line>
      <draw:circle text:anchor-type="page" text:anchor-page-number="1" draw:z-index="515" draw:style-name="gr60" draw:text-style-name="P37" svg:width="0.212cm" svg:height="0.212cm" draw:transform="rotate (0.785398163397448) translate (12.4336527777778cm 11.858625cm)" draw:kind="arc" draw:start-angle="-540" draw:end-angle="-450">
        <text:p/>
      </draw:circle>
      <draw:line text:anchor-type="page" text:anchor-page-number="1" draw:z-index="516" draw:style-name="gr59" draw:text-style-name="P36" svg:x1="12.508cm" svg:y1="11.933cm" svg:x2="12.434cm" svg:y2="11.859cm">
        <text:p/>
      </draw:line>
      <draw:circle text:anchor-type="page" text:anchor-page-number="1" draw:z-index="517" draw:style-name="gr60" draw:text-style-name="P37" svg:width="0.212cm" svg:height="0.212cm" draw:transform="rotate (-0.785398163397449) translate (12.5077361111111cm 11.6346111111111cm)" draw:kind="arc" draw:start-angle="-540" draw:end-angle="-450">
        <text:p/>
      </draw:circle>
      <draw:line text:anchor-type="page" text:anchor-page-number="1" draw:z-index="518" draw:style-name="gr59" draw:text-style-name="P36" svg:x1="12.434cm" svg:y1="11.709cm" svg:x2="12.508cm" svg:y2="11.635cm">
        <text:p/>
      </draw:line>
      <draw:circle text:anchor-type="page" text:anchor-page-number="1" draw:z-index="519" draw:style-name="gr60" draw:text-style-name="P37" svg:width="0.212cm" svg:height="0.212cm" draw:transform="rotate (-2.35619449019235) translate (12.7299861111111cm 11.7086944444444cm)" draw:kind="arc" draw:start-angle="-540" draw:end-angle="-450">
        <text:p/>
      </draw:circle>
      <draw:line text:anchor-type="page" text:anchor-page-number="1" draw:z-index="520" draw:style-name="gr59" draw:text-style-name="P36" svg:x1="12.658cm" svg:y1="11.635cm" svg:x2="12.732cm" svg:y2="11.709cm">
        <text:p/>
      </draw:line>
      <draw:circle text:anchor-type="page" text:anchor-page-number="1" draw:z-index="521" draw:style-name="gr60" draw:text-style-name="P37" svg:width="0.212cm" svg:height="0.212cm" draw:transform="rotate (-0.785398163397449) translate (12.8075972222222cm 11.4846805555556cm)" draw:kind="arc" draw:start-angle="-450" draw:end-angle="-360">
        <text:p/>
      </draw:circle>
      <draw:line text:anchor-type="page" text:anchor-page-number="1" draw:z-index="522" draw:style-name="gr59" draw:text-style-name="P36" svg:x1="12.882cm" svg:y1="11.709cm" svg:x2="12.956cm" svg:y2="11.635cm">
        <text:p/>
      </draw:line>
      <draw:circle text:anchor-type="page" text:anchor-page-number="1" draw:z-index="523" draw:style-name="gr60" draw:text-style-name="P37" svg:width="0.212cm" svg:height="0.212cm" draw:transform="rotate (0.785398163397448) translate (12.7335138888889cm 11.5587638888889cm)" draw:kind="arc" draw:start-angle="-450" draw:end-angle="-360">
        <text:p/>
      </draw:circle>
      <draw:line text:anchor-type="page" text:anchor-page-number="1" draw:z-index="524" draw:style-name="gr61" draw:text-style-name="P36" svg:x1="12.956cm" svg:y1="11.485cm" svg:x2="12.882cm" svg:y2="11.411cm">
        <text:p/>
      </draw:line>
      <draw:circle text:anchor-type="page" text:anchor-page-number="1" draw:z-index="525" draw:style-name="gr62" draw:text-style-name="P37" svg:width="0.212cm" svg:height="0.212cm" draw:transform="rotate (-0.785398163397449) translate (12.9557638888889cm 11.1865833333333cm)" draw:kind="arc" draw:start-angle="-540" draw:end-angle="-450">
        <text:p/>
      </draw:circle>
      <draw:line text:anchor-type="page" text:anchor-page-number="1" draw:z-index="526" draw:style-name="gr61" draw:text-style-name="P36" svg:x1="12.882cm" svg:y1="11.261cm" svg:x2="12.956cm" svg:y2="11.187cm">
        <text:p/>
      </draw:line>
      <draw:circle text:anchor-type="page" text:anchor-page-number="1" draw:z-index="527" draw:style-name="gr62" draw:text-style-name="P37" svg:width="0.212cm" svg:height="0.212cm" draw:transform="rotate (0.785398163397448) translate (12.7335138888889cm 11.1107361111111cm)" draw:kind="arc" draw:start-angle="-450" draw:end-angle="-360">
        <text:p/>
      </draw:circle>
      <draw:line text:anchor-type="page" text:anchor-page-number="1" draw:z-index="528" draw:style-name="gr61" draw:text-style-name="P36" svg:x1="12.956cm" svg:y1="11.037cm" svg:x2="12.882cm" svg:y2="10.963cm">
        <text:p/>
      </draw:line>
      <draw:circle text:anchor-type="page" text:anchor-page-number="1" draw:z-index="529" draw:style-name="gr62" draw:text-style-name="P37" svg:width="0.212cm" svg:height="0.212cm" draw:transform="rotate (2.35619449019234) translate (12.8075972222222cm 11.1865833333333cm)" draw:kind="arc" draw:start-angle="-450" draw:end-angle="-360">
        <text:p/>
      </draw:circle>
      <draw:line text:anchor-type="page" text:anchor-page-number="1" draw:z-index="530" draw:style-name="gr61" draw:text-style-name="P36" svg:x1="12.732cm" svg:y1="10.961cm" svg:x2="12.658cm" svg:y2="11.035cm">
        <text:p/>
      </draw:line>
      <draw:circle text:anchor-type="page" text:anchor-page-number="1" draw:z-index="531" draw:style-name="gr62" draw:text-style-name="P37" svg:width="0.212cm" svg:height="0.212cm" draw:transform="rotate (-2.35619449019235) translate (12.8816805555556cm 11.1107361111111cm)" draw:kind="arc" draw:start-angle="-450" draw:end-angle="-360">
        <text:p/>
      </draw:circle>
      <draw:line text:anchor-type="page" text:anchor-page-number="1" draw:z-index="532" draw:style-name="gr61" draw:text-style-name="P36" svg:x1="12.658cm" svg:y1="11.185cm" svg:x2="12.732cm" svg:y2="11.259cm">
        <text:p/>
      </draw:line>
      <draw:circle text:anchor-type="page" text:anchor-page-number="1" draw:z-index="533" draw:style-name="gr62" draw:text-style-name="P37" svg:width="0.212cm" svg:height="0.212cm" draw:transform="rotate (2.35619449019234) translate (12.6594305555556cm 11.4829166666667cm)" draw:kind="arc" draw:start-angle="-540" draw:end-angle="-450">
        <text:p/>
      </draw:circle>
      <draw:line text:anchor-type="page" text:anchor-page-number="1" draw:z-index="534" draw:style-name="gr61" draw:text-style-name="P36" svg:x1="12.732cm" svg:y1="11.411cm" svg:x2="12.658cm" svg:y2="11.485cm">
        <text:p/>
      </draw:line>
      <draw:circle text:anchor-type="page" text:anchor-page-number="1" draw:z-index="535" draw:style-name="gr62" draw:text-style-name="P37" svg:width="0.212cm" svg:height="0.212cm" draw:transform="rotate (0.785398163397448) translate (12.4336527777778cm 11.4105972222222cm)" draw:kind="arc" draw:start-angle="-540" draw:end-angle="-450">
        <text:p/>
      </draw:circle>
      <draw:line text:anchor-type="page" text:anchor-page-number="1" draw:z-index="536" draw:style-name="gr61" draw:text-style-name="P36" svg:x1="12.508cm" svg:y1="11.485cm" svg:x2="12.434cm" svg:y2="11.411cm">
        <text:p/>
      </draw:line>
      <draw:circle text:anchor-type="page" text:anchor-page-number="1" draw:z-index="537" draw:style-name="gr62" draw:text-style-name="P37" svg:width="0.212cm" svg:height="0.212cm" draw:transform="rotate (-0.785398163397449) translate (12.5077361111111cm 11.1865833333333cm)" draw:kind="arc" draw:start-angle="-540" draw:end-angle="-450">
        <text:p/>
      </draw:circle>
      <draw:line text:anchor-type="page" text:anchor-page-number="1" draw:z-index="538" draw:style-name="gr61" draw:text-style-name="P36" svg:x1="12.434cm" svg:y1="11.261cm" svg:x2="12.508cm" svg:y2="11.187cm">
        <text:p/>
      </draw:line>
      <draw:circle text:anchor-type="page" text:anchor-page-number="1" draw:z-index="539" draw:style-name="gr62" draw:text-style-name="P37" svg:width="0.212cm" svg:height="0.212cm" draw:transform="rotate (0.785398163397448) translate (12.2854861111111cm 11.1107361111111cm)" draw:kind="arc" draw:start-angle="-450" draw:end-angle="-360">
        <text:p/>
      </draw:circle>
      <draw:line text:anchor-type="page" text:anchor-page-number="1" draw:z-index="540" draw:style-name="gr61" draw:text-style-name="P36" svg:x1="12.508cm" svg:y1="11.037cm" svg:x2="12.434cm" svg:y2="10.963cm">
        <text:p/>
      </draw:line>
      <draw:circle text:anchor-type="page" text:anchor-page-number="1" draw:z-index="541" draw:style-name="gr62" draw:text-style-name="P37" svg:width="0.212cm" svg:height="0.212cm" draw:transform="rotate (2.35619449019234) translate (12.3578055555556cm 11.1865833333333cm)" draw:kind="arc" draw:start-angle="-450" draw:end-angle="-360">
        <text:p/>
      </draw:circle>
      <draw:line text:anchor-type="page" text:anchor-page-number="1" draw:z-index="542" draw:style-name="gr63" draw:text-style-name="P36" svg:x1="12.284cm" svg:y1="10.961cm" svg:x2="12.21cm" svg:y2="11.035cm">
        <text:p/>
      </draw:line>
      <draw:circle text:anchor-type="page" text:anchor-page-number="1" draw:z-index="543" draw:style-name="gr64" draw:text-style-name="P37" svg:width="0.212cm" svg:height="0.212cm" draw:transform="rotate (0.785398163397448) translate (11.985625cm 10.9625694444444cm)" draw:kind="arc" draw:start-angle="-540" draw:end-angle="-450">
        <text:p/>
      </draw:circle>
      <draw:line text:anchor-type="page" text:anchor-page-number="1" draw:z-index="544" draw:style-name="gr63" draw:text-style-name="P36" svg:x1="12.06cm" svg:y1="11.037cm" svg:x2="11.986cm" svg:y2="10.963cm">
        <text:p/>
      </draw:line>
      <draw:circle text:anchor-type="page" text:anchor-page-number="1" draw:z-index="545" draw:style-name="gr64" draw:text-style-name="P37" svg:width="0.212cm" svg:height="0.212cm" draw:transform="rotate (2.35619449019234) translate (11.9097777777778cm 11.1865833333333cm)" draw:kind="arc" draw:start-angle="-450" draw:end-angle="-360">
        <text:p/>
      </draw:circle>
      <draw:line text:anchor-type="page" text:anchor-page-number="1" draw:z-index="546" draw:style-name="gr63" draw:text-style-name="P36" svg:x1="11.836cm" svg:y1="10.961cm" svg:x2="11.762cm" svg:y2="11.035cm">
        <text:p/>
      </draw:line>
      <draw:circle text:anchor-type="page" text:anchor-page-number="1" draw:z-index="547" draw:style-name="gr64" draw:text-style-name="P37" svg:width="0.212cm" svg:height="0.212cm" draw:transform="rotate (-2.35619449019235) translate (11.985625cm 11.1107361111111cm)" draw:kind="arc" draw:start-angle="-450" draw:end-angle="-360">
        <text:p/>
      </draw:circle>
      <draw:line text:anchor-type="page" text:anchor-page-number="1" draw:z-index="548" draw:style-name="gr63" draw:text-style-name="P36" svg:x1="11.762cm" svg:y1="11.185cm" svg:x2="11.836cm" svg:y2="11.259cm">
        <text:p/>
      </draw:line>
      <draw:circle text:anchor-type="page" text:anchor-page-number="1" draw:z-index="549" draw:style-name="gr64" draw:text-style-name="P37" svg:width="0.212cm" svg:height="0.212cm" draw:transform="rotate (-0.785398163397449) translate (11.9097777777778cm 11.0366527777778cm)" draw:kind="arc" draw:start-angle="-450" draw:end-angle="-360">
        <text:p/>
      </draw:circle>
      <draw:line text:anchor-type="page" text:anchor-page-number="1" draw:z-index="550" draw:style-name="gr63" draw:text-style-name="P36" svg:x1="11.986cm" svg:y1="11.261cm" svg:x2="12.06cm" svg:y2="11.187cm">
        <text:p/>
      </draw:line>
      <draw:circle text:anchor-type="page" text:anchor-page-number="1" draw:z-index="551" draw:style-name="gr64" draw:text-style-name="P37" svg:width="0.212cm" svg:height="0.212cm" draw:transform="rotate (-2.35619449019235) translate (12.2819583333333cm 11.2606666666667cm)" draw:kind="arc" draw:start-angle="-540" draw:end-angle="-450">
        <text:p/>
      </draw:circle>
      <draw:line text:anchor-type="page" text:anchor-page-number="1" draw:z-index="552" draw:style-name="gr63" draw:text-style-name="P36" svg:x1="12.21cm" svg:y1="11.185cm" svg:x2="12.284cm" svg:y2="11.259cm">
        <text:p/>
      </draw:line>
      <draw:circle text:anchor-type="page" text:anchor-page-number="1" draw:z-index="553" draw:style-name="gr64" draw:text-style-name="P37" svg:width="0.212cm" svg:height="0.212cm" draw:transform="rotate (2.35619449019234) translate (12.2114027777778cm 11.4829166666667cm)" draw:kind="arc" draw:start-angle="-540" draw:end-angle="-450">
        <text:p/>
      </draw:circle>
      <draw:line text:anchor-type="page" text:anchor-page-number="1" draw:z-index="554" draw:style-name="gr63" draw:text-style-name="P36" svg:x1="12.284cm" svg:y1="11.411cm" svg:x2="12.21cm" svg:y2="11.485cm">
        <text:p/>
      </draw:line>
      <draw:circle text:anchor-type="page" text:anchor-page-number="1" draw:z-index="555" draw:style-name="gr64" draw:text-style-name="P37" svg:width="0.212cm" svg:height="0.212cm" draw:transform="rotate (0.785398163397448) translate (11.985625cm 11.4105972222222cm)" draw:kind="arc" draw:start-angle="-540" draw:end-angle="-450">
        <text:p/>
      </draw:circle>
      <draw:line text:anchor-type="page" text:anchor-page-number="1" draw:z-index="556" draw:style-name="gr63" draw:text-style-name="P36" svg:x1="12.06cm" svg:y1="11.485cm" svg:x2="11.986cm" svg:y2="11.411cm">
        <text:p/>
      </draw:line>
      <draw:circle text:anchor-type="page" text:anchor-page-number="1" draw:z-index="557" draw:style-name="gr64" draw:text-style-name="P37" svg:width="0.212cm" svg:height="0.212cm" draw:transform="rotate (2.35619449019234) translate (11.9097777777778cm 11.6346111111111cm)" draw:kind="arc" draw:start-angle="-450" draw:end-angle="-360">
        <text:p/>
      </draw:circle>
      <draw:line text:anchor-type="page" text:anchor-page-number="1" draw:z-index="558" draw:style-name="gr63" draw:text-style-name="P36" svg:x1="11.836cm" svg:y1="11.411cm" svg:x2="11.762cm" svg:y2="11.485cm">
        <text:p/>
      </draw:line>
      <draw:circle text:anchor-type="page" text:anchor-page-number="1" draw:z-index="559" draw:style-name="gr64" draw:text-style-name="P37" svg:width="0.212cm" svg:height="0.212cm" draw:transform="rotate (-2.35619449019235) translate (11.985625cm 11.5587638888889cm)" draw:kind="arc" draw:start-angle="-450" draw:end-angle="-360">
        <text:p/>
      </draw:circle>
      <draw:line text:anchor-type="page" text:anchor-page-number="1" draw:z-index="560" draw:style-name="gr65" draw:text-style-name="P36" svg:x1="11.762cm" svg:y1="11.635cm" svg:x2="11.836cm" svg:y2="11.709cm">
        <text:p/>
      </draw:line>
      <draw:circle text:anchor-type="page" text:anchor-page-number="1" draw:z-index="561" draw:style-name="gr66" draw:text-style-name="P37" svg:width="0.212cm" svg:height="0.212cm" draw:transform="rotate (2.35619449019234) translate (11.763375cm 11.9309444444444cm)" draw:kind="arc" draw:start-angle="-540" draw:end-angle="-450">
        <text:p/>
      </draw:circle>
      <draw:line text:anchor-type="page" text:anchor-page-number="1" draw:z-index="562" draw:style-name="gr65" draw:text-style-name="P36" svg:x1="11.836cm" svg:y1="11.859cm" svg:x2="11.762cm" svg:y2="11.933cm">
        <text:p/>
      </draw:line>
      <draw:circle text:anchor-type="page" text:anchor-page-number="1" draw:z-index="563" draw:style-name="gr66" draw:text-style-name="P37" svg:width="0.212cm" svg:height="0.212cm" draw:transform="rotate (-2.35619449019235) translate (11.985625cm 12.0067916666667cm)" draw:kind="arc" draw:start-angle="-450" draw:end-angle="-360">
        <text:p/>
      </draw:circle>
      <draw:line text:anchor-type="page" text:anchor-page-number="1" draw:z-index="564" draw:style-name="gr65" draw:text-style-name="P36" svg:x1="11.762cm" svg:y1="12.083cm" svg:x2="11.836cm" svg:y2="12.157cm">
        <text:p/>
      </draw:line>
      <draw:circle text:anchor-type="page" text:anchor-page-number="1" draw:z-index="565" draw:style-name="gr66" draw:text-style-name="P37" svg:width="0.212cm" svg:height="0.212cm" draw:transform="rotate (-0.785398163397449) translate (11.9097777777778cm 11.9327083333333cm)" draw:kind="arc" draw:start-angle="-450" draw:end-angle="-360">
        <text:p/>
      </draw:circle>
      <draw:line text:anchor-type="page" text:anchor-page-number="1" draw:z-index="566" draw:style-name="gr65" draw:text-style-name="P36" svg:x1="11.986cm" svg:y1="12.157cm" svg:x2="12.06cm" svg:y2="12.083cm">
        <text:p/>
      </draw:line>
      <draw:circle text:anchor-type="page" text:anchor-page-number="1" draw:z-index="567" draw:style-name="gr66" draw:text-style-name="P37" svg:width="0.212cm" svg:height="0.212cm" draw:transform="rotate (0.785398163397448) translate (11.8374583333333cm 12.0067916666667cm)" draw:kind="arc" draw:start-angle="-450" draw:end-angle="-360">
        <text:p/>
      </draw:circle>
      <draw:line text:anchor-type="page" text:anchor-page-number="1" draw:z-index="568" draw:style-name="gr65" draw:text-style-name="P36" svg:x1="12.06cm" svg:y1="11.933cm" svg:x2="11.986cm" svg:y2="11.859cm">
        <text:p/>
      </draw:line>
      <draw:circle text:anchor-type="page" text:anchor-page-number="1" draw:z-index="569" draw:style-name="gr66" draw:text-style-name="P37" svg:width="0.212cm" svg:height="0.212cm" draw:transform="rotate (-0.785398163397449) translate (12.0597083333333cm 11.6346111111111cm)" draw:kind="arc" draw:start-angle="-540" draw:end-angle="-450">
        <text:p/>
      </draw:circle>
      <draw:line text:anchor-type="page" text:anchor-page-number="1" draw:z-index="570" draw:style-name="gr65" draw:text-style-name="P36" svg:x1="11.986cm" svg:y1="11.709cm" svg:x2="12.06cm" svg:y2="11.635cm">
        <text:p/>
      </draw:line>
      <draw:circle text:anchor-type="page" text:anchor-page-number="1" draw:z-index="571" draw:style-name="gr66" draw:text-style-name="P37" svg:width="0.212cm" svg:height="0.212cm" draw:transform="rotate (-2.35619449019235) translate (12.2819583333333cm 11.7086944444444cm)" draw:kind="arc" draw:start-angle="-540" draw:end-angle="-450">
        <text:p/>
      </draw:circle>
      <draw:line text:anchor-type="page" text:anchor-page-number="1" draw:z-index="572" draw:style-name="gr65" draw:text-style-name="P36" svg:x1="12.21cm" svg:y1="11.635cm" svg:x2="12.284cm" svg:y2="11.709cm">
        <text:p/>
      </draw:line>
      <draw:circle text:anchor-type="page" text:anchor-page-number="1" draw:z-index="573" draw:style-name="gr66" draw:text-style-name="P37" svg:width="0.212cm" svg:height="0.212cm" draw:transform="rotate (2.35619449019234) translate (12.2114027777778cm 11.9309444444444cm)" draw:kind="arc" draw:start-angle="-540" draw:end-angle="-450">
        <text:p/>
      </draw:circle>
      <draw:line text:anchor-type="page" text:anchor-page-number="1" draw:z-index="574" draw:style-name="gr65" draw:text-style-name="P36" svg:x1="12.284cm" svg:y1="11.859cm" svg:x2="12.21cm" svg:y2="11.933cm">
        <text:p/>
      </draw:line>
      <draw:circle text:anchor-type="page" text:anchor-page-number="1" draw:z-index="575" draw:style-name="gr66" draw:text-style-name="P37" svg:width="0.212cm" svg:height="0.212cm" draw:transform="rotate (-2.35619449019235) translate (12.4336527777778cm 12.0067916666667cm)" draw:kind="arc" draw:start-angle="-450" draw:end-angle="-360">
        <text:p/>
      </draw:circle>
      <draw:line text:anchor-type="page" text:anchor-page-number="1" draw:z-index="576" draw:style-name="gr65" draw:text-style-name="P36" svg:x1="12.21cm" svg:y1="12.083cm" svg:x2="12.284cm" svg:y2="12.157cm">
        <text:p/>
      </draw:line>
      <draw:circle text:anchor-type="page" text:anchor-page-number="1" draw:z-index="577" draw:style-name="gr66" draw:text-style-name="P37" svg:width="0.212cm" svg:height="0.212cm" draw:transform="rotate (2.35619449019234) translate (12.2114027777778cm 12.3789722222222cm)" draw:kind="arc" draw:start-angle="-540" draw:end-angle="-450">
        <text:p/>
      </draw:circle>
      <draw:line text:anchor-type="page" text:anchor-page-number="1" draw:z-index="578" draw:style-name="gr67" draw:text-style-name="P36" svg:x1="12.284cm" svg:y1="12.307cm" svg:x2="12.21cm" svg:y2="12.381cm">
        <text:p/>
      </draw:line>
      <draw:circle text:anchor-type="page" text:anchor-page-number="1" draw:z-index="579" draw:style-name="gr68" draw:text-style-name="P37" svg:width="0.212cm" svg:height="0.212cm" draw:transform="rotate (0.785398163397448) translate (11.985625cm 12.3066527777778cm)" draw:kind="arc" draw:start-angle="-540" draw:end-angle="-450">
        <text:p/>
      </draw:circle>
      <draw:line text:anchor-type="page" text:anchor-page-number="1" draw:z-index="580" draw:style-name="gr67" draw:text-style-name="P36" svg:x1="12.06cm" svg:y1="12.381cm" svg:x2="11.986cm" svg:y2="12.307cm">
        <text:p/>
      </draw:line>
      <draw:circle text:anchor-type="page" text:anchor-page-number="1" draw:z-index="581" draw:style-name="gr68" draw:text-style-name="P37" svg:width="0.212cm" svg:height="0.212cm" draw:transform="rotate (2.35619449019234) translate (11.9097777777778cm 12.5306666666667cm)" draw:kind="arc" draw:start-angle="-450" draw:end-angle="-360">
        <text:p/>
      </draw:circle>
      <draw:line text:anchor-type="page" text:anchor-page-number="1" draw:z-index="582" draw:style-name="gr67" draw:text-style-name="P36" svg:x1="11.836cm" svg:y1="12.307cm" svg:x2="11.762cm" svg:y2="12.381cm">
        <text:p/>
      </draw:line>
      <draw:circle text:anchor-type="page" text:anchor-page-number="1" draw:z-index="583" draw:style-name="gr68" draw:text-style-name="P37" svg:width="0.212cm" svg:height="0.212cm" draw:transform="rotate (-2.35619449019235) translate (11.985625cm 12.4548194444444cm)" draw:kind="arc" draw:start-angle="-450" draw:end-angle="-360">
        <text:p/>
      </draw:circle>
      <draw:line text:anchor-type="page" text:anchor-page-number="1" draw:z-index="584" draw:style-name="gr67" draw:text-style-name="P36" svg:x1="11.762cm" svg:y1="12.531cm" svg:x2="11.836cm" svg:y2="12.605cm">
        <text:p/>
      </draw:line>
      <draw:circle text:anchor-type="page" text:anchor-page-number="1" draw:z-index="585" draw:style-name="gr68" draw:text-style-name="P37" svg:width="0.212cm" svg:height="0.212cm" draw:transform="rotate (-0.785398163397449) translate (11.9097777777778cm 12.3807361111111cm)" draw:kind="arc" draw:start-angle="-450" draw:end-angle="-360">
        <text:p/>
      </draw:circle>
      <draw:line text:anchor-type="page" text:anchor-page-number="1" draw:z-index="586" draw:style-name="gr67" draw:text-style-name="P36" svg:x1="11.986cm" svg:y1="12.605cm" svg:x2="12.06cm" svg:y2="12.531cm">
        <text:p/>
      </draw:line>
      <draw:circle text:anchor-type="page" text:anchor-page-number="1" draw:z-index="587" draw:style-name="gr68" draw:text-style-name="P37" svg:width="0.212cm" svg:height="0.212cm" draw:transform="rotate (-2.35619449019235) translate (12.2819583333333cm 12.60475cm)" draw:kind="arc" draw:start-angle="-540" draw:end-angle="-450">
        <text:p/>
      </draw:circle>
      <draw:line text:anchor-type="page" text:anchor-page-number="1" draw:z-index="588" draw:style-name="gr67" draw:text-style-name="P36" svg:x1="12.21cm" svg:y1="12.531cm" svg:x2="12.284cm" svg:y2="12.605cm">
        <text:p/>
      </draw:line>
      <draw:circle text:anchor-type="page" text:anchor-page-number="1" draw:z-index="589" draw:style-name="gr68" draw:text-style-name="P37" svg:width="0.212cm" svg:height="0.212cm" draw:transform="rotate (2.35619449019234) translate (12.2114027777778cm 12.8287638888889cm)" draw:kind="arc" draw:start-angle="-540" draw:end-angle="-450">
        <text:p/>
      </draw:circle>
      <draw:line text:anchor-type="page" text:anchor-page-number="1" draw:z-index="590" draw:style-name="gr67" draw:text-style-name="P36" svg:x1="12.284cm" svg:y1="12.755cm" svg:x2="12.21cm" svg:y2="12.829cm">
        <text:p/>
      </draw:line>
      <draw:circle text:anchor-type="page" text:anchor-page-number="1" draw:z-index="591" draw:style-name="gr68" draw:text-style-name="P37" svg:width="0.212cm" svg:height="0.212cm" draw:transform="rotate (0.785398163397448) translate (11.985625cm 12.7546805555556cm)" draw:kind="arc" draw:start-angle="-540" draw:end-angle="-450">
        <text:p/>
      </draw:circle>
      <draw:line text:anchor-type="page" text:anchor-page-number="1" draw:z-index="592" draw:style-name="gr67" draw:text-style-name="P36" svg:x1="12.06cm" svg:y1="12.829cm" svg:x2="11.986cm" svg:y2="12.755cm">
        <text:p/>
      </draw:line>
      <draw:circle text:anchor-type="page" text:anchor-page-number="1" draw:z-index="593" draw:style-name="gr68" draw:text-style-name="P37" svg:width="0.212cm" svg:height="0.212cm" draw:transform="rotate (2.35619449019234) translate (11.9097777777778cm 12.9786944444444cm)" draw:kind="arc" draw:start-angle="-450" draw:end-angle="-360">
        <text:p/>
      </draw:circle>
      <draw:line text:anchor-type="page" text:anchor-page-number="1" draw:z-index="594" draw:style-name="gr67" draw:text-style-name="P36" svg:x1="11.836cm" svg:y1="12.755cm" svg:x2="11.762cm" svg:y2="12.829cm">
        <text:p/>
      </draw:line>
      <draw:circle text:anchor-type="page" text:anchor-page-number="1" draw:z-index="595" draw:style-name="gr68" draw:text-style-name="P37" svg:width="0.212cm" svg:height="0.212cm" draw:transform="rotate (0.785398163397448) translate (11.5375972222222cm 12.7546805555556cm)" draw:kind="arc" draw:start-angle="-540" draw:end-angle="-450">
        <text:p/>
      </draw:circle>
      <draw:line text:anchor-type="page" text:anchor-page-number="1" draw:z-index="596" draw:style-name="gr69" draw:text-style-name="P36" svg:x1="11.612cm" svg:y1="12.829cm" svg:x2="11.538cm" svg:y2="12.755cm">
        <text:p/>
      </draw:line>
      <draw:circle text:anchor-type="page" text:anchor-page-number="1" draw:z-index="597" draw:style-name="gr70" draw:text-style-name="P37" svg:width="0.212cm" svg:height="0.212cm" draw:transform="rotate (-0.785398163397449) translate (11.6116805555556cm 12.5306666666667cm)" draw:kind="arc" draw:start-angle="-540" draw:end-angle="-450">
        <text:p/>
      </draw:circle>
      <draw:line text:anchor-type="page" text:anchor-page-number="1" draw:z-index="598" draw:style-name="gr69" draw:text-style-name="P36" svg:x1="11.538cm" svg:y1="12.605cm" svg:x2="11.612cm" svg:y2="12.531cm">
        <text:p/>
      </draw:line>
      <draw:circle text:anchor-type="page" text:anchor-page-number="1" draw:z-index="599" draw:style-name="gr70" draw:text-style-name="P37" svg:width="0.212cm" svg:height="0.212cm" draw:transform="rotate (0.785398163397448) translate (11.3894305555556cm 12.4548194444444cm)" draw:kind="arc" draw:start-angle="-450" draw:end-angle="-360">
        <text:p/>
      </draw:circle>
      <draw:line text:anchor-type="page" text:anchor-page-number="1" draw:z-index="600" draw:style-name="gr69" draw:text-style-name="P36" svg:x1="11.612cm" svg:y1="12.381cm" svg:x2="11.538cm" svg:y2="12.307cm">
        <text:p/>
      </draw:line>
      <draw:circle text:anchor-type="page" text:anchor-page-number="1" draw:z-index="601" draw:style-name="gr70" draw:text-style-name="P37" svg:width="0.212cm" svg:height="0.212cm" draw:transform="rotate (2.35619449019234) translate (11.46175cm 12.5306666666667cm)" draw:kind="arc" draw:start-angle="-450" draw:end-angle="-360">
        <text:p/>
      </draw:circle>
      <draw:line text:anchor-type="page" text:anchor-page-number="1" draw:z-index="602" draw:style-name="gr69" draw:text-style-name="P36" svg:x1="11.388cm" svg:y1="12.307cm" svg:x2="11.314cm" svg:y2="12.381cm">
        <text:p/>
      </draw:line>
      <draw:circle text:anchor-type="page" text:anchor-page-number="1" draw:z-index="603" draw:style-name="gr70" draw:text-style-name="P37" svg:width="0.212cm" svg:height="0.212cm" draw:transform="rotate (-2.35619449019235) translate (11.5375972222222cm 12.4548194444444cm)" draw:kind="arc" draw:start-angle="-450" draw:end-angle="-360">
        <text:p/>
      </draw:circle>
      <draw:line text:anchor-type="page" text:anchor-page-number="1" draw:z-index="604" draw:style-name="gr69" draw:text-style-name="P36" svg:x1="11.312cm" svg:y1="12.531cm" svg:x2="11.386cm" svg:y2="12.605cm">
        <text:p/>
      </draw:line>
      <draw:circle text:anchor-type="page" text:anchor-page-number="1" draw:z-index="605" draw:style-name="gr70" draw:text-style-name="P37" svg:width="0.212cm" svg:height="0.212cm" draw:transform="rotate (2.35619449019234) translate (11.3135833333333cm 12.8287638888889cm)" draw:kind="arc" draw:start-angle="-540" draw:end-angle="-450">
        <text:p/>
      </draw:circle>
      <draw:line text:anchor-type="page" text:anchor-page-number="1" draw:z-index="606" draw:style-name="gr69" draw:text-style-name="P36" svg:x1="11.388cm" svg:y1="12.755cm" svg:x2="11.314cm" svg:y2="12.829cm">
        <text:p/>
      </draw:line>
      <draw:circle text:anchor-type="page" text:anchor-page-number="1" draw:z-index="607" draw:style-name="gr70" draw:text-style-name="P37" svg:width="0.212cm" svg:height="0.212cm" draw:transform="rotate (0.785398163397448) translate (11.0878055555556cm 12.7546805555556cm)" draw:kind="arc" draw:start-angle="-540" draw:end-angle="-450">
        <text:p/>
      </draw:circle>
      <draw:line text:anchor-type="page" text:anchor-page-number="1" draw:z-index="608" draw:style-name="gr69" draw:text-style-name="P36" svg:x1="11.164cm" svg:y1="12.829cm" svg:x2="11.09cm" svg:y2="12.755cm">
        <text:p/>
      </draw:line>
      <draw:circle text:anchor-type="page" text:anchor-page-number="1" draw:z-index="609" draw:style-name="gr70" draw:text-style-name="P37" svg:width="0.212cm" svg:height="0.212cm" draw:transform="rotate (-0.785398163397449) translate (11.1636527777778cm 12.5306666666667cm)" draw:kind="arc" draw:start-angle="-540" draw:end-angle="-450">
        <text:p/>
      </draw:circle>
      <draw:line text:anchor-type="page" text:anchor-page-number="1" draw:z-index="610" draw:style-name="gr69" draw:text-style-name="P36" svg:x1="11.088cm" svg:y1="12.605cm" svg:x2="11.162cm" svg:y2="12.531cm">
        <text:p/>
      </draw:line>
      <draw:circle text:anchor-type="page" text:anchor-page-number="1" draw:z-index="611" draw:style-name="gr70" draw:text-style-name="P37" svg:width="0.212cm" svg:height="0.212cm" draw:transform="rotate (0.785398163397448) translate (10.9396388888889cm 12.4548194444444cm)" draw:kind="arc" draw:start-angle="-450" draw:end-angle="-360">
        <text:p/>
      </draw:circle>
      <draw:line text:anchor-type="page" text:anchor-page-number="1" draw:z-index="612" draw:style-name="gr69" draw:text-style-name="P36" svg:x1="11.164cm" svg:y1="12.381cm" svg:x2="11.09cm" svg:y2="12.307cm">
        <text:p/>
      </draw:line>
      <draw:circle text:anchor-type="page" text:anchor-page-number="1" draw:z-index="613" draw:style-name="gr70" draw:text-style-name="P37" svg:width="0.212cm" svg:height="0.212cm" draw:transform="rotate (-0.785398163397449) translate (11.1636527777778cm 12.0826388888889cm)" draw:kind="arc" draw:start-angle="-540" draw:end-angle="-450">
        <text:p/>
      </draw:circle>
      <draw:line text:anchor-type="page" text:anchor-page-number="1" draw:z-index="614" draw:style-name="gr71" draw:text-style-name="P36" svg:x1="11.088cm" svg:y1="12.157cm" svg:x2="11.162cm" svg:y2="12.083cm">
        <text:p/>
      </draw:line>
      <draw:circle text:anchor-type="page" text:anchor-page-number="1" draw:z-index="615" draw:style-name="gr72" draw:text-style-name="P37" svg:width="0.212cm" svg:height="0.212cm" draw:transform="rotate (-2.35619449019235) translate (11.3859027777778cm 12.1567222222222cm)" draw:kind="arc" draw:start-angle="-540" draw:end-angle="-450">
        <text:p/>
      </draw:circle>
      <draw:line text:anchor-type="page" text:anchor-page-number="1" draw:z-index="616" draw:style-name="gr71" draw:text-style-name="P36" svg:x1="11.312cm" svg:y1="12.083cm" svg:x2="11.386cm" svg:y2="12.157cm">
        <text:p/>
      </draw:line>
      <draw:circle text:anchor-type="page" text:anchor-page-number="1" draw:z-index="617" draw:style-name="gr72" draw:text-style-name="P37" svg:width="0.212cm" svg:height="0.212cm" draw:transform="rotate (-0.785398163397449) translate (11.46175cm 11.9327083333333cm)" draw:kind="arc" draw:start-angle="-450" draw:end-angle="-360">
        <text:p/>
      </draw:circle>
      <draw:line text:anchor-type="page" text:anchor-page-number="1" draw:z-index="618" draw:style-name="gr71" draw:text-style-name="P36" svg:x1="11.538cm" svg:y1="12.157cm" svg:x2="11.612cm" svg:y2="12.083cm">
        <text:p/>
      </draw:line>
      <draw:circle text:anchor-type="page" text:anchor-page-number="1" draw:z-index="619" draw:style-name="gr72" draw:text-style-name="P37" svg:width="0.212cm" svg:height="0.212cm" draw:transform="rotate (0.785398163397448) translate (11.3894305555556cm 12.0067916666667cm)" draw:kind="arc" draw:start-angle="-450" draw:end-angle="-360">
        <text:p/>
      </draw:circle>
      <draw:line text:anchor-type="page" text:anchor-page-number="1" draw:z-index="620" draw:style-name="gr71" draw:text-style-name="P36" svg:x1="11.612cm" svg:y1="11.933cm" svg:x2="11.538cm" svg:y2="11.859cm">
        <text:p/>
      </draw:line>
      <draw:circle text:anchor-type="page" text:anchor-page-number="1" draw:z-index="621" draw:style-name="gr72" draw:text-style-name="P37" svg:width="0.212cm" svg:height="0.212cm" draw:transform="rotate (2.35619449019234) translate (11.46175cm 12.0826388888889cm)" draw:kind="arc" draw:start-angle="-450" draw:end-angle="-360">
        <text:p/>
      </draw:circle>
      <draw:line text:anchor-type="page" text:anchor-page-number="1" draw:z-index="622" draw:style-name="gr71" draw:text-style-name="P36" svg:x1="11.388cm" svg:y1="11.859cm" svg:x2="11.314cm" svg:y2="11.933cm">
        <text:p/>
      </draw:line>
      <draw:circle text:anchor-type="page" text:anchor-page-number="1" draw:z-index="623" draw:style-name="gr72" draw:text-style-name="P37" svg:width="0.212cm" svg:height="0.212cm" draw:transform="rotate (0.785398163397448) translate (11.0878055555556cm 11.858625cm)" draw:kind="arc" draw:start-angle="-540" draw:end-angle="-450">
        <text:p/>
      </draw:circle>
      <draw:line text:anchor-type="page" text:anchor-page-number="1" draw:z-index="624" draw:style-name="gr71" draw:text-style-name="P36" svg:x1="11.164cm" svg:y1="11.933cm" svg:x2="11.09cm" svg:y2="11.859cm">
        <text:p/>
      </draw:line>
      <draw:circle text:anchor-type="page" text:anchor-page-number="1" draw:z-index="625" draw:style-name="gr72" draw:text-style-name="P37" svg:width="0.212cm" svg:height="0.212cm" draw:transform="rotate (-0.785398163397449) translate (11.1636527777778cm 11.6346111111111cm)" draw:kind="arc" draw:start-angle="-540" draw:end-angle="-450">
        <text:p/>
      </draw:circle>
      <draw:line text:anchor-type="page" text:anchor-page-number="1" draw:z-index="626" draw:style-name="gr71" draw:text-style-name="P36" svg:x1="11.088cm" svg:y1="11.709cm" svg:x2="11.162cm" svg:y2="11.635cm">
        <text:p/>
      </draw:line>
      <draw:circle text:anchor-type="page" text:anchor-page-number="1" draw:z-index="627" draw:style-name="gr72" draw:text-style-name="P37" svg:width="0.212cm" svg:height="0.212cm" draw:transform="rotate (-2.35619449019235) translate (11.3859027777778cm 11.7086944444444cm)" draw:kind="arc" draw:start-angle="-540" draw:end-angle="-450">
        <text:p/>
      </draw:circle>
      <draw:line text:anchor-type="page" text:anchor-page-number="1" draw:z-index="628" draw:style-name="gr71" draw:text-style-name="P36" svg:x1="11.312cm" svg:y1="11.635cm" svg:x2="11.386cm" svg:y2="11.709cm">
        <text:p/>
      </draw:line>
      <draw:circle text:anchor-type="page" text:anchor-page-number="1" draw:z-index="629" draw:style-name="gr72" draw:text-style-name="P37" svg:width="0.212cm" svg:height="0.212cm" draw:transform="rotate (-0.785398163397449) translate (11.46175cm 11.4846805555556cm)" draw:kind="arc" draw:start-angle="-450" draw:end-angle="-360">
        <text:p/>
      </draw:circle>
      <draw:line text:anchor-type="page" text:anchor-page-number="1" draw:z-index="630" draw:style-name="gr71" draw:text-style-name="P36" svg:x1="11.538cm" svg:y1="11.709cm" svg:x2="11.612cm" svg:y2="11.635cm">
        <text:p/>
      </draw:line>
      <draw:circle text:anchor-type="page" text:anchor-page-number="1" draw:z-index="631" draw:style-name="gr72" draw:text-style-name="P37" svg:width="0.212cm" svg:height="0.212cm" draw:transform="rotate (0.785398163397448) translate (11.3894305555556cm 11.5587638888889cm)" draw:kind="arc" draw:start-angle="-450" draw:end-angle="-360">
        <text:p/>
      </draw:circle>
      <draw:line text:anchor-type="page" text:anchor-page-number="1" draw:z-index="632" draw:style-name="gr73" draw:text-style-name="P36" svg:x1="11.612cm" svg:y1="11.485cm" svg:x2="11.538cm" svg:y2="11.411cm">
        <text:p/>
      </draw:line>
      <draw:circle text:anchor-type="page" text:anchor-page-number="1" draw:z-index="633" draw:style-name="gr74" draw:text-style-name="P37" svg:width="0.212cm" svg:height="0.212cm" draw:transform="rotate (-0.785398163397449) translate (11.6116805555556cm 11.1865833333333cm)" draw:kind="arc" draw:start-angle="-540" draw:end-angle="-450">
        <text:p/>
      </draw:circle>
      <draw:line text:anchor-type="page" text:anchor-page-number="1" draw:z-index="634" draw:style-name="gr73" draw:text-style-name="P36" svg:x1="11.538cm" svg:y1="11.261cm" svg:x2="11.612cm" svg:y2="11.187cm">
        <text:p/>
      </draw:line>
      <draw:circle text:anchor-type="page" text:anchor-page-number="1" draw:z-index="635" draw:style-name="gr74" draw:text-style-name="P37" svg:width="0.212cm" svg:height="0.212cm" draw:transform="rotate (0.785398163397448) translate (11.3894305555556cm 11.1107361111111cm)" draw:kind="arc" draw:start-angle="-450" draw:end-angle="-360">
        <text:p/>
      </draw:circle>
      <draw:line text:anchor-type="page" text:anchor-page-number="1" draw:z-index="636" draw:style-name="gr73" draw:text-style-name="P36" svg:x1="11.612cm" svg:y1="11.037cm" svg:x2="11.538cm" svg:y2="10.963cm">
        <text:p/>
      </draw:line>
      <draw:circle text:anchor-type="page" text:anchor-page-number="1" draw:z-index="637" draw:style-name="gr74" draw:text-style-name="P37" svg:width="0.212cm" svg:height="0.212cm" draw:transform="rotate (2.35619449019234) translate (11.46175cm 11.1865833333333cm)" draw:kind="arc" draw:start-angle="-450" draw:end-angle="-360">
        <text:p/>
      </draw:circle>
      <draw:line text:anchor-type="page" text:anchor-page-number="1" draw:z-index="638" draw:style-name="gr73" draw:text-style-name="P36" svg:x1="11.388cm" svg:y1="10.961cm" svg:x2="11.314cm" svg:y2="11.035cm">
        <text:p/>
      </draw:line>
      <draw:circle text:anchor-type="page" text:anchor-page-number="1" draw:z-index="639" draw:style-name="gr74" draw:text-style-name="P37" svg:width="0.212cm" svg:height="0.212cm" draw:transform="rotate (-2.35619449019235) translate (11.5375972222222cm 11.1107361111111cm)" draw:kind="arc" draw:start-angle="-450" draw:end-angle="-360">
        <text:p/>
      </draw:circle>
      <draw:line text:anchor-type="page" text:anchor-page-number="1" draw:z-index="640" draw:style-name="gr73" draw:text-style-name="P36" svg:x1="11.312cm" svg:y1="11.185cm" svg:x2="11.386cm" svg:y2="11.259cm">
        <text:p/>
      </draw:line>
      <draw:circle text:anchor-type="page" text:anchor-page-number="1" draw:z-index="641" draw:style-name="gr74" draw:text-style-name="P37" svg:width="0.212cm" svg:height="0.212cm" draw:transform="rotate (2.35619449019234) translate (11.3135833333333cm 11.4829166666667cm)" draw:kind="arc" draw:start-angle="-540" draw:end-angle="-450">
        <text:p/>
      </draw:circle>
      <draw:line text:anchor-type="page" text:anchor-page-number="1" draw:z-index="642" draw:style-name="gr73" draw:text-style-name="P36" svg:x1="11.388cm" svg:y1="11.411cm" svg:x2="11.314cm" svg:y2="11.485cm">
        <text:p/>
      </draw:line>
      <draw:circle text:anchor-type="page" text:anchor-page-number="1" draw:z-index="643" draw:style-name="gr74" draw:text-style-name="P37" svg:width="0.212cm" svg:height="0.212cm" draw:transform="rotate (0.785398163397448) translate (11.0878055555556cm 11.4105972222222cm)" draw:kind="arc" draw:start-angle="-540" draw:end-angle="-450">
        <text:p/>
      </draw:circle>
      <draw:line text:anchor-type="page" text:anchor-page-number="1" draw:z-index="644" draw:style-name="gr73" draw:text-style-name="P36" svg:x1="11.164cm" svg:y1="11.485cm" svg:x2="11.09cm" svg:y2="11.411cm">
        <text:p/>
      </draw:line>
      <draw:circle text:anchor-type="page" text:anchor-page-number="1" draw:z-index="645" draw:style-name="gr74" draw:text-style-name="P37" svg:width="0.212cm" svg:height="0.212cm" draw:transform="rotate (-0.785398163397449) translate (11.1636527777778cm 11.1865833333333cm)" draw:kind="arc" draw:start-angle="-540" draw:end-angle="-450">
        <text:p/>
      </draw:circle>
      <draw:line text:anchor-type="page" text:anchor-page-number="1" draw:z-index="646" draw:style-name="gr73" draw:text-style-name="P36" svg:x1="11.088cm" svg:y1="11.261cm" svg:x2="11.162cm" svg:y2="11.187cm">
        <text:p/>
      </draw:line>
      <draw:circle text:anchor-type="page" text:anchor-page-number="1" draw:z-index="647" draw:style-name="gr74" draw:text-style-name="P37" svg:width="0.212cm" svg:height="0.212cm" draw:transform="rotate (0.785398163397448) translate (10.9396388888889cm 11.1107361111111cm)" draw:kind="arc" draw:start-angle="-450" draw:end-angle="-360">
        <text:p/>
      </draw:circle>
      <draw:line text:anchor-type="page" text:anchor-page-number="1" draw:z-index="648" draw:style-name="gr73" draw:text-style-name="P36" svg:x1="11.164cm" svg:y1="11.037cm" svg:x2="11.09cm" svg:y2="10.963cm">
        <text:p/>
      </draw:line>
      <draw:circle text:anchor-type="page" text:anchor-page-number="1" draw:z-index="649" draw:style-name="gr74" draw:text-style-name="P37" svg:width="0.212cm" svg:height="0.212cm" draw:transform="rotate (2.35619449019234) translate (11.0119583333333cm 11.1865833333333cm)" draw:kind="arc" draw:start-angle="-450" draw:end-angle="-360">
        <text:p/>
      </draw:circle>
      <draw:line text:anchor-type="page" text:anchor-page-number="1" draw:z-index="650" draw:style-name="gr75" draw:text-style-name="P36" svg:x1="10.94cm" svg:y1="10.961cm" svg:x2="10.866cm" svg:y2="11.035cm">
        <text:p/>
      </draw:line>
      <draw:circle text:anchor-type="page" text:anchor-page-number="1" draw:z-index="651" draw:style-name="gr76" draw:text-style-name="P37" svg:width="0.212cm" svg:height="0.212cm" draw:transform="rotate (0.785398163397448) translate (10.6415416666667cm 10.9625694444444cm)" draw:kind="arc" draw:start-angle="-540" draw:end-angle="-450">
        <text:p/>
      </draw:circle>
      <draw:line text:anchor-type="page" text:anchor-page-number="1" draw:z-index="652" draw:style-name="gr75" draw:text-style-name="P36" svg:x1="10.716cm" svg:y1="11.037cm" svg:x2="10.642cm" svg:y2="10.963cm">
        <text:p/>
      </draw:line>
      <draw:circle text:anchor-type="page" text:anchor-page-number="1" draw:z-index="653" draw:style-name="gr76" draw:text-style-name="P37" svg:width="0.212cm" svg:height="0.212cm" draw:transform="rotate (2.35619449019234) translate (10.5656944444444cm 11.1865833333333cm)" draw:kind="arc" draw:start-angle="-450" draw:end-angle="-360">
        <text:p/>
      </draw:circle>
      <draw:line text:anchor-type="page" text:anchor-page-number="1" draw:z-index="654" draw:style-name="gr75" draw:text-style-name="P36" svg:x1="10.492cm" svg:y1="10.961cm" svg:x2="10.418cm" svg:y2="11.035cm">
        <text:p/>
      </draw:line>
      <draw:circle text:anchor-type="page" text:anchor-page-number="1" draw:z-index="655" draw:style-name="gr76" draw:text-style-name="P37" svg:width="0.212cm" svg:height="0.212cm" draw:transform="rotate (-2.35619449019235) translate (10.6415416666667cm 11.1107361111111cm)" draw:kind="arc" draw:start-angle="-450" draw:end-angle="-360">
        <text:p/>
      </draw:circle>
      <draw:line text:anchor-type="page" text:anchor-page-number="1" draw:z-index="656" draw:style-name="gr75" draw:text-style-name="P36" svg:x1="10.416cm" svg:y1="11.185cm" svg:x2="10.49cm" svg:y2="11.259cm">
        <text:p/>
      </draw:line>
      <draw:circle text:anchor-type="page" text:anchor-page-number="1" draw:z-index="657" draw:style-name="gr76" draw:text-style-name="P37" svg:width="0.212cm" svg:height="0.212cm" draw:transform="rotate (-0.785398163397449) translate (10.5656944444444cm 11.0366527777778cm)" draw:kind="arc" draw:start-angle="-450" draw:end-angle="-360">
        <text:p/>
      </draw:circle>
      <draw:line text:anchor-type="page" text:anchor-page-number="1" draw:z-index="658" draw:style-name="gr75" draw:text-style-name="P36" svg:x1="10.64cm" svg:y1="11.261cm" svg:x2="10.714cm" svg:y2="11.187cm">
        <text:p/>
      </draw:line>
      <draw:circle text:anchor-type="page" text:anchor-page-number="1" draw:z-index="659" draw:style-name="gr76" draw:text-style-name="P37" svg:width="0.212cm" svg:height="0.212cm" draw:transform="rotate (-2.35619449019235) translate (10.937875cm 11.2606666666667cm)" draw:kind="arc" draw:start-angle="-540" draw:end-angle="-450">
        <text:p/>
      </draw:circle>
      <draw:line text:anchor-type="page" text:anchor-page-number="1" draw:z-index="660" draw:style-name="gr75" draw:text-style-name="P36" svg:x1="10.864cm" svg:y1="11.185cm" svg:x2="10.938cm" svg:y2="11.259cm">
        <text:p/>
      </draw:line>
      <draw:circle text:anchor-type="page" text:anchor-page-number="1" draw:z-index="661" draw:style-name="gr76" draw:text-style-name="P37" svg:width="0.212cm" svg:height="0.212cm" draw:transform="rotate (2.35619449019234) translate (10.8655555555556cm 11.4829166666667cm)" draw:kind="arc" draw:start-angle="-540" draw:end-angle="-450">
        <text:p/>
      </draw:circle>
      <draw:line text:anchor-type="page" text:anchor-page-number="1" draw:z-index="662" draw:style-name="gr75" draw:text-style-name="P36" svg:x1="10.94cm" svg:y1="11.411cm" svg:x2="10.866cm" svg:y2="11.485cm">
        <text:p/>
      </draw:line>
      <draw:circle text:anchor-type="page" text:anchor-page-number="1" draw:z-index="663" draw:style-name="gr76" draw:text-style-name="P37" svg:width="0.212cm" svg:height="0.212cm" draw:transform="rotate (0.785398163397448) translate (10.6415416666667cm 11.4105972222222cm)" draw:kind="arc" draw:start-angle="-540" draw:end-angle="-450">
        <text:p/>
      </draw:circle>
      <draw:line text:anchor-type="page" text:anchor-page-number="1" draw:z-index="664" draw:style-name="gr75" draw:text-style-name="P36" svg:x1="10.716cm" svg:y1="11.485cm" svg:x2="10.642cm" svg:y2="11.411cm">
        <text:p/>
      </draw:line>
      <draw:circle text:anchor-type="page" text:anchor-page-number="1" draw:z-index="665" draw:style-name="gr76" draw:text-style-name="P37" svg:width="0.212cm" svg:height="0.212cm" draw:transform="rotate (2.35619449019234) translate (10.5656944444444cm 11.6346111111111cm)" draw:kind="arc" draw:start-angle="-450" draw:end-angle="-360">
        <text:p/>
      </draw:circle>
      <draw:line text:anchor-type="page" text:anchor-page-number="1" draw:z-index="666" draw:style-name="gr75" draw:text-style-name="P36" svg:x1="10.492cm" svg:y1="11.411cm" svg:x2="10.418cm" svg:y2="11.485cm">
        <text:p/>
      </draw:line>
      <draw:circle text:anchor-type="page" text:anchor-page-number="1" draw:z-index="667" draw:style-name="gr76" draw:text-style-name="P37" svg:width="0.212cm" svg:height="0.212cm" draw:transform="rotate (0.785398163397448) translate (10.1935138888889cm 11.4105972222222cm)" draw:kind="arc" draw:start-angle="-540" draw:end-angle="-450">
        <text:p/>
      </draw:circle>
      <draw:line text:anchor-type="page" text:anchor-page-number="1" draw:z-index="668" draw:style-name="gr77" draw:text-style-name="P36" svg:x1="10.268cm" svg:y1="11.485cm" svg:x2="10.194cm" svg:y2="11.411cm">
        <text:p/>
      </draw:line>
      <draw:circle text:anchor-type="page" text:anchor-page-number="1" draw:z-index="669" draw:style-name="gr78" draw:text-style-name="P37" svg:width="0.212cm" svg:height="0.212cm" draw:transform="rotate (-0.785398163397449) translate (10.2675972222222cm 11.1865833333333cm)" draw:kind="arc" draw:start-angle="-540" draw:end-angle="-450">
        <text:p/>
      </draw:circle>
      <draw:line text:anchor-type="page" text:anchor-page-number="1" draw:z-index="670" draw:style-name="gr77" draw:text-style-name="P36" svg:x1="10.192cm" svg:y1="11.261cm" svg:x2="10.266cm" svg:y2="11.187cm">
        <text:p/>
      </draw:line>
      <draw:circle text:anchor-type="page" text:anchor-page-number="1" draw:z-index="671" draw:style-name="gr78" draw:text-style-name="P37" svg:width="0.212cm" svg:height="0.212cm" draw:transform="rotate (0.785398163397448) translate (10.0435833333333cm 11.1107361111111cm)" draw:kind="arc" draw:start-angle="-450" draw:end-angle="-360">
        <text:p/>
      </draw:circle>
      <draw:line text:anchor-type="page" text:anchor-page-number="1" draw:z-index="672" draw:style-name="gr77" draw:text-style-name="P36" svg:x1="10.268cm" svg:y1="11.037cm" svg:x2="10.194cm" svg:y2="10.963cm">
        <text:p/>
      </draw:line>
      <draw:circle text:anchor-type="page" text:anchor-page-number="1" draw:z-index="673" draw:style-name="gr78" draw:text-style-name="P37" svg:width="0.212cm" svg:height="0.212cm" draw:transform="rotate (2.35619449019234) translate (10.1176666666667cm 11.1865833333333cm)" draw:kind="arc" draw:start-angle="-450" draw:end-angle="-360">
        <text:p/>
      </draw:circle>
      <draw:line text:anchor-type="page" text:anchor-page-number="1" draw:z-index="674" draw:style-name="gr77" draw:text-style-name="P36" svg:x1="10.042cm" svg:y1="10.961cm" svg:x2="9.968cm" svg:y2="11.035cm">
        <text:p/>
      </draw:line>
      <draw:circle text:anchor-type="page" text:anchor-page-number="1" draw:z-index="675" draw:style-name="gr78" draw:text-style-name="P37" svg:width="0.212cm" svg:height="0.212cm" draw:transform="rotate (-2.35619449019235) translate (10.19175cm 11.1107361111111cm)" draw:kind="arc" draw:start-angle="-450" draw:end-angle="-360">
        <text:p/>
      </draw:circle>
      <draw:line text:anchor-type="page" text:anchor-page-number="1" draw:z-index="676" draw:style-name="gr77" draw:text-style-name="P36" svg:x1="9.968cm" svg:y1="11.185cm" svg:x2="10.042cm" svg:y2="11.259cm">
        <text:p/>
      </draw:line>
      <draw:circle text:anchor-type="page" text:anchor-page-number="1" draw:z-index="677" draw:style-name="gr78" draw:text-style-name="P37" svg:width="0.212cm" svg:height="0.212cm" draw:transform="rotate (2.35619449019234) translate (9.96773611111111cm 11.4829166666667cm)" draw:kind="arc" draw:start-angle="-540" draw:end-angle="-450">
        <text:p/>
      </draw:circle>
      <draw:line text:anchor-type="page" text:anchor-page-number="1" draw:z-index="678" draw:style-name="gr77" draw:text-style-name="P36" svg:x1="10.042cm" svg:y1="11.411cm" svg:x2="9.968cm" svg:y2="11.485cm">
        <text:p/>
      </draw:line>
      <draw:circle text:anchor-type="page" text:anchor-page-number="1" draw:z-index="679" draw:style-name="gr78" draw:text-style-name="P37" svg:width="0.212cm" svg:height="0.212cm" draw:transform="rotate (0.785398163397448) translate (9.74548611111111cm 11.4105972222222cm)" draw:kind="arc" draw:start-angle="-540" draw:end-angle="-450">
        <text:p/>
      </draw:circle>
      <draw:line text:anchor-type="page" text:anchor-page-number="1" draw:z-index="680" draw:style-name="gr77" draw:text-style-name="P36" svg:x1="9.818cm" svg:y1="11.485cm" svg:x2="9.744cm" svg:y2="11.411cm">
        <text:p/>
      </draw:line>
      <draw:circle text:anchor-type="page" text:anchor-page-number="1" draw:z-index="681" draw:style-name="gr78" draw:text-style-name="P37" svg:width="0.212cm" svg:height="0.212cm" draw:transform="rotate (-0.785398163397449) translate (9.81780555555556cm 11.1865833333333cm)" draw:kind="arc" draw:start-angle="-540" draw:end-angle="-450">
        <text:p/>
      </draw:circle>
      <draw:line text:anchor-type="page" text:anchor-page-number="1" draw:z-index="682" draw:style-name="gr77" draw:text-style-name="P36" svg:x1="9.744cm" svg:y1="11.261cm" svg:x2="9.818cm" svg:y2="11.187cm">
        <text:p/>
      </draw:line>
      <draw:circle text:anchor-type="page" text:anchor-page-number="1" draw:z-index="683" draw:style-name="gr78" draw:text-style-name="P37" svg:width="0.212cm" svg:height="0.212cm" draw:transform="rotate (0.785398163397448) translate (9.59379166666667cm 11.1107361111111cm)" draw:kind="arc" draw:start-angle="-450" draw:end-angle="-360">
        <text:p/>
      </draw:circle>
      <draw:line text:anchor-type="page" text:anchor-page-number="1" draw:z-index="684" draw:style-name="gr77" draw:text-style-name="P36" svg:x1="9.818cm" svg:y1="11.037cm" svg:x2="9.744cm" svg:y2="10.963cm">
        <text:p/>
      </draw:line>
      <draw:circle text:anchor-type="page" text:anchor-page-number="1" draw:z-index="685" draw:style-name="gr78" draw:text-style-name="P37" svg:width="0.212cm" svg:height="0.212cm" draw:transform="rotate (2.35619449019234) translate (9.66963888888889cm 11.1865833333333cm)" draw:kind="arc" draw:start-angle="-450" draw:end-angle="-360">
        <text:p/>
      </draw:circle>
      <draw:line text:anchor-type="page" text:anchor-page-number="1" draw:z-index="686" draw:style-name="gr79" draw:text-style-name="P36" svg:x1="9.594cm" svg:y1="10.961cm" svg:x2="9.52cm" svg:y2="11.035cm">
        <text:p/>
      </draw:line>
      <draw:circle text:anchor-type="page" text:anchor-page-number="1" draw:z-index="687" draw:style-name="gr80" draw:text-style-name="P37" svg:width="0.212cm" svg:height="0.212cm" draw:transform="rotate (0.785398163397448) translate (9.29745833333334cm 10.9625694444444cm)" draw:kind="arc" draw:start-angle="-540" draw:end-angle="-450">
        <text:p/>
      </draw:circle>
      <draw:line text:anchor-type="page" text:anchor-page-number="1" draw:z-index="688" draw:style-name="gr79" draw:text-style-name="P36" svg:x1="9.37cm" svg:y1="11.037cm" svg:x2="9.296cm" svg:y2="10.963cm">
        <text:p/>
      </draw:line>
      <draw:circle text:anchor-type="page" text:anchor-page-number="1" draw:z-index="689" draw:style-name="gr80" draw:text-style-name="P37" svg:width="0.212cm" svg:height="0.212cm" draw:transform="rotate (2.35619449019234) translate (9.22161111111111cm 11.1865833333333cm)" draw:kind="arc" draw:start-angle="-450" draw:end-angle="-360">
        <text:p/>
      </draw:circle>
      <draw:line text:anchor-type="page" text:anchor-page-number="1" draw:z-index="690" draw:style-name="gr79" draw:text-style-name="P36" svg:x1="9.146cm" svg:y1="10.961cm" svg:x2="9.072cm" svg:y2="11.035cm">
        <text:p/>
      </draw:line>
      <draw:circle text:anchor-type="page" text:anchor-page-number="1" draw:z-index="691" draw:style-name="gr80" draw:text-style-name="P37" svg:width="0.212cm" svg:height="0.212cm" draw:transform="rotate (-2.35619449019235) translate (9.29569444444444cm 11.1107361111111cm)" draw:kind="arc" draw:start-angle="-450" draw:end-angle="-360">
        <text:p/>
      </draw:circle>
      <draw:line text:anchor-type="page" text:anchor-page-number="1" draw:z-index="692" draw:style-name="gr79" draw:text-style-name="P36" svg:x1="9.072cm" svg:y1="11.185cm" svg:x2="9.146cm" svg:y2="11.259cm">
        <text:p/>
      </draw:line>
      <draw:circle text:anchor-type="page" text:anchor-page-number="1" draw:z-index="693" draw:style-name="gr80" draw:text-style-name="P37" svg:width="0.212cm" svg:height="0.212cm" draw:transform="rotate (-0.785398163397449) translate (9.22161111111111cm 11.0366527777778cm)" draw:kind="arc" draw:start-angle="-450" draw:end-angle="-360">
        <text:p/>
      </draw:circle>
      <draw:line text:anchor-type="page" text:anchor-page-number="1" draw:z-index="694" draw:style-name="gr79" draw:text-style-name="P36" svg:x1="9.296cm" svg:y1="11.261cm" svg:x2="9.37cm" svg:y2="11.187cm">
        <text:p/>
      </draw:line>
      <draw:circle text:anchor-type="page" text:anchor-page-number="1" draw:z-index="695" draw:style-name="gr80" draw:text-style-name="P37" svg:width="0.212cm" svg:height="0.212cm" draw:transform="rotate (-2.35619449019235) translate (9.59379166666667cm 11.2606666666667cm)" draw:kind="arc" draw:start-angle="-540" draw:end-angle="-450">
        <text:p/>
      </draw:circle>
      <draw:line text:anchor-type="page" text:anchor-page-number="1" draw:z-index="696" draw:style-name="gr79" draw:text-style-name="P36" svg:x1="9.52cm" svg:y1="11.185cm" svg:x2="9.594cm" svg:y2="11.259cm">
        <text:p/>
      </draw:line>
      <draw:circle text:anchor-type="page" text:anchor-page-number="1" draw:z-index="697" draw:style-name="gr80" draw:text-style-name="P37" svg:width="0.212cm" svg:height="0.212cm" draw:transform="rotate (2.35619449019234) translate (9.52147222222222cm 11.4829166666667cm)" draw:kind="arc" draw:start-angle="-540" draw:end-angle="-450">
        <text:p/>
      </draw:circle>
      <draw:line text:anchor-type="page" text:anchor-page-number="1" draw:z-index="698" draw:style-name="gr79" draw:text-style-name="P36" svg:x1="9.594cm" svg:y1="11.411cm" svg:x2="9.52cm" svg:y2="11.485cm">
        <text:p/>
      </draw:line>
      <draw:circle text:anchor-type="page" text:anchor-page-number="1" draw:z-index="699" draw:style-name="gr80" draw:text-style-name="P37" svg:width="0.212cm" svg:height="0.212cm" draw:transform="rotate (0.785398163397448) translate (9.29745833333334cm 11.4105972222222cm)" draw:kind="arc" draw:start-angle="-540" draw:end-angle="-450">
        <text:p/>
      </draw:circle>
      <draw:line text:anchor-type="page" text:anchor-page-number="1" draw:z-index="700" draw:style-name="gr79" draw:text-style-name="P36" svg:x1="9.37cm" svg:y1="11.485cm" svg:x2="9.296cm" svg:y2="11.411cm">
        <text:p/>
      </draw:line>
      <draw:circle text:anchor-type="page" text:anchor-page-number="1" draw:z-index="701" draw:style-name="gr80" draw:text-style-name="P37" svg:width="0.212cm" svg:height="0.212cm" draw:transform="rotate (2.35619449019234) translate (9.22161111111111cm 11.6346111111111cm)" draw:kind="arc" draw:start-angle="-450" draw:end-angle="-360">
        <text:p/>
      </draw:circle>
      <draw:line text:anchor-type="page" text:anchor-page-number="1" draw:z-index="702" draw:style-name="gr79" draw:text-style-name="P36" svg:x1="9.146cm" svg:y1="11.411cm" svg:x2="9.072cm" svg:y2="11.485cm">
        <text:p/>
      </draw:line>
      <draw:circle text:anchor-type="page" text:anchor-page-number="1" draw:z-index="703" draw:style-name="gr80" draw:text-style-name="P37" svg:width="0.212cm" svg:height="0.212cm" draw:transform="rotate (-2.35619449019235) translate (9.29569444444444cm 11.5587638888889cm)" draw:kind="arc" draw:start-angle="-450" draw:end-angle="-360">
        <text:p/>
      </draw:circle>
      <draw:line text:anchor-type="page" text:anchor-page-number="1" draw:z-index="704" draw:style-name="gr81" draw:text-style-name="P36" svg:x1="9.072cm" svg:y1="11.635cm" svg:x2="9.146cm" svg:y2="11.709cm">
        <text:p/>
      </draw:line>
      <draw:circle text:anchor-type="page" text:anchor-page-number="1" draw:z-index="705" draw:style-name="gr82" draw:text-style-name="P37" svg:width="0.212cm" svg:height="0.212cm" draw:transform="rotate (2.35619449019234) translate (9.07344444444444cm 11.9309444444444cm)" draw:kind="arc" draw:start-angle="-540" draw:end-angle="-450">
        <text:p/>
      </draw:circle>
      <draw:line text:anchor-type="page" text:anchor-page-number="1" draw:z-index="706" draw:style-name="gr81" draw:text-style-name="P36" svg:x1="9.146cm" svg:y1="11.859cm" svg:x2="9.072cm" svg:y2="11.933cm">
        <text:p/>
      </draw:line>
      <draw:circle text:anchor-type="page" text:anchor-page-number="1" draw:z-index="707" draw:style-name="gr82" draw:text-style-name="P37" svg:width="0.212cm" svg:height="0.212cm" draw:transform="rotate (-2.35619449019235) translate (9.29569444444444cm 12.0067916666667cm)" draw:kind="arc" draw:start-angle="-450" draw:end-angle="-360">
        <text:p/>
      </draw:circle>
      <draw:line text:anchor-type="page" text:anchor-page-number="1" draw:z-index="708" draw:style-name="gr81" draw:text-style-name="P36" svg:x1="9.072cm" svg:y1="12.083cm" svg:x2="9.146cm" svg:y2="12.157cm">
        <text:p/>
      </draw:line>
      <draw:circle text:anchor-type="page" text:anchor-page-number="1" draw:z-index="709" draw:style-name="gr82" draw:text-style-name="P37" svg:width="0.212cm" svg:height="0.212cm" draw:transform="rotate (-0.785398163397449) translate (9.22161111111111cm 11.9327083333333cm)" draw:kind="arc" draw:start-angle="-450" draw:end-angle="-360">
        <text:p/>
      </draw:circle>
      <draw:line text:anchor-type="page" text:anchor-page-number="1" draw:z-index="710" draw:style-name="gr81" draw:text-style-name="P36" svg:x1="9.296cm" svg:y1="12.157cm" svg:x2="9.37cm" svg:y2="12.083cm">
        <text:p/>
      </draw:line>
      <draw:circle text:anchor-type="page" text:anchor-page-number="1" draw:z-index="711" draw:style-name="gr82" draw:text-style-name="P37" svg:width="0.212cm" svg:height="0.212cm" draw:transform="rotate (0.785398163397448) translate (9.14752777777778cm 12.0067916666667cm)" draw:kind="arc" draw:start-angle="-450" draw:end-angle="-360">
        <text:p/>
      </draw:circle>
      <draw:line text:anchor-type="page" text:anchor-page-number="1" draw:z-index="712" draw:style-name="gr81" draw:text-style-name="P36" svg:x1="9.37cm" svg:y1="11.933cm" svg:x2="9.296cm" svg:y2="11.859cm">
        <text:p/>
      </draw:line>
      <draw:circle text:anchor-type="page" text:anchor-page-number="1" draw:z-index="713" draw:style-name="gr82" draw:text-style-name="P37" svg:width="0.212cm" svg:height="0.212cm" draw:transform="rotate (-0.785398163397449) translate (9.36977777777778cm 11.6346111111111cm)" draw:kind="arc" draw:start-angle="-540" draw:end-angle="-450">
        <text:p/>
      </draw:circle>
      <draw:line text:anchor-type="page" text:anchor-page-number="1" draw:z-index="714" draw:style-name="gr81" draw:text-style-name="P36" svg:x1="9.296cm" svg:y1="11.709cm" svg:x2="9.37cm" svg:y2="11.635cm">
        <text:p/>
      </draw:line>
      <draw:circle text:anchor-type="page" text:anchor-page-number="1" draw:z-index="715" draw:style-name="gr82" draw:text-style-name="P37" svg:width="0.212cm" svg:height="0.212cm" draw:transform="rotate (-2.35619449019235) translate (9.59379166666667cm 11.7086944444444cm)" draw:kind="arc" draw:start-angle="-540" draw:end-angle="-450">
        <text:p/>
      </draw:circle>
      <draw:line text:anchor-type="page" text:anchor-page-number="1" draw:z-index="716" draw:style-name="gr81" draw:text-style-name="P36" svg:x1="9.52cm" svg:y1="11.635cm" svg:x2="9.594cm" svg:y2="11.709cm">
        <text:p/>
      </draw:line>
      <draw:circle text:anchor-type="page" text:anchor-page-number="1" draw:z-index="717" draw:style-name="gr82" draw:text-style-name="P37" svg:width="0.212cm" svg:height="0.212cm" draw:transform="rotate (2.35619449019234) translate (9.52147222222222cm 11.9309444444444cm)" draw:kind="arc" draw:start-angle="-540" draw:end-angle="-450">
        <text:p/>
      </draw:circle>
      <draw:line text:anchor-type="page" text:anchor-page-number="1" draw:z-index="718" draw:style-name="gr81" draw:text-style-name="P36" svg:x1="9.594cm" svg:y1="11.859cm" svg:x2="9.52cm" svg:y2="11.933cm">
        <text:p/>
      </draw:line>
      <draw:circle text:anchor-type="page" text:anchor-page-number="1" draw:z-index="719" draw:style-name="gr82" draw:text-style-name="P37" svg:width="0.212cm" svg:height="0.212cm" draw:transform="rotate (-2.35619449019235) translate (9.74372222222222cm 12.0067916666667cm)" draw:kind="arc" draw:start-angle="-450" draw:end-angle="-360">
        <text:p/>
      </draw:circle>
      <draw:line text:anchor-type="page" text:anchor-page-number="1" draw:z-index="720" draw:style-name="gr81" draw:text-style-name="P36" svg:x1="9.52cm" svg:y1="12.083cm" svg:x2="9.594cm" svg:y2="12.157cm">
        <text:p/>
      </draw:line>
      <draw:circle text:anchor-type="page" text:anchor-page-number="1" draw:z-index="721" draw:style-name="gr82" draw:text-style-name="P37" svg:width="0.212cm" svg:height="0.212cm" draw:transform="rotate (-0.785398163397449) translate (9.66963888888889cm 11.9327083333333cm)" draw:kind="arc" draw:start-angle="-450" draw:end-angle="-360">
        <text:p/>
      </draw:circle>
      <draw:line text:anchor-type="page" text:anchor-page-number="1" draw:z-index="722" draw:style-name="gr83" draw:text-style-name="P36" svg:x1="9.744cm" svg:y1="12.157cm" svg:x2="9.818cm" svg:y2="12.083cm">
        <text:p/>
      </draw:line>
      <draw:circle text:anchor-type="page" text:anchor-page-number="1" draw:z-index="723" draw:style-name="gr84" draw:text-style-name="P37" svg:width="0.212cm" svg:height="0.212cm" draw:transform="rotate (-2.35619449019235) translate (10.0418194444444cm 12.1567222222222cm)" draw:kind="arc" draw:start-angle="-540" draw:end-angle="-450">
        <text:p/>
      </draw:circle>
      <draw:line text:anchor-type="page" text:anchor-page-number="1" draw:z-index="724" draw:style-name="gr83" draw:text-style-name="P36" svg:x1="9.968cm" svg:y1="12.083cm" svg:x2="10.042cm" svg:y2="12.157cm">
        <text:p/>
      </draw:line>
      <draw:circle text:anchor-type="page" text:anchor-page-number="1" draw:z-index="725" draw:style-name="gr84" draw:text-style-name="P37" svg:width="0.212cm" svg:height="0.212cm" draw:transform="rotate (-0.785398163397449) translate (10.1176666666667cm 11.9327083333333cm)" draw:kind="arc" draw:start-angle="-450" draw:end-angle="-360">
        <text:p/>
      </draw:circle>
      <draw:line text:anchor-type="page" text:anchor-page-number="1" draw:z-index="726" draw:style-name="gr83" draw:text-style-name="P36" svg:x1="10.192cm" svg:y1="12.157cm" svg:x2="10.266cm" svg:y2="12.083cm">
        <text:p/>
      </draw:line>
      <draw:circle text:anchor-type="page" text:anchor-page-number="1" draw:z-index="727" draw:style-name="gr84" draw:text-style-name="P37" svg:width="0.212cm" svg:height="0.212cm" draw:transform="rotate (0.785398163397448) translate (10.0435833333333cm 12.0067916666667cm)" draw:kind="arc" draw:start-angle="-450" draw:end-angle="-360">
        <text:p/>
      </draw:circle>
      <draw:line text:anchor-type="page" text:anchor-page-number="1" draw:z-index="728" draw:style-name="gr83" draw:text-style-name="P36" svg:x1="10.268cm" svg:y1="11.933cm" svg:x2="10.194cm" svg:y2="11.859cm">
        <text:p/>
      </draw:line>
      <draw:circle text:anchor-type="page" text:anchor-page-number="1" draw:z-index="729" draw:style-name="gr84" draw:text-style-name="P37" svg:width="0.212cm" svg:height="0.212cm" draw:transform="rotate (2.35619449019234) translate (10.1176666666667cm 12.0826388888889cm)" draw:kind="arc" draw:start-angle="-450" draw:end-angle="-360">
        <text:p/>
      </draw:circle>
      <draw:line text:anchor-type="page" text:anchor-page-number="1" draw:z-index="730" draw:style-name="gr83" draw:text-style-name="P36" svg:x1="10.042cm" svg:y1="11.859cm" svg:x2="9.968cm" svg:y2="11.933cm">
        <text:p/>
      </draw:line>
      <draw:circle text:anchor-type="page" text:anchor-page-number="1" draw:z-index="731" draw:style-name="gr84" draw:text-style-name="P37" svg:width="0.212cm" svg:height="0.212cm" draw:transform="rotate (0.785398163397448) translate (9.74548611111111cm 11.858625cm)" draw:kind="arc" draw:start-angle="-540" draw:end-angle="-450">
        <text:p/>
      </draw:circle>
      <draw:line text:anchor-type="page" text:anchor-page-number="1" draw:z-index="732" draw:style-name="gr83" draw:text-style-name="P36" svg:x1="9.818cm" svg:y1="11.933cm" svg:x2="9.744cm" svg:y2="11.859cm">
        <text:p/>
      </draw:line>
      <draw:circle text:anchor-type="page" text:anchor-page-number="1" draw:z-index="733" draw:style-name="gr84" draw:text-style-name="P37" svg:width="0.212cm" svg:height="0.212cm" draw:transform="rotate (-0.785398163397449) translate (9.81780555555556cm 11.6346111111111cm)" draw:kind="arc" draw:start-angle="-540" draw:end-angle="-450">
        <text:p/>
      </draw:circle>
      <draw:line text:anchor-type="page" text:anchor-page-number="1" draw:z-index="734" draw:style-name="gr83" draw:text-style-name="P36" svg:x1="9.744cm" svg:y1="11.709cm" svg:x2="9.818cm" svg:y2="11.635cm">
        <text:p/>
      </draw:line>
      <draw:circle text:anchor-type="page" text:anchor-page-number="1" draw:z-index="735" draw:style-name="gr84" draw:text-style-name="P37" svg:width="0.212cm" svg:height="0.212cm" draw:transform="rotate (-2.35619449019235) translate (10.0418194444444cm 11.7086944444444cm)" draw:kind="arc" draw:start-angle="-540" draw:end-angle="-450">
        <text:p/>
      </draw:circle>
      <draw:line text:anchor-type="page" text:anchor-page-number="1" draw:z-index="736" draw:style-name="gr83" draw:text-style-name="P36" svg:x1="9.968cm" svg:y1="11.635cm" svg:x2="10.042cm" svg:y2="11.709cm">
        <text:p/>
      </draw:line>
      <draw:circle text:anchor-type="page" text:anchor-page-number="1" draw:z-index="737" draw:style-name="gr84" draw:text-style-name="P37" svg:width="0.212cm" svg:height="0.212cm" draw:transform="rotate (-0.785398163397449) translate (10.1176666666667cm 11.4846805555556cm)" draw:kind="arc" draw:start-angle="-450" draw:end-angle="-360">
        <text:p/>
      </draw:circle>
      <draw:line text:anchor-type="page" text:anchor-page-number="1" draw:z-index="738" draw:style-name="gr83" draw:text-style-name="P36" svg:x1="10.192cm" svg:y1="11.709cm" svg:x2="10.266cm" svg:y2="11.635cm">
        <text:p/>
      </draw:line>
      <draw:circle text:anchor-type="page" text:anchor-page-number="1" draw:z-index="739" draw:style-name="gr84" draw:text-style-name="P37" svg:width="0.212cm" svg:height="0.212cm" draw:transform="rotate (-2.35619449019235) translate (10.4898472222222cm 11.7086944444444cm)" draw:kind="arc" draw:start-angle="-540" draw:end-angle="-450">
        <text:p/>
      </draw:circle>
      <draw:line text:anchor-type="page" text:anchor-page-number="1" draw:z-index="740" draw:style-name="gr85" draw:text-style-name="P36" svg:x1="10.416cm" svg:y1="11.635cm" svg:x2="10.49cm" svg:y2="11.709cm">
        <text:p/>
      </draw:line>
      <draw:circle text:anchor-type="page" text:anchor-page-number="1" draw:z-index="741" draw:style-name="gr86" draw:text-style-name="P37" svg:width="0.212cm" svg:height="0.212cm" draw:transform="rotate (2.35619449019234) translate (10.4175277777778cm 11.9309444444444cm)" draw:kind="arc" draw:start-angle="-540" draw:end-angle="-450">
        <text:p/>
      </draw:circle>
      <draw:line text:anchor-type="page" text:anchor-page-number="1" draw:z-index="742" draw:style-name="gr85" draw:text-style-name="P36" svg:x1="10.492cm" svg:y1="11.859cm" svg:x2="10.418cm" svg:y2="11.933cm">
        <text:p/>
      </draw:line>
      <draw:circle text:anchor-type="page" text:anchor-page-number="1" draw:z-index="743" draw:style-name="gr86" draw:text-style-name="P37" svg:width="0.212cm" svg:height="0.212cm" draw:transform="rotate (-2.35619449019235) translate (10.6415416666667cm 12.0067916666667cm)" draw:kind="arc" draw:start-angle="-450" draw:end-angle="-360">
        <text:p/>
      </draw:circle>
      <draw:line text:anchor-type="page" text:anchor-page-number="1" draw:z-index="744" draw:style-name="gr85" draw:text-style-name="P36" svg:x1="10.416cm" svg:y1="12.083cm" svg:x2="10.49cm" svg:y2="12.157cm">
        <text:p/>
      </draw:line>
      <draw:circle text:anchor-type="page" text:anchor-page-number="1" draw:z-index="745" draw:style-name="gr86" draw:text-style-name="P37" svg:width="0.212cm" svg:height="0.212cm" draw:transform="rotate (-0.785398163397449) translate (10.5656944444444cm 11.9327083333333cm)" draw:kind="arc" draw:start-angle="-450" draw:end-angle="-360">
        <text:p/>
      </draw:circle>
      <draw:line text:anchor-type="page" text:anchor-page-number="1" draw:z-index="746" draw:style-name="gr85" draw:text-style-name="P36" svg:x1="10.64cm" svg:y1="12.157cm" svg:x2="10.714cm" svg:y2="12.083cm">
        <text:p/>
      </draw:line>
      <draw:circle text:anchor-type="page" text:anchor-page-number="1" draw:z-index="747" draw:style-name="gr86" draw:text-style-name="P37" svg:width="0.212cm" svg:height="0.212cm" draw:transform="rotate (0.785398163397448) translate (10.4916111111111cm 12.0067916666667cm)" draw:kind="arc" draw:start-angle="-450" draw:end-angle="-360">
        <text:p/>
      </draw:circle>
      <draw:line text:anchor-type="page" text:anchor-page-number="1" draw:z-index="748" draw:style-name="gr85" draw:text-style-name="P36" svg:x1="10.716cm" svg:y1="11.933cm" svg:x2="10.642cm" svg:y2="11.859cm">
        <text:p/>
      </draw:line>
      <draw:circle text:anchor-type="page" text:anchor-page-number="1" draw:z-index="749" draw:style-name="gr86" draw:text-style-name="P37" svg:width="0.212cm" svg:height="0.212cm" draw:transform="rotate (-0.785398163397449) translate (10.715625cm 11.6346111111111cm)" draw:kind="arc" draw:start-angle="-540" draw:end-angle="-450">
        <text:p/>
      </draw:circle>
      <draw:line text:anchor-type="page" text:anchor-page-number="1" draw:z-index="750" draw:style-name="gr85" draw:text-style-name="P36" svg:x1="10.64cm" svg:y1="11.709cm" svg:x2="10.714cm" svg:y2="11.635cm">
        <text:p/>
      </draw:line>
      <draw:circle text:anchor-type="page" text:anchor-page-number="1" draw:z-index="751" draw:style-name="gr86" draw:text-style-name="P37" svg:width="0.212cm" svg:height="0.212cm" draw:transform="rotate (-2.35619449019235) translate (10.937875cm 11.7086944444444cm)" draw:kind="arc" draw:start-angle="-540" draw:end-angle="-450">
        <text:p/>
      </draw:circle>
      <draw:line text:anchor-type="page" text:anchor-page-number="1" draw:z-index="752" draw:style-name="gr85" draw:text-style-name="P36" svg:x1="10.864cm" svg:y1="11.635cm" svg:x2="10.938cm" svg:y2="11.709cm">
        <text:p/>
      </draw:line>
      <draw:circle text:anchor-type="page" text:anchor-page-number="1" draw:z-index="753" draw:style-name="gr86" draw:text-style-name="P37" svg:width="0.212cm" svg:height="0.212cm" draw:transform="rotate (2.35619449019234) translate (10.8655555555556cm 11.9309444444444cm)" draw:kind="arc" draw:start-angle="-540" draw:end-angle="-450">
        <text:p/>
      </draw:circle>
      <draw:line text:anchor-type="page" text:anchor-page-number="1" draw:z-index="754" draw:style-name="gr85" draw:text-style-name="P36" svg:x1="10.94cm" svg:y1="11.859cm" svg:x2="10.866cm" svg:y2="11.933cm">
        <text:p/>
      </draw:line>
      <draw:circle text:anchor-type="page" text:anchor-page-number="1" draw:z-index="755" draw:style-name="gr86" draw:text-style-name="P37" svg:width="0.212cm" svg:height="0.212cm" draw:transform="rotate (-2.35619449019235) translate (11.0895694444444cm 12.0067916666667cm)" draw:kind="arc" draw:start-angle="-450" draw:end-angle="-360">
        <text:p/>
      </draw:circle>
      <draw:line text:anchor-type="page" text:anchor-page-number="1" draw:z-index="756" draw:style-name="gr85" draw:text-style-name="P36" svg:x1="10.864cm" svg:y1="12.083cm" svg:x2="10.938cm" svg:y2="12.157cm">
        <text:p/>
      </draw:line>
      <draw:circle text:anchor-type="page" text:anchor-page-number="1" draw:z-index="757" draw:style-name="gr86" draw:text-style-name="P37" svg:width="0.212cm" svg:height="0.212cm" draw:transform="rotate (2.35619449019234) translate (10.8655555555556cm 12.3789722222222cm)" draw:kind="arc" draw:start-angle="-540" draw:end-angle="-450">
        <text:p/>
      </draw:circle>
      <draw:line text:anchor-type="page" text:anchor-page-number="1" draw:z-index="758" draw:style-name="gr87" draw:text-style-name="P36" svg:x1="10.94cm" svg:y1="12.307cm" svg:x2="10.866cm" svg:y2="12.381cm">
        <text:p/>
      </draw:line>
      <draw:circle text:anchor-type="page" text:anchor-page-number="1" draw:z-index="759" draw:style-name="gr88" draw:text-style-name="P37" svg:width="0.212cm" svg:height="0.212cm" draw:transform="rotate (0.785398163397448) translate (10.6415416666667cm 12.3066527777778cm)" draw:kind="arc" draw:start-angle="-540" draw:end-angle="-450">
        <text:p/>
      </draw:circle>
      <draw:line text:anchor-type="page" text:anchor-page-number="1" draw:z-index="760" draw:style-name="gr87" draw:text-style-name="P36" svg:x1="10.716cm" svg:y1="12.381cm" svg:x2="10.642cm" svg:y2="12.307cm">
        <text:p/>
      </draw:line>
      <draw:circle text:anchor-type="page" text:anchor-page-number="1" draw:z-index="761" draw:style-name="gr88" draw:text-style-name="P37" svg:width="0.212cm" svg:height="0.212cm" draw:transform="rotate (2.35619449019234) translate (10.5656944444444cm 12.5306666666667cm)" draw:kind="arc" draw:start-angle="-450" draw:end-angle="-360">
        <text:p/>
      </draw:circle>
      <draw:line text:anchor-type="page" text:anchor-page-number="1" draw:z-index="762" draw:style-name="gr87" draw:text-style-name="P36" svg:x1="10.492cm" svg:y1="12.307cm" svg:x2="10.418cm" svg:y2="12.381cm">
        <text:p/>
      </draw:line>
      <draw:circle text:anchor-type="page" text:anchor-page-number="1" draw:z-index="763" draw:style-name="gr88" draw:text-style-name="P37" svg:width="0.212cm" svg:height="0.212cm" draw:transform="rotate (-2.35619449019235) translate (10.6415416666667cm 12.4548194444444cm)" draw:kind="arc" draw:start-angle="-450" draw:end-angle="-360">
        <text:p/>
      </draw:circle>
      <draw:line text:anchor-type="page" text:anchor-page-number="1" draw:z-index="764" draw:style-name="gr87" draw:text-style-name="P36" svg:x1="10.416cm" svg:y1="12.531cm" svg:x2="10.49cm" svg:y2="12.605cm">
        <text:p/>
      </draw:line>
      <draw:circle text:anchor-type="page" text:anchor-page-number="1" draw:z-index="765" draw:style-name="gr88" draw:text-style-name="P37" svg:width="0.212cm" svg:height="0.212cm" draw:transform="rotate (-0.785398163397449) translate (10.5656944444444cm 12.3807361111111cm)" draw:kind="arc" draw:start-angle="-450" draw:end-angle="-360">
        <text:p/>
      </draw:circle>
      <draw:line text:anchor-type="page" text:anchor-page-number="1" draw:z-index="766" draw:style-name="gr87" draw:text-style-name="P36" svg:x1="10.64cm" svg:y1="12.605cm" svg:x2="10.714cm" svg:y2="12.531cm">
        <text:p/>
      </draw:line>
      <draw:circle text:anchor-type="page" text:anchor-page-number="1" draw:z-index="767" draw:style-name="gr88" draw:text-style-name="P37" svg:width="0.212cm" svg:height="0.212cm" draw:transform="rotate (-2.35619449019235) translate (10.937875cm 12.60475cm)" draw:kind="arc" draw:start-angle="-540" draw:end-angle="-450">
        <text:p/>
      </draw:circle>
      <draw:line text:anchor-type="page" text:anchor-page-number="1" draw:z-index="768" draw:style-name="gr87" draw:text-style-name="P36" svg:x1="10.864cm" svg:y1="12.531cm" svg:x2="10.938cm" svg:y2="12.605cm">
        <text:p/>
      </draw:line>
      <draw:circle text:anchor-type="page" text:anchor-page-number="1" draw:z-index="769" draw:style-name="gr88" draw:text-style-name="P37" svg:width="0.212cm" svg:height="0.212cm" draw:transform="rotate (2.35619449019234) translate (10.8655555555556cm 12.8287638888889cm)" draw:kind="arc" draw:start-angle="-540" draw:end-angle="-450">
        <text:p/>
      </draw:circle>
      <draw:line text:anchor-type="page" text:anchor-page-number="1" draw:z-index="770" draw:style-name="gr87" draw:text-style-name="P36" svg:x1="10.94cm" svg:y1="12.755cm" svg:x2="10.866cm" svg:y2="12.829cm">
        <text:p/>
      </draw:line>
      <draw:circle text:anchor-type="page" text:anchor-page-number="1" draw:z-index="771" draw:style-name="gr88" draw:text-style-name="P37" svg:width="0.212cm" svg:height="0.212cm" draw:transform="rotate (0.785398163397448) translate (10.6415416666667cm 12.7546805555556cm)" draw:kind="arc" draw:start-angle="-540" draw:end-angle="-450">
        <text:p/>
      </draw:circle>
      <draw:line text:anchor-type="page" text:anchor-page-number="1" draw:z-index="772" draw:style-name="gr87" draw:text-style-name="P36" svg:x1="10.716cm" svg:y1="12.829cm" svg:x2="10.642cm" svg:y2="12.755cm">
        <text:p/>
      </draw:line>
      <draw:circle text:anchor-type="page" text:anchor-page-number="1" draw:z-index="773" draw:style-name="gr88" draw:text-style-name="P37" svg:width="0.212cm" svg:height="0.212cm" draw:transform="rotate (2.35619449019234) translate (10.5656944444444cm 12.9786944444444cm)" draw:kind="arc" draw:start-angle="-450" draw:end-angle="-360">
        <text:p/>
      </draw:circle>
      <draw:line text:anchor-type="page" text:anchor-page-number="1" draw:z-index="774" draw:style-name="gr87" draw:text-style-name="P36" svg:x1="10.492cm" svg:y1="12.755cm" svg:x2="10.418cm" svg:y2="12.829cm">
        <text:p/>
      </draw:line>
      <draw:circle text:anchor-type="page" text:anchor-page-number="1" draw:z-index="775" draw:style-name="gr88" draw:text-style-name="P37" svg:width="0.212cm" svg:height="0.212cm" draw:transform="rotate (0.785398163397448) translate (10.1935138888889cm 12.7546805555556cm)" draw:kind="arc" draw:start-angle="-540" draw:end-angle="-450">
        <text:p/>
      </draw:circle>
      <draw:line text:anchor-type="page" text:anchor-page-number="1" draw:z-index="776" draw:style-name="gr89" draw:text-style-name="P36" svg:x1="10.268cm" svg:y1="12.829cm" svg:x2="10.194cm" svg:y2="12.755cm">
        <text:p/>
      </draw:line>
      <draw:circle text:anchor-type="page" text:anchor-page-number="1" draw:z-index="777" draw:style-name="gr90" draw:text-style-name="P37" svg:width="0.212cm" svg:height="0.212cm" draw:transform="rotate (-0.785398163397449) translate (10.2675972222222cm 12.5306666666667cm)" draw:kind="arc" draw:start-angle="-540" draw:end-angle="-450">
        <text:p/>
      </draw:circle>
      <draw:line text:anchor-type="page" text:anchor-page-number="1" draw:z-index="778" draw:style-name="gr89" draw:text-style-name="P36" svg:x1="10.192cm" svg:y1="12.605cm" svg:x2="10.266cm" svg:y2="12.531cm">
        <text:p/>
      </draw:line>
      <draw:circle text:anchor-type="page" text:anchor-page-number="1" draw:z-index="779" draw:style-name="gr90" draw:text-style-name="P37" svg:width="0.212cm" svg:height="0.212cm" draw:transform="rotate (0.785398163397448) translate (10.0435833333333cm 12.4548194444444cm)" draw:kind="arc" draw:start-angle="-450" draw:end-angle="-360">
        <text:p/>
      </draw:circle>
      <draw:line text:anchor-type="page" text:anchor-page-number="1" draw:z-index="780" draw:style-name="gr89" draw:text-style-name="P36" svg:x1="10.268cm" svg:y1="12.381cm" svg:x2="10.194cm" svg:y2="12.307cm">
        <text:p/>
      </draw:line>
      <draw:circle text:anchor-type="page" text:anchor-page-number="1" draw:z-index="781" draw:style-name="gr90" draw:text-style-name="P37" svg:width="0.212cm" svg:height="0.212cm" draw:transform="rotate (2.35619449019234) translate (10.1176666666667cm 12.5306666666667cm)" draw:kind="arc" draw:start-angle="-450" draw:end-angle="-360">
        <text:p/>
      </draw:circle>
      <draw:line text:anchor-type="page" text:anchor-page-number="1" draw:z-index="782" draw:style-name="gr89" draw:text-style-name="P36" svg:x1="10.042cm" svg:y1="12.307cm" svg:x2="9.968cm" svg:y2="12.381cm">
        <text:p/>
      </draw:line>
      <draw:circle text:anchor-type="page" text:anchor-page-number="1" draw:z-index="783" draw:style-name="gr90" draw:text-style-name="P37" svg:width="0.212cm" svg:height="0.212cm" draw:transform="rotate (-2.35619449019235) translate (10.19175cm 12.4548194444444cm)" draw:kind="arc" draw:start-angle="-450" draw:end-angle="-360">
        <text:p/>
      </draw:circle>
      <draw:line text:anchor-type="page" text:anchor-page-number="1" draw:z-index="784" draw:style-name="gr89" draw:text-style-name="P36" svg:x1="9.968cm" svg:y1="12.531cm" svg:x2="10.042cm" svg:y2="12.605cm">
        <text:p/>
      </draw:line>
      <draw:circle text:anchor-type="page" text:anchor-page-number="1" draw:z-index="785" draw:style-name="gr90" draw:text-style-name="P37" svg:width="0.212cm" svg:height="0.212cm" draw:transform="rotate (2.35619449019234) translate (9.96773611111111cm 12.8287638888889cm)" draw:kind="arc" draw:start-angle="-540" draw:end-angle="-450">
        <text:p/>
      </draw:circle>
      <draw:line text:anchor-type="page" text:anchor-page-number="1" draw:z-index="786" draw:style-name="gr89" draw:text-style-name="P36" svg:x1="10.042cm" svg:y1="12.755cm" svg:x2="9.968cm" svg:y2="12.829cm">
        <text:p/>
      </draw:line>
      <draw:circle text:anchor-type="page" text:anchor-page-number="1" draw:z-index="787" draw:style-name="gr90" draw:text-style-name="P37" svg:width="0.212cm" svg:height="0.212cm" draw:transform="rotate (0.785398163397448) translate (9.74548611111111cm 12.7546805555556cm)" draw:kind="arc" draw:start-angle="-540" draw:end-angle="-450">
        <text:p/>
      </draw:circle>
      <draw:line text:anchor-type="page" text:anchor-page-number="1" draw:z-index="788" draw:style-name="gr89" draw:text-style-name="P36" svg:x1="9.818cm" svg:y1="12.829cm" svg:x2="9.744cm" svg:y2="12.755cm">
        <text:p/>
      </draw:line>
      <draw:circle text:anchor-type="page" text:anchor-page-number="1" draw:z-index="789" draw:style-name="gr90" draw:text-style-name="P37" svg:width="0.212cm" svg:height="0.212cm" draw:transform="rotate (-0.785398163397449) translate (9.81780555555556cm 12.5306666666667cm)" draw:kind="arc" draw:start-angle="-540" draw:end-angle="-450">
        <text:p/>
      </draw:circle>
      <draw:line text:anchor-type="page" text:anchor-page-number="1" draw:z-index="790" draw:style-name="gr89" draw:text-style-name="P36" svg:x1="9.744cm" svg:y1="12.605cm" svg:x2="9.818cm" svg:y2="12.531cm">
        <text:p/>
      </draw:line>
      <draw:circle text:anchor-type="page" text:anchor-page-number="1" draw:z-index="791" draw:style-name="gr90" draw:text-style-name="P37" svg:width="0.212cm" svg:height="0.212cm" draw:transform="rotate (0.785398163397448) translate (9.59379166666667cm 12.4548194444444cm)" draw:kind="arc" draw:start-angle="-450" draw:end-angle="-360">
        <text:p/>
      </draw:circle>
      <draw:line text:anchor-type="page" text:anchor-page-number="1" draw:z-index="792" draw:style-name="gr89" draw:text-style-name="P36" svg:x1="9.818cm" svg:y1="12.381cm" svg:x2="9.744cm" svg:y2="12.307cm">
        <text:p/>
      </draw:line>
      <draw:circle text:anchor-type="page" text:anchor-page-number="1" draw:z-index="793" draw:style-name="gr90" draw:text-style-name="P37" svg:width="0.212cm" svg:height="0.212cm" draw:transform="rotate (2.35619449019234) translate (9.66963888888889cm 12.5306666666667cm)" draw:kind="arc" draw:start-angle="-450" draw:end-angle="-360">
        <text:p/>
      </draw:circle>
      <draw:line text:anchor-type="page" text:anchor-page-number="1" draw:z-index="794" draw:style-name="gr91" draw:text-style-name="P36" svg:x1="9.594cm" svg:y1="12.307cm" svg:x2="9.52cm" svg:y2="12.381cm">
        <text:p/>
      </draw:line>
      <draw:circle text:anchor-type="page" text:anchor-page-number="1" draw:z-index="795" draw:style-name="gr92" draw:text-style-name="P37" svg:width="0.212cm" svg:height="0.212cm" draw:transform="rotate (0.785398163397448) translate (9.29745833333334cm 12.3066527777778cm)" draw:kind="arc" draw:start-angle="-540" draw:end-angle="-450">
        <text:p/>
      </draw:circle>
      <draw:line text:anchor-type="page" text:anchor-page-number="1" draw:z-index="796" draw:style-name="gr91" draw:text-style-name="P36" svg:x1="9.37cm" svg:y1="12.381cm" svg:x2="9.296cm" svg:y2="12.307cm">
        <text:p/>
      </draw:line>
      <draw:circle text:anchor-type="page" text:anchor-page-number="1" draw:z-index="797" draw:style-name="gr92" draw:text-style-name="P37" svg:width="0.212cm" svg:height="0.212cm" draw:transform="rotate (2.35619449019234) translate (9.22161111111111cm 12.5306666666667cm)" draw:kind="arc" draw:start-angle="-450" draw:end-angle="-360">
        <text:p/>
      </draw:circle>
      <draw:line text:anchor-type="page" text:anchor-page-number="1" draw:z-index="798" draw:style-name="gr91" draw:text-style-name="P36" svg:x1="9.146cm" svg:y1="12.307cm" svg:x2="9.072cm" svg:y2="12.381cm">
        <text:p/>
      </draw:line>
      <draw:circle text:anchor-type="page" text:anchor-page-number="1" draw:z-index="799" draw:style-name="gr92" draw:text-style-name="P37" svg:width="0.212cm" svg:height="0.212cm" draw:transform="rotate (-2.35619449019235) translate (9.29569444444444cm 12.4548194444444cm)" draw:kind="arc" draw:start-angle="-450" draw:end-angle="-360">
        <text:p/>
      </draw:circle>
      <draw:line text:anchor-type="page" text:anchor-page-number="1" draw:z-index="800" draw:style-name="gr91" draw:text-style-name="P36" svg:x1="9.072cm" svg:y1="12.531cm" svg:x2="9.146cm" svg:y2="12.605cm">
        <text:p/>
      </draw:line>
      <draw:circle text:anchor-type="page" text:anchor-page-number="1" draw:z-index="801" draw:style-name="gr92" draw:text-style-name="P37" svg:width="0.212cm" svg:height="0.212cm" draw:transform="rotate (-0.785398163397449) translate (9.22161111111111cm 12.3807361111111cm)" draw:kind="arc" draw:start-angle="-450" draw:end-angle="-360">
        <text:p/>
      </draw:circle>
      <draw:line text:anchor-type="page" text:anchor-page-number="1" draw:z-index="802" draw:style-name="gr91" draw:text-style-name="P36" svg:x1="9.296cm" svg:y1="12.605cm" svg:x2="9.37cm" svg:y2="12.531cm">
        <text:p/>
      </draw:line>
      <draw:circle text:anchor-type="page" text:anchor-page-number="1" draw:z-index="803" draw:style-name="gr92" draw:text-style-name="P37" svg:width="0.212cm" svg:height="0.212cm" draw:transform="rotate (-2.35619449019235) translate (9.59379166666667cm 12.60475cm)" draw:kind="arc" draw:start-angle="-540" draw:end-angle="-450">
        <text:p/>
      </draw:circle>
      <draw:line text:anchor-type="page" text:anchor-page-number="1" draw:z-index="804" draw:style-name="gr91" draw:text-style-name="P36" svg:x1="9.52cm" svg:y1="12.531cm" svg:x2="9.594cm" svg:y2="12.605cm">
        <text:p/>
      </draw:line>
      <draw:circle text:anchor-type="page" text:anchor-page-number="1" draw:z-index="805" draw:style-name="gr92" draw:text-style-name="P37" svg:width="0.212cm" svg:height="0.212cm" draw:transform="rotate (2.35619449019234) translate (9.52147222222222cm 12.8287638888889cm)" draw:kind="arc" draw:start-angle="-540" draw:end-angle="-450">
        <text:p/>
      </draw:circle>
      <draw:line text:anchor-type="page" text:anchor-page-number="1" draw:z-index="806" draw:style-name="gr91" draw:text-style-name="P36" svg:x1="9.594cm" svg:y1="12.755cm" svg:x2="9.52cm" svg:y2="12.829cm">
        <text:p/>
      </draw:line>
      <draw:circle text:anchor-type="page" text:anchor-page-number="1" draw:z-index="807" draw:style-name="gr92" draw:text-style-name="P37" svg:width="0.212cm" svg:height="0.212cm" draw:transform="rotate (0.785398163397448) translate (9.29745833333334cm 12.7546805555556cm)" draw:kind="arc" draw:start-angle="-540" draw:end-angle="-450">
        <text:p/>
      </draw:circle>
      <draw:line text:anchor-type="page" text:anchor-page-number="1" draw:z-index="808" draw:style-name="gr91" draw:text-style-name="P36" svg:x1="9.37cm" svg:y1="12.829cm" svg:x2="9.296cm" svg:y2="12.755cm">
        <text:p/>
      </draw:line>
      <draw:circle text:anchor-type="page" text:anchor-page-number="1" draw:z-index="809" draw:style-name="gr92" draw:text-style-name="P37" svg:width="0.212cm" svg:height="0.212cm" draw:transform="rotate (2.35619449019234) translate (9.22161111111111cm 12.9786944444444cm)" draw:kind="arc" draw:start-angle="-450" draw:end-angle="-360">
        <text:p/>
      </draw:circle>
      <draw:line text:anchor-type="page" text:anchor-page-number="1" draw:z-index="810" draw:style-name="gr91" draw:text-style-name="P36" svg:x1="9.146cm" svg:y1="12.755cm" svg:x2="9.072cm" svg:y2="12.829cm">
        <text:p/>
      </draw:line>
      <draw:circle text:anchor-type="page" text:anchor-page-number="1" draw:z-index="811" draw:style-name="gr92" draw:text-style-name="P37" svg:width="0.212cm" svg:height="0.212cm" draw:transform="rotate (0.785398163397448) translate (8.84943055555556cm 12.7546805555556cm)" draw:kind="arc" draw:start-angle="-540" draw:end-angle="-450">
        <text:p/>
      </draw:circle>
      <draw:line text:anchor-type="page" text:anchor-page-number="1" draw:z-index="812" draw:style-name="gr93" draw:text-style-name="P36" svg:x1="8.922cm" svg:y1="12.829cm" svg:x2="8.848cm" svg:y2="12.755cm">
        <text:p/>
      </draw:line>
      <draw:circle text:anchor-type="page" text:anchor-page-number="1" draw:z-index="813" draw:style-name="gr94" draw:text-style-name="P37" svg:width="0.212cm" svg:height="0.212cm" draw:transform="rotate (-0.785398163397449) translate (8.92175cm 12.5306666666667cm)" draw:kind="arc" draw:start-angle="-540" draw:end-angle="-450">
        <text:p/>
      </draw:circle>
      <draw:line text:anchor-type="page" text:anchor-page-number="1" draw:z-index="814" draw:style-name="gr93" draw:text-style-name="P36" svg:x1="8.848cm" svg:y1="12.605cm" svg:x2="8.922cm" svg:y2="12.531cm">
        <text:p/>
      </draw:line>
      <draw:circle text:anchor-type="page" text:anchor-page-number="1" draw:z-index="815" draw:style-name="gr94" draw:text-style-name="P37" svg:width="0.212cm" svg:height="0.212cm" draw:transform="rotate (0.785398163397448) translate (8.6995cm 12.4548194444444cm)" draw:kind="arc" draw:start-angle="-450" draw:end-angle="-360">
        <text:p/>
      </draw:circle>
      <draw:line text:anchor-type="page" text:anchor-page-number="1" draw:z-index="816" draw:style-name="gr93" draw:text-style-name="P36" svg:x1="8.922cm" svg:y1="12.381cm" svg:x2="8.848cm" svg:y2="12.307cm">
        <text:p/>
      </draw:line>
      <draw:circle text:anchor-type="page" text:anchor-page-number="1" draw:z-index="817" draw:style-name="gr94" draw:text-style-name="P37" svg:width="0.212cm" svg:height="0.212cm" draw:transform="rotate (2.35619449019234) translate (8.77181944444444cm 12.5306666666667cm)" draw:kind="arc" draw:start-angle="-450" draw:end-angle="-360">
        <text:p/>
      </draw:circle>
      <draw:line text:anchor-type="page" text:anchor-page-number="1" draw:z-index="818" draw:style-name="gr93" draw:text-style-name="P36" svg:x1="8.698cm" svg:y1="12.307cm" svg:x2="8.624cm" svg:y2="12.381cm">
        <text:p/>
      </draw:line>
      <draw:circle text:anchor-type="page" text:anchor-page-number="1" draw:z-index="819" draw:style-name="gr94" draw:text-style-name="P37" svg:width="0.212cm" svg:height="0.212cm" draw:transform="rotate (-2.35619449019235) translate (8.84766666666667cm 12.4548194444444cm)" draw:kind="arc" draw:start-angle="-450" draw:end-angle="-360">
        <text:p/>
      </draw:circle>
      <draw:line text:anchor-type="page" text:anchor-page-number="1" draw:z-index="820" draw:style-name="gr93" draw:text-style-name="P36" svg:x1="8.624cm" svg:y1="12.531cm" svg:x2="8.698cm" svg:y2="12.605cm">
        <text:p/>
      </draw:line>
      <draw:circle text:anchor-type="page" text:anchor-page-number="1" draw:z-index="821" draw:style-name="gr94" draw:text-style-name="P37" svg:width="0.212cm" svg:height="0.212cm" draw:transform="rotate (2.35619449019234) translate (8.62541666666667cm 12.8287638888889cm)" draw:kind="arc" draw:start-angle="-540" draw:end-angle="-450">
        <text:p/>
      </draw:circle>
      <draw:line text:anchor-type="page" text:anchor-page-number="1" draw:z-index="822" draw:style-name="gr93" draw:text-style-name="P36" svg:x1="8.698cm" svg:y1="12.755cm" svg:x2="8.624cm" svg:y2="12.829cm">
        <text:p/>
      </draw:line>
      <draw:circle text:anchor-type="page" text:anchor-page-number="1" draw:z-index="823" draw:style-name="gr94" draw:text-style-name="P37" svg:width="0.212cm" svg:height="0.212cm" draw:transform="rotate (0.785398163397448) translate (8.39963888888889cm 12.7546805555556cm)" draw:kind="arc" draw:start-angle="-540" draw:end-angle="-450">
        <text:p/>
      </draw:circle>
      <draw:line text:anchor-type="page" text:anchor-page-number="1" draw:z-index="824" draw:style-name="gr93" draw:text-style-name="P36" svg:x1="8.474cm" svg:y1="12.829cm" svg:x2="8.4cm" svg:y2="12.755cm">
        <text:p/>
      </draw:line>
      <draw:circle text:anchor-type="page" text:anchor-page-number="1" draw:z-index="825" draw:style-name="gr94" draw:text-style-name="P37" svg:width="0.212cm" svg:height="0.212cm" draw:transform="rotate (-0.785398163397449) translate (8.47372222222222cm 12.5306666666667cm)" draw:kind="arc" draw:start-angle="-540" draw:end-angle="-450">
        <text:p/>
      </draw:circle>
      <draw:line text:anchor-type="page" text:anchor-page-number="1" draw:z-index="826" draw:style-name="gr93" draw:text-style-name="P36" svg:x1="8.4cm" svg:y1="12.605cm" svg:x2="8.474cm" svg:y2="12.531cm">
        <text:p/>
      </draw:line>
      <draw:circle text:anchor-type="page" text:anchor-page-number="1" draw:z-index="827" draw:style-name="gr94" draw:text-style-name="P37" svg:width="0.212cm" svg:height="0.212cm" draw:transform="rotate (0.785398163397448) translate (8.25147222222222cm 12.4548194444444cm)" draw:kind="arc" draw:start-angle="-450" draw:end-angle="-360">
        <text:p/>
      </draw:circle>
      <draw:line text:anchor-type="page" text:anchor-page-number="1" draw:z-index="828" draw:style-name="gr93" draw:text-style-name="P36" svg:x1="8.474cm" svg:y1="12.381cm" svg:x2="8.4cm" svg:y2="12.307cm">
        <text:p/>
      </draw:line>
      <draw:circle text:anchor-type="page" text:anchor-page-number="1" draw:z-index="829" draw:style-name="gr94" draw:text-style-name="P37" svg:width="0.212cm" svg:height="0.212cm" draw:transform="rotate (-0.785398163397449) translate (8.47372222222222cm 12.0826388888889cm)" draw:kind="arc" draw:start-angle="-540" draw:end-angle="-450">
        <text:p/>
      </draw:circle>
      <draw:line text:anchor-type="page" text:anchor-page-number="1" draw:z-index="830" draw:style-name="gr95" draw:text-style-name="P36" svg:x1="8.4cm" svg:y1="12.157cm" svg:x2="8.474cm" svg:y2="12.083cm">
        <text:p/>
      </draw:line>
      <draw:circle text:anchor-type="page" text:anchor-page-number="1" draw:z-index="831" draw:style-name="gr96" draw:text-style-name="P37" svg:width="0.212cm" svg:height="0.212cm" draw:transform="rotate (-2.35619449019235) translate (8.69597222222222cm 12.1567222222222cm)" draw:kind="arc" draw:start-angle="-540" draw:end-angle="-450">
        <text:p/>
      </draw:circle>
      <draw:line text:anchor-type="page" text:anchor-page-number="1" draw:z-index="832" draw:style-name="gr95" draw:text-style-name="P36" svg:x1="8.624cm" svg:y1="12.083cm" svg:x2="8.698cm" svg:y2="12.157cm">
        <text:p/>
      </draw:line>
      <draw:circle text:anchor-type="page" text:anchor-page-number="1" draw:z-index="833" draw:style-name="gr96" draw:text-style-name="P37" svg:width="0.212cm" svg:height="0.212cm" draw:transform="rotate (-0.785398163397449) translate (8.77181944444444cm 11.9327083333333cm)" draw:kind="arc" draw:start-angle="-450" draw:end-angle="-360">
        <text:p/>
      </draw:circle>
      <draw:line text:anchor-type="page" text:anchor-page-number="1" draw:z-index="834" draw:style-name="gr95" draw:text-style-name="P36" svg:x1="8.848cm" svg:y1="12.157cm" svg:x2="8.922cm" svg:y2="12.083cm">
        <text:p/>
      </draw:line>
      <draw:circle text:anchor-type="page" text:anchor-page-number="1" draw:z-index="835" draw:style-name="gr96" draw:text-style-name="P37" svg:width="0.212cm" svg:height="0.212cm" draw:transform="rotate (0.785398163397448) translate (8.6995cm 12.0067916666667cm)" draw:kind="arc" draw:start-angle="-450" draw:end-angle="-360">
        <text:p/>
      </draw:circle>
      <draw:line text:anchor-type="page" text:anchor-page-number="1" draw:z-index="836" draw:style-name="gr95" draw:text-style-name="P36" svg:x1="8.922cm" svg:y1="11.933cm" svg:x2="8.848cm" svg:y2="11.859cm">
        <text:p/>
      </draw:line>
      <draw:circle text:anchor-type="page" text:anchor-page-number="1" draw:z-index="837" draw:style-name="gr96" draw:text-style-name="P37" svg:width="0.212cm" svg:height="0.212cm" draw:transform="rotate (2.35619449019234) translate (8.77181944444444cm 12.0826388888889cm)" draw:kind="arc" draw:start-angle="-450" draw:end-angle="-360">
        <text:p/>
      </draw:circle>
      <draw:line text:anchor-type="page" text:anchor-page-number="1" draw:z-index="838" draw:style-name="gr95" draw:text-style-name="P36" svg:x1="8.698cm" svg:y1="11.859cm" svg:x2="8.624cm" svg:y2="11.933cm">
        <text:p/>
      </draw:line>
      <draw:circle text:anchor-type="page" text:anchor-page-number="1" draw:z-index="839" draw:style-name="gr96" draw:text-style-name="P37" svg:width="0.212cm" svg:height="0.212cm" draw:transform="rotate (0.785398163397448) translate (8.39963888888889cm 11.858625cm)" draw:kind="arc" draw:start-angle="-540" draw:end-angle="-450">
        <text:p/>
      </draw:circle>
      <draw:line text:anchor-type="page" text:anchor-page-number="1" draw:z-index="840" draw:style-name="gr95" draw:text-style-name="P36" svg:x1="8.474cm" svg:y1="11.933cm" svg:x2="8.4cm" svg:y2="11.859cm">
        <text:p/>
      </draw:line>
      <draw:circle text:anchor-type="page" text:anchor-page-number="1" draw:z-index="841" draw:style-name="gr96" draw:text-style-name="P37" svg:width="0.212cm" svg:height="0.212cm" draw:transform="rotate (-0.785398163397449) translate (8.47372222222222cm 11.6346111111111cm)" draw:kind="arc" draw:start-angle="-540" draw:end-angle="-450">
        <text:p/>
      </draw:circle>
      <draw:line text:anchor-type="page" text:anchor-page-number="1" draw:z-index="842" draw:style-name="gr95" draw:text-style-name="P36" svg:x1="8.4cm" svg:y1="11.709cm" svg:x2="8.474cm" svg:y2="11.635cm">
        <text:p/>
      </draw:line>
      <draw:circle text:anchor-type="page" text:anchor-page-number="1" draw:z-index="843" draw:style-name="gr96" draw:text-style-name="P37" svg:width="0.212cm" svg:height="0.212cm" draw:transform="rotate (-2.35619449019235) translate (8.69597222222222cm 11.7086944444444cm)" draw:kind="arc" draw:start-angle="-540" draw:end-angle="-450">
        <text:p/>
      </draw:circle>
      <draw:line text:anchor-type="page" text:anchor-page-number="1" draw:z-index="844" draw:style-name="gr95" draw:text-style-name="P36" svg:x1="8.624cm" svg:y1="11.635cm" svg:x2="8.698cm" svg:y2="11.709cm">
        <text:p/>
      </draw:line>
      <draw:circle text:anchor-type="page" text:anchor-page-number="1" draw:z-index="845" draw:style-name="gr96" draw:text-style-name="P37" svg:width="0.212cm" svg:height="0.212cm" draw:transform="rotate (-0.785398163397449) translate (8.77181944444444cm 11.4846805555556cm)" draw:kind="arc" draw:start-angle="-450" draw:end-angle="-360">
        <text:p/>
      </draw:circle>
      <draw:line text:anchor-type="page" text:anchor-page-number="1" draw:z-index="846" draw:style-name="gr95" draw:text-style-name="P36" svg:x1="8.848cm" svg:y1="11.709cm" svg:x2="8.922cm" svg:y2="11.635cm">
        <text:p/>
      </draw:line>
      <draw:circle text:anchor-type="page" text:anchor-page-number="1" draw:z-index="847" draw:style-name="gr96" draw:text-style-name="P37" svg:width="0.212cm" svg:height="0.212cm" draw:transform="rotate (0.785398163397448) translate (8.6995cm 11.5587638888889cm)" draw:kind="arc" draw:start-angle="-450" draw:end-angle="-360">
        <text:p/>
      </draw:circle>
      <draw:line text:anchor-type="page" text:anchor-page-number="1" draw:z-index="848" draw:style-name="gr97" draw:text-style-name="P36" svg:x1="8.922cm" svg:y1="11.485cm" svg:x2="8.848cm" svg:y2="11.411cm">
        <text:p/>
      </draw:line>
      <draw:circle text:anchor-type="page" text:anchor-page-number="1" draw:z-index="849" draw:style-name="gr98" draw:text-style-name="P37" svg:width="0.212cm" svg:height="0.212cm" draw:transform="rotate (-0.785398163397449) translate (8.92175cm 11.1865833333333cm)" draw:kind="arc" draw:start-angle="-540" draw:end-angle="-450">
        <text:p/>
      </draw:circle>
      <draw:line text:anchor-type="page" text:anchor-page-number="1" draw:z-index="850" draw:style-name="gr97" draw:text-style-name="P36" svg:x1="8.848cm" svg:y1="11.261cm" svg:x2="8.922cm" svg:y2="11.187cm">
        <text:p/>
      </draw:line>
      <draw:circle text:anchor-type="page" text:anchor-page-number="1" draw:z-index="851" draw:style-name="gr98" draw:text-style-name="P37" svg:width="0.212cm" svg:height="0.212cm" draw:transform="rotate (0.785398163397448) translate (8.6995cm 11.1107361111111cm)" draw:kind="arc" draw:start-angle="-450" draw:end-angle="-360">
        <text:p/>
      </draw:circle>
      <draw:line text:anchor-type="page" text:anchor-page-number="1" draw:z-index="852" draw:style-name="gr97" draw:text-style-name="P36" svg:x1="8.922cm" svg:y1="11.037cm" svg:x2="8.848cm" svg:y2="10.963cm">
        <text:p/>
      </draw:line>
      <draw:circle text:anchor-type="page" text:anchor-page-number="1" draw:z-index="853" draw:style-name="gr98" draw:text-style-name="P37" svg:width="0.212cm" svg:height="0.212cm" draw:transform="rotate (2.35619449019234) translate (8.77181944444444cm 11.1865833333333cm)" draw:kind="arc" draw:start-angle="-450" draw:end-angle="-360">
        <text:p/>
      </draw:circle>
      <draw:line text:anchor-type="page" text:anchor-page-number="1" draw:z-index="854" draw:style-name="gr97" draw:text-style-name="P36" svg:x1="8.698cm" svg:y1="10.961cm" svg:x2="8.624cm" svg:y2="11.035cm">
        <text:p/>
      </draw:line>
      <draw:circle text:anchor-type="page" text:anchor-page-number="1" draw:z-index="855" draw:style-name="gr98" draw:text-style-name="P37" svg:width="0.212cm" svg:height="0.212cm" draw:transform="rotate (-2.35619449019235) translate (8.84766666666667cm 11.1107361111111cm)" draw:kind="arc" draw:start-angle="-450" draw:end-angle="-360">
        <text:p/>
      </draw:circle>
      <draw:line text:anchor-type="page" text:anchor-page-number="1" draw:z-index="856" draw:style-name="gr97" draw:text-style-name="P36" svg:x1="8.624cm" svg:y1="11.185cm" svg:x2="8.698cm" svg:y2="11.259cm">
        <text:p/>
      </draw:line>
      <draw:circle text:anchor-type="page" text:anchor-page-number="1" draw:z-index="857" draw:style-name="gr98" draw:text-style-name="P37" svg:width="0.212cm" svg:height="0.212cm" draw:transform="rotate (2.35619449019234) translate (8.62541666666667cm 11.4829166666667cm)" draw:kind="arc" draw:start-angle="-540" draw:end-angle="-450">
        <text:p/>
      </draw:circle>
      <draw:line text:anchor-type="page" text:anchor-page-number="1" draw:z-index="858" draw:style-name="gr97" draw:text-style-name="P36" svg:x1="8.698cm" svg:y1="11.411cm" svg:x2="8.624cm" svg:y2="11.485cm">
        <text:p/>
      </draw:line>
      <draw:circle text:anchor-type="page" text:anchor-page-number="1" draw:z-index="859" draw:style-name="gr98" draw:text-style-name="P37" svg:width="0.212cm" svg:height="0.212cm" draw:transform="rotate (0.785398163397448) translate (8.39963888888889cm 11.4105972222222cm)" draw:kind="arc" draw:start-angle="-540" draw:end-angle="-450">
        <text:p/>
      </draw:circle>
      <draw:line text:anchor-type="page" text:anchor-page-number="1" draw:z-index="860" draw:style-name="gr97" draw:text-style-name="P36" svg:x1="8.474cm" svg:y1="11.485cm" svg:x2="8.4cm" svg:y2="11.411cm">
        <text:p/>
      </draw:line>
      <draw:circle text:anchor-type="page" text:anchor-page-number="1" draw:z-index="861" draw:style-name="gr98" draw:text-style-name="P37" svg:width="0.212cm" svg:height="0.212cm" draw:transform="rotate (-0.785398163397449) translate (8.47372222222222cm 11.1865833333333cm)" draw:kind="arc" draw:start-angle="-540" draw:end-angle="-450">
        <text:p/>
      </draw:circle>
      <draw:line text:anchor-type="page" text:anchor-page-number="1" draw:z-index="862" draw:style-name="gr97" draw:text-style-name="P36" svg:x1="8.4cm" svg:y1="11.261cm" svg:x2="8.474cm" svg:y2="11.187cm">
        <text:p/>
      </draw:line>
      <draw:circle text:anchor-type="page" text:anchor-page-number="1" draw:z-index="863" draw:style-name="gr98" draw:text-style-name="P37" svg:width="0.212cm" svg:height="0.212cm" draw:transform="rotate (0.785398163397448) translate (8.25147222222222cm 11.1107361111111cm)" draw:kind="arc" draw:start-angle="-450" draw:end-angle="-360">
        <text:p/>
      </draw:circle>
      <draw:line text:anchor-type="page" text:anchor-page-number="1" draw:z-index="864" draw:style-name="gr97" draw:text-style-name="P36" svg:x1="8.474cm" svg:y1="11.037cm" svg:x2="8.4cm" svg:y2="10.963cm">
        <text:p/>
      </draw:line>
      <draw:circle text:anchor-type="page" text:anchor-page-number="1" draw:z-index="865" draw:style-name="gr98" draw:text-style-name="P37" svg:width="0.212cm" svg:height="0.212cm" draw:transform="rotate (2.35619449019234) translate (8.32379166666667cm 11.1865833333333cm)" draw:kind="arc" draw:start-angle="-450" draw:end-angle="-360">
        <text:p/>
      </draw:circle>
      <draw:line text:anchor-type="page" text:anchor-page-number="1" draw:z-index="866" draw:style-name="gr99" draw:text-style-name="P36" svg:x1="8.25cm" svg:y1="10.961cm" svg:x2="8.176cm" svg:y2="11.035cm">
        <text:p/>
      </draw:line>
      <draw:circle text:anchor-type="page" text:anchor-page-number="1" draw:z-index="867" draw:style-name="gr100" draw:text-style-name="P37" svg:width="0.212cm" svg:height="0.212cm" draw:transform="rotate (0.785398163397448) translate (7.95161111111111cm 10.9625694444444cm)" draw:kind="arc" draw:start-angle="-540" draw:end-angle="-450">
        <text:p/>
      </draw:circle>
      <draw:line text:anchor-type="page" text:anchor-page-number="1" draw:z-index="868" draw:style-name="gr99" draw:text-style-name="P36" svg:x1="8.026cm" svg:y1="11.037cm" svg:x2="7.952cm" svg:y2="10.963cm">
        <text:p/>
      </draw:line>
      <draw:circle text:anchor-type="page" text:anchor-page-number="1" draw:z-index="869" draw:style-name="gr100" draw:text-style-name="P37" svg:width="0.212cm" svg:height="0.212cm" draw:transform="rotate (2.35619449019234) translate (7.87576388888889cm 11.1865833333333cm)" draw:kind="arc" draw:start-angle="-450" draw:end-angle="-360">
        <text:p/>
      </draw:circle>
      <draw:line text:anchor-type="page" text:anchor-page-number="1" draw:z-index="870" draw:style-name="gr99" draw:text-style-name="P36" svg:x1="7.802cm" svg:y1="10.961cm" svg:x2="7.728cm" svg:y2="11.035cm">
        <text:p/>
      </draw:line>
      <draw:circle text:anchor-type="page" text:anchor-page-number="1" draw:z-index="871" draw:style-name="gr100" draw:text-style-name="P37" svg:width="0.212cm" svg:height="0.212cm" draw:transform="rotate (-2.35619449019235) translate (7.95161111111111cm 11.1107361111111cm)" draw:kind="arc" draw:start-angle="-450" draw:end-angle="-360">
        <text:p/>
      </draw:circle>
      <draw:line text:anchor-type="page" text:anchor-page-number="1" draw:z-index="872" draw:style-name="gr99" draw:text-style-name="P36" svg:x1="7.728cm" svg:y1="11.185cm" svg:x2="7.802cm" svg:y2="11.259cm">
        <text:p/>
      </draw:line>
      <draw:circle text:anchor-type="page" text:anchor-page-number="1" draw:z-index="873" draw:style-name="gr100" draw:text-style-name="P37" svg:width="0.212cm" svg:height="0.212cm" draw:transform="rotate (-0.785398163397449) translate (7.87576388888889cm 11.0366527777778cm)" draw:kind="arc" draw:start-angle="-450" draw:end-angle="-360">
        <text:p/>
      </draw:circle>
      <draw:line text:anchor-type="page" text:anchor-page-number="1" draw:z-index="874" draw:style-name="gr99" draw:text-style-name="P36" svg:x1="7.952cm" svg:y1="11.261cm" svg:x2="8.026cm" svg:y2="11.187cm">
        <text:p/>
      </draw:line>
      <draw:circle text:anchor-type="page" text:anchor-page-number="1" draw:z-index="875" draw:style-name="gr100" draw:text-style-name="P37" svg:width="0.212cm" svg:height="0.212cm" draw:transform="rotate (-2.35619449019235) translate (8.24794444444444cm 11.2606666666667cm)" draw:kind="arc" draw:start-angle="-540" draw:end-angle="-450">
        <text:p/>
      </draw:circle>
      <draw:line text:anchor-type="page" text:anchor-page-number="1" draw:z-index="876" draw:style-name="gr99" draw:text-style-name="P36" svg:x1="8.176cm" svg:y1="11.185cm" svg:x2="8.25cm" svg:y2="11.259cm">
        <text:p/>
      </draw:line>
      <draw:circle text:anchor-type="page" text:anchor-page-number="1" draw:z-index="877" draw:style-name="gr100" draw:text-style-name="P37" svg:width="0.212cm" svg:height="0.212cm" draw:transform="rotate (2.35619449019234) translate (8.17738888888889cm 11.4829166666667cm)" draw:kind="arc" draw:start-angle="-540" draw:end-angle="-450">
        <text:p/>
      </draw:circle>
      <draw:line text:anchor-type="page" text:anchor-page-number="1" draw:z-index="878" draw:style-name="gr99" draw:text-style-name="P36" svg:x1="8.25cm" svg:y1="11.411cm" svg:x2="8.176cm" svg:y2="11.485cm">
        <text:p/>
      </draw:line>
      <draw:circle text:anchor-type="page" text:anchor-page-number="1" draw:z-index="879" draw:style-name="gr100" draw:text-style-name="P37" svg:width="0.212cm" svg:height="0.212cm" draw:transform="rotate (0.785398163397448) translate (7.95161111111111cm 11.4105972222222cm)" draw:kind="arc" draw:start-angle="-540" draw:end-angle="-450">
        <text:p/>
      </draw:circle>
      <draw:line text:anchor-type="page" text:anchor-page-number="1" draw:z-index="880" draw:style-name="gr99" draw:text-style-name="P36" svg:x1="8.026cm" svg:y1="11.485cm" svg:x2="7.952cm" svg:y2="11.411cm">
        <text:p/>
      </draw:line>
      <draw:circle text:anchor-type="page" text:anchor-page-number="1" draw:z-index="881" draw:style-name="gr100" draw:text-style-name="P37" svg:width="0.212cm" svg:height="0.212cm" draw:transform="rotate (2.35619449019234) translate (7.87576388888889cm 11.6346111111111cm)" draw:kind="arc" draw:start-angle="-450" draw:end-angle="-360">
        <text:p/>
      </draw:circle>
      <draw:line text:anchor-type="page" text:anchor-page-number="1" draw:z-index="882" draw:style-name="gr99" draw:text-style-name="P36" svg:x1="7.802cm" svg:y1="11.411cm" svg:x2="7.728cm" svg:y2="11.485cm">
        <text:p/>
      </draw:line>
      <draw:circle text:anchor-type="page" text:anchor-page-number="1" draw:z-index="883" draw:style-name="gr100" draw:text-style-name="P37" svg:width="0.212cm" svg:height="0.212cm" draw:transform="rotate (-2.35619449019235) translate (7.95161111111111cm 11.5587638888889cm)" draw:kind="arc" draw:start-angle="-450" draw:end-angle="-360">
        <text:p/>
      </draw:circle>
      <draw:line text:anchor-type="page" text:anchor-page-number="1" draw:z-index="884" draw:style-name="gr101" draw:text-style-name="P36" svg:x1="7.728cm" svg:y1="11.635cm" svg:x2="7.802cm" svg:y2="11.709cm">
        <text:p/>
      </draw:line>
      <draw:circle text:anchor-type="page" text:anchor-page-number="1" draw:z-index="885" draw:style-name="gr102" draw:text-style-name="P37" svg:width="0.212cm" svg:height="0.212cm" draw:transform="rotate (2.35619449019234) translate (7.72936111111111cm 11.9309444444444cm)" draw:kind="arc" draw:start-angle="-540" draw:end-angle="-450">
        <text:p/>
      </draw:circle>
      <draw:line text:anchor-type="page" text:anchor-page-number="1" draw:z-index="886" draw:style-name="gr101" draw:text-style-name="P36" svg:x1="7.802cm" svg:y1="11.859cm" svg:x2="7.728cm" svg:y2="11.933cm">
        <text:p/>
      </draw:line>
      <draw:circle text:anchor-type="page" text:anchor-page-number="1" draw:z-index="887" draw:style-name="gr102" draw:text-style-name="P37" svg:width="0.212cm" svg:height="0.212cm" draw:transform="rotate (-2.35619449019235) translate (7.95161111111111cm 12.0067916666667cm)" draw:kind="arc" draw:start-angle="-450" draw:end-angle="-360">
        <text:p/>
      </draw:circle>
      <draw:line text:anchor-type="page" text:anchor-page-number="1" draw:z-index="888" draw:style-name="gr101" draw:text-style-name="P36" svg:x1="7.728cm" svg:y1="12.083cm" svg:x2="7.802cm" svg:y2="12.157cm">
        <text:p/>
      </draw:line>
      <draw:circle text:anchor-type="page" text:anchor-page-number="1" draw:z-index="889" draw:style-name="gr102" draw:text-style-name="P37" svg:width="0.212cm" svg:height="0.212cm" draw:transform="rotate (-0.785398163397449) translate (7.87576388888889cm 11.9327083333333cm)" draw:kind="arc" draw:start-angle="-450" draw:end-angle="-360">
        <text:p/>
      </draw:circle>
      <draw:line text:anchor-type="page" text:anchor-page-number="1" draw:z-index="890" draw:style-name="gr101" draw:text-style-name="P36" svg:x1="7.952cm" svg:y1="12.157cm" svg:x2="8.026cm" svg:y2="12.083cm">
        <text:p/>
      </draw:line>
      <draw:circle text:anchor-type="page" text:anchor-page-number="1" draw:z-index="891" draw:style-name="gr102" draw:text-style-name="P37" svg:width="0.212cm" svg:height="0.212cm" draw:transform="rotate (0.785398163397448) translate (7.80344444444444cm 12.0067916666667cm)" draw:kind="arc" draw:start-angle="-450" draw:end-angle="-360">
        <text:p/>
      </draw:circle>
      <draw:line text:anchor-type="page" text:anchor-page-number="1" draw:z-index="892" draw:style-name="gr101" draw:text-style-name="P36" svg:x1="8.026cm" svg:y1="11.933cm" svg:x2="7.952cm" svg:y2="11.859cm">
        <text:p/>
      </draw:line>
      <draw:circle text:anchor-type="page" text:anchor-page-number="1" draw:z-index="893" draw:style-name="gr102" draw:text-style-name="P37" svg:width="0.212cm" svg:height="0.212cm" draw:transform="rotate (-0.785398163397449) translate (8.02569444444445cm 11.6346111111111cm)" draw:kind="arc" draw:start-angle="-540" draw:end-angle="-450">
        <text:p/>
      </draw:circle>
      <draw:line text:anchor-type="page" text:anchor-page-number="1" draw:z-index="894" draw:style-name="gr101" draw:text-style-name="P36" svg:x1="7.952cm" svg:y1="11.709cm" svg:x2="8.026cm" svg:y2="11.635cm">
        <text:p/>
      </draw:line>
      <draw:circle text:anchor-type="page" text:anchor-page-number="1" draw:z-index="895" draw:style-name="gr102" draw:text-style-name="P37" svg:width="0.212cm" svg:height="0.212cm" draw:transform="rotate (-2.35619449019235) translate (8.24794444444444cm 11.7086944444444cm)" draw:kind="arc" draw:start-angle="-540" draw:end-angle="-450">
        <text:p/>
      </draw:circle>
      <draw:line text:anchor-type="page" text:anchor-page-number="1" draw:z-index="896" draw:style-name="gr101" draw:text-style-name="P36" svg:x1="8.176cm" svg:y1="11.635cm" svg:x2="8.25cm" svg:y2="11.709cm">
        <text:p/>
      </draw:line>
      <draw:circle text:anchor-type="page" text:anchor-page-number="1" draw:z-index="897" draw:style-name="gr102" draw:text-style-name="P37" svg:width="0.212cm" svg:height="0.212cm" draw:transform="rotate (2.35619449019234) translate (8.17738888888889cm 11.9309444444444cm)" draw:kind="arc" draw:start-angle="-540" draw:end-angle="-450">
        <text:p/>
      </draw:circle>
      <draw:line text:anchor-type="page" text:anchor-page-number="1" draw:z-index="898" draw:style-name="gr101" draw:text-style-name="P36" svg:x1="8.25cm" svg:y1="11.859cm" svg:x2="8.176cm" svg:y2="11.933cm">
        <text:p/>
      </draw:line>
      <draw:circle text:anchor-type="page" text:anchor-page-number="1" draw:z-index="899" draw:style-name="gr102" draw:text-style-name="P37" svg:width="0.212cm" svg:height="0.212cm" draw:transform="rotate (-2.35619449019235) translate (8.39963888888889cm 12.0067916666667cm)" draw:kind="arc" draw:start-angle="-450" draw:end-angle="-360">
        <text:p/>
      </draw:circle>
      <draw:line text:anchor-type="page" text:anchor-page-number="1" draw:z-index="900" draw:style-name="gr101" draw:text-style-name="P36" svg:x1="8.176cm" svg:y1="12.083cm" svg:x2="8.25cm" svg:y2="12.157cm">
        <text:p/>
      </draw:line>
      <draw:circle text:anchor-type="page" text:anchor-page-number="1" draw:z-index="901" draw:style-name="gr102" draw:text-style-name="P37" svg:width="0.212cm" svg:height="0.212cm" draw:transform="rotate (2.35619449019234) translate (8.17738888888889cm 12.3789722222222cm)" draw:kind="arc" draw:start-angle="-540" draw:end-angle="-450">
        <text:p/>
      </draw:circle>
      <draw:line text:anchor-type="page" text:anchor-page-number="1" draw:z-index="902" draw:style-name="gr103" draw:text-style-name="P36" svg:x1="8.25cm" svg:y1="12.307cm" svg:x2="8.176cm" svg:y2="12.381cm">
        <text:p/>
      </draw:line>
      <draw:circle text:anchor-type="page" text:anchor-page-number="1" draw:z-index="903" draw:style-name="gr104" draw:text-style-name="P37" svg:width="0.212cm" svg:height="0.212cm" draw:transform="rotate (0.785398163397448) translate (7.95161111111111cm 12.3066527777778cm)" draw:kind="arc" draw:start-angle="-540" draw:end-angle="-450">
        <text:p/>
      </draw:circle>
      <draw:line text:anchor-type="page" text:anchor-page-number="1" draw:z-index="904" draw:style-name="gr103" draw:text-style-name="P36" svg:x1="8.026cm" svg:y1="12.381cm" svg:x2="7.952cm" svg:y2="12.307cm">
        <text:p/>
      </draw:line>
      <draw:circle text:anchor-type="page" text:anchor-page-number="1" draw:z-index="905" draw:style-name="gr104" draw:text-style-name="P37" svg:width="0.212cm" svg:height="0.212cm" draw:transform="rotate (2.35619449019234) translate (7.87576388888889cm 12.5306666666667cm)" draw:kind="arc" draw:start-angle="-450" draw:end-angle="-360">
        <text:p/>
      </draw:circle>
      <draw:line text:anchor-type="page" text:anchor-page-number="1" draw:z-index="906" draw:style-name="gr103" draw:text-style-name="P36" svg:x1="7.802cm" svg:y1="12.307cm" svg:x2="7.728cm" svg:y2="12.381cm">
        <text:p/>
      </draw:line>
      <draw:circle text:anchor-type="page" text:anchor-page-number="1" draw:z-index="907" draw:style-name="gr104" draw:text-style-name="P37" svg:width="0.212cm" svg:height="0.212cm" draw:transform="rotate (-2.35619449019235) translate (7.95161111111111cm 12.4548194444444cm)" draw:kind="arc" draw:start-angle="-450" draw:end-angle="-360">
        <text:p/>
      </draw:circle>
      <draw:line text:anchor-type="page" text:anchor-page-number="1" draw:z-index="908" draw:style-name="gr103" draw:text-style-name="P36" svg:x1="7.728cm" svg:y1="12.531cm" svg:x2="7.802cm" svg:y2="12.605cm">
        <text:p/>
      </draw:line>
      <draw:circle text:anchor-type="page" text:anchor-page-number="1" draw:z-index="909" draw:style-name="gr104" draw:text-style-name="P37" svg:width="0.212cm" svg:height="0.212cm" draw:transform="rotate (-0.785398163397449) translate (7.87576388888889cm 12.3807361111111cm)" draw:kind="arc" draw:start-angle="-450" draw:end-angle="-360">
        <text:p/>
      </draw:circle>
      <draw:line text:anchor-type="page" text:anchor-page-number="1" draw:z-index="910" draw:style-name="gr103" draw:text-style-name="P36" svg:x1="7.952cm" svg:y1="12.605cm" svg:x2="8.026cm" svg:y2="12.531cm">
        <text:p/>
      </draw:line>
      <draw:circle text:anchor-type="page" text:anchor-page-number="1" draw:z-index="911" draw:style-name="gr104" draw:text-style-name="P37" svg:width="0.212cm" svg:height="0.212cm" draw:transform="rotate (-2.35619449019235) translate (8.24794444444444cm 12.60475cm)" draw:kind="arc" draw:start-angle="-540" draw:end-angle="-450">
        <text:p/>
      </draw:circle>
      <draw:line text:anchor-type="page" text:anchor-page-number="1" draw:z-index="912" draw:style-name="gr103" draw:text-style-name="P36" svg:x1="8.176cm" svg:y1="12.531cm" svg:x2="8.25cm" svg:y2="12.605cm">
        <text:p/>
      </draw:line>
      <draw:circle text:anchor-type="page" text:anchor-page-number="1" draw:z-index="913" draw:style-name="gr104" draw:text-style-name="P37" svg:width="0.212cm" svg:height="0.212cm" draw:transform="rotate (2.35619449019234) translate (8.17738888888889cm 12.8287638888889cm)" draw:kind="arc" draw:start-angle="-540" draw:end-angle="-450">
        <text:p/>
      </draw:circle>
      <draw:line text:anchor-type="page" text:anchor-page-number="1" draw:z-index="914" draw:style-name="gr103" draw:text-style-name="P36" svg:x1="8.25cm" svg:y1="12.755cm" svg:x2="8.176cm" svg:y2="12.829cm">
        <text:p/>
      </draw:line>
      <draw:circle text:anchor-type="page" text:anchor-page-number="1" draw:z-index="915" draw:style-name="gr104" draw:text-style-name="P37" svg:width="0.212cm" svg:height="0.212cm" draw:transform="rotate (0.785398163397448) translate (7.95161111111111cm 12.7546805555556cm)" draw:kind="arc" draw:start-angle="-540" draw:end-angle="-450">
        <text:p/>
      </draw:circle>
      <draw:line text:anchor-type="page" text:anchor-page-number="1" draw:z-index="916" draw:style-name="gr103" draw:text-style-name="P36" svg:x1="8.026cm" svg:y1="12.829cm" svg:x2="7.952cm" svg:y2="12.755cm">
        <text:p/>
      </draw:line>
      <draw:circle text:anchor-type="page" text:anchor-page-number="1" draw:z-index="917" draw:style-name="gr104" draw:text-style-name="P37" svg:width="0.212cm" svg:height="0.212cm" draw:transform="rotate (2.35619449019234) translate (7.87576388888889cm 12.9786944444444cm)" draw:kind="arc" draw:start-angle="-450" draw:end-angle="-360">
        <text:p/>
      </draw:circle>
      <draw:line text:anchor-type="page" text:anchor-page-number="1" draw:z-index="918" draw:style-name="gr103" draw:text-style-name="P36" svg:x1="7.802cm" svg:y1="12.755cm" svg:x2="7.728cm" svg:y2="12.829cm">
        <text:p/>
      </draw:line>
      <draw:circle text:anchor-type="page" text:anchor-page-number="1" draw:z-index="919" draw:style-name="gr104" draw:text-style-name="P37" svg:width="0.212cm" svg:height="0.212cm" draw:transform="rotate (0.785398163397448) translate (7.50358333333333cm 12.7546805555556cm)" draw:kind="arc" draw:start-angle="-540" draw:end-angle="-450">
        <text:p/>
      </draw:circle>
      <draw:line text:anchor-type="page" text:anchor-page-number="1" draw:z-index="920" draw:style-name="gr105" draw:text-style-name="P36" svg:x1="7.578cm" svg:y1="12.829cm" svg:x2="7.504cm" svg:y2="12.755cm">
        <text:p/>
      </draw:line>
      <draw:circle text:anchor-type="page" text:anchor-page-number="1" draw:z-index="921" draw:style-name="gr106" draw:text-style-name="P37" svg:width="0.212cm" svg:height="0.212cm" draw:transform="rotate (-0.785398163397449) translate (7.57766666666667cm 12.5306666666667cm)" draw:kind="arc" draw:start-angle="-540" draw:end-angle="-450">
        <text:p/>
      </draw:circle>
      <draw:line text:anchor-type="page" text:anchor-page-number="1" draw:z-index="922" draw:style-name="gr105" draw:text-style-name="P36" svg:x1="7.502cm" svg:y1="12.605cm" svg:x2="7.576cm" svg:y2="12.531cm">
        <text:p/>
      </draw:line>
      <draw:circle text:anchor-type="page" text:anchor-page-number="1" draw:z-index="923" draw:style-name="gr106" draw:text-style-name="P37" svg:width="0.212cm" svg:height="0.212cm" draw:transform="rotate (0.785398163397448) translate (7.35365277777778cm 12.4548194444444cm)" draw:kind="arc" draw:start-angle="-450" draw:end-angle="-360">
        <text:p/>
      </draw:circle>
      <draw:line text:anchor-type="page" text:anchor-page-number="1" draw:z-index="924" draw:style-name="gr105" draw:text-style-name="P36" svg:x1="7.578cm" svg:y1="12.381cm" svg:x2="7.504cm" svg:y2="12.307cm">
        <text:p/>
      </draw:line>
      <draw:circle text:anchor-type="page" text:anchor-page-number="1" draw:z-index="925" draw:style-name="gr106" draw:text-style-name="P37" svg:width="0.212cm" svg:height="0.212cm" draw:transform="rotate (2.35619449019234) translate (7.42597222222222cm 12.5306666666667cm)" draw:kind="arc" draw:start-angle="-450" draw:end-angle="-360">
        <text:p/>
      </draw:circle>
      <draw:line text:anchor-type="page" text:anchor-page-number="1" draw:z-index="926" draw:style-name="gr105" draw:text-style-name="P36" svg:x1="7.354cm" svg:y1="12.307cm" svg:x2="7.28cm" svg:y2="12.381cm">
        <text:p/>
      </draw:line>
      <draw:circle text:anchor-type="page" text:anchor-page-number="1" draw:z-index="927" draw:style-name="gr106" draw:text-style-name="P37" svg:width="0.212cm" svg:height="0.212cm" draw:transform="rotate (-2.35619449019235) translate (7.50358333333333cm 12.4548194444444cm)" draw:kind="arc" draw:start-angle="-450" draw:end-angle="-360">
        <text:p/>
      </draw:circle>
      <draw:line text:anchor-type="page" text:anchor-page-number="1" draw:z-index="928" draw:style-name="gr105" draw:text-style-name="P36" svg:x1="7.278cm" svg:y1="12.531cm" svg:x2="7.352cm" svg:y2="12.605cm">
        <text:p/>
      </draw:line>
      <draw:circle text:anchor-type="page" text:anchor-page-number="1" draw:z-index="929" draw:style-name="gr106" draw:text-style-name="P37" svg:width="0.212cm" svg:height="0.212cm" draw:transform="rotate (2.35619449019234) translate (7.27956944444444cm 12.8287638888889cm)" draw:kind="arc" draw:start-angle="-540" draw:end-angle="-450">
        <text:p/>
      </draw:circle>
      <draw:line text:anchor-type="page" text:anchor-page-number="1" draw:z-index="930" draw:style-name="gr105" draw:text-style-name="P36" svg:x1="7.354cm" svg:y1="12.755cm" svg:x2="7.28cm" svg:y2="12.829cm">
        <text:p/>
      </draw:line>
      <draw:circle text:anchor-type="page" text:anchor-page-number="1" draw:z-index="931" draw:style-name="gr106" draw:text-style-name="P37" svg:width="0.212cm" svg:height="0.212cm" draw:transform="rotate (0.785398163397448) translate (7.05379166666667cm 12.7546805555556cm)" draw:kind="arc" draw:start-angle="-540" draw:end-angle="-450">
        <text:p/>
      </draw:circle>
      <draw:line text:anchor-type="page" text:anchor-page-number="1" draw:z-index="932" draw:style-name="gr105" draw:text-style-name="P36" svg:x1="7.13cm" svg:y1="12.829cm" svg:x2="7.056cm" svg:y2="12.755cm">
        <text:p/>
      </draw:line>
      <draw:circle text:anchor-type="page" text:anchor-page-number="1" draw:z-index="933" draw:style-name="gr106" draw:text-style-name="P37" svg:width="0.212cm" svg:height="0.212cm" draw:transform="rotate (-0.785398163397449) translate (7.12963888888889cm 12.5306666666667cm)" draw:kind="arc" draw:start-angle="-540" draw:end-angle="-450">
        <text:p/>
      </draw:circle>
      <draw:line text:anchor-type="page" text:anchor-page-number="1" draw:z-index="934" draw:style-name="gr105" draw:text-style-name="P36" svg:x1="7.054cm" svg:y1="12.605cm" svg:x2="7.128cm" svg:y2="12.531cm">
        <text:p/>
      </draw:line>
      <draw:circle text:anchor-type="page" text:anchor-page-number="1" draw:z-index="935" draw:style-name="gr106" draw:text-style-name="P37" svg:width="0.212cm" svg:height="0.212cm" draw:transform="rotate (0.785398163397448) translate (6.905625cm 12.4548194444444cm)" draw:kind="arc" draw:start-angle="-450" draw:end-angle="-360">
        <text:p/>
      </draw:circle>
      <draw:line text:anchor-type="page" text:anchor-page-number="1" draw:z-index="936" draw:style-name="gr105" draw:text-style-name="P36" svg:x1="7.13cm" svg:y1="12.381cm" svg:x2="7.056cm" svg:y2="12.307cm">
        <text:p/>
      </draw:line>
      <draw:circle text:anchor-type="page" text:anchor-page-number="1" draw:z-index="937" draw:style-name="gr106" draw:text-style-name="P37" svg:width="0.212cm" svg:height="0.212cm" draw:transform="rotate (-0.785398163397449) translate (7.12963888888889cm 12.0826388888889cm)" draw:kind="arc" draw:start-angle="-540" draw:end-angle="-450">
        <text:p/>
      </draw:circle>
      <draw:line text:anchor-type="page" text:anchor-page-number="1" draw:z-index="938" draw:style-name="gr107" draw:text-style-name="P36" svg:x1="7.054cm" svg:y1="12.157cm" svg:x2="7.128cm" svg:y2="12.083cm">
        <text:p/>
      </draw:line>
      <draw:circle text:anchor-type="page" text:anchor-page-number="1" draw:z-index="939" draw:style-name="gr108" draw:text-style-name="P37" svg:width="0.212cm" svg:height="0.212cm" draw:transform="rotate (-2.35619449019235) translate (7.35188888888889cm 12.1567222222222cm)" draw:kind="arc" draw:start-angle="-540" draw:end-angle="-450">
        <text:p/>
      </draw:circle>
      <draw:line text:anchor-type="page" text:anchor-page-number="1" draw:z-index="940" draw:style-name="gr107" draw:text-style-name="P36" svg:x1="7.278cm" svg:y1="12.083cm" svg:x2="7.352cm" svg:y2="12.157cm">
        <text:p/>
      </draw:line>
      <draw:circle text:anchor-type="page" text:anchor-page-number="1" draw:z-index="941" draw:style-name="gr108" draw:text-style-name="P37" svg:width="0.212cm" svg:height="0.212cm" draw:transform="rotate (-0.785398163397449) translate (7.42773611111111cm 11.9327083333333cm)" draw:kind="arc" draw:start-angle="-450" draw:end-angle="-360">
        <text:p/>
      </draw:circle>
      <draw:line text:anchor-type="page" text:anchor-page-number="1" draw:z-index="942" draw:style-name="gr107" draw:text-style-name="P36" svg:x1="7.502cm" svg:y1="12.157cm" svg:x2="7.576cm" svg:y2="12.083cm">
        <text:p/>
      </draw:line>
      <draw:circle text:anchor-type="page" text:anchor-page-number="1" draw:z-index="943" draw:style-name="gr108" draw:text-style-name="P37" svg:width="0.212cm" svg:height="0.212cm" draw:transform="rotate (0.785398163397448) translate (7.35365277777778cm 12.0067916666667cm)" draw:kind="arc" draw:start-angle="-450" draw:end-angle="-360">
        <text:p/>
      </draw:circle>
      <draw:line text:anchor-type="page" text:anchor-page-number="1" draw:z-index="944" draw:style-name="gr107" draw:text-style-name="P36" svg:x1="7.578cm" svg:y1="11.933cm" svg:x2="7.504cm" svg:y2="11.859cm">
        <text:p/>
      </draw:line>
      <draw:circle text:anchor-type="page" text:anchor-page-number="1" draw:z-index="945" draw:style-name="gr108" draw:text-style-name="P37" svg:width="0.212cm" svg:height="0.212cm" draw:transform="rotate (2.35619449019234) translate (7.42597222222222cm 12.0826388888889cm)" draw:kind="arc" draw:start-angle="-450" draw:end-angle="-360">
        <text:p/>
      </draw:circle>
      <draw:line text:anchor-type="page" text:anchor-page-number="1" draw:z-index="946" draw:style-name="gr107" draw:text-style-name="P36" svg:x1="7.354cm" svg:y1="11.859cm" svg:x2="7.28cm" svg:y2="11.933cm">
        <text:p/>
      </draw:line>
      <draw:circle text:anchor-type="page" text:anchor-page-number="1" draw:z-index="947" draw:style-name="gr108" draw:text-style-name="P37" svg:width="0.212cm" svg:height="0.212cm" draw:transform="rotate (0.785398163397448) translate (7.05379166666667cm 11.858625cm)" draw:kind="arc" draw:start-angle="-540" draw:end-angle="-450">
        <text:p/>
      </draw:circle>
      <draw:line text:anchor-type="page" text:anchor-page-number="1" draw:z-index="948" draw:style-name="gr107" draw:text-style-name="P36" svg:x1="7.13cm" svg:y1="11.933cm" svg:x2="7.056cm" svg:y2="11.859cm">
        <text:p/>
      </draw:line>
      <draw:circle text:anchor-type="page" text:anchor-page-number="1" draw:z-index="949" draw:style-name="gr108" draw:text-style-name="P37" svg:width="0.212cm" svg:height="0.212cm" draw:transform="rotate (-0.785398163397449) translate (7.12963888888889cm 11.6346111111111cm)" draw:kind="arc" draw:start-angle="-540" draw:end-angle="-450">
        <text:p/>
      </draw:circle>
      <draw:line text:anchor-type="page" text:anchor-page-number="1" draw:z-index="950" draw:style-name="gr107" draw:text-style-name="P36" svg:x1="7.054cm" svg:y1="11.709cm" svg:x2="7.128cm" svg:y2="11.635cm">
        <text:p/>
      </draw:line>
      <draw:circle text:anchor-type="page" text:anchor-page-number="1" draw:z-index="951" draw:style-name="gr108" draw:text-style-name="P37" svg:width="0.212cm" svg:height="0.212cm" draw:transform="rotate (-2.35619449019235) translate (7.35188888888889cm 11.7086944444444cm)" draw:kind="arc" draw:start-angle="-540" draw:end-angle="-450">
        <text:p/>
      </draw:circle>
      <draw:line text:anchor-type="page" text:anchor-page-number="1" draw:z-index="952" draw:style-name="gr107" draw:text-style-name="P36" svg:x1="7.278cm" svg:y1="11.635cm" svg:x2="7.352cm" svg:y2="11.709cm">
        <text:p/>
      </draw:line>
      <draw:circle text:anchor-type="page" text:anchor-page-number="1" draw:z-index="953" draw:style-name="gr108" draw:text-style-name="P37" svg:width="0.212cm" svg:height="0.212cm" draw:transform="rotate (-0.785398163397449) translate (7.42773611111111cm 11.4846805555556cm)" draw:kind="arc" draw:start-angle="-450" draw:end-angle="-360">
        <text:p/>
      </draw:circle>
      <draw:line text:anchor-type="page" text:anchor-page-number="1" draw:z-index="954" draw:style-name="gr107" draw:text-style-name="P36" svg:x1="7.502cm" svg:y1="11.709cm" svg:x2="7.576cm" svg:y2="11.635cm">
        <text:p/>
      </draw:line>
      <draw:circle text:anchor-type="page" text:anchor-page-number="1" draw:z-index="955" draw:style-name="gr108" draw:text-style-name="P37" svg:width="0.212cm" svg:height="0.212cm" draw:transform="rotate (0.785398163397448) translate (7.35365277777778cm 11.5587638888889cm)" draw:kind="arc" draw:start-angle="-450" draw:end-angle="-360">
        <text:p/>
      </draw:circle>
      <draw:line text:anchor-type="page" text:anchor-page-number="1" draw:z-index="956" draw:style-name="gr109" draw:text-style-name="P36" svg:x1="7.578cm" svg:y1="11.485cm" svg:x2="7.504cm" svg:y2="11.411cm">
        <text:p/>
      </draw:line>
      <draw:circle text:anchor-type="page" text:anchor-page-number="1" draw:z-index="957" draw:style-name="gr110" draw:text-style-name="P37" svg:width="0.212cm" svg:height="0.212cm" draw:transform="rotate (-0.785398163397449) translate (7.57766666666667cm 11.1865833333333cm)" draw:kind="arc" draw:start-angle="-540" draw:end-angle="-450">
        <text:p/>
      </draw:circle>
      <draw:line text:anchor-type="page" text:anchor-page-number="1" draw:z-index="958" draw:style-name="gr109" draw:text-style-name="P36" svg:x1="7.502cm" svg:y1="11.261cm" svg:x2="7.576cm" svg:y2="11.187cm">
        <text:p/>
      </draw:line>
      <draw:circle text:anchor-type="page" text:anchor-page-number="1" draw:z-index="959" draw:style-name="gr110" draw:text-style-name="P37" svg:width="0.212cm" svg:height="0.212cm" draw:transform="rotate (0.785398163397448) translate (7.35365277777778cm 11.1107361111111cm)" draw:kind="arc" draw:start-angle="-450" draw:end-angle="-360">
        <text:p/>
      </draw:circle>
      <draw:line text:anchor-type="page" text:anchor-page-number="1" draw:z-index="960" draw:style-name="gr109" draw:text-style-name="P36" svg:x1="7.578cm" svg:y1="11.037cm" svg:x2="7.504cm" svg:y2="10.963cm">
        <text:p/>
      </draw:line>
      <draw:circle text:anchor-type="page" text:anchor-page-number="1" draw:z-index="961" draw:style-name="gr110" draw:text-style-name="P37" svg:width="0.212cm" svg:height="0.212cm" draw:transform="rotate (2.35619449019234) translate (7.42597222222222cm 11.1865833333333cm)" draw:kind="arc" draw:start-angle="-450" draw:end-angle="-360">
        <text:p/>
      </draw:circle>
      <draw:line text:anchor-type="page" text:anchor-page-number="1" draw:z-index="962" draw:style-name="gr109" draw:text-style-name="P36" svg:x1="7.354cm" svg:y1="10.961cm" svg:x2="7.28cm" svg:y2="11.035cm">
        <text:p/>
      </draw:line>
      <draw:circle text:anchor-type="page" text:anchor-page-number="1" draw:z-index="963" draw:style-name="gr110" draw:text-style-name="P37" svg:width="0.212cm" svg:height="0.212cm" draw:transform="rotate (-2.35619449019235) translate (7.50358333333333cm 11.1107361111111cm)" draw:kind="arc" draw:start-angle="-450" draw:end-angle="-360">
        <text:p/>
      </draw:circle>
      <draw:line text:anchor-type="page" text:anchor-page-number="1" draw:z-index="964" draw:style-name="gr109" draw:text-style-name="P36" svg:x1="7.278cm" svg:y1="11.185cm" svg:x2="7.352cm" svg:y2="11.259cm">
        <text:p/>
      </draw:line>
      <draw:circle text:anchor-type="page" text:anchor-page-number="1" draw:z-index="965" draw:style-name="gr110" draw:text-style-name="P37" svg:width="0.212cm" svg:height="0.212cm" draw:transform="rotate (2.35619449019234) translate (7.27956944444444cm 11.4829166666667cm)" draw:kind="arc" draw:start-angle="-540" draw:end-angle="-450">
        <text:p/>
      </draw:circle>
      <draw:line text:anchor-type="page" text:anchor-page-number="1" draw:z-index="966" draw:style-name="gr109" draw:text-style-name="P36" svg:x1="7.354cm" svg:y1="11.411cm" svg:x2="7.28cm" svg:y2="11.485cm">
        <text:p/>
      </draw:line>
      <draw:circle text:anchor-type="page" text:anchor-page-number="1" draw:z-index="967" draw:style-name="gr110" draw:text-style-name="P37" svg:width="0.212cm" svg:height="0.212cm" draw:transform="rotate (0.785398163397448) translate (7.05379166666667cm 11.4105972222222cm)" draw:kind="arc" draw:start-angle="-540" draw:end-angle="-450">
        <text:p/>
      </draw:circle>
      <draw:line text:anchor-type="page" text:anchor-page-number="1" draw:z-index="968" draw:style-name="gr109" draw:text-style-name="P36" svg:x1="7.13cm" svg:y1="11.485cm" svg:x2="7.056cm" svg:y2="11.411cm">
        <text:p/>
      </draw:line>
      <draw:circle text:anchor-type="page" text:anchor-page-number="1" draw:z-index="969" draw:style-name="gr110" draw:text-style-name="P37" svg:width="0.212cm" svg:height="0.212cm" draw:transform="rotate (-0.785398163397449) translate (7.12963888888889cm 11.1865833333333cm)" draw:kind="arc" draw:start-angle="-540" draw:end-angle="-450">
        <text:p/>
      </draw:circle>
      <draw:line text:anchor-type="page" text:anchor-page-number="1" draw:z-index="970" draw:style-name="gr109" draw:text-style-name="P36" svg:x1="7.054cm" svg:y1="11.261cm" svg:x2="7.128cm" svg:y2="11.187cm">
        <text:p/>
      </draw:line>
      <draw:circle text:anchor-type="page" text:anchor-page-number="1" draw:z-index="971" draw:style-name="gr110" draw:text-style-name="P37" svg:width="0.212cm" svg:height="0.212cm" draw:transform="rotate (0.785398163397448) translate (6.905625cm 11.1107361111111cm)" draw:kind="arc" draw:start-angle="-450" draw:end-angle="-360">
        <text:p/>
      </draw:circle>
      <draw:line text:anchor-type="page" text:anchor-page-number="1" draw:z-index="972" draw:style-name="gr109" draw:text-style-name="P36" svg:x1="7.13cm" svg:y1="11.037cm" svg:x2="7.056cm" svg:y2="10.963cm">
        <text:p/>
      </draw:line>
      <draw:circle text:anchor-type="page" text:anchor-page-number="1" draw:z-index="973" draw:style-name="gr110" draw:text-style-name="P37" svg:width="0.212cm" svg:height="0.212cm" draw:transform="rotate (-0.785398163397449) translate (7.12963888888889cm 10.7385555555556cm)" draw:kind="arc" draw:start-angle="-540" draw:end-angle="-450">
        <text:p/>
      </draw:circle>
      <draw:line text:anchor-type="page" text:anchor-page-number="1" draw:z-index="974" draw:style-name="gr111" draw:text-style-name="P36" svg:x1="7.054cm" svg:y1="10.813cm" svg:x2="7.128cm" svg:y2="10.739cm">
        <text:p/>
      </draw:line>
      <draw:circle text:anchor-type="page" text:anchor-page-number="1" draw:z-index="975" draw:style-name="gr112" draw:text-style-name="P37" svg:width="0.212cm" svg:height="0.212cm" draw:transform="rotate (-2.35619449019235) translate (7.35188888888889cm 10.8126388888889cm)" draw:kind="arc" draw:start-angle="-540" draw:end-angle="-450">
        <text:p/>
      </draw:circle>
      <draw:line text:anchor-type="page" text:anchor-page-number="1" draw:z-index="976" draw:style-name="gr111" draw:text-style-name="P36" svg:x1="7.278cm" svg:y1="10.737cm" svg:x2="7.352cm" svg:y2="10.811cm">
        <text:p/>
      </draw:line>
      <draw:circle text:anchor-type="page" text:anchor-page-number="1" draw:z-index="977" draw:style-name="gr112" draw:text-style-name="P37" svg:width="0.212cm" svg:height="0.212cm" draw:transform="rotate (-0.785398163397449) translate (7.42773611111111cm 10.588625cm)" draw:kind="arc" draw:start-angle="-450" draw:end-angle="-360">
        <text:p/>
      </draw:circle>
      <draw:line text:anchor-type="page" text:anchor-page-number="1" draw:z-index="978" draw:style-name="gr111" draw:text-style-name="P36" svg:x1="7.502cm" svg:y1="10.813cm" svg:x2="7.576cm" svg:y2="10.739cm">
        <text:p/>
      </draw:line>
      <draw:circle text:anchor-type="page" text:anchor-page-number="1" draw:z-index="979" draw:style-name="gr112" draw:text-style-name="P37" svg:width="0.212cm" svg:height="0.212cm" draw:transform="rotate (0.785398163397448) translate (7.35365277777778cm 10.6627083333333cm)" draw:kind="arc" draw:start-angle="-450" draw:end-angle="-360">
        <text:p/>
      </draw:circle>
      <draw:line text:anchor-type="page" text:anchor-page-number="1" draw:z-index="980" draw:style-name="gr111" draw:text-style-name="P36" svg:x1="7.578cm" svg:y1="10.589cm" svg:x2="7.504cm" svg:y2="10.515cm">
        <text:p/>
      </draw:line>
      <draw:circle text:anchor-type="page" text:anchor-page-number="1" draw:z-index="981" draw:style-name="gr112" draw:text-style-name="P37" svg:width="0.212cm" svg:height="0.212cm" draw:transform="rotate (2.35619449019234) translate (7.42597222222222cm 10.7385555555556cm)" draw:kind="arc" draw:start-angle="-450" draw:end-angle="-360">
        <text:p/>
      </draw:circle>
      <draw:line text:anchor-type="page" text:anchor-page-number="1" draw:z-index="982" draw:style-name="gr111" draw:text-style-name="P36" svg:x1="7.354cm" svg:y1="10.513cm" svg:x2="7.28cm" svg:y2="10.587cm">
        <text:p/>
      </draw:line>
      <draw:circle text:anchor-type="page" text:anchor-page-number="1" draw:z-index="983" draw:style-name="gr112" draw:text-style-name="P37" svg:width="0.212cm" svg:height="0.212cm" draw:transform="rotate (0.785398163397448) translate (7.05379166666667cm 10.5145416666667cm)" draw:kind="arc" draw:start-angle="-540" draw:end-angle="-450">
        <text:p/>
      </draw:circle>
      <draw:line text:anchor-type="page" text:anchor-page-number="1" draw:z-index="984" draw:style-name="gr111" draw:text-style-name="P36" svg:x1="7.13cm" svg:y1="10.589cm" svg:x2="7.056cm" svg:y2="10.515cm">
        <text:p/>
      </draw:line>
      <draw:circle text:anchor-type="page" text:anchor-page-number="1" draw:z-index="985" draw:style-name="gr112" draw:text-style-name="P37" svg:width="0.212cm" svg:height="0.212cm" draw:transform="rotate (-0.785398163397449) translate (7.12963888888889cm 10.2905277777778cm)" draw:kind="arc" draw:start-angle="-540" draw:end-angle="-450">
        <text:p/>
      </draw:circle>
      <draw:line text:anchor-type="page" text:anchor-page-number="1" draw:z-index="986" draw:style-name="gr111" draw:text-style-name="P36" svg:x1="7.054cm" svg:y1="10.365cm" svg:x2="7.128cm" svg:y2="10.291cm">
        <text:p/>
      </draw:line>
      <draw:circle text:anchor-type="page" text:anchor-page-number="1" draw:z-index="987" draw:style-name="gr112" draw:text-style-name="P37" svg:width="0.212cm" svg:height="0.212cm" draw:transform="rotate (-2.35619449019235) translate (7.35188888888889cm 10.3646111111111cm)" draw:kind="arc" draw:start-angle="-540" draw:end-angle="-450">
        <text:p/>
      </draw:circle>
      <draw:line text:anchor-type="page" text:anchor-page-number="1" draw:z-index="988" draw:style-name="gr111" draw:text-style-name="P36" svg:x1="7.278cm" svg:y1="10.289cm" svg:x2="7.352cm" svg:y2="10.363cm">
        <text:p/>
      </draw:line>
      <draw:circle text:anchor-type="page" text:anchor-page-number="1" draw:z-index="989" draw:style-name="gr112" draw:text-style-name="P37" svg:width="0.212cm" svg:height="0.212cm" draw:transform="rotate (-0.785398163397449) translate (7.42773611111111cm 10.1405972222222cm)" draw:kind="arc" draw:start-angle="-450" draw:end-angle="-360">
        <text:p/>
      </draw:circle>
      <draw:line text:anchor-type="page" text:anchor-page-number="1" draw:z-index="990" draw:style-name="gr111" draw:text-style-name="P36" svg:x1="7.502cm" svg:y1="10.365cm" svg:x2="7.576cm" svg:y2="10.291cm">
        <text:p/>
      </draw:line>
      <draw:circle text:anchor-type="page" text:anchor-page-number="1" draw:z-index="991" draw:style-name="gr112" draw:text-style-name="P37" svg:width="0.212cm" svg:height="0.212cm" draw:transform="rotate (-2.35619449019235) translate (7.79991666666667cm 10.3646111111111cm)" draw:kind="arc" draw:start-angle="-540" draw:end-angle="-450">
        <text:p/>
      </draw:circle>
      <draw:line text:anchor-type="page" text:anchor-page-number="1" draw:z-index="992" draw:style-name="gr113" draw:text-style-name="P36" svg:x1="7.728cm" svg:y1="10.289cm" svg:x2="7.802cm" svg:y2="10.363cm">
        <text:p/>
      </draw:line>
      <draw:circle text:anchor-type="page" text:anchor-page-number="1" draw:z-index="993" draw:style-name="gr114" draw:text-style-name="P37" svg:width="0.212cm" svg:height="0.212cm" draw:transform="rotate (2.35619449019234) translate (7.72936111111111cm 10.5868611111111cm)" draw:kind="arc" draw:start-angle="-540" draw:end-angle="-450">
        <text:p/>
      </draw:circle>
      <draw:line text:anchor-type="page" text:anchor-page-number="1" draw:z-index="994" draw:style-name="gr113" draw:text-style-name="P36" svg:x1="7.802cm" svg:y1="10.513cm" svg:x2="7.728cm" svg:y2="10.587cm">
        <text:p/>
      </draw:line>
      <draw:circle text:anchor-type="page" text:anchor-page-number="1" draw:z-index="995" draw:style-name="gr114" draw:text-style-name="P37" svg:width="0.212cm" svg:height="0.212cm" draw:transform="rotate (-2.35619449019235) translate (7.95161111111111cm 10.6627083333333cm)" draw:kind="arc" draw:start-angle="-450" draw:end-angle="-360">
        <text:p/>
      </draw:circle>
      <draw:line text:anchor-type="page" text:anchor-page-number="1" draw:z-index="996" draw:style-name="gr113" draw:text-style-name="P36" svg:x1="7.728cm" svg:y1="10.737cm" svg:x2="7.802cm" svg:y2="10.811cm">
        <text:p/>
      </draw:line>
      <draw:circle text:anchor-type="page" text:anchor-page-number="1" draw:z-index="997" draw:style-name="gr114" draw:text-style-name="P37" svg:width="0.212cm" svg:height="0.212cm" draw:transform="rotate (-0.785398163397449) translate (7.87576388888889cm 10.588625cm)" draw:kind="arc" draw:start-angle="-450" draw:end-angle="-360">
        <text:p/>
      </draw:circle>
      <draw:line text:anchor-type="page" text:anchor-page-number="1" draw:z-index="998" draw:style-name="gr113" draw:text-style-name="P36" svg:x1="7.952cm" svg:y1="10.813cm" svg:x2="8.026cm" svg:y2="10.739cm">
        <text:p/>
      </draw:line>
      <draw:circle text:anchor-type="page" text:anchor-page-number="1" draw:z-index="999" draw:style-name="gr114" draw:text-style-name="P37" svg:width="0.212cm" svg:height="0.212cm" draw:transform="rotate (0.785398163397448) translate (7.80344444444444cm 10.6627083333333cm)" draw:kind="arc" draw:start-angle="-450" draw:end-angle="-360">
        <text:p/>
      </draw:circle>
      <draw:line text:anchor-type="page" text:anchor-page-number="1" draw:z-index="1000" draw:style-name="gr113" draw:text-style-name="P36" svg:x1="8.026cm" svg:y1="10.589cm" svg:x2="7.952cm" svg:y2="10.515cm">
        <text:p/>
      </draw:line>
      <draw:circle text:anchor-type="page" text:anchor-page-number="1" draw:z-index="1001" draw:style-name="gr114" draw:text-style-name="P37" svg:width="0.212cm" svg:height="0.212cm" draw:transform="rotate (-0.785398163397449) translate (8.02569444444445cm 10.2905277777778cm)" draw:kind="arc" draw:start-angle="-540" draw:end-angle="-450">
        <text:p/>
      </draw:circle>
      <draw:line text:anchor-type="page" text:anchor-page-number="1" draw:z-index="1002" draw:style-name="gr113" draw:text-style-name="P36" svg:x1="7.952cm" svg:y1="10.365cm" svg:x2="8.026cm" svg:y2="10.291cm">
        <text:p/>
      </draw:line>
      <draw:circle text:anchor-type="page" text:anchor-page-number="1" draw:z-index="1003" draw:style-name="gr114" draw:text-style-name="P37" svg:width="0.212cm" svg:height="0.212cm" draw:transform="rotate (-2.35619449019235) translate (8.24794444444444cm 10.3646111111111cm)" draw:kind="arc" draw:start-angle="-540" draw:end-angle="-450">
        <text:p/>
      </draw:circle>
      <draw:line text:anchor-type="page" text:anchor-page-number="1" draw:z-index="1004" draw:style-name="gr113" draw:text-style-name="P36" svg:x1="8.176cm" svg:y1="10.289cm" svg:x2="8.25cm" svg:y2="10.363cm">
        <text:p/>
      </draw:line>
      <draw:circle text:anchor-type="page" text:anchor-page-number="1" draw:z-index="1005" draw:style-name="gr114" draw:text-style-name="P37" svg:width="0.212cm" svg:height="0.212cm" draw:transform="rotate (2.35619449019234) translate (8.17738888888889cm 10.5868611111111cm)" draw:kind="arc" draw:start-angle="-540" draw:end-angle="-450">
        <text:p/>
      </draw:circle>
      <draw:line text:anchor-type="page" text:anchor-page-number="1" draw:z-index="1006" draw:style-name="gr113" draw:text-style-name="P36" svg:x1="8.25cm" svg:y1="10.513cm" svg:x2="8.176cm" svg:y2="10.587cm">
        <text:p/>
      </draw:line>
      <draw:circle text:anchor-type="page" text:anchor-page-number="1" draw:z-index="1007" draw:style-name="gr114" draw:text-style-name="P37" svg:width="0.212cm" svg:height="0.212cm" draw:transform="rotate (-2.35619449019235) translate (8.39963888888889cm 10.6627083333333cm)" draw:kind="arc" draw:start-angle="-450" draw:end-angle="-360">
        <text:p/>
      </draw:circle>
      <draw:line text:anchor-type="page" text:anchor-page-number="1" draw:z-index="1008" draw:style-name="gr113" draw:text-style-name="P36" svg:x1="8.176cm" svg:y1="10.737cm" svg:x2="8.25cm" svg:y2="10.811cm">
        <text:p/>
      </draw:line>
      <draw:circle text:anchor-type="page" text:anchor-page-number="1" draw:z-index="1009" draw:style-name="gr114" draw:text-style-name="P37" svg:width="0.212cm" svg:height="0.212cm" draw:transform="rotate (-0.785398163397449) translate (8.32379166666667cm 10.588625cm)" draw:kind="arc" draw:start-angle="-450" draw:end-angle="-360">
        <text:p/>
      </draw:circle>
      <draw:line text:anchor-type="page" text:anchor-page-number="1" draw:z-index="1010" draw:style-name="gr115" draw:text-style-name="P36" svg:x1="8.4cm" svg:y1="10.813cm" svg:x2="8.474cm" svg:y2="10.739cm">
        <text:p/>
      </draw:line>
      <draw:circle text:anchor-type="page" text:anchor-page-number="1" draw:z-index="1011" draw:style-name="gr116" draw:text-style-name="P37" svg:width="0.212cm" svg:height="0.212cm" draw:transform="rotate (-2.35619449019235) translate (8.69597222222222cm 10.8126388888889cm)" draw:kind="arc" draw:start-angle="-540" draw:end-angle="-450">
        <text:p/>
      </draw:circle>
      <draw:line text:anchor-type="page" text:anchor-page-number="1" draw:z-index="1012" draw:style-name="gr115" draw:text-style-name="P36" svg:x1="8.624cm" svg:y1="10.737cm" svg:x2="8.698cm" svg:y2="10.811cm">
        <text:p/>
      </draw:line>
      <draw:circle text:anchor-type="page" text:anchor-page-number="1" draw:z-index="1013" draw:style-name="gr116" draw:text-style-name="P37" svg:width="0.212cm" svg:height="0.212cm" draw:transform="rotate (-0.785398163397449) translate (8.77181944444444cm 10.588625cm)" draw:kind="arc" draw:start-angle="-450" draw:end-angle="-360">
        <text:p/>
      </draw:circle>
      <draw:line text:anchor-type="page" text:anchor-page-number="1" draw:z-index="1014" draw:style-name="gr115" draw:text-style-name="P36" svg:x1="8.848cm" svg:y1="10.813cm" svg:x2="8.922cm" svg:y2="10.739cm">
        <text:p/>
      </draw:line>
      <draw:circle text:anchor-type="page" text:anchor-page-number="1" draw:z-index="1015" draw:style-name="gr116" draw:text-style-name="P37" svg:width="0.212cm" svg:height="0.212cm" draw:transform="rotate (0.785398163397448) translate (8.6995cm 10.6627083333333cm)" draw:kind="arc" draw:start-angle="-450" draw:end-angle="-360">
        <text:p/>
      </draw:circle>
      <draw:line text:anchor-type="page" text:anchor-page-number="1" draw:z-index="1016" draw:style-name="gr115" draw:text-style-name="P36" svg:x1="8.922cm" svg:y1="10.589cm" svg:x2="8.848cm" svg:y2="10.515cm">
        <text:p/>
      </draw:line>
      <draw:circle text:anchor-type="page" text:anchor-page-number="1" draw:z-index="1017" draw:style-name="gr116" draw:text-style-name="P37" svg:width="0.212cm" svg:height="0.212cm" draw:transform="rotate (2.35619449019234) translate (8.77181944444444cm 10.7385555555556cm)" draw:kind="arc" draw:start-angle="-450" draw:end-angle="-360">
        <text:p/>
      </draw:circle>
      <draw:line text:anchor-type="page" text:anchor-page-number="1" draw:z-index="1018" draw:style-name="gr115" draw:text-style-name="P36" svg:x1="8.698cm" svg:y1="10.513cm" svg:x2="8.624cm" svg:y2="10.587cm">
        <text:p/>
      </draw:line>
      <draw:circle text:anchor-type="page" text:anchor-page-number="1" draw:z-index="1019" draw:style-name="gr116" draw:text-style-name="P37" svg:width="0.212cm" svg:height="0.212cm" draw:transform="rotate (0.785398163397448) translate (8.39963888888889cm 10.5145416666667cm)" draw:kind="arc" draw:start-angle="-540" draw:end-angle="-450">
        <text:p/>
      </draw:circle>
      <draw:line text:anchor-type="page" text:anchor-page-number="1" draw:z-index="1020" draw:style-name="gr115" draw:text-style-name="P36" svg:x1="8.474cm" svg:y1="10.589cm" svg:x2="8.4cm" svg:y2="10.515cm">
        <text:p/>
      </draw:line>
      <draw:circle text:anchor-type="page" text:anchor-page-number="1" draw:z-index="1021" draw:style-name="gr116" draw:text-style-name="P37" svg:width="0.212cm" svg:height="0.212cm" draw:transform="rotate (-0.785398163397449) translate (8.47372222222222cm 10.2905277777778cm)" draw:kind="arc" draw:start-angle="-540" draw:end-angle="-450">
        <text:p/>
      </draw:circle>
      <draw:line text:anchor-type="page" text:anchor-page-number="1" draw:z-index="1022" draw:style-name="gr115" draw:text-style-name="P36" svg:x1="8.4cm" svg:y1="10.365cm" svg:x2="8.474cm" svg:y2="10.291cm">
        <text:p/>
      </draw:line>
      <draw:circle text:anchor-type="page" text:anchor-page-number="1" draw:z-index="1023" draw:style-name="gr116" draw:text-style-name="P37" svg:width="0.212cm" svg:height="0.212cm" draw:transform="rotate (-2.35619449019235) translate (8.69597222222222cm 10.3646111111111cm)" draw:kind="arc" draw:start-angle="-540" draw:end-angle="-450">
        <text:p/>
      </draw:circle>
      <draw:line text:anchor-type="page" text:anchor-page-number="1" draw:z-index="1024" draw:style-name="gr115" draw:text-style-name="P36" svg:x1="8.624cm" svg:y1="10.289cm" svg:x2="8.698cm" svg:y2="10.363cm">
        <text:p/>
      </draw:line>
      <draw:circle text:anchor-type="page" text:anchor-page-number="1" draw:z-index="1025" draw:style-name="gr116" draw:text-style-name="P37" svg:width="0.212cm" svg:height="0.212cm" draw:transform="rotate (-0.785398163397449) translate (8.77181944444444cm 10.1405972222222cm)" draw:kind="arc" draw:start-angle="-450" draw:end-angle="-360">
        <text:p/>
      </draw:circle>
      <draw:line text:anchor-type="page" text:anchor-page-number="1" draw:z-index="1026" draw:style-name="gr115" draw:text-style-name="P36" svg:x1="8.848cm" svg:y1="10.365cm" svg:x2="8.922cm" svg:y2="10.291cm">
        <text:p/>
      </draw:line>
      <draw:circle text:anchor-type="page" text:anchor-page-number="1" draw:z-index="1027" draw:style-name="gr116" draw:text-style-name="P37" svg:width="0.212cm" svg:height="0.212cm" draw:transform="rotate (0.785398163397448) translate (8.6995cm 10.2146805555556cm)" draw:kind="arc" draw:start-angle="-450" draw:end-angle="-360">
        <text:p/>
      </draw:circle>
      <draw:line text:anchor-type="page" text:anchor-page-number="1" draw:z-index="1028" draw:style-name="gr117" draw:text-style-name="P36" svg:x1="8.922cm" svg:y1="10.141cm" svg:x2="8.848cm" svg:y2="10.067cm">
        <text:p/>
      </draw:line>
      <draw:circle text:anchor-type="page" text:anchor-page-number="1" draw:z-index="1029" draw:style-name="gr118" draw:text-style-name="P37" svg:width="0.212cm" svg:height="0.212cm" draw:transform="rotate (-0.785398163397449) translate (8.92175cm 9.84073611111111cm)" draw:kind="arc" draw:start-angle="-540" draw:end-angle="-450">
        <text:p/>
      </draw:circle>
      <draw:line text:anchor-type="page" text:anchor-page-number="1" draw:z-index="1030" draw:style-name="gr117" draw:text-style-name="P36" svg:x1="8.848cm" svg:y1="9.915cm" svg:x2="8.922cm" svg:y2="9.841cm">
        <text:p/>
      </draw:line>
      <draw:circle text:anchor-type="page" text:anchor-page-number="1" draw:z-index="1031" draw:style-name="gr118" draw:text-style-name="P37" svg:width="0.212cm" svg:height="0.212cm" draw:transform="rotate (0.785398163397448) translate (8.6995cm 9.76488888888889cm)" draw:kind="arc" draw:start-angle="-450" draw:end-angle="-360">
        <text:p/>
      </draw:circle>
      <draw:line text:anchor-type="page" text:anchor-page-number="1" draw:z-index="1032" draw:style-name="gr117" draw:text-style-name="P36" svg:x1="8.922cm" svg:y1="9.691cm" svg:x2="8.848cm" svg:y2="9.617cm">
        <text:p/>
      </draw:line>
      <draw:circle text:anchor-type="page" text:anchor-page-number="1" draw:z-index="1033" draw:style-name="gr118" draw:text-style-name="P37" svg:width="0.212cm" svg:height="0.212cm" draw:transform="rotate (2.35619449019234) translate (8.77181944444444cm 9.84073611111111cm)" draw:kind="arc" draw:start-angle="-450" draw:end-angle="-360">
        <text:p/>
      </draw:circle>
      <draw:line text:anchor-type="page" text:anchor-page-number="1" draw:z-index="1034" draw:style-name="gr117" draw:text-style-name="P36" svg:x1="8.698cm" svg:y1="9.617cm" svg:x2="8.624cm" svg:y2="9.691cm">
        <text:p/>
      </draw:line>
      <draw:circle text:anchor-type="page" text:anchor-page-number="1" draw:z-index="1035" draw:style-name="gr118" draw:text-style-name="P37" svg:width="0.212cm" svg:height="0.212cm" draw:transform="rotate (-2.35619449019235) translate (8.84766666666667cm 9.76488888888889cm)" draw:kind="arc" draw:start-angle="-450" draw:end-angle="-360">
        <text:p/>
      </draw:circle>
      <draw:line text:anchor-type="page" text:anchor-page-number="1" draw:z-index="1036" draw:style-name="gr117" draw:text-style-name="P36" svg:x1="8.624cm" svg:y1="9.841cm" svg:x2="8.698cm" svg:y2="9.915cm">
        <text:p/>
      </draw:line>
      <draw:circle text:anchor-type="page" text:anchor-page-number="1" draw:z-index="1037" draw:style-name="gr118" draw:text-style-name="P37" svg:width="0.212cm" svg:height="0.212cm" draw:transform="rotate (2.35619449019234) translate (8.62541666666667cm 10.1370694444444cm)" draw:kind="arc" draw:start-angle="-540" draw:end-angle="-450">
        <text:p/>
      </draw:circle>
      <draw:line text:anchor-type="page" text:anchor-page-number="1" draw:z-index="1038" draw:style-name="gr117" draw:text-style-name="P36" svg:x1="8.698cm" svg:y1="10.065cm" svg:x2="8.624cm" svg:y2="10.139cm">
        <text:p/>
      </draw:line>
      <draw:circle text:anchor-type="page" text:anchor-page-number="1" draw:z-index="1039" draw:style-name="gr118" draw:text-style-name="P37" svg:width="0.212cm" svg:height="0.212cm" draw:transform="rotate (0.785398163397448) translate (8.39963888888889cm 10.0665138888889cm)" draw:kind="arc" draw:start-angle="-540" draw:end-angle="-450">
        <text:p/>
      </draw:circle>
      <draw:line text:anchor-type="page" text:anchor-page-number="1" draw:z-index="1040" draw:style-name="gr117" draw:text-style-name="P36" svg:x1="8.474cm" svg:y1="10.141cm" svg:x2="8.4cm" svg:y2="10.067cm">
        <text:p/>
      </draw:line>
      <draw:circle text:anchor-type="page" text:anchor-page-number="1" draw:z-index="1041" draw:style-name="gr118" draw:text-style-name="P37" svg:width="0.212cm" svg:height="0.212cm" draw:transform="rotate (-0.785398163397449) translate (8.47372222222222cm 9.84073611111111cm)" draw:kind="arc" draw:start-angle="-540" draw:end-angle="-450">
        <text:p/>
      </draw:circle>
      <draw:line text:anchor-type="page" text:anchor-page-number="1" draw:z-index="1042" draw:style-name="gr117" draw:text-style-name="P36" svg:x1="8.4cm" svg:y1="9.915cm" svg:x2="8.474cm" svg:y2="9.841cm">
        <text:p/>
      </draw:line>
      <draw:circle text:anchor-type="page" text:anchor-page-number="1" draw:z-index="1043" draw:style-name="gr118" draw:text-style-name="P37" svg:width="0.212cm" svg:height="0.212cm" draw:transform="rotate (0.785398163397448) translate (8.25147222222222cm 9.76488888888889cm)" draw:kind="arc" draw:start-angle="-450" draw:end-angle="-360">
        <text:p/>
      </draw:circle>
      <draw:line text:anchor-type="page" text:anchor-page-number="1" draw:z-index="1044" draw:style-name="gr117" draw:text-style-name="P36" svg:x1="8.474cm" svg:y1="9.691cm" svg:x2="8.4cm" svg:y2="9.617cm">
        <text:p/>
      </draw:line>
      <draw:circle text:anchor-type="page" text:anchor-page-number="1" draw:z-index="1045" draw:style-name="gr118" draw:text-style-name="P37" svg:width="0.212cm" svg:height="0.212cm" draw:transform="rotate (2.35619449019234) translate (8.32379166666667cm 9.84073611111111cm)" draw:kind="arc" draw:start-angle="-450" draw:end-angle="-360">
        <text:p/>
      </draw:circle>
      <draw:line text:anchor-type="page" text:anchor-page-number="1" draw:z-index="1046" draw:style-name="gr119" draw:text-style-name="P36" svg:x1="8.25cm" svg:y1="9.617cm" svg:x2="8.176cm" svg:y2="9.691cm">
        <text:p/>
      </draw:line>
      <draw:circle text:anchor-type="page" text:anchor-page-number="1" draw:z-index="1047" draw:style-name="gr120" draw:text-style-name="P37" svg:width="0.212cm" svg:height="0.212cm" draw:transform="rotate (0.785398163397448) translate (7.95161111111111cm 9.61848611111111cm)" draw:kind="arc" draw:start-angle="-540" draw:end-angle="-450">
        <text:p/>
      </draw:circle>
      <draw:line text:anchor-type="page" text:anchor-page-number="1" draw:z-index="1048" draw:style-name="gr119" draw:text-style-name="P36" svg:x1="8.026cm" svg:y1="9.691cm" svg:x2="7.952cm" svg:y2="9.617cm">
        <text:p/>
      </draw:line>
      <draw:circle text:anchor-type="page" text:anchor-page-number="1" draw:z-index="1049" draw:style-name="gr120" draw:text-style-name="P37" svg:width="0.212cm" svg:height="0.212cm" draw:transform="rotate (2.35619449019234) translate (7.87576388888889cm 9.84073611111111cm)" draw:kind="arc" draw:start-angle="-450" draw:end-angle="-360">
        <text:p/>
      </draw:circle>
      <draw:line text:anchor-type="page" text:anchor-page-number="1" draw:z-index="1050" draw:style-name="gr119" draw:text-style-name="P36" svg:x1="7.802cm" svg:y1="9.617cm" svg:x2="7.728cm" svg:y2="9.691cm">
        <text:p/>
      </draw:line>
      <draw:circle text:anchor-type="page" text:anchor-page-number="1" draw:z-index="1051" draw:style-name="gr120" draw:text-style-name="P37" svg:width="0.212cm" svg:height="0.212cm" draw:transform="rotate (-2.35619449019235) translate (7.95161111111111cm 9.76488888888889cm)" draw:kind="arc" draw:start-angle="-450" draw:end-angle="-360">
        <text:p/>
      </draw:circle>
      <draw:line text:anchor-type="page" text:anchor-page-number="1" draw:z-index="1052" draw:style-name="gr119" draw:text-style-name="P36" svg:x1="7.728cm" svg:y1="9.841cm" svg:x2="7.802cm" svg:y2="9.915cm">
        <text:p/>
      </draw:line>
      <draw:circle text:anchor-type="page" text:anchor-page-number="1" draw:z-index="1053" draw:style-name="gr120" draw:text-style-name="P37" svg:width="0.212cm" svg:height="0.212cm" draw:transform="rotate (-0.785398163397449) translate (7.87576388888889cm 9.69256944444444cm)" draw:kind="arc" draw:start-angle="-450" draw:end-angle="-360">
        <text:p/>
      </draw:circle>
      <draw:line text:anchor-type="page" text:anchor-page-number="1" draw:z-index="1054" draw:style-name="gr119" draw:text-style-name="P36" svg:x1="7.952cm" svg:y1="9.915cm" svg:x2="8.026cm" svg:y2="9.841cm">
        <text:p/>
      </draw:line>
      <draw:circle text:anchor-type="page" text:anchor-page-number="1" draw:z-index="1055" draw:style-name="gr120" draw:text-style-name="P37" svg:width="0.212cm" svg:height="0.212cm" draw:transform="rotate (-2.35619449019235) translate (8.24794444444444cm 9.91481944444444cm)" draw:kind="arc" draw:start-angle="-540" draw:end-angle="-450">
        <text:p/>
      </draw:circle>
      <draw:line text:anchor-type="page" text:anchor-page-number="1" draw:z-index="1056" draw:style-name="gr119" draw:text-style-name="P36" svg:x1="8.176cm" svg:y1="9.841cm" svg:x2="8.25cm" svg:y2="9.915cm">
        <text:p/>
      </draw:line>
      <draw:circle text:anchor-type="page" text:anchor-page-number="1" draw:z-index="1057" draw:style-name="gr120" draw:text-style-name="P37" svg:width="0.212cm" svg:height="0.212cm" draw:transform="rotate (2.35619449019234) translate (8.17738888888889cm 10.1370694444444cm)" draw:kind="arc" draw:start-angle="-540" draw:end-angle="-450">
        <text:p/>
      </draw:circle>
      <draw:line text:anchor-type="page" text:anchor-page-number="1" draw:z-index="1058" draw:style-name="gr119" draw:text-style-name="P36" svg:x1="8.25cm" svg:y1="10.065cm" svg:x2="8.176cm" svg:y2="10.139cm">
        <text:p/>
      </draw:line>
      <draw:circle text:anchor-type="page" text:anchor-page-number="1" draw:z-index="1059" draw:style-name="gr120" draw:text-style-name="P37" svg:width="0.212cm" svg:height="0.212cm" draw:transform="rotate (0.785398163397448) translate (7.95161111111111cm 10.0665138888889cm)" draw:kind="arc" draw:start-angle="-540" draw:end-angle="-450">
        <text:p/>
      </draw:circle>
      <draw:line text:anchor-type="page" text:anchor-page-number="1" draw:z-index="1060" draw:style-name="gr119" draw:text-style-name="P36" svg:x1="8.026cm" svg:y1="10.141cm" svg:x2="7.952cm" svg:y2="10.067cm">
        <text:p/>
      </draw:line>
      <draw:circle text:anchor-type="page" text:anchor-page-number="1" draw:z-index="1061" draw:style-name="gr120" draw:text-style-name="P37" svg:width="0.212cm" svg:height="0.212cm" draw:transform="rotate (2.35619449019234) translate (7.87576388888889cm 10.2905277777778cm)" draw:kind="arc" draw:start-angle="-450" draw:end-angle="-360">
        <text:p/>
      </draw:circle>
      <draw:line text:anchor-type="page" text:anchor-page-number="1" draw:z-index="1062" draw:style-name="gr119" draw:text-style-name="P36" svg:x1="7.802cm" svg:y1="10.065cm" svg:x2="7.728cm" svg:y2="10.139cm">
        <text:p/>
      </draw:line>
      <draw:circle text:anchor-type="page" text:anchor-page-number="1" draw:z-index="1063" draw:style-name="gr120" draw:text-style-name="P37" svg:width="0.212cm" svg:height="0.212cm" draw:transform="rotate (0.785398163397448) translate (7.50358333333333cm 10.0665138888889cm)" draw:kind="arc" draw:start-angle="-540" draw:end-angle="-450">
        <text:p/>
      </draw:circle>
      <draw:line text:anchor-type="page" text:anchor-page-number="1" draw:z-index="1064" draw:style-name="gr121" draw:text-style-name="P36" svg:x1="7.578cm" svg:y1="10.141cm" svg:x2="7.504cm" svg:y2="10.067cm">
        <text:p/>
      </draw:line>
      <draw:circle text:anchor-type="page" text:anchor-page-number="1" draw:z-index="1065" draw:style-name="gr122" draw:text-style-name="P37" svg:width="0.212cm" svg:height="0.212cm" draw:transform="rotate (-0.785398163397449) translate (7.57766666666667cm 9.84073611111111cm)" draw:kind="arc" draw:start-angle="-540" draw:end-angle="-450">
        <text:p/>
      </draw:circle>
      <draw:line text:anchor-type="page" text:anchor-page-number="1" draw:z-index="1066" draw:style-name="gr121" draw:text-style-name="P36" svg:x1="7.502cm" svg:y1="9.915cm" svg:x2="7.576cm" svg:y2="9.841cm">
        <text:p/>
      </draw:line>
      <draw:circle text:anchor-type="page" text:anchor-page-number="1" draw:z-index="1067" draw:style-name="gr122" draw:text-style-name="P37" svg:width="0.212cm" svg:height="0.212cm" draw:transform="rotate (0.785398163397448) translate (7.35365277777778cm 9.76488888888889cm)" draw:kind="arc" draw:start-angle="-450" draw:end-angle="-360">
        <text:p/>
      </draw:circle>
      <draw:line text:anchor-type="page" text:anchor-page-number="1" draw:z-index="1068" draw:style-name="gr121" draw:text-style-name="P36" svg:x1="7.578cm" svg:y1="9.691cm" svg:x2="7.504cm" svg:y2="9.617cm">
        <text:p/>
      </draw:line>
      <draw:circle text:anchor-type="page" text:anchor-page-number="1" draw:z-index="1069" draw:style-name="gr122" draw:text-style-name="P37" svg:width="0.212cm" svg:height="0.212cm" draw:transform="rotate (2.35619449019234) translate (7.42597222222222cm 9.84073611111111cm)" draw:kind="arc" draw:start-angle="-450" draw:end-angle="-360">
        <text:p/>
      </draw:circle>
      <draw:line text:anchor-type="page" text:anchor-page-number="1" draw:z-index="1070" draw:style-name="gr121" draw:text-style-name="P36" svg:x1="7.354cm" svg:y1="9.617cm" svg:x2="7.28cm" svg:y2="9.691cm">
        <text:p/>
      </draw:line>
      <draw:circle text:anchor-type="page" text:anchor-page-number="1" draw:z-index="1071" draw:style-name="gr122" draw:text-style-name="P37" svg:width="0.212cm" svg:height="0.212cm" draw:transform="rotate (-2.35619449019235) translate (7.50358333333333cm 9.76488888888889cm)" draw:kind="arc" draw:start-angle="-450" draw:end-angle="-360">
        <text:p/>
      </draw:circle>
      <draw:line text:anchor-type="page" text:anchor-page-number="1" draw:z-index="1072" draw:style-name="gr121" draw:text-style-name="P36" svg:x1="7.278cm" svg:y1="9.841cm" svg:x2="7.352cm" svg:y2="9.915cm">
        <text:p/>
      </draw:line>
      <draw:circle text:anchor-type="page" text:anchor-page-number="1" draw:z-index="1073" draw:style-name="gr122" draw:text-style-name="P37" svg:width="0.212cm" svg:height="0.212cm" draw:transform="rotate (2.35619449019234) translate (7.27956944444444cm 10.1370694444444cm)" draw:kind="arc" draw:start-angle="-540" draw:end-angle="-450">
        <text:p/>
      </draw:circle>
      <draw:line text:anchor-type="page" text:anchor-page-number="1" draw:z-index="1074" draw:style-name="gr121" draw:text-style-name="P36" svg:x1="7.354cm" svg:y1="10.065cm" svg:x2="7.28cm" svg:y2="10.139cm">
        <text:p/>
      </draw:line>
      <draw:circle text:anchor-type="page" text:anchor-page-number="1" draw:z-index="1075" draw:style-name="gr122" draw:text-style-name="P37" svg:width="0.212cm" svg:height="0.212cm" draw:transform="rotate (0.785398163397448) translate (7.05379166666667cm 10.0665138888889cm)" draw:kind="arc" draw:start-angle="-540" draw:end-angle="-450">
        <text:p/>
      </draw:circle>
      <draw:line text:anchor-type="page" text:anchor-page-number="1" draw:z-index="1076" draw:style-name="gr121" draw:text-style-name="P36" svg:x1="7.13cm" svg:y1="10.141cm" svg:x2="7.056cm" svg:y2="10.067cm">
        <text:p/>
      </draw:line>
      <draw:circle text:anchor-type="page" text:anchor-page-number="1" draw:z-index="1077" draw:style-name="gr122" draw:text-style-name="P37" svg:width="0.212cm" svg:height="0.212cm" draw:transform="rotate (-0.785398163397449) translate (7.12963888888889cm 9.84073611111111cm)" draw:kind="arc" draw:start-angle="-540" draw:end-angle="-450">
        <text:p/>
      </draw:circle>
      <draw:line text:anchor-type="page" text:anchor-page-number="1" draw:z-index="1078" draw:style-name="gr121" draw:text-style-name="P36" svg:x1="7.054cm" svg:y1="9.915cm" svg:x2="7.128cm" svg:y2="9.841cm">
        <text:p/>
      </draw:line>
      <draw:circle text:anchor-type="page" text:anchor-page-number="1" draw:z-index="1079" draw:style-name="gr122" draw:text-style-name="P37" svg:width="0.212cm" svg:height="0.212cm" draw:transform="rotate (0.785398163397448) translate (6.905625cm 9.76488888888889cm)" draw:kind="arc" draw:start-angle="-450" draw:end-angle="-360">
        <text:p/>
      </draw:circle>
      <draw:line text:anchor-type="page" text:anchor-page-number="1" draw:z-index="1080" draw:style-name="gr121" draw:text-style-name="P36" svg:x1="7.13cm" svg:y1="9.691cm" svg:x2="7.056cm" svg:y2="9.617cm">
        <text:p/>
      </draw:line>
      <draw:circle text:anchor-type="page" text:anchor-page-number="1" draw:z-index="1081" draw:style-name="gr122" draw:text-style-name="P37" svg:width="0.212cm" svg:height="0.212cm" draw:transform="rotate (-0.785398163397449) translate (7.12963888888889cm 9.39270833333334cm)" draw:kind="arc" draw:start-angle="-540" draw:end-angle="-450">
        <text:p/>
      </draw:circle>
      <draw:line text:anchor-type="page" text:anchor-page-number="1" draw:z-index="1082" draw:style-name="gr123" draw:text-style-name="P36" svg:x1="7.054cm" svg:y1="9.467cm" svg:x2="7.128cm" svg:y2="9.393cm">
        <text:p/>
      </draw:line>
      <draw:circle text:anchor-type="page" text:anchor-page-number="1" draw:z-index="1083" draw:style-name="gr124" draw:text-style-name="P37" svg:width="0.212cm" svg:height="0.212cm" draw:transform="rotate (-2.35619449019235) translate (7.35188888888889cm 9.46679166666667cm)" draw:kind="arc" draw:start-angle="-540" draw:end-angle="-450">
        <text:p/>
      </draw:circle>
      <draw:line text:anchor-type="page" text:anchor-page-number="1" draw:z-index="1084" draw:style-name="gr123" draw:text-style-name="P36" svg:x1="7.278cm" svg:y1="9.393cm" svg:x2="7.352cm" svg:y2="9.467cm">
        <text:p/>
      </draw:line>
      <draw:circle text:anchor-type="page" text:anchor-page-number="1" draw:z-index="1085" draw:style-name="gr124" draw:text-style-name="P37" svg:width="0.212cm" svg:height="0.212cm" draw:transform="rotate (-0.785398163397449) translate (7.42773611111111cm 9.24277777777778cm)" draw:kind="arc" draw:start-angle="-450" draw:end-angle="-360">
        <text:p/>
      </draw:circle>
      <draw:line text:anchor-type="page" text:anchor-page-number="1" draw:z-index="1086" draw:style-name="gr123" draw:text-style-name="P36" svg:x1="7.502cm" svg:y1="9.467cm" svg:x2="7.576cm" svg:y2="9.393cm">
        <text:p/>
      </draw:line>
      <draw:circle text:anchor-type="page" text:anchor-page-number="1" draw:z-index="1087" draw:style-name="gr124" draw:text-style-name="P37" svg:width="0.212cm" svg:height="0.212cm" draw:transform="rotate (0.785398163397448) translate (7.35365277777778cm 9.31686111111111cm)" draw:kind="arc" draw:start-angle="-450" draw:end-angle="-360">
        <text:p/>
      </draw:circle>
      <draw:line text:anchor-type="page" text:anchor-page-number="1" draw:z-index="1088" draw:style-name="gr123" draw:text-style-name="P36" svg:x1="7.578cm" svg:y1="9.243cm" svg:x2="7.504cm" svg:y2="9.169cm">
        <text:p/>
      </draw:line>
      <draw:circle text:anchor-type="page" text:anchor-page-number="1" draw:z-index="1089" draw:style-name="gr124" draw:text-style-name="P37" svg:width="0.212cm" svg:height="0.212cm" draw:transform="rotate (2.35619449019234) translate (7.42597222222222cm 9.39270833333334cm)" draw:kind="arc" draw:start-angle="-450" draw:end-angle="-360">
        <text:p/>
      </draw:circle>
      <draw:line text:anchor-type="page" text:anchor-page-number="1" draw:z-index="1090" draw:style-name="gr123" draw:text-style-name="P36" svg:x1="7.354cm" svg:y1="9.169cm" svg:x2="7.28cm" svg:y2="9.243cm">
        <text:p/>
      </draw:line>
      <draw:circle text:anchor-type="page" text:anchor-page-number="1" draw:z-index="1091" draw:style-name="gr124" draw:text-style-name="P37" svg:width="0.212cm" svg:height="0.212cm" draw:transform="rotate (0.785398163397448) translate (7.05379166666667cm 9.16869444444444cm)" draw:kind="arc" draw:start-angle="-540" draw:end-angle="-450">
        <text:p/>
      </draw:circle>
      <draw:line text:anchor-type="page" text:anchor-page-number="1" draw:z-index="1092" draw:style-name="gr123" draw:text-style-name="P36" svg:x1="7.13cm" svg:y1="9.243cm" svg:x2="7.056cm" svg:y2="9.169cm">
        <text:p/>
      </draw:line>
      <draw:circle text:anchor-type="page" text:anchor-page-number="1" draw:z-index="1093" draw:style-name="gr124" draw:text-style-name="P37" svg:width="0.212cm" svg:height="0.212cm" draw:transform="rotate (-0.785398163397449) translate (7.12963888888889cm 8.94468055555556cm)" draw:kind="arc" draw:start-angle="-540" draw:end-angle="-450">
        <text:p/>
      </draw:circle>
      <draw:line text:anchor-type="page" text:anchor-page-number="1" draw:z-index="1094" draw:style-name="gr123" draw:text-style-name="P36" svg:x1="7.054cm" svg:y1="9.019cm" svg:x2="7.128cm" svg:y2="8.945cm">
        <text:p/>
      </draw:line>
      <draw:circle text:anchor-type="page" text:anchor-page-number="1" draw:z-index="1095" draw:style-name="gr124" draw:text-style-name="P37" svg:width="0.212cm" svg:height="0.212cm" draw:transform="rotate (-2.35619449019235) translate (7.35188888888889cm 9.01876388888889cm)" draw:kind="arc" draw:start-angle="-540" draw:end-angle="-450">
        <text:p/>
      </draw:circle>
      <draw:line text:anchor-type="page" text:anchor-page-number="1" draw:z-index="1096" draw:style-name="gr123" draw:text-style-name="P36" svg:x1="7.278cm" svg:y1="8.945cm" svg:x2="7.352cm" svg:y2="9.019cm">
        <text:p/>
      </draw:line>
      <draw:circle text:anchor-type="page" text:anchor-page-number="1" draw:z-index="1097" draw:style-name="gr124" draw:text-style-name="P37" svg:width="0.212cm" svg:height="0.212cm" draw:transform="rotate (-0.785398163397449) translate (7.42773611111111cm 8.79475cm)" draw:kind="arc" draw:start-angle="-450" draw:end-angle="-360">
        <text:p/>
      </draw:circle>
      <draw:line text:anchor-type="page" text:anchor-page-number="1" draw:z-index="1098" draw:style-name="gr123" draw:text-style-name="P36" svg:x1="7.502cm" svg:y1="9.019cm" svg:x2="7.576cm" svg:y2="8.945cm">
        <text:p/>
      </draw:line>
      <draw:circle text:anchor-type="page" text:anchor-page-number="1" draw:z-index="1099" draw:style-name="gr124" draw:text-style-name="P37" svg:width="0.212cm" svg:height="0.212cm" draw:transform="rotate (-2.35619449019235) translate (7.79991666666667cm 9.01876388888889cm)" draw:kind="arc" draw:start-angle="-540" draw:end-angle="-450">
        <text:p/>
      </draw:circle>
      <draw:line text:anchor-type="page" text:anchor-page-number="1" draw:z-index="1100" draw:style-name="gr125" draw:text-style-name="P36" svg:x1="7.728cm" svg:y1="8.945cm" svg:x2="7.802cm" svg:y2="9.019cm">
        <text:p/>
      </draw:line>
      <draw:circle text:anchor-type="page" text:anchor-page-number="1" draw:z-index="1101" draw:style-name="gr126" draw:text-style-name="P37" svg:width="0.212cm" svg:height="0.212cm" draw:transform="rotate (2.35619449019234) translate (7.72936111111111cm 9.24277777777778cm)" draw:kind="arc" draw:start-angle="-540" draw:end-angle="-450">
        <text:p/>
      </draw:circle>
      <draw:line text:anchor-type="page" text:anchor-page-number="1" draw:z-index="1102" draw:style-name="gr125" draw:text-style-name="P36" svg:x1="7.802cm" svg:y1="9.169cm" svg:x2="7.728cm" svg:y2="9.243cm">
        <text:p/>
      </draw:line>
      <draw:circle text:anchor-type="page" text:anchor-page-number="1" draw:z-index="1103" draw:style-name="gr126" draw:text-style-name="P37" svg:width="0.212cm" svg:height="0.212cm" draw:transform="rotate (-2.35619449019235) translate (7.95161111111111cm 9.31686111111111cm)" draw:kind="arc" draw:start-angle="-450" draw:end-angle="-360">
        <text:p/>
      </draw:circle>
      <draw:line text:anchor-type="page" text:anchor-page-number="1" draw:z-index="1104" draw:style-name="gr125" draw:text-style-name="P36" svg:x1="7.728cm" svg:y1="9.393cm" svg:x2="7.802cm" svg:y2="9.467cm">
        <text:p/>
      </draw:line>
      <draw:circle text:anchor-type="page" text:anchor-page-number="1" draw:z-index="1105" draw:style-name="gr126" draw:text-style-name="P37" svg:width="0.212cm" svg:height="0.212cm" draw:transform="rotate (-0.785398163397449) translate (7.87576388888889cm 9.24277777777778cm)" draw:kind="arc" draw:start-angle="-450" draw:end-angle="-360">
        <text:p/>
      </draw:circle>
      <draw:line text:anchor-type="page" text:anchor-page-number="1" draw:z-index="1106" draw:style-name="gr125" draw:text-style-name="P36" svg:x1="7.952cm" svg:y1="9.467cm" svg:x2="8.026cm" svg:y2="9.393cm">
        <text:p/>
      </draw:line>
      <draw:circle text:anchor-type="page" text:anchor-page-number="1" draw:z-index="1107" draw:style-name="gr126" draw:text-style-name="P37" svg:width="0.212cm" svg:height="0.212cm" draw:transform="rotate (0.785398163397448) translate (7.80344444444444cm 9.31686111111111cm)" draw:kind="arc" draw:start-angle="-450" draw:end-angle="-360">
        <text:p/>
      </draw:circle>
      <draw:line text:anchor-type="page" text:anchor-page-number="1" draw:z-index="1108" draw:style-name="gr125" draw:text-style-name="P36" svg:x1="8.026cm" svg:y1="9.243cm" svg:x2="7.952cm" svg:y2="9.169cm">
        <text:p/>
      </draw:line>
      <draw:circle text:anchor-type="page" text:anchor-page-number="1" draw:z-index="1109" draw:style-name="gr126" draw:text-style-name="P37" svg:width="0.212cm" svg:height="0.212cm" draw:transform="rotate (-0.785398163397449) translate (8.02569444444445cm 8.94468055555556cm)" draw:kind="arc" draw:start-angle="-540" draw:end-angle="-450">
        <text:p/>
      </draw:circle>
      <draw:line text:anchor-type="page" text:anchor-page-number="1" draw:z-index="1110" draw:style-name="gr125" draw:text-style-name="P36" svg:x1="7.952cm" svg:y1="9.019cm" svg:x2="8.026cm" svg:y2="8.945cm">
        <text:p/>
      </draw:line>
      <draw:circle text:anchor-type="page" text:anchor-page-number="1" draw:z-index="1111" draw:style-name="gr126" draw:text-style-name="P37" svg:width="0.212cm" svg:height="0.212cm" draw:transform="rotate (-2.35619449019235) translate (8.24794444444444cm 9.01876388888889cm)" draw:kind="arc" draw:start-angle="-540" draw:end-angle="-450">
        <text:p/>
      </draw:circle>
      <draw:line text:anchor-type="page" text:anchor-page-number="1" draw:z-index="1112" draw:style-name="gr125" draw:text-style-name="P36" svg:x1="8.176cm" svg:y1="8.945cm" svg:x2="8.25cm" svg:y2="9.019cm">
        <text:p/>
      </draw:line>
      <draw:circle text:anchor-type="page" text:anchor-page-number="1" draw:z-index="1113" draw:style-name="gr126" draw:text-style-name="P37" svg:width="0.212cm" svg:height="0.212cm" draw:transform="rotate (2.35619449019234) translate (8.17738888888889cm 9.24277777777778cm)" draw:kind="arc" draw:start-angle="-540" draw:end-angle="-450">
        <text:p/>
      </draw:circle>
      <draw:line text:anchor-type="page" text:anchor-page-number="1" draw:z-index="1114" draw:style-name="gr125" draw:text-style-name="P36" svg:x1="8.25cm" svg:y1="9.169cm" svg:x2="8.176cm" svg:y2="9.243cm">
        <text:p/>
      </draw:line>
      <draw:circle text:anchor-type="page" text:anchor-page-number="1" draw:z-index="1115" draw:style-name="gr126" draw:text-style-name="P37" svg:width="0.212cm" svg:height="0.212cm" draw:transform="rotate (-2.35619449019235) translate (8.39963888888889cm 9.31686111111111cm)" draw:kind="arc" draw:start-angle="-450" draw:end-angle="-360">
        <text:p/>
      </draw:circle>
      <draw:line text:anchor-type="page" text:anchor-page-number="1" draw:z-index="1116" draw:style-name="gr125" draw:text-style-name="P36" svg:x1="8.176cm" svg:y1="9.393cm" svg:x2="8.25cm" svg:y2="9.467cm">
        <text:p/>
      </draw:line>
      <draw:circle text:anchor-type="page" text:anchor-page-number="1" draw:z-index="1117" draw:style-name="gr126" draw:text-style-name="P37" svg:width="0.212cm" svg:height="0.212cm" draw:transform="rotate (-0.785398163397449) translate (8.32379166666667cm 9.24277777777778cm)" draw:kind="arc" draw:start-angle="-450" draw:end-angle="-360">
        <text:p/>
      </draw:circle>
      <draw:line text:anchor-type="page" text:anchor-page-number="1" draw:z-index="1118" draw:style-name="gr127" draw:text-style-name="P36" svg:x1="8.4cm" svg:y1="9.467cm" svg:x2="8.474cm" svg:y2="9.393cm">
        <text:p/>
      </draw:line>
      <draw:circle text:anchor-type="page" text:anchor-page-number="1" draw:z-index="1119" draw:style-name="gr128" draw:text-style-name="P37" svg:width="0.212cm" svg:height="0.212cm" draw:transform="rotate (-2.35619449019235) translate (8.69597222222222cm 9.46679166666667cm)" draw:kind="arc" draw:start-angle="-540" draw:end-angle="-450">
        <text:p/>
      </draw:circle>
      <draw:line text:anchor-type="page" text:anchor-page-number="1" draw:z-index="1120" draw:style-name="gr127" draw:text-style-name="P36" svg:x1="8.624cm" svg:y1="9.393cm" svg:x2="8.698cm" svg:y2="9.467cm">
        <text:p/>
      </draw:line>
      <draw:circle text:anchor-type="page" text:anchor-page-number="1" draw:z-index="1121" draw:style-name="gr128" draw:text-style-name="P37" svg:width="0.212cm" svg:height="0.212cm" draw:transform="rotate (-0.785398163397449) translate (8.77181944444444cm 9.24277777777778cm)" draw:kind="arc" draw:start-angle="-450" draw:end-angle="-360">
        <text:p/>
      </draw:circle>
      <draw:line text:anchor-type="page" text:anchor-page-number="1" draw:z-index="1122" draw:style-name="gr127" draw:text-style-name="P36" svg:x1="8.848cm" svg:y1="9.467cm" svg:x2="8.922cm" svg:y2="9.393cm">
        <text:p/>
      </draw:line>
      <draw:circle text:anchor-type="page" text:anchor-page-number="1" draw:z-index="1123" draw:style-name="gr128" draw:text-style-name="P37" svg:width="0.212cm" svg:height="0.212cm" draw:transform="rotate (0.785398163397448) translate (8.6995cm 9.31686111111111cm)" draw:kind="arc" draw:start-angle="-450" draw:end-angle="-360">
        <text:p/>
      </draw:circle>
      <draw:line text:anchor-type="page" text:anchor-page-number="1" draw:z-index="1124" draw:style-name="gr127" draw:text-style-name="P36" svg:x1="8.922cm" svg:y1="9.243cm" svg:x2="8.848cm" svg:y2="9.169cm">
        <text:p/>
      </draw:line>
      <draw:circle text:anchor-type="page" text:anchor-page-number="1" draw:z-index="1125" draw:style-name="gr128" draw:text-style-name="P37" svg:width="0.212cm" svg:height="0.212cm" draw:transform="rotate (2.35619449019234) translate (8.77181944444444cm 9.39270833333334cm)" draw:kind="arc" draw:start-angle="-450" draw:end-angle="-360">
        <text:p/>
      </draw:circle>
      <draw:line text:anchor-type="page" text:anchor-page-number="1" draw:z-index="1126" draw:style-name="gr127" draw:text-style-name="P36" svg:x1="8.698cm" svg:y1="9.169cm" svg:x2="8.624cm" svg:y2="9.243cm">
        <text:p/>
      </draw:line>
      <draw:circle text:anchor-type="page" text:anchor-page-number="1" draw:z-index="1127" draw:style-name="gr128" draw:text-style-name="P37" svg:width="0.212cm" svg:height="0.212cm" draw:transform="rotate (0.785398163397448) translate (8.39963888888889cm 9.16869444444444cm)" draw:kind="arc" draw:start-angle="-540" draw:end-angle="-450">
        <text:p/>
      </draw:circle>
      <draw:line text:anchor-type="page" text:anchor-page-number="1" draw:z-index="1128" draw:style-name="gr127" draw:text-style-name="P36" svg:x1="8.474cm" svg:y1="9.243cm" svg:x2="8.4cm" svg:y2="9.169cm">
        <text:p/>
      </draw:line>
      <draw:circle text:anchor-type="page" text:anchor-page-number="1" draw:z-index="1129" draw:style-name="gr128" draw:text-style-name="P37" svg:width="0.212cm" svg:height="0.212cm" draw:transform="rotate (-0.785398163397449) translate (8.47372222222222cm 8.94468055555556cm)" draw:kind="arc" draw:start-angle="-540" draw:end-angle="-450">
        <text:p/>
      </draw:circle>
      <draw:line text:anchor-type="page" text:anchor-page-number="1" draw:z-index="1130" draw:style-name="gr127" draw:text-style-name="P36" svg:x1="8.4cm" svg:y1="9.019cm" svg:x2="8.474cm" svg:y2="8.945cm">
        <text:p/>
      </draw:line>
      <draw:circle text:anchor-type="page" text:anchor-page-number="1" draw:z-index="1131" draw:style-name="gr128" draw:text-style-name="P37" svg:width="0.212cm" svg:height="0.212cm" draw:transform="rotate (-2.35619449019235) translate (8.69597222222222cm 9.01876388888889cm)" draw:kind="arc" draw:start-angle="-540" draw:end-angle="-450">
        <text:p/>
      </draw:circle>
      <draw:line text:anchor-type="page" text:anchor-page-number="1" draw:z-index="1132" draw:style-name="gr127" draw:text-style-name="P36" svg:x1="8.624cm" svg:y1="8.945cm" svg:x2="8.698cm" svg:y2="9.019cm">
        <text:p/>
      </draw:line>
      <draw:circle text:anchor-type="page" text:anchor-page-number="1" draw:z-index="1133" draw:style-name="gr128" draw:text-style-name="P37" svg:width="0.212cm" svg:height="0.212cm" draw:transform="rotate (-0.785398163397449) translate (8.77181944444444cm 8.79475cm)" draw:kind="arc" draw:start-angle="-450" draw:end-angle="-360">
        <text:p/>
      </draw:circle>
      <draw:line text:anchor-type="page" text:anchor-page-number="1" draw:z-index="1134" draw:style-name="gr127" draw:text-style-name="P36" svg:x1="8.848cm" svg:y1="9.019cm" svg:x2="8.922cm" svg:y2="8.945cm">
        <text:p/>
      </draw:line>
      <draw:circle text:anchor-type="page" text:anchor-page-number="1" draw:z-index="1135" draw:style-name="gr128" draw:text-style-name="P37" svg:width="0.212cm" svg:height="0.212cm" draw:transform="rotate (-2.35619449019235) translate (9.14576388888889cm 9.01876388888889cm)" draw:kind="arc" draw:start-angle="-540" draw:end-angle="-450">
        <text:p/>
      </draw:circle>
      <draw:line text:anchor-type="page" text:anchor-page-number="1" draw:z-index="1136" draw:style-name="gr129" draw:text-style-name="P36" svg:x1="9.072cm" svg:y1="8.945cm" svg:x2="9.146cm" svg:y2="9.019cm">
        <text:p/>
      </draw:line>
      <draw:circle text:anchor-type="page" text:anchor-page-number="1" draw:z-index="1137" draw:style-name="gr130" draw:text-style-name="P37" svg:width="0.212cm" svg:height="0.212cm" draw:transform="rotate (2.35619449019234) translate (9.07344444444444cm 9.24277777777778cm)" draw:kind="arc" draw:start-angle="-540" draw:end-angle="-450">
        <text:p/>
      </draw:circle>
      <draw:line text:anchor-type="page" text:anchor-page-number="1" draw:z-index="1138" draw:style-name="gr129" draw:text-style-name="P36" svg:x1="9.146cm" svg:y1="9.169cm" svg:x2="9.072cm" svg:y2="9.243cm">
        <text:p/>
      </draw:line>
      <draw:circle text:anchor-type="page" text:anchor-page-number="1" draw:z-index="1139" draw:style-name="gr130" draw:text-style-name="P37" svg:width="0.212cm" svg:height="0.212cm" draw:transform="rotate (-2.35619449019235) translate (9.29569444444444cm 9.31686111111111cm)" draw:kind="arc" draw:start-angle="-450" draw:end-angle="-360">
        <text:p/>
      </draw:circle>
      <draw:line text:anchor-type="page" text:anchor-page-number="1" draw:z-index="1140" draw:style-name="gr129" draw:text-style-name="P36" svg:x1="9.072cm" svg:y1="9.393cm" svg:x2="9.146cm" svg:y2="9.467cm">
        <text:p/>
      </draw:line>
      <draw:circle text:anchor-type="page" text:anchor-page-number="1" draw:z-index="1141" draw:style-name="gr130" draw:text-style-name="P37" svg:width="0.212cm" svg:height="0.212cm" draw:transform="rotate (-0.785398163397449) translate (9.22161111111111cm 9.24277777777778cm)" draw:kind="arc" draw:start-angle="-450" draw:end-angle="-360">
        <text:p/>
      </draw:circle>
      <draw:line text:anchor-type="page" text:anchor-page-number="1" draw:z-index="1142" draw:style-name="gr129" draw:text-style-name="P36" svg:x1="9.296cm" svg:y1="9.467cm" svg:x2="9.37cm" svg:y2="9.393cm">
        <text:p/>
      </draw:line>
      <draw:circle text:anchor-type="page" text:anchor-page-number="1" draw:z-index="1143" draw:style-name="gr130" draw:text-style-name="P37" svg:width="0.212cm" svg:height="0.212cm" draw:transform="rotate (0.785398163397448) translate (9.14752777777778cm 9.31686111111111cm)" draw:kind="arc" draw:start-angle="-450" draw:end-angle="-360">
        <text:p/>
      </draw:circle>
      <draw:line text:anchor-type="page" text:anchor-page-number="1" draw:z-index="1144" draw:style-name="gr129" draw:text-style-name="P36" svg:x1="9.37cm" svg:y1="9.243cm" svg:x2="9.296cm" svg:y2="9.169cm">
        <text:p/>
      </draw:line>
      <draw:circle text:anchor-type="page" text:anchor-page-number="1" draw:z-index="1145" draw:style-name="gr130" draw:text-style-name="P37" svg:width="0.212cm" svg:height="0.212cm" draw:transform="rotate (-0.785398163397449) translate (9.36977777777778cm 8.94468055555556cm)" draw:kind="arc" draw:start-angle="-540" draw:end-angle="-450">
        <text:p/>
      </draw:circle>
      <draw:line text:anchor-type="page" text:anchor-page-number="1" draw:z-index="1146" draw:style-name="gr129" draw:text-style-name="P36" svg:x1="9.296cm" svg:y1="9.019cm" svg:x2="9.37cm" svg:y2="8.945cm">
        <text:p/>
      </draw:line>
      <draw:circle text:anchor-type="page" text:anchor-page-number="1" draw:z-index="1147" draw:style-name="gr130" draw:text-style-name="P37" svg:width="0.212cm" svg:height="0.212cm" draw:transform="rotate (-2.35619449019235) translate (9.59379166666667cm 9.01876388888889cm)" draw:kind="arc" draw:start-angle="-540" draw:end-angle="-450">
        <text:p/>
      </draw:circle>
      <draw:line text:anchor-type="page" text:anchor-page-number="1" draw:z-index="1148" draw:style-name="gr129" draw:text-style-name="P36" svg:x1="9.52cm" svg:y1="8.945cm" svg:x2="9.594cm" svg:y2="9.019cm">
        <text:p/>
      </draw:line>
      <draw:circle text:anchor-type="page" text:anchor-page-number="1" draw:z-index="1149" draw:style-name="gr130" draw:text-style-name="P37" svg:width="0.212cm" svg:height="0.212cm" draw:transform="rotate (2.35619449019234) translate (9.52147222222222cm 9.24277777777778cm)" draw:kind="arc" draw:start-angle="-540" draw:end-angle="-450">
        <text:p/>
      </draw:circle>
      <draw:line text:anchor-type="page" text:anchor-page-number="1" draw:z-index="1150" draw:style-name="gr129" draw:text-style-name="P36" svg:x1="9.594cm" svg:y1="9.169cm" svg:x2="9.52cm" svg:y2="9.243cm">
        <text:p/>
      </draw:line>
      <draw:circle text:anchor-type="page" text:anchor-page-number="1" draw:z-index="1151" draw:style-name="gr130" draw:text-style-name="P37" svg:width="0.212cm" svg:height="0.212cm" draw:transform="rotate (-2.35619449019235) translate (9.74372222222222cm 9.31686111111111cm)" draw:kind="arc" draw:start-angle="-450" draw:end-angle="-360">
        <text:p/>
      </draw:circle>
      <draw:line text:anchor-type="page" text:anchor-page-number="1" draw:z-index="1152" draw:style-name="gr129" draw:text-style-name="P36" svg:x1="9.52cm" svg:y1="9.393cm" svg:x2="9.594cm" svg:y2="9.467cm">
        <text:p/>
      </draw:line>
      <draw:circle text:anchor-type="page" text:anchor-page-number="1" draw:z-index="1153" draw:style-name="gr130" draw:text-style-name="P37" svg:width="0.212cm" svg:height="0.212cm" draw:transform="rotate (2.35619449019234) translate (9.52147222222222cm 9.69080555555555cm)" draw:kind="arc" draw:start-angle="-540" draw:end-angle="-450">
        <text:p/>
      </draw:circle>
      <draw:line text:anchor-type="page" text:anchor-page-number="1" draw:z-index="1154" draw:style-name="gr131" draw:text-style-name="P36" svg:x1="9.594cm" svg:y1="9.617cm" svg:x2="9.52cm" svg:y2="9.691cm">
        <text:p/>
      </draw:line>
      <draw:circle text:anchor-type="page" text:anchor-page-number="1" draw:z-index="1155" draw:style-name="gr132" draw:text-style-name="P37" svg:width="0.212cm" svg:height="0.212cm" draw:transform="rotate (0.785398163397448) translate (9.29745833333334cm 9.61848611111111cm)" draw:kind="arc" draw:start-angle="-540" draw:end-angle="-450">
        <text:p/>
      </draw:circle>
      <draw:line text:anchor-type="page" text:anchor-page-number="1" draw:z-index="1156" draw:style-name="gr131" draw:text-style-name="P36" svg:x1="9.37cm" svg:y1="9.691cm" svg:x2="9.296cm" svg:y2="9.617cm">
        <text:p/>
      </draw:line>
      <draw:circle text:anchor-type="page" text:anchor-page-number="1" draw:z-index="1157" draw:style-name="gr132" draw:text-style-name="P37" svg:width="0.212cm" svg:height="0.212cm" draw:transform="rotate (2.35619449019234) translate (9.22161111111111cm 9.84073611111111cm)" draw:kind="arc" draw:start-angle="-450" draw:end-angle="-360">
        <text:p/>
      </draw:circle>
      <draw:line text:anchor-type="page" text:anchor-page-number="1" draw:z-index="1158" draw:style-name="gr131" draw:text-style-name="P36" svg:x1="9.146cm" svg:y1="9.617cm" svg:x2="9.072cm" svg:y2="9.691cm">
        <text:p/>
      </draw:line>
      <draw:circle text:anchor-type="page" text:anchor-page-number="1" draw:z-index="1159" draw:style-name="gr132" draw:text-style-name="P37" svg:width="0.212cm" svg:height="0.212cm" draw:transform="rotate (-2.35619449019235) translate (9.29569444444444cm 9.76488888888889cm)" draw:kind="arc" draw:start-angle="-450" draw:end-angle="-360">
        <text:p/>
      </draw:circle>
      <draw:line text:anchor-type="page" text:anchor-page-number="1" draw:z-index="1160" draw:style-name="gr131" draw:text-style-name="P36" svg:x1="9.072cm" svg:y1="9.841cm" svg:x2="9.146cm" svg:y2="9.915cm">
        <text:p/>
      </draw:line>
      <draw:circle text:anchor-type="page" text:anchor-page-number="1" draw:z-index="1161" draw:style-name="gr132" draw:text-style-name="P37" svg:width="0.212cm" svg:height="0.212cm" draw:transform="rotate (-0.785398163397449) translate (9.22161111111111cm 9.69256944444444cm)" draw:kind="arc" draw:start-angle="-450" draw:end-angle="-360">
        <text:p/>
      </draw:circle>
      <draw:line text:anchor-type="page" text:anchor-page-number="1" draw:z-index="1162" draw:style-name="gr131" draw:text-style-name="P36" svg:x1="9.296cm" svg:y1="9.915cm" svg:x2="9.37cm" svg:y2="9.841cm">
        <text:p/>
      </draw:line>
      <draw:circle text:anchor-type="page" text:anchor-page-number="1" draw:z-index="1163" draw:style-name="gr132" draw:text-style-name="P37" svg:width="0.212cm" svg:height="0.212cm" draw:transform="rotate (-2.35619449019235) translate (9.59379166666667cm 9.91481944444444cm)" draw:kind="arc" draw:start-angle="-540" draw:end-angle="-450">
        <text:p/>
      </draw:circle>
      <draw:line text:anchor-type="page" text:anchor-page-number="1" draw:z-index="1164" draw:style-name="gr131" draw:text-style-name="P36" svg:x1="9.52cm" svg:y1="9.841cm" svg:x2="9.594cm" svg:y2="9.915cm">
        <text:p/>
      </draw:line>
      <draw:circle text:anchor-type="page" text:anchor-page-number="1" draw:z-index="1165" draw:style-name="gr132" draw:text-style-name="P37" svg:width="0.212cm" svg:height="0.212cm" draw:transform="rotate (2.35619449019234) translate (9.52147222222222cm 10.1370694444444cm)" draw:kind="arc" draw:start-angle="-540" draw:end-angle="-450">
        <text:p/>
      </draw:circle>
      <draw:line text:anchor-type="page" text:anchor-page-number="1" draw:z-index="1166" draw:style-name="gr131" draw:text-style-name="P36" svg:x1="9.594cm" svg:y1="10.065cm" svg:x2="9.52cm" svg:y2="10.139cm">
        <text:p/>
      </draw:line>
      <draw:circle text:anchor-type="page" text:anchor-page-number="1" draw:z-index="1167" draw:style-name="gr132" draw:text-style-name="P37" svg:width="0.212cm" svg:height="0.212cm" draw:transform="rotate (0.785398163397448) translate (9.29745833333334cm 10.0665138888889cm)" draw:kind="arc" draw:start-angle="-540" draw:end-angle="-450">
        <text:p/>
      </draw:circle>
      <draw:line text:anchor-type="page" text:anchor-page-number="1" draw:z-index="1168" draw:style-name="gr131" draw:text-style-name="P36" svg:x1="9.37cm" svg:y1="10.141cm" svg:x2="9.296cm" svg:y2="10.067cm">
        <text:p/>
      </draw:line>
      <draw:circle text:anchor-type="page" text:anchor-page-number="1" draw:z-index="1169" draw:style-name="gr132" draw:text-style-name="P37" svg:width="0.212cm" svg:height="0.212cm" draw:transform="rotate (2.35619449019234) translate (9.22161111111111cm 10.2905277777778cm)" draw:kind="arc" draw:start-angle="-450" draw:end-angle="-360">
        <text:p/>
      </draw:circle>
      <draw:line text:anchor-type="page" text:anchor-page-number="1" draw:z-index="1170" draw:style-name="gr131" draw:text-style-name="P36" svg:x1="9.146cm" svg:y1="10.065cm" svg:x2="9.072cm" svg:y2="10.139cm">
        <text:p/>
      </draw:line>
      <draw:circle text:anchor-type="page" text:anchor-page-number="1" draw:z-index="1171" draw:style-name="gr132" draw:text-style-name="P37" svg:width="0.212cm" svg:height="0.212cm" draw:transform="rotate (-2.35619449019235) translate (9.29569444444444cm 10.2146805555556cm)" draw:kind="arc" draw:start-angle="-450" draw:end-angle="-360">
        <text:p/>
      </draw:circle>
      <draw:line text:anchor-type="page" text:anchor-page-number="1" draw:z-index="1172" draw:style-name="gr133" draw:text-style-name="P36" svg:x1="9.072cm" svg:y1="10.289cm" svg:x2="9.146cm" svg:y2="10.363cm">
        <text:p/>
      </draw:line>
      <draw:circle text:anchor-type="page" text:anchor-page-number="1" draw:z-index="1173" draw:style-name="gr134" draw:text-style-name="P37" svg:width="0.212cm" svg:height="0.212cm" draw:transform="rotate (2.35619449019234) translate (9.07344444444444cm 10.5868611111111cm)" draw:kind="arc" draw:start-angle="-540" draw:end-angle="-450">
        <text:p/>
      </draw:circle>
      <draw:line text:anchor-type="page" text:anchor-page-number="1" draw:z-index="1174" draw:style-name="gr133" draw:text-style-name="P36" svg:x1="9.146cm" svg:y1="10.513cm" svg:x2="9.072cm" svg:y2="10.587cm">
        <text:p/>
      </draw:line>
      <draw:circle text:anchor-type="page" text:anchor-page-number="1" draw:z-index="1175" draw:style-name="gr134" draw:text-style-name="P37" svg:width="0.212cm" svg:height="0.212cm" draw:transform="rotate (-2.35619449019235) translate (9.29569444444444cm 10.6627083333333cm)" draw:kind="arc" draw:start-angle="-450" draw:end-angle="-360">
        <text:p/>
      </draw:circle>
      <draw:line text:anchor-type="page" text:anchor-page-number="1" draw:z-index="1176" draw:style-name="gr133" draw:text-style-name="P36" svg:x1="9.072cm" svg:y1="10.737cm" svg:x2="9.146cm" svg:y2="10.811cm">
        <text:p/>
      </draw:line>
      <draw:circle text:anchor-type="page" text:anchor-page-number="1" draw:z-index="1177" draw:style-name="gr134" draw:text-style-name="P37" svg:width="0.212cm" svg:height="0.212cm" draw:transform="rotate (-0.785398163397449) translate (9.22161111111111cm 10.588625cm)" draw:kind="arc" draw:start-angle="-450" draw:end-angle="-360">
        <text:p/>
      </draw:circle>
      <draw:line text:anchor-type="page" text:anchor-page-number="1" draw:z-index="1178" draw:style-name="gr133" draw:text-style-name="P36" svg:x1="9.296cm" svg:y1="10.813cm" svg:x2="9.37cm" svg:y2="10.739cm">
        <text:p/>
      </draw:line>
      <draw:circle text:anchor-type="page" text:anchor-page-number="1" draw:z-index="1179" draw:style-name="gr134" draw:text-style-name="P37" svg:width="0.212cm" svg:height="0.212cm" draw:transform="rotate (0.785398163397448) translate (9.14752777777778cm 10.6627083333333cm)" draw:kind="arc" draw:start-angle="-450" draw:end-angle="-360">
        <text:p/>
      </draw:circle>
      <draw:line text:anchor-type="page" text:anchor-page-number="1" draw:z-index="1180" draw:style-name="gr133" draw:text-style-name="P36" svg:x1="9.37cm" svg:y1="10.589cm" svg:x2="9.296cm" svg:y2="10.515cm">
        <text:p/>
      </draw:line>
      <draw:circle text:anchor-type="page" text:anchor-page-number="1" draw:z-index="1181" draw:style-name="gr134" draw:text-style-name="P37" svg:width="0.212cm" svg:height="0.212cm" draw:transform="rotate (-0.785398163397449) translate (9.36977777777778cm 10.2905277777778cm)" draw:kind="arc" draw:start-angle="-540" draw:end-angle="-450">
        <text:p/>
      </draw:circle>
      <draw:line text:anchor-type="page" text:anchor-page-number="1" draw:z-index="1182" draw:style-name="gr133" draw:text-style-name="P36" svg:x1="9.296cm" svg:y1="10.365cm" svg:x2="9.37cm" svg:y2="10.291cm">
        <text:p/>
      </draw:line>
      <draw:circle text:anchor-type="page" text:anchor-page-number="1" draw:z-index="1183" draw:style-name="gr134" draw:text-style-name="P37" svg:width="0.212cm" svg:height="0.212cm" draw:transform="rotate (-2.35619449019235) translate (9.59379166666667cm 10.3646111111111cm)" draw:kind="arc" draw:start-angle="-540" draw:end-angle="-450">
        <text:p/>
      </draw:circle>
      <draw:line text:anchor-type="page" text:anchor-page-number="1" draw:z-index="1184" draw:style-name="gr133" draw:text-style-name="P36" svg:x1="9.52cm" svg:y1="10.289cm" svg:x2="9.594cm" svg:y2="10.363cm">
        <text:p/>
      </draw:line>
      <draw:circle text:anchor-type="page" text:anchor-page-number="1" draw:z-index="1185" draw:style-name="gr134" draw:text-style-name="P37" svg:width="0.212cm" svg:height="0.212cm" draw:transform="rotate (2.35619449019234) translate (9.52147222222222cm 10.5868611111111cm)" draw:kind="arc" draw:start-angle="-540" draw:end-angle="-450">
        <text:p/>
      </draw:circle>
      <draw:line text:anchor-type="page" text:anchor-page-number="1" draw:z-index="1186" draw:style-name="gr133" draw:text-style-name="P36" svg:x1="9.594cm" svg:y1="10.513cm" svg:x2="9.52cm" svg:y2="10.587cm">
        <text:p/>
      </draw:line>
      <draw:circle text:anchor-type="page" text:anchor-page-number="1" draw:z-index="1187" draw:style-name="gr134" draw:text-style-name="P37" svg:width="0.212cm" svg:height="0.212cm" draw:transform="rotate (-2.35619449019235) translate (9.74372222222222cm 10.6627083333333cm)" draw:kind="arc" draw:start-angle="-450" draw:end-angle="-360">
        <text:p/>
      </draw:circle>
      <draw:line text:anchor-type="page" text:anchor-page-number="1" draw:z-index="1188" draw:style-name="gr133" draw:text-style-name="P36" svg:x1="9.52cm" svg:y1="10.737cm" svg:x2="9.594cm" svg:y2="10.811cm">
        <text:p/>
      </draw:line>
      <draw:circle text:anchor-type="page" text:anchor-page-number="1" draw:z-index="1189" draw:style-name="gr134" draw:text-style-name="P37" svg:width="0.212cm" svg:height="0.212cm" draw:transform="rotate (-0.785398163397449) translate (9.66963888888889cm 10.588625cm)" draw:kind="arc" draw:start-angle="-450" draw:end-angle="-360">
        <text:p/>
      </draw:circle>
      <draw:line text:anchor-type="page" text:anchor-page-number="1" draw:z-index="1190" draw:style-name="gr135" draw:text-style-name="P36" svg:x1="9.744cm" svg:y1="10.813cm" svg:x2="9.818cm" svg:y2="10.739cm">
        <text:p/>
      </draw:line>
      <draw:circle text:anchor-type="page" text:anchor-page-number="1" draw:z-index="1191" draw:style-name="gr136" draw:text-style-name="P37" svg:width="0.212cm" svg:height="0.212cm" draw:transform="rotate (-2.35619449019235) translate (10.0418194444444cm 10.8126388888889cm)" draw:kind="arc" draw:start-angle="-540" draw:end-angle="-450">
        <text:p/>
      </draw:circle>
      <draw:line text:anchor-type="page" text:anchor-page-number="1" draw:z-index="1192" draw:style-name="gr135" draw:text-style-name="P36" svg:x1="9.968cm" svg:y1="10.737cm" svg:x2="10.042cm" svg:y2="10.811cm">
        <text:p/>
      </draw:line>
      <draw:circle text:anchor-type="page" text:anchor-page-number="1" draw:z-index="1193" draw:style-name="gr136" draw:text-style-name="P37" svg:width="0.212cm" svg:height="0.212cm" draw:transform="rotate (-0.785398163397449) translate (10.1176666666667cm 10.588625cm)" draw:kind="arc" draw:start-angle="-450" draw:end-angle="-360">
        <text:p/>
      </draw:circle>
      <draw:line text:anchor-type="page" text:anchor-page-number="1" draw:z-index="1194" draw:style-name="gr135" draw:text-style-name="P36" svg:x1="10.192cm" svg:y1="10.813cm" svg:x2="10.266cm" svg:y2="10.739cm">
        <text:p/>
      </draw:line>
      <draw:circle text:anchor-type="page" text:anchor-page-number="1" draw:z-index="1195" draw:style-name="gr136" draw:text-style-name="P37" svg:width="0.212cm" svg:height="0.212cm" draw:transform="rotate (0.785398163397448) translate (10.0435833333333cm 10.6627083333333cm)" draw:kind="arc" draw:start-angle="-450" draw:end-angle="-360">
        <text:p/>
      </draw:circle>
      <draw:line text:anchor-type="page" text:anchor-page-number="1" draw:z-index="1196" draw:style-name="gr135" draw:text-style-name="P36" svg:x1="10.268cm" svg:y1="10.589cm" svg:x2="10.194cm" svg:y2="10.515cm">
        <text:p/>
      </draw:line>
      <draw:circle text:anchor-type="page" text:anchor-page-number="1" draw:z-index="1197" draw:style-name="gr136" draw:text-style-name="P37" svg:width="0.212cm" svg:height="0.212cm" draw:transform="rotate (2.35619449019234) translate (10.1176666666667cm 10.7385555555556cm)" draw:kind="arc" draw:start-angle="-450" draw:end-angle="-360">
        <text:p/>
      </draw:circle>
      <draw:line text:anchor-type="page" text:anchor-page-number="1" draw:z-index="1198" draw:style-name="gr135" draw:text-style-name="P36" svg:x1="10.042cm" svg:y1="10.513cm" svg:x2="9.968cm" svg:y2="10.587cm">
        <text:p/>
      </draw:line>
      <draw:circle text:anchor-type="page" text:anchor-page-number="1" draw:z-index="1199" draw:style-name="gr136" draw:text-style-name="P37" svg:width="0.212cm" svg:height="0.212cm" draw:transform="rotate (0.785398163397448) translate (9.74548611111111cm 10.5145416666667cm)" draw:kind="arc" draw:start-angle="-540" draw:end-angle="-450">
        <text:p/>
      </draw:circle>
      <draw:line text:anchor-type="page" text:anchor-page-number="1" draw:z-index="1200" draw:style-name="gr135" draw:text-style-name="P36" svg:x1="9.818cm" svg:y1="10.589cm" svg:x2="9.744cm" svg:y2="10.515cm">
        <text:p/>
      </draw:line>
      <draw:circle text:anchor-type="page" text:anchor-page-number="1" draw:z-index="1201" draw:style-name="gr136" draw:text-style-name="P37" svg:width="0.212cm" svg:height="0.212cm" draw:transform="rotate (-0.785398163397449) translate (9.81780555555556cm 10.2905277777778cm)" draw:kind="arc" draw:start-angle="-540" draw:end-angle="-450">
        <text:p/>
      </draw:circle>
      <draw:line text:anchor-type="page" text:anchor-page-number="1" draw:z-index="1202" draw:style-name="gr135" draw:text-style-name="P36" svg:x1="9.744cm" svg:y1="10.365cm" svg:x2="9.818cm" svg:y2="10.291cm">
        <text:p/>
      </draw:line>
      <draw:circle text:anchor-type="page" text:anchor-page-number="1" draw:z-index="1203" draw:style-name="gr136" draw:text-style-name="P37" svg:width="0.212cm" svg:height="0.212cm" draw:transform="rotate (-2.35619449019235) translate (10.0418194444444cm 10.3646111111111cm)" draw:kind="arc" draw:start-angle="-540" draw:end-angle="-450">
        <text:p/>
      </draw:circle>
      <draw:line text:anchor-type="page" text:anchor-page-number="1" draw:z-index="1204" draw:style-name="gr135" draw:text-style-name="P36" svg:x1="9.968cm" svg:y1="10.289cm" svg:x2="10.042cm" svg:y2="10.363cm">
        <text:p/>
      </draw:line>
      <draw:circle text:anchor-type="page" text:anchor-page-number="1" draw:z-index="1205" draw:style-name="gr136" draw:text-style-name="P37" svg:width="0.212cm" svg:height="0.212cm" draw:transform="rotate (-0.785398163397449) translate (10.1176666666667cm 10.1405972222222cm)" draw:kind="arc" draw:start-angle="-450" draw:end-angle="-360">
        <text:p/>
      </draw:circle>
      <draw:line text:anchor-type="page" text:anchor-page-number="1" draw:z-index="1206" draw:style-name="gr135" draw:text-style-name="P36" svg:x1="10.192cm" svg:y1="10.365cm" svg:x2="10.266cm" svg:y2="10.291cm">
        <text:p/>
      </draw:line>
      <draw:circle text:anchor-type="page" text:anchor-page-number="1" draw:z-index="1207" draw:style-name="gr136" draw:text-style-name="P37" svg:width="0.212cm" svg:height="0.212cm" draw:transform="rotate (0.785398163397448) translate (10.0435833333333cm 10.2146805555556cm)" draw:kind="arc" draw:start-angle="-450" draw:end-angle="-360">
        <text:p/>
      </draw:circle>
      <draw:line text:anchor-type="page" text:anchor-page-number="1" draw:z-index="1208" draw:style-name="gr137" draw:text-style-name="P36" svg:x1="10.268cm" svg:y1="10.141cm" svg:x2="10.194cm" svg:y2="10.067cm">
        <text:p/>
      </draw:line>
      <draw:circle text:anchor-type="page" text:anchor-page-number="1" draw:z-index="1209" draw:style-name="gr138" draw:text-style-name="P37" svg:width="0.212cm" svg:height="0.212cm" draw:transform="rotate (-0.785398163397449) translate (10.2675972222222cm 9.84073611111111cm)" draw:kind="arc" draw:start-angle="-540" draw:end-angle="-450">
        <text:p/>
      </draw:circle>
      <draw:line text:anchor-type="page" text:anchor-page-number="1" draw:z-index="1210" draw:style-name="gr137" draw:text-style-name="P36" svg:x1="10.192cm" svg:y1="9.915cm" svg:x2="10.266cm" svg:y2="9.841cm">
        <text:p/>
      </draw:line>
      <draw:circle text:anchor-type="page" text:anchor-page-number="1" draw:z-index="1211" draw:style-name="gr138" draw:text-style-name="P37" svg:width="0.212cm" svg:height="0.212cm" draw:transform="rotate (0.785398163397448) translate (10.0435833333333cm 9.76488888888889cm)" draw:kind="arc" draw:start-angle="-450" draw:end-angle="-360">
        <text:p/>
      </draw:circle>
      <draw:line text:anchor-type="page" text:anchor-page-number="1" draw:z-index="1212" draw:style-name="gr137" draw:text-style-name="P36" svg:x1="10.268cm" svg:y1="9.691cm" svg:x2="10.194cm" svg:y2="9.617cm">
        <text:p/>
      </draw:line>
      <draw:circle text:anchor-type="page" text:anchor-page-number="1" draw:z-index="1213" draw:style-name="gr138" draw:text-style-name="P37" svg:width="0.212cm" svg:height="0.212cm" draw:transform="rotate (2.35619449019234) translate (10.1176666666667cm 9.84073611111111cm)" draw:kind="arc" draw:start-angle="-450" draw:end-angle="-360">
        <text:p/>
      </draw:circle>
      <draw:line text:anchor-type="page" text:anchor-page-number="1" draw:z-index="1214" draw:style-name="gr137" draw:text-style-name="P36" svg:x1="10.042cm" svg:y1="9.617cm" svg:x2="9.968cm" svg:y2="9.691cm">
        <text:p/>
      </draw:line>
      <draw:circle text:anchor-type="page" text:anchor-page-number="1" draw:z-index="1215" draw:style-name="gr138" draw:text-style-name="P37" svg:width="0.212cm" svg:height="0.212cm" draw:transform="rotate (-2.35619449019235) translate (10.19175cm 9.76488888888889cm)" draw:kind="arc" draw:start-angle="-450" draw:end-angle="-360">
        <text:p/>
      </draw:circle>
      <draw:line text:anchor-type="page" text:anchor-page-number="1" draw:z-index="1216" draw:style-name="gr137" draw:text-style-name="P36" svg:x1="9.968cm" svg:y1="9.841cm" svg:x2="10.042cm" svg:y2="9.915cm">
        <text:p/>
      </draw:line>
      <draw:circle text:anchor-type="page" text:anchor-page-number="1" draw:z-index="1217" draw:style-name="gr138" draw:text-style-name="P37" svg:width="0.212cm" svg:height="0.212cm" draw:transform="rotate (2.35619449019234) translate (9.96773611111111cm 10.1370694444444cm)" draw:kind="arc" draw:start-angle="-540" draw:end-angle="-450">
        <text:p/>
      </draw:circle>
      <draw:line text:anchor-type="page" text:anchor-page-number="1" draw:z-index="1218" draw:style-name="gr137" draw:text-style-name="P36" svg:x1="10.042cm" svg:y1="10.065cm" svg:x2="9.968cm" svg:y2="10.139cm">
        <text:p/>
      </draw:line>
      <draw:circle text:anchor-type="page" text:anchor-page-number="1" draw:z-index="1219" draw:style-name="gr138" draw:text-style-name="P37" svg:width="0.212cm" svg:height="0.212cm" draw:transform="rotate (0.785398163397448) translate (9.74548611111111cm 10.0665138888889cm)" draw:kind="arc" draw:start-angle="-540" draw:end-angle="-450">
        <text:p/>
      </draw:circle>
      <draw:line text:anchor-type="page" text:anchor-page-number="1" draw:z-index="1220" draw:style-name="gr137" draw:text-style-name="P36" svg:x1="9.818cm" svg:y1="10.141cm" svg:x2="9.744cm" svg:y2="10.067cm">
        <text:p/>
      </draw:line>
      <draw:circle text:anchor-type="page" text:anchor-page-number="1" draw:z-index="1221" draw:style-name="gr138" draw:text-style-name="P37" svg:width="0.212cm" svg:height="0.212cm" draw:transform="rotate (-0.785398163397449) translate (9.81780555555556cm 9.84073611111111cm)" draw:kind="arc" draw:start-angle="-540" draw:end-angle="-450">
        <text:p/>
      </draw:circle>
      <draw:line text:anchor-type="page" text:anchor-page-number="1" draw:z-index="1222" draw:style-name="gr137" draw:text-style-name="P36" svg:x1="9.744cm" svg:y1="9.915cm" svg:x2="9.818cm" svg:y2="9.841cm">
        <text:p/>
      </draw:line>
      <draw:circle text:anchor-type="page" text:anchor-page-number="1" draw:z-index="1223" draw:style-name="gr138" draw:text-style-name="P37" svg:width="0.212cm" svg:height="0.212cm" draw:transform="rotate (0.785398163397448) translate (9.59379166666667cm 9.76488888888889cm)" draw:kind="arc" draw:start-angle="-450" draw:end-angle="-360">
        <text:p/>
      </draw:circle>
      <draw:line text:anchor-type="page" text:anchor-page-number="1" draw:z-index="1224" draw:style-name="gr137" draw:text-style-name="P36" svg:x1="9.818cm" svg:y1="9.691cm" svg:x2="9.744cm" svg:y2="9.617cm">
        <text:p/>
      </draw:line>
      <draw:circle text:anchor-type="page" text:anchor-page-number="1" draw:z-index="1225" draw:style-name="gr138" draw:text-style-name="P37" svg:width="0.212cm" svg:height="0.212cm" draw:transform="rotate (-0.785398163397449) translate (9.81780555555556cm 9.39270833333334cm)" draw:kind="arc" draw:start-angle="-540" draw:end-angle="-450">
        <text:p/>
      </draw:circle>
      <draw:line text:anchor-type="page" text:anchor-page-number="1" draw:z-index="1226" draw:style-name="gr139" draw:text-style-name="P36" svg:x1="9.744cm" svg:y1="9.467cm" svg:x2="9.818cm" svg:y2="9.393cm">
        <text:p/>
      </draw:line>
      <draw:circle text:anchor-type="page" text:anchor-page-number="1" draw:z-index="1227" draw:style-name="gr140" draw:text-style-name="P37" svg:width="0.212cm" svg:height="0.212cm" draw:transform="rotate (-2.35619449019235) translate (10.0418194444444cm 9.46679166666667cm)" draw:kind="arc" draw:start-angle="-540" draw:end-angle="-450">
        <text:p/>
      </draw:circle>
      <draw:line text:anchor-type="page" text:anchor-page-number="1" draw:z-index="1228" draw:style-name="gr139" draw:text-style-name="P36" svg:x1="9.968cm" svg:y1="9.393cm" svg:x2="10.042cm" svg:y2="9.467cm">
        <text:p/>
      </draw:line>
      <draw:circle text:anchor-type="page" text:anchor-page-number="1" draw:z-index="1229" draw:style-name="gr140" draw:text-style-name="P37" svg:width="0.212cm" svg:height="0.212cm" draw:transform="rotate (-0.785398163397449) translate (10.1176666666667cm 9.24277777777778cm)" draw:kind="arc" draw:start-angle="-450" draw:end-angle="-360">
        <text:p/>
      </draw:circle>
      <draw:line text:anchor-type="page" text:anchor-page-number="1" draw:z-index="1230" draw:style-name="gr139" draw:text-style-name="P36" svg:x1="10.192cm" svg:y1="9.467cm" svg:x2="10.266cm" svg:y2="9.393cm">
        <text:p/>
      </draw:line>
      <draw:circle text:anchor-type="page" text:anchor-page-number="1" draw:z-index="1231" draw:style-name="gr140" draw:text-style-name="P37" svg:width="0.212cm" svg:height="0.212cm" draw:transform="rotate (0.785398163397448) translate (10.0435833333333cm 9.31686111111111cm)" draw:kind="arc" draw:start-angle="-450" draw:end-angle="-360">
        <text:p/>
      </draw:circle>
      <draw:line text:anchor-type="page" text:anchor-page-number="1" draw:z-index="1232" draw:style-name="gr139" draw:text-style-name="P36" svg:x1="10.268cm" svg:y1="9.243cm" svg:x2="10.194cm" svg:y2="9.169cm">
        <text:p/>
      </draw:line>
      <draw:circle text:anchor-type="page" text:anchor-page-number="1" draw:z-index="1233" draw:style-name="gr140" draw:text-style-name="P37" svg:width="0.212cm" svg:height="0.212cm" draw:transform="rotate (2.35619449019234) translate (10.1176666666667cm 9.39270833333334cm)" draw:kind="arc" draw:start-angle="-450" draw:end-angle="-360">
        <text:p/>
      </draw:circle>
      <draw:line text:anchor-type="page" text:anchor-page-number="1" draw:z-index="1234" draw:style-name="gr139" draw:text-style-name="P36" svg:x1="10.042cm" svg:y1="9.169cm" svg:x2="9.968cm" svg:y2="9.243cm">
        <text:p/>
      </draw:line>
      <draw:circle text:anchor-type="page" text:anchor-page-number="1" draw:z-index="1235" draw:style-name="gr140" draw:text-style-name="P37" svg:width="0.212cm" svg:height="0.212cm" draw:transform="rotate (0.785398163397448) translate (9.74548611111111cm 9.16869444444444cm)" draw:kind="arc" draw:start-angle="-540" draw:end-angle="-450">
        <text:p/>
      </draw:circle>
      <draw:line text:anchor-type="page" text:anchor-page-number="1" draw:z-index="1236" draw:style-name="gr139" draw:text-style-name="P36" svg:x1="9.818cm" svg:y1="9.243cm" svg:x2="9.744cm" svg:y2="9.169cm">
        <text:p/>
      </draw:line>
      <draw:circle text:anchor-type="page" text:anchor-page-number="1" draw:z-index="1237" draw:style-name="gr140" draw:text-style-name="P37" svg:width="0.212cm" svg:height="0.212cm" draw:transform="rotate (-0.785398163397449) translate (9.81780555555556cm 8.94468055555556cm)" draw:kind="arc" draw:start-angle="-540" draw:end-angle="-450">
        <text:p/>
      </draw:circle>
      <draw:line text:anchor-type="page" text:anchor-page-number="1" draw:z-index="1238" draw:style-name="gr139" draw:text-style-name="P36" svg:x1="9.744cm" svg:y1="9.019cm" svg:x2="9.818cm" svg:y2="8.945cm">
        <text:p/>
      </draw:line>
      <draw:circle text:anchor-type="page" text:anchor-page-number="1" draw:z-index="1239" draw:style-name="gr140" draw:text-style-name="P37" svg:width="0.212cm" svg:height="0.212cm" draw:transform="rotate (-2.35619449019235) translate (10.0418194444444cm 9.01876388888889cm)" draw:kind="arc" draw:start-angle="-540" draw:end-angle="-450">
        <text:p/>
      </draw:circle>
      <draw:line text:anchor-type="page" text:anchor-page-number="1" draw:z-index="1240" draw:style-name="gr139" draw:text-style-name="P36" svg:x1="9.968cm" svg:y1="8.945cm" svg:x2="10.042cm" svg:y2="9.019cm">
        <text:p/>
      </draw:line>
      <draw:circle text:anchor-type="page" text:anchor-page-number="1" draw:z-index="1241" draw:style-name="gr140" draw:text-style-name="P37" svg:width="0.212cm" svg:height="0.212cm" draw:transform="rotate (-0.785398163397449) translate (10.1176666666667cm 8.79475cm)" draw:kind="arc" draw:start-angle="-450" draw:end-angle="-360">
        <text:p/>
      </draw:circle>
      <draw:line text:anchor-type="page" text:anchor-page-number="1" draw:z-index="1242" draw:style-name="gr139" draw:text-style-name="P36" svg:x1="10.192cm" svg:y1="9.019cm" svg:x2="10.266cm" svg:y2="8.945cm">
        <text:p/>
      </draw:line>
      <draw:circle text:anchor-type="page" text:anchor-page-number="1" draw:z-index="1243" draw:style-name="gr140" draw:text-style-name="P37" svg:width="0.212cm" svg:height="0.212cm" draw:transform="rotate (-2.35619449019235) translate (10.4898472222222cm 9.01876388888889cm)" draw:kind="arc" draw:start-angle="-540" draw:end-angle="-450">
        <text:p/>
      </draw:circle>
      <draw:line text:anchor-type="page" text:anchor-page-number="1" draw:z-index="1244" draw:style-name="gr141" draw:text-style-name="P36" svg:x1="10.416cm" svg:y1="8.945cm" svg:x2="10.49cm" svg:y2="9.019cm">
        <text:p/>
      </draw:line>
      <draw:circle text:anchor-type="page" text:anchor-page-number="1" draw:z-index="1245" draw:style-name="gr142" draw:text-style-name="P37" svg:width="0.212cm" svg:height="0.212cm" draw:transform="rotate (2.35619449019234) translate (10.4175277777778cm 9.24277777777778cm)" draw:kind="arc" draw:start-angle="-540" draw:end-angle="-450">
        <text:p/>
      </draw:circle>
      <draw:line text:anchor-type="page" text:anchor-page-number="1" draw:z-index="1246" draw:style-name="gr141" draw:text-style-name="P36" svg:x1="10.492cm" svg:y1="9.169cm" svg:x2="10.418cm" svg:y2="9.243cm">
        <text:p/>
      </draw:line>
      <draw:circle text:anchor-type="page" text:anchor-page-number="1" draw:z-index="1247" draw:style-name="gr142" draw:text-style-name="P37" svg:width="0.212cm" svg:height="0.212cm" draw:transform="rotate (-2.35619449019235) translate (10.6415416666667cm 9.31686111111111cm)" draw:kind="arc" draw:start-angle="-450" draw:end-angle="-360">
        <text:p/>
      </draw:circle>
      <draw:line text:anchor-type="page" text:anchor-page-number="1" draw:z-index="1248" draw:style-name="gr141" draw:text-style-name="P36" svg:x1="10.416cm" svg:y1="9.393cm" svg:x2="10.49cm" svg:y2="9.467cm">
        <text:p/>
      </draw:line>
      <draw:circle text:anchor-type="page" text:anchor-page-number="1" draw:z-index="1249" draw:style-name="gr142" draw:text-style-name="P37" svg:width="0.212cm" svg:height="0.212cm" draw:transform="rotate (-0.785398163397449) translate (10.5656944444444cm 9.24277777777778cm)" draw:kind="arc" draw:start-angle="-450" draw:end-angle="-360">
        <text:p/>
      </draw:circle>
      <draw:line text:anchor-type="page" text:anchor-page-number="1" draw:z-index="1250" draw:style-name="gr141" draw:text-style-name="P36" svg:x1="10.64cm" svg:y1="9.467cm" svg:x2="10.714cm" svg:y2="9.393cm">
        <text:p/>
      </draw:line>
      <draw:circle text:anchor-type="page" text:anchor-page-number="1" draw:z-index="1251" draw:style-name="gr142" draw:text-style-name="P37" svg:width="0.212cm" svg:height="0.212cm" draw:transform="rotate (0.785398163397448) translate (10.4916111111111cm 9.31686111111111cm)" draw:kind="arc" draw:start-angle="-450" draw:end-angle="-360">
        <text:p/>
      </draw:circle>
      <draw:line text:anchor-type="page" text:anchor-page-number="1" draw:z-index="1252" draw:style-name="gr141" draw:text-style-name="P36" svg:x1="10.716cm" svg:y1="9.243cm" svg:x2="10.642cm" svg:y2="9.169cm">
        <text:p/>
      </draw:line>
      <draw:circle text:anchor-type="page" text:anchor-page-number="1" draw:z-index="1253" draw:style-name="gr142" draw:text-style-name="P37" svg:width="0.212cm" svg:height="0.212cm" draw:transform="rotate (-0.785398163397449) translate (10.715625cm 8.94468055555556cm)" draw:kind="arc" draw:start-angle="-540" draw:end-angle="-450">
        <text:p/>
      </draw:circle>
      <draw:line text:anchor-type="page" text:anchor-page-number="1" draw:z-index="1254" draw:style-name="gr141" draw:text-style-name="P36" svg:x1="10.64cm" svg:y1="9.019cm" svg:x2="10.714cm" svg:y2="8.945cm">
        <text:p/>
      </draw:line>
      <draw:circle text:anchor-type="page" text:anchor-page-number="1" draw:z-index="1255" draw:style-name="gr142" draw:text-style-name="P37" svg:width="0.212cm" svg:height="0.212cm" draw:transform="rotate (-2.35619449019235) translate (10.937875cm 9.01876388888889cm)" draw:kind="arc" draw:start-angle="-540" draw:end-angle="-450">
        <text:p/>
      </draw:circle>
      <draw:line text:anchor-type="page" text:anchor-page-number="1" draw:z-index="1256" draw:style-name="gr141" draw:text-style-name="P36" svg:x1="10.864cm" svg:y1="8.945cm" svg:x2="10.938cm" svg:y2="9.019cm">
        <text:p/>
      </draw:line>
      <draw:circle text:anchor-type="page" text:anchor-page-number="1" draw:z-index="1257" draw:style-name="gr142" draw:text-style-name="P37" svg:width="0.212cm" svg:height="0.212cm" draw:transform="rotate (2.35619449019234) translate (10.8655555555556cm 9.24277777777778cm)" draw:kind="arc" draw:start-angle="-540" draw:end-angle="-450">
        <text:p/>
      </draw:circle>
      <draw:line text:anchor-type="page" text:anchor-page-number="1" draw:z-index="1258" draw:style-name="gr141" draw:text-style-name="P36" svg:x1="10.94cm" svg:y1="9.169cm" svg:x2="10.866cm" svg:y2="9.243cm">
        <text:p/>
      </draw:line>
      <draw:circle text:anchor-type="page" text:anchor-page-number="1" draw:z-index="1259" draw:style-name="gr142" draw:text-style-name="P37" svg:width="0.212cm" svg:height="0.212cm" draw:transform="rotate (-2.35619449019235) translate (11.0895694444444cm 9.31686111111111cm)" draw:kind="arc" draw:start-angle="-450" draw:end-angle="-360">
        <text:p/>
      </draw:circle>
      <draw:line text:anchor-type="page" text:anchor-page-number="1" draw:z-index="1260" draw:style-name="gr141" draw:text-style-name="P36" svg:x1="10.864cm" svg:y1="9.393cm" svg:x2="10.938cm" svg:y2="9.467cm">
        <text:p/>
      </draw:line>
      <draw:circle text:anchor-type="page" text:anchor-page-number="1" draw:z-index="1261" draw:style-name="gr142" draw:text-style-name="P37" svg:width="0.212cm" svg:height="0.212cm" draw:transform="rotate (2.35619449019234) translate (10.8655555555556cm 9.69080555555555cm)" draw:kind="arc" draw:start-angle="-540" draw:end-angle="-450">
        <text:p/>
      </draw:circle>
      <draw:line text:anchor-type="page" text:anchor-page-number="1" draw:z-index="1262" draw:style-name="gr143" draw:text-style-name="P36" svg:x1="10.94cm" svg:y1="9.617cm" svg:x2="10.866cm" svg:y2="9.691cm">
        <text:p/>
      </draw:line>
      <draw:circle text:anchor-type="page" text:anchor-page-number="1" draw:z-index="1263" draw:style-name="gr144" draw:text-style-name="P37" svg:width="0.212cm" svg:height="0.212cm" draw:transform="rotate (0.785398163397448) translate (10.6415416666667cm 9.61848611111111cm)" draw:kind="arc" draw:start-angle="-540" draw:end-angle="-450">
        <text:p/>
      </draw:circle>
      <draw:line text:anchor-type="page" text:anchor-page-number="1" draw:z-index="1264" draw:style-name="gr143" draw:text-style-name="P36" svg:x1="10.716cm" svg:y1="9.691cm" svg:x2="10.642cm" svg:y2="9.617cm">
        <text:p/>
      </draw:line>
      <draw:circle text:anchor-type="page" text:anchor-page-number="1" draw:z-index="1265" draw:style-name="gr144" draw:text-style-name="P37" svg:width="0.212cm" svg:height="0.212cm" draw:transform="rotate (2.35619449019234) translate (10.5656944444444cm 9.84073611111111cm)" draw:kind="arc" draw:start-angle="-450" draw:end-angle="-360">
        <text:p/>
      </draw:circle>
      <draw:line text:anchor-type="page" text:anchor-page-number="1" draw:z-index="1266" draw:style-name="gr143" draw:text-style-name="P36" svg:x1="10.492cm" svg:y1="9.617cm" svg:x2="10.418cm" svg:y2="9.691cm">
        <text:p/>
      </draw:line>
      <draw:circle text:anchor-type="page" text:anchor-page-number="1" draw:z-index="1267" draw:style-name="gr144" draw:text-style-name="P37" svg:width="0.212cm" svg:height="0.212cm" draw:transform="rotate (-2.35619449019235) translate (10.6415416666667cm 9.76488888888889cm)" draw:kind="arc" draw:start-angle="-450" draw:end-angle="-360">
        <text:p/>
      </draw:circle>
      <draw:line text:anchor-type="page" text:anchor-page-number="1" draw:z-index="1268" draw:style-name="gr143" draw:text-style-name="P36" svg:x1="10.416cm" svg:y1="9.841cm" svg:x2="10.49cm" svg:y2="9.915cm">
        <text:p/>
      </draw:line>
      <draw:circle text:anchor-type="page" text:anchor-page-number="1" draw:z-index="1269" draw:style-name="gr144" draw:text-style-name="P37" svg:width="0.212cm" svg:height="0.212cm" draw:transform="rotate (-0.785398163397449) translate (10.5656944444444cm 9.69256944444444cm)" draw:kind="arc" draw:start-angle="-450" draw:end-angle="-360">
        <text:p/>
      </draw:circle>
      <draw:line text:anchor-type="page" text:anchor-page-number="1" draw:z-index="1270" draw:style-name="gr143" draw:text-style-name="P36" svg:x1="10.64cm" svg:y1="9.915cm" svg:x2="10.714cm" svg:y2="9.841cm">
        <text:p/>
      </draw:line>
      <draw:circle text:anchor-type="page" text:anchor-page-number="1" draw:z-index="1271" draw:style-name="gr144" draw:text-style-name="P37" svg:width="0.212cm" svg:height="0.212cm" draw:transform="rotate (-2.35619449019235) translate (10.937875cm 9.91481944444444cm)" draw:kind="arc" draw:start-angle="-540" draw:end-angle="-450">
        <text:p/>
      </draw:circle>
      <draw:line text:anchor-type="page" text:anchor-page-number="1" draw:z-index="1272" draw:style-name="gr143" draw:text-style-name="P36" svg:x1="10.864cm" svg:y1="9.841cm" svg:x2="10.938cm" svg:y2="9.915cm">
        <text:p/>
      </draw:line>
      <draw:circle text:anchor-type="page" text:anchor-page-number="1" draw:z-index="1273" draw:style-name="gr144" draw:text-style-name="P37" svg:width="0.212cm" svg:height="0.212cm" draw:transform="rotate (2.35619449019234) translate (10.8655555555556cm 10.1370694444444cm)" draw:kind="arc" draw:start-angle="-540" draw:end-angle="-450">
        <text:p/>
      </draw:circle>
      <draw:line text:anchor-type="page" text:anchor-page-number="1" draw:z-index="1274" draw:style-name="gr143" draw:text-style-name="P36" svg:x1="10.94cm" svg:y1="10.065cm" svg:x2="10.866cm" svg:y2="10.139cm">
        <text:p/>
      </draw:line>
      <draw:circle text:anchor-type="page" text:anchor-page-number="1" draw:z-index="1275" draw:style-name="gr144" draw:text-style-name="P37" svg:width="0.212cm" svg:height="0.212cm" draw:transform="rotate (0.785398163397448) translate (10.6415416666667cm 10.0665138888889cm)" draw:kind="arc" draw:start-angle="-540" draw:end-angle="-450">
        <text:p/>
      </draw:circle>
      <draw:line text:anchor-type="page" text:anchor-page-number="1" draw:z-index="1276" draw:style-name="gr143" draw:text-style-name="P36" svg:x1="10.716cm" svg:y1="10.141cm" svg:x2="10.642cm" svg:y2="10.067cm">
        <text:p/>
      </draw:line>
      <draw:circle text:anchor-type="page" text:anchor-page-number="1" draw:z-index="1277" draw:style-name="gr144" draw:text-style-name="P37" svg:width="0.212cm" svg:height="0.212cm" draw:transform="rotate (2.35619449019234) translate (10.5656944444444cm 10.2905277777778cm)" draw:kind="arc" draw:start-angle="-450" draw:end-angle="-360">
        <text:p/>
      </draw:circle>
      <draw:line text:anchor-type="page" text:anchor-page-number="1" draw:z-index="1278" draw:style-name="gr143" draw:text-style-name="P36" svg:x1="10.492cm" svg:y1="10.065cm" svg:x2="10.418cm" svg:y2="10.139cm">
        <text:p/>
      </draw:line>
      <draw:circle text:anchor-type="page" text:anchor-page-number="1" draw:z-index="1279" draw:style-name="gr144" draw:text-style-name="P37" svg:width="0.212cm" svg:height="0.212cm" draw:transform="rotate (-2.35619449019235) translate (10.6415416666667cm 10.2146805555556cm)" draw:kind="arc" draw:start-angle="-450" draw:end-angle="-360">
        <text:p/>
      </draw:circle>
      <draw:line text:anchor-type="page" text:anchor-page-number="1" draw:z-index="1280" draw:style-name="gr145" draw:text-style-name="P36" svg:x1="10.416cm" svg:y1="10.289cm" svg:x2="10.49cm" svg:y2="10.363cm">
        <text:p/>
      </draw:line>
      <draw:circle text:anchor-type="page" text:anchor-page-number="1" draw:z-index="1281" draw:style-name="gr146" draw:text-style-name="P37" svg:width="0.212cm" svg:height="0.212cm" draw:transform="rotate (2.35619449019234) translate (10.4175277777778cm 10.5868611111111cm)" draw:kind="arc" draw:start-angle="-540" draw:end-angle="-450">
        <text:p/>
      </draw:circle>
      <draw:line text:anchor-type="page" text:anchor-page-number="1" draw:z-index="1282" draw:style-name="gr145" draw:text-style-name="P36" svg:x1="10.492cm" svg:y1="10.513cm" svg:x2="10.418cm" svg:y2="10.587cm">
        <text:p/>
      </draw:line>
      <draw:circle text:anchor-type="page" text:anchor-page-number="1" draw:z-index="1283" draw:style-name="gr146" draw:text-style-name="P37" svg:width="0.212cm" svg:height="0.212cm" draw:transform="rotate (-2.35619449019235) translate (10.6415416666667cm 10.6627083333333cm)" draw:kind="arc" draw:start-angle="-450" draw:end-angle="-360">
        <text:p/>
      </draw:circle>
      <draw:line text:anchor-type="page" text:anchor-page-number="1" draw:z-index="1284" draw:style-name="gr145" draw:text-style-name="P36" svg:x1="10.416cm" svg:y1="10.737cm" svg:x2="10.49cm" svg:y2="10.811cm">
        <text:p/>
      </draw:line>
      <draw:circle text:anchor-type="page" text:anchor-page-number="1" draw:z-index="1285" draw:style-name="gr146" draw:text-style-name="P37" svg:width="0.212cm" svg:height="0.212cm" draw:transform="rotate (-0.785398163397449) translate (10.5656944444444cm 10.588625cm)" draw:kind="arc" draw:start-angle="-450" draw:end-angle="-360">
        <text:p/>
      </draw:circle>
      <draw:line text:anchor-type="page" text:anchor-page-number="1" draw:z-index="1286" draw:style-name="gr145" draw:text-style-name="P36" svg:x1="10.64cm" svg:y1="10.813cm" svg:x2="10.714cm" svg:y2="10.739cm">
        <text:p/>
      </draw:line>
      <draw:circle text:anchor-type="page" text:anchor-page-number="1" draw:z-index="1287" draw:style-name="gr146" draw:text-style-name="P37" svg:width="0.212cm" svg:height="0.212cm" draw:transform="rotate (0.785398163397448) translate (10.4916111111111cm 10.6627083333333cm)" draw:kind="arc" draw:start-angle="-450" draw:end-angle="-360">
        <text:p/>
      </draw:circle>
      <draw:line text:anchor-type="page" text:anchor-page-number="1" draw:z-index="1288" draw:style-name="gr145" draw:text-style-name="P36" svg:x1="10.716cm" svg:y1="10.589cm" svg:x2="10.642cm" svg:y2="10.515cm">
        <text:p/>
      </draw:line>
      <draw:circle text:anchor-type="page" text:anchor-page-number="1" draw:z-index="1289" draw:style-name="gr146" draw:text-style-name="P37" svg:width="0.212cm" svg:height="0.212cm" draw:transform="rotate (-0.785398163397449) translate (10.715625cm 10.2905277777778cm)" draw:kind="arc" draw:start-angle="-540" draw:end-angle="-450">
        <text:p/>
      </draw:circle>
      <draw:line text:anchor-type="page" text:anchor-page-number="1" draw:z-index="1290" draw:style-name="gr145" draw:text-style-name="P36" svg:x1="10.64cm" svg:y1="10.365cm" svg:x2="10.714cm" svg:y2="10.291cm">
        <text:p/>
      </draw:line>
      <draw:circle text:anchor-type="page" text:anchor-page-number="1" draw:z-index="1291" draw:style-name="gr146" draw:text-style-name="P37" svg:width="0.212cm" svg:height="0.212cm" draw:transform="rotate (-2.35619449019235) translate (10.937875cm 10.3646111111111cm)" draw:kind="arc" draw:start-angle="-540" draw:end-angle="-450">
        <text:p/>
      </draw:circle>
      <draw:line text:anchor-type="page" text:anchor-page-number="1" draw:z-index="1292" draw:style-name="gr145" draw:text-style-name="P36" svg:x1="10.864cm" svg:y1="10.289cm" svg:x2="10.938cm" svg:y2="10.363cm">
        <text:p/>
      </draw:line>
      <draw:circle text:anchor-type="page" text:anchor-page-number="1" draw:z-index="1293" draw:style-name="gr146" draw:text-style-name="P37" svg:width="0.212cm" svg:height="0.212cm" draw:transform="rotate (2.35619449019234) translate (10.8655555555556cm 10.5868611111111cm)" draw:kind="arc" draw:start-angle="-540" draw:end-angle="-450">
        <text:p/>
      </draw:circle>
      <draw:line text:anchor-type="page" text:anchor-page-number="1" draw:z-index="1294" draw:style-name="gr145" draw:text-style-name="P36" svg:x1="10.94cm" svg:y1="10.513cm" svg:x2="10.866cm" svg:y2="10.587cm">
        <text:p/>
      </draw:line>
      <draw:circle text:anchor-type="page" text:anchor-page-number="1" draw:z-index="1295" draw:style-name="gr146" draw:text-style-name="P37" svg:width="0.212cm" svg:height="0.212cm" draw:transform="rotate (-2.35619449019235) translate (11.0895694444444cm 10.6627083333333cm)" draw:kind="arc" draw:start-angle="-450" draw:end-angle="-360">
        <text:p/>
      </draw:circle>
      <draw:line text:anchor-type="page" text:anchor-page-number="1" draw:z-index="1296" draw:style-name="gr145" draw:text-style-name="P36" svg:x1="10.864cm" svg:y1="10.737cm" svg:x2="10.938cm" svg:y2="10.811cm">
        <text:p/>
      </draw:line>
      <draw:circle text:anchor-type="page" text:anchor-page-number="1" draw:z-index="1297" draw:style-name="gr146" draw:text-style-name="P37" svg:width="0.212cm" svg:height="0.212cm" draw:transform="rotate (-0.785398163397449) translate (11.0137222222222cm 10.588625cm)" draw:kind="arc" draw:start-angle="-450" draw:end-angle="-360">
        <text:p/>
      </draw:circle>
      <draw:line text:anchor-type="page" text:anchor-page-number="1" draw:z-index="1298" draw:style-name="gr147" draw:text-style-name="P36" svg:x1="11.088cm" svg:y1="10.813cm" svg:x2="11.162cm" svg:y2="10.739cm">
        <text:p/>
      </draw:line>
      <draw:circle text:anchor-type="page" text:anchor-page-number="1" draw:z-index="1299" draw:style-name="gr148" draw:text-style-name="P37" svg:width="0.212cm" svg:height="0.212cm" draw:transform="rotate (-2.35619449019235) translate (11.3859027777778cm 10.8126388888889cm)" draw:kind="arc" draw:start-angle="-540" draw:end-angle="-450">
        <text:p/>
      </draw:circle>
      <draw:line text:anchor-type="page" text:anchor-page-number="1" draw:z-index="1300" draw:style-name="gr147" draw:text-style-name="P36" svg:x1="11.312cm" svg:y1="10.737cm" svg:x2="11.386cm" svg:y2="10.811cm">
        <text:p/>
      </draw:line>
      <draw:circle text:anchor-type="page" text:anchor-page-number="1" draw:z-index="1301" draw:style-name="gr148" draw:text-style-name="P37" svg:width="0.212cm" svg:height="0.212cm" draw:transform="rotate (-0.785398163397449) translate (11.46175cm 10.588625cm)" draw:kind="arc" draw:start-angle="-450" draw:end-angle="-360">
        <text:p/>
      </draw:circle>
      <draw:line text:anchor-type="page" text:anchor-page-number="1" draw:z-index="1302" draw:style-name="gr147" draw:text-style-name="P36" svg:x1="11.538cm" svg:y1="10.813cm" svg:x2="11.612cm" svg:y2="10.739cm">
        <text:p/>
      </draw:line>
      <draw:circle text:anchor-type="page" text:anchor-page-number="1" draw:z-index="1303" draw:style-name="gr148" draw:text-style-name="P37" svg:width="0.212cm" svg:height="0.212cm" draw:transform="rotate (0.785398163397448) translate (11.3894305555556cm 10.6627083333333cm)" draw:kind="arc" draw:start-angle="-450" draw:end-angle="-360">
        <text:p/>
      </draw:circle>
      <draw:line text:anchor-type="page" text:anchor-page-number="1" draw:z-index="1304" draw:style-name="gr147" draw:text-style-name="P36" svg:x1="11.612cm" svg:y1="10.589cm" svg:x2="11.538cm" svg:y2="10.515cm">
        <text:p/>
      </draw:line>
      <draw:circle text:anchor-type="page" text:anchor-page-number="1" draw:z-index="1305" draw:style-name="gr148" draw:text-style-name="P37" svg:width="0.212cm" svg:height="0.212cm" draw:transform="rotate (2.35619449019234) translate (11.46175cm 10.7385555555556cm)" draw:kind="arc" draw:start-angle="-450" draw:end-angle="-360">
        <text:p/>
      </draw:circle>
      <draw:line text:anchor-type="page" text:anchor-page-number="1" draw:z-index="1306" draw:style-name="gr147" draw:text-style-name="P36" svg:x1="11.388cm" svg:y1="10.513cm" svg:x2="11.314cm" svg:y2="10.587cm">
        <text:p/>
      </draw:line>
      <draw:circle text:anchor-type="page" text:anchor-page-number="1" draw:z-index="1307" draw:style-name="gr148" draw:text-style-name="P37" svg:width="0.212cm" svg:height="0.212cm" draw:transform="rotate (0.785398163397448) translate (11.0878055555556cm 10.5145416666667cm)" draw:kind="arc" draw:start-angle="-540" draw:end-angle="-450">
        <text:p/>
      </draw:circle>
      <draw:line text:anchor-type="page" text:anchor-page-number="1" draw:z-index="1308" draw:style-name="gr147" draw:text-style-name="P36" svg:x1="11.164cm" svg:y1="10.589cm" svg:x2="11.09cm" svg:y2="10.515cm">
        <text:p/>
      </draw:line>
      <draw:circle text:anchor-type="page" text:anchor-page-number="1" draw:z-index="1309" draw:style-name="gr148" draw:text-style-name="P37" svg:width="0.212cm" svg:height="0.212cm" draw:transform="rotate (-0.785398163397449) translate (11.1636527777778cm 10.2905277777778cm)" draw:kind="arc" draw:start-angle="-540" draw:end-angle="-450">
        <text:p/>
      </draw:circle>
      <draw:line text:anchor-type="page" text:anchor-page-number="1" draw:z-index="1310" draw:style-name="gr147" draw:text-style-name="P36" svg:x1="11.088cm" svg:y1="10.365cm" svg:x2="11.162cm" svg:y2="10.291cm">
        <text:p/>
      </draw:line>
      <draw:circle text:anchor-type="page" text:anchor-page-number="1" draw:z-index="1311" draw:style-name="gr148" draw:text-style-name="P37" svg:width="0.212cm" svg:height="0.212cm" draw:transform="rotate (-2.35619449019235) translate (11.3859027777778cm 10.3646111111111cm)" draw:kind="arc" draw:start-angle="-540" draw:end-angle="-450">
        <text:p/>
      </draw:circle>
      <draw:line text:anchor-type="page" text:anchor-page-number="1" draw:z-index="1312" draw:style-name="gr147" draw:text-style-name="P36" svg:x1="11.312cm" svg:y1="10.289cm" svg:x2="11.386cm" svg:y2="10.363cm">
        <text:p/>
      </draw:line>
      <draw:circle text:anchor-type="page" text:anchor-page-number="1" draw:z-index="1313" draw:style-name="gr148" draw:text-style-name="P37" svg:width="0.212cm" svg:height="0.212cm" draw:transform="rotate (-0.785398163397449) translate (11.46175cm 10.1405972222222cm)" draw:kind="arc" draw:start-angle="-450" draw:end-angle="-360">
        <text:p/>
      </draw:circle>
      <draw:line text:anchor-type="page" text:anchor-page-number="1" draw:z-index="1314" draw:style-name="gr147" draw:text-style-name="P36" svg:x1="11.538cm" svg:y1="10.365cm" svg:x2="11.612cm" svg:y2="10.291cm">
        <text:p/>
      </draw:line>
      <draw:circle text:anchor-type="page" text:anchor-page-number="1" draw:z-index="1315" draw:style-name="gr148" draw:text-style-name="P37" svg:width="0.212cm" svg:height="0.212cm" draw:transform="rotate (-2.35619449019235) translate (11.8339305555556cm 10.3646111111111cm)" draw:kind="arc" draw:start-angle="-540" draw:end-angle="-450">
        <text:p/>
      </draw:circle>
      <draw:line text:anchor-type="page" text:anchor-page-number="1" draw:z-index="1316" draw:style-name="gr149" draw:text-style-name="P36" svg:x1="11.762cm" svg:y1="10.289cm" svg:x2="11.836cm" svg:y2="10.363cm">
        <text:p/>
      </draw:line>
      <draw:circle text:anchor-type="page" text:anchor-page-number="1" draw:z-index="1317" draw:style-name="gr150" draw:text-style-name="P37" svg:width="0.212cm" svg:height="0.212cm" draw:transform="rotate (2.35619449019234) translate (11.763375cm 10.5868611111111cm)" draw:kind="arc" draw:start-angle="-540" draw:end-angle="-450">
        <text:p/>
      </draw:circle>
      <draw:line text:anchor-type="page" text:anchor-page-number="1" draw:z-index="1318" draw:style-name="gr149" draw:text-style-name="P36" svg:x1="11.836cm" svg:y1="10.513cm" svg:x2="11.762cm" svg:y2="10.587cm">
        <text:p/>
      </draw:line>
      <draw:circle text:anchor-type="page" text:anchor-page-number="1" draw:z-index="1319" draw:style-name="gr150" draw:text-style-name="P37" svg:width="0.212cm" svg:height="0.212cm" draw:transform="rotate (-2.35619449019235) translate (11.985625cm 10.6627083333333cm)" draw:kind="arc" draw:start-angle="-450" draw:end-angle="-360">
        <text:p/>
      </draw:circle>
      <draw:line text:anchor-type="page" text:anchor-page-number="1" draw:z-index="1320" draw:style-name="gr149" draw:text-style-name="P36" svg:x1="11.762cm" svg:y1="10.737cm" svg:x2="11.836cm" svg:y2="10.811cm">
        <text:p/>
      </draw:line>
      <draw:circle text:anchor-type="page" text:anchor-page-number="1" draw:z-index="1321" draw:style-name="gr150" draw:text-style-name="P37" svg:width="0.212cm" svg:height="0.212cm" draw:transform="rotate (-0.785398163397449) translate (11.9097777777778cm 10.588625cm)" draw:kind="arc" draw:start-angle="-450" draw:end-angle="-360">
        <text:p/>
      </draw:circle>
      <draw:line text:anchor-type="page" text:anchor-page-number="1" draw:z-index="1322" draw:style-name="gr149" draw:text-style-name="P36" svg:x1="11.986cm" svg:y1="10.813cm" svg:x2="12.06cm" svg:y2="10.739cm">
        <text:p/>
      </draw:line>
      <draw:circle text:anchor-type="page" text:anchor-page-number="1" draw:z-index="1323" draw:style-name="gr150" draw:text-style-name="P37" svg:width="0.212cm" svg:height="0.212cm" draw:transform="rotate (0.785398163397448) translate (11.8374583333333cm 10.6627083333333cm)" draw:kind="arc" draw:start-angle="-450" draw:end-angle="-360">
        <text:p/>
      </draw:circle>
      <draw:line text:anchor-type="page" text:anchor-page-number="1" draw:z-index="1324" draw:style-name="gr149" draw:text-style-name="P36" svg:x1="12.06cm" svg:y1="10.589cm" svg:x2="11.986cm" svg:y2="10.515cm">
        <text:p/>
      </draw:line>
      <draw:circle text:anchor-type="page" text:anchor-page-number="1" draw:z-index="1325" draw:style-name="gr150" draw:text-style-name="P37" svg:width="0.212cm" svg:height="0.212cm" draw:transform="rotate (-0.785398163397449) translate (12.0597083333333cm 10.2905277777778cm)" draw:kind="arc" draw:start-angle="-540" draw:end-angle="-450">
        <text:p/>
      </draw:circle>
      <draw:line text:anchor-type="page" text:anchor-page-number="1" draw:z-index="1326" draw:style-name="gr149" draw:text-style-name="P36" svg:x1="11.986cm" svg:y1="10.365cm" svg:x2="12.06cm" svg:y2="10.291cm">
        <text:p/>
      </draw:line>
      <draw:circle text:anchor-type="page" text:anchor-page-number="1" draw:z-index="1327" draw:style-name="gr150" draw:text-style-name="P37" svg:width="0.212cm" svg:height="0.212cm" draw:transform="rotate (-2.35619449019235) translate (12.2819583333333cm 10.3646111111111cm)" draw:kind="arc" draw:start-angle="-540" draw:end-angle="-450">
        <text:p/>
      </draw:circle>
      <draw:line text:anchor-type="page" text:anchor-page-number="1" draw:z-index="1328" draw:style-name="gr149" draw:text-style-name="P36" svg:x1="12.21cm" svg:y1="10.289cm" svg:x2="12.284cm" svg:y2="10.363cm">
        <text:p/>
      </draw:line>
      <draw:circle text:anchor-type="page" text:anchor-page-number="1" draw:z-index="1329" draw:style-name="gr150" draw:text-style-name="P37" svg:width="0.212cm" svg:height="0.212cm" draw:transform="rotate (2.35619449019234) translate (12.2114027777778cm 10.5868611111111cm)" draw:kind="arc" draw:start-angle="-540" draw:end-angle="-450">
        <text:p/>
      </draw:circle>
      <draw:line text:anchor-type="page" text:anchor-page-number="1" draw:z-index="1330" draw:style-name="gr149" draw:text-style-name="P36" svg:x1="12.284cm" svg:y1="10.513cm" svg:x2="12.21cm" svg:y2="10.587cm">
        <text:p/>
      </draw:line>
      <draw:circle text:anchor-type="page" text:anchor-page-number="1" draw:z-index="1331" draw:style-name="gr150" draw:text-style-name="P37" svg:width="0.212cm" svg:height="0.212cm" draw:transform="rotate (-2.35619449019235) translate (12.4336527777778cm 10.6627083333333cm)" draw:kind="arc" draw:start-angle="-450" draw:end-angle="-360">
        <text:p/>
      </draw:circle>
      <draw:line text:anchor-type="page" text:anchor-page-number="1" draw:z-index="1332" draw:style-name="gr149" draw:text-style-name="P36" svg:x1="12.21cm" svg:y1="10.737cm" svg:x2="12.284cm" svg:y2="10.811cm">
        <text:p/>
      </draw:line>
      <draw:circle text:anchor-type="page" text:anchor-page-number="1" draw:z-index="1333" draw:style-name="gr150" draw:text-style-name="P37" svg:width="0.212cm" svg:height="0.212cm" draw:transform="rotate (-0.785398163397449) translate (12.3578055555556cm 10.588625cm)" draw:kind="arc" draw:start-angle="-450" draw:end-angle="-360">
        <text:p/>
      </draw:circle>
      <draw:line text:anchor-type="page" text:anchor-page-number="1" draw:z-index="1334" draw:style-name="gr57" draw:text-style-name="P36" svg:x1="12.434cm" svg:y1="10.813cm" svg:x2="12.508cm" svg:y2="10.739cm">
        <text:p/>
      </draw:line>
      <draw:circle text:anchor-type="page" text:anchor-page-number="1" draw:z-index="1335" draw:style-name="gr58" draw:text-style-name="P37" svg:width="0.212cm" svg:height="0.212cm" draw:transform="rotate (-2.35619449019235) translate (12.7299861111111cm 10.8126388888889cm)" draw:kind="arc" draw:start-angle="-540" draw:end-angle="-450">
        <text:p/>
      </draw:circle>
      <draw:line text:anchor-type="page" text:anchor-page-number="1" draw:z-index="1336" draw:style-name="gr57" draw:text-style-name="P36" svg:x1="12.658cm" svg:y1="10.737cm" svg:x2="12.732cm" svg:y2="10.811cm">
        <text:p/>
      </draw:line>
      <draw:circle text:anchor-type="page" text:anchor-page-number="1" draw:z-index="1337" draw:style-name="gr58" draw:text-style-name="P37" svg:width="0.212cm" svg:height="0.212cm" draw:transform="rotate (-0.785398163397449) translate (12.8075972222222cm 10.588625cm)" draw:kind="arc" draw:start-angle="-450" draw:end-angle="-360">
        <text:p/>
      </draw:circle>
      <draw:line text:anchor-type="page" text:anchor-page-number="1" draw:z-index="1338" draw:style-name="gr57" draw:text-style-name="P36" svg:x1="12.882cm" svg:y1="10.813cm" svg:x2="12.956cm" svg:y2="10.739cm">
        <text:p/>
      </draw:line>
      <draw:circle text:anchor-type="page" text:anchor-page-number="1" draw:z-index="1339" draw:style-name="gr58" draw:text-style-name="P37" svg:width="0.212cm" svg:height="0.212cm" draw:transform="rotate (0.785398163397448) translate (12.7335138888889cm 10.6627083333333cm)" draw:kind="arc" draw:start-angle="-450" draw:end-angle="-360">
        <text:p/>
      </draw:circle>
      <draw:line text:anchor-type="page" text:anchor-page-number="1" draw:z-index="1340" draw:style-name="gr57" draw:text-style-name="P36" svg:x1="12.956cm" svg:y1="10.589cm" svg:x2="12.882cm" svg:y2="10.515cm">
        <text:p/>
      </draw:line>
      <draw:circle text:anchor-type="page" text:anchor-page-number="1" draw:z-index="1341" draw:style-name="gr58" draw:text-style-name="P37" svg:width="0.212cm" svg:height="0.212cm" draw:transform="rotate (2.35619449019234) translate (12.8075972222222cm 10.7385555555556cm)" draw:kind="arc" draw:start-angle="-450" draw:end-angle="-360">
        <text:p/>
      </draw:circle>
      <draw:line text:anchor-type="page" text:anchor-page-number="1" draw:z-index="1342" draw:style-name="gr57" draw:text-style-name="P36" svg:x1="12.732cm" svg:y1="10.513cm" svg:x2="12.658cm" svg:y2="10.587cm">
        <text:p/>
      </draw:line>
      <draw:circle text:anchor-type="page" text:anchor-page-number="1" draw:z-index="1343" draw:style-name="gr58" draw:text-style-name="P37" svg:width="0.212cm" svg:height="0.212cm" draw:transform="rotate (0.785398163397448) translate (12.4336527777778cm 10.5145416666667cm)" draw:kind="arc" draw:start-angle="-540" draw:end-angle="-450">
        <text:p/>
      </draw:circle>
      <draw:line text:anchor-type="page" text:anchor-page-number="1" draw:z-index="1344" draw:style-name="gr57" draw:text-style-name="P36" svg:x1="12.508cm" svg:y1="10.589cm" svg:x2="12.434cm" svg:y2="10.515cm">
        <text:p/>
      </draw:line>
      <draw:circle text:anchor-type="page" text:anchor-page-number="1" draw:z-index="1345" draw:style-name="gr58" draw:text-style-name="P37" svg:width="0.212cm" svg:height="0.212cm" draw:transform="rotate (-0.785398163397449) translate (12.5077361111111cm 10.2905277777778cm)" draw:kind="arc" draw:start-angle="-540" draw:end-angle="-450">
        <text:p/>
      </draw:circle>
      <draw:line text:anchor-type="page" text:anchor-page-number="1" draw:z-index="1346" draw:style-name="gr57" draw:text-style-name="P36" svg:x1="12.434cm" svg:y1="10.365cm" svg:x2="12.508cm" svg:y2="10.291cm">
        <text:p/>
      </draw:line>
      <draw:circle text:anchor-type="page" text:anchor-page-number="1" draw:z-index="1347" draw:style-name="gr58" draw:text-style-name="P37" svg:width="0.212cm" svg:height="0.212cm" draw:transform="rotate (-2.35619449019235) translate (12.7299861111111cm 10.3646111111111cm)" draw:kind="arc" draw:start-angle="-540" draw:end-angle="-450">
        <text:p/>
      </draw:circle>
      <draw:line text:anchor-type="page" text:anchor-page-number="1" draw:z-index="1348" draw:style-name="gr57" draw:text-style-name="P36" svg:x1="12.658cm" svg:y1="10.289cm" svg:x2="12.732cm" svg:y2="10.363cm">
        <text:p/>
      </draw:line>
      <draw:circle text:anchor-type="page" text:anchor-page-number="1" draw:z-index="1349" draw:style-name="gr58" draw:text-style-name="P37" svg:width="0.212cm" svg:height="0.212cm" draw:transform="rotate (-0.785398163397449) translate (12.8075972222222cm 10.1405972222222cm)" draw:kind="arc" draw:start-angle="-450" draw:end-angle="-360">
        <text:p/>
      </draw:circle>
      <draw:line text:anchor-type="page" text:anchor-page-number="1" draw:z-index="1350" draw:style-name="gr57" draw:text-style-name="P36" svg:x1="12.882cm" svg:y1="10.365cm" svg:x2="12.956cm" svg:y2="10.291cm">
        <text:p/>
      </draw:line>
      <draw:circle text:anchor-type="page" text:anchor-page-number="1" draw:z-index="1351" draw:style-name="gr58" draw:text-style-name="P37" svg:width="0.212cm" svg:height="0.212cm" draw:transform="rotate (0.785398163397448) translate (12.7335138888889cm 10.2146805555556cm)" draw:kind="arc" draw:start-angle="-450" draw:end-angle="-360">
        <text:p/>
      </draw:circle>
      <draw:line text:anchor-type="page" text:anchor-page-number="1" draw:z-index="1352" draw:style-name="gr151" draw:text-style-name="P36" svg:x1="12.956cm" svg:y1="10.141cm" svg:x2="12.882cm" svg:y2="10.067cm">
        <text:p/>
      </draw:line>
      <draw:circle text:anchor-type="page" text:anchor-page-number="1" draw:z-index="1353" draw:style-name="gr152" draw:text-style-name="P37" svg:width="0.212cm" svg:height="0.212cm" draw:transform="rotate (-0.785398163397449) translate (12.9557638888889cm 9.84073611111111cm)" draw:kind="arc" draw:start-angle="-540" draw:end-angle="-450">
        <text:p/>
      </draw:circle>
      <draw:line text:anchor-type="page" text:anchor-page-number="1" draw:z-index="1354" draw:style-name="gr151" draw:text-style-name="P36" svg:x1="12.882cm" svg:y1="9.915cm" svg:x2="12.956cm" svg:y2="9.841cm">
        <text:p/>
      </draw:line>
      <draw:circle text:anchor-type="page" text:anchor-page-number="1" draw:z-index="1355" draw:style-name="gr152" draw:text-style-name="P37" svg:width="0.212cm" svg:height="0.212cm" draw:transform="rotate (0.785398163397448) translate (12.7335138888889cm 9.76488888888889cm)" draw:kind="arc" draw:start-angle="-450" draw:end-angle="-360">
        <text:p/>
      </draw:circle>
      <draw:line text:anchor-type="page" text:anchor-page-number="1" draw:z-index="1356" draw:style-name="gr151" draw:text-style-name="P36" svg:x1="12.956cm" svg:y1="9.691cm" svg:x2="12.882cm" svg:y2="9.617cm">
        <text:p/>
      </draw:line>
      <draw:circle text:anchor-type="page" text:anchor-page-number="1" draw:z-index="1357" draw:style-name="gr152" draw:text-style-name="P37" svg:width="0.212cm" svg:height="0.212cm" draw:transform="rotate (2.35619449019234) translate (12.8075972222222cm 9.84073611111111cm)" draw:kind="arc" draw:start-angle="-450" draw:end-angle="-360">
        <text:p/>
      </draw:circle>
      <draw:line text:anchor-type="page" text:anchor-page-number="1" draw:z-index="1358" draw:style-name="gr151" draw:text-style-name="P36" svg:x1="12.732cm" svg:y1="9.617cm" svg:x2="12.658cm" svg:y2="9.691cm">
        <text:p/>
      </draw:line>
      <draw:circle text:anchor-type="page" text:anchor-page-number="1" draw:z-index="1359" draw:style-name="gr152" draw:text-style-name="P37" svg:width="0.212cm" svg:height="0.212cm" draw:transform="rotate (-2.35619449019235) translate (12.8816805555556cm 9.76488888888889cm)" draw:kind="arc" draw:start-angle="-450" draw:end-angle="-360">
        <text:p/>
      </draw:circle>
      <draw:line text:anchor-type="page" text:anchor-page-number="1" draw:z-index="1360" draw:style-name="gr151" draw:text-style-name="P36" svg:x1="12.658cm" svg:y1="9.841cm" svg:x2="12.732cm" svg:y2="9.915cm">
        <text:p/>
      </draw:line>
      <draw:circle text:anchor-type="page" text:anchor-page-number="1" draw:z-index="1361" draw:style-name="gr152" draw:text-style-name="P37" svg:width="0.212cm" svg:height="0.212cm" draw:transform="rotate (2.35619449019234) translate (12.6594305555556cm 10.1370694444444cm)" draw:kind="arc" draw:start-angle="-540" draw:end-angle="-450">
        <text:p/>
      </draw:circle>
      <draw:line text:anchor-type="page" text:anchor-page-number="1" draw:z-index="1362" draw:style-name="gr151" draw:text-style-name="P36" svg:x1="12.732cm" svg:y1="10.065cm" svg:x2="12.658cm" svg:y2="10.139cm">
        <text:p/>
      </draw:line>
      <draw:circle text:anchor-type="page" text:anchor-page-number="1" draw:z-index="1363" draw:style-name="gr152" draw:text-style-name="P37" svg:width="0.212cm" svg:height="0.212cm" draw:transform="rotate (0.785398163397448) translate (12.4336527777778cm 10.0665138888889cm)" draw:kind="arc" draw:start-angle="-540" draw:end-angle="-450">
        <text:p/>
      </draw:circle>
      <draw:line text:anchor-type="page" text:anchor-page-number="1" draw:z-index="1364" draw:style-name="gr151" draw:text-style-name="P36" svg:x1="12.508cm" svg:y1="10.141cm" svg:x2="12.434cm" svg:y2="10.067cm">
        <text:p/>
      </draw:line>
      <draw:circle text:anchor-type="page" text:anchor-page-number="1" draw:z-index="1365" draw:style-name="gr152" draw:text-style-name="P37" svg:width="0.212cm" svg:height="0.212cm" draw:transform="rotate (-0.785398163397449) translate (12.5077361111111cm 9.84073611111111cm)" draw:kind="arc" draw:start-angle="-540" draw:end-angle="-450">
        <text:p/>
      </draw:circle>
      <draw:line text:anchor-type="page" text:anchor-page-number="1" draw:z-index="1366" draw:style-name="gr151" draw:text-style-name="P36" svg:x1="12.434cm" svg:y1="9.915cm" svg:x2="12.508cm" svg:y2="9.841cm">
        <text:p/>
      </draw:line>
      <draw:circle text:anchor-type="page" text:anchor-page-number="1" draw:z-index="1367" draw:style-name="gr152" draw:text-style-name="P37" svg:width="0.212cm" svg:height="0.212cm" draw:transform="rotate (0.785398163397448) translate (12.2854861111111cm 9.76488888888889cm)" draw:kind="arc" draw:start-angle="-450" draw:end-angle="-360">
        <text:p/>
      </draw:circle>
      <draw:line text:anchor-type="page" text:anchor-page-number="1" draw:z-index="1368" draw:style-name="gr151" draw:text-style-name="P36" svg:x1="12.508cm" svg:y1="9.691cm" svg:x2="12.434cm" svg:y2="9.617cm">
        <text:p/>
      </draw:line>
      <draw:circle text:anchor-type="page" text:anchor-page-number="1" draw:z-index="1369" draw:style-name="gr152" draw:text-style-name="P37" svg:width="0.212cm" svg:height="0.212cm" draw:transform="rotate (2.35619449019234) translate (12.3578055555556cm 9.84073611111111cm)" draw:kind="arc" draw:start-angle="-450" draw:end-angle="-360">
        <text:p/>
      </draw:circle>
      <draw:line text:anchor-type="page" text:anchor-page-number="1" draw:z-index="1370" draw:style-name="gr153" draw:text-style-name="P36" svg:x1="12.284cm" svg:y1="9.617cm" svg:x2="12.21cm" svg:y2="9.691cm">
        <text:p/>
      </draw:line>
      <draw:circle text:anchor-type="page" text:anchor-page-number="1" draw:z-index="1371" draw:style-name="gr154" draw:text-style-name="P37" svg:width="0.212cm" svg:height="0.212cm" draw:transform="rotate (0.785398163397448) translate (11.985625cm 9.61848611111111cm)" draw:kind="arc" draw:start-angle="-540" draw:end-angle="-450">
        <text:p/>
      </draw:circle>
      <draw:line text:anchor-type="page" text:anchor-page-number="1" draw:z-index="1372" draw:style-name="gr153" draw:text-style-name="P36" svg:x1="12.06cm" svg:y1="9.691cm" svg:x2="11.986cm" svg:y2="9.617cm">
        <text:p/>
      </draw:line>
      <draw:circle text:anchor-type="page" text:anchor-page-number="1" draw:z-index="1373" draw:style-name="gr154" draw:text-style-name="P37" svg:width="0.212cm" svg:height="0.212cm" draw:transform="rotate (2.35619449019234) translate (11.9097777777778cm 9.84073611111111cm)" draw:kind="arc" draw:start-angle="-450" draw:end-angle="-360">
        <text:p/>
      </draw:circle>
      <draw:line text:anchor-type="page" text:anchor-page-number="1" draw:z-index="1374" draw:style-name="gr153" draw:text-style-name="P36" svg:x1="11.836cm" svg:y1="9.617cm" svg:x2="11.762cm" svg:y2="9.691cm">
        <text:p/>
      </draw:line>
      <draw:circle text:anchor-type="page" text:anchor-page-number="1" draw:z-index="1375" draw:style-name="gr154" draw:text-style-name="P37" svg:width="0.212cm" svg:height="0.212cm" draw:transform="rotate (-2.35619449019235) translate (11.985625cm 9.76488888888889cm)" draw:kind="arc" draw:start-angle="-450" draw:end-angle="-360">
        <text:p/>
      </draw:circle>
      <draw:line text:anchor-type="page" text:anchor-page-number="1" draw:z-index="1376" draw:style-name="gr153" draw:text-style-name="P36" svg:x1="11.762cm" svg:y1="9.841cm" svg:x2="11.836cm" svg:y2="9.915cm">
        <text:p/>
      </draw:line>
      <draw:circle text:anchor-type="page" text:anchor-page-number="1" draw:z-index="1377" draw:style-name="gr154" draw:text-style-name="P37" svg:width="0.212cm" svg:height="0.212cm" draw:transform="rotate (-0.785398163397449) translate (11.9097777777778cm 9.69256944444444cm)" draw:kind="arc" draw:start-angle="-450" draw:end-angle="-360">
        <text:p/>
      </draw:circle>
      <draw:line text:anchor-type="page" text:anchor-page-number="1" draw:z-index="1378" draw:style-name="gr153" draw:text-style-name="P36" svg:x1="11.986cm" svg:y1="9.915cm" svg:x2="12.06cm" svg:y2="9.841cm">
        <text:p/>
      </draw:line>
      <draw:circle text:anchor-type="page" text:anchor-page-number="1" draw:z-index="1379" draw:style-name="gr154" draw:text-style-name="P37" svg:width="0.212cm" svg:height="0.212cm" draw:transform="rotate (-2.35619449019235) translate (12.2819583333333cm 9.91481944444444cm)" draw:kind="arc" draw:start-angle="-540" draw:end-angle="-450">
        <text:p/>
      </draw:circle>
      <draw:line text:anchor-type="page" text:anchor-page-number="1" draw:z-index="1380" draw:style-name="gr153" draw:text-style-name="P36" svg:x1="12.21cm" svg:y1="9.841cm" svg:x2="12.284cm" svg:y2="9.915cm">
        <text:p/>
      </draw:line>
      <draw:circle text:anchor-type="page" text:anchor-page-number="1" draw:z-index="1381" draw:style-name="gr154" draw:text-style-name="P37" svg:width="0.212cm" svg:height="0.212cm" draw:transform="rotate (2.35619449019234) translate (12.2114027777778cm 10.1370694444444cm)" draw:kind="arc" draw:start-angle="-540" draw:end-angle="-450">
        <text:p/>
      </draw:circle>
      <draw:line text:anchor-type="page" text:anchor-page-number="1" draw:z-index="1382" draw:style-name="gr153" draw:text-style-name="P36" svg:x1="12.284cm" svg:y1="10.065cm" svg:x2="12.21cm" svg:y2="10.139cm">
        <text:p/>
      </draw:line>
      <draw:circle text:anchor-type="page" text:anchor-page-number="1" draw:z-index="1383" draw:style-name="gr154" draw:text-style-name="P37" svg:width="0.212cm" svg:height="0.212cm" draw:transform="rotate (0.785398163397448) translate (11.985625cm 10.0665138888889cm)" draw:kind="arc" draw:start-angle="-540" draw:end-angle="-450">
        <text:p/>
      </draw:circle>
      <draw:line text:anchor-type="page" text:anchor-page-number="1" draw:z-index="1384" draw:style-name="gr153" draw:text-style-name="P36" svg:x1="12.06cm" svg:y1="10.141cm" svg:x2="11.986cm" svg:y2="10.067cm">
        <text:p/>
      </draw:line>
      <draw:circle text:anchor-type="page" text:anchor-page-number="1" draw:z-index="1385" draw:style-name="gr154" draw:text-style-name="P37" svg:width="0.212cm" svg:height="0.212cm" draw:transform="rotate (2.35619449019234) translate (11.9097777777778cm 10.2905277777778cm)" draw:kind="arc" draw:start-angle="-450" draw:end-angle="-360">
        <text:p/>
      </draw:circle>
      <draw:line text:anchor-type="page" text:anchor-page-number="1" draw:z-index="1386" draw:style-name="gr153" draw:text-style-name="P36" svg:x1="11.836cm" svg:y1="10.065cm" svg:x2="11.762cm" svg:y2="10.139cm">
        <text:p/>
      </draw:line>
      <draw:circle text:anchor-type="page" text:anchor-page-number="1" draw:z-index="1387" draw:style-name="gr154" draw:text-style-name="P37" svg:width="0.212cm" svg:height="0.212cm" draw:transform="rotate (0.785398163397448) translate (11.5375972222222cm 10.0665138888889cm)" draw:kind="arc" draw:start-angle="-540" draw:end-angle="-450">
        <text:p/>
      </draw:circle>
      <draw:line text:anchor-type="page" text:anchor-page-number="1" draw:z-index="1388" draw:style-name="gr155" draw:text-style-name="P36" svg:x1="11.612cm" svg:y1="10.141cm" svg:x2="11.538cm" svg:y2="10.067cm">
        <text:p/>
      </draw:line>
      <draw:circle text:anchor-type="page" text:anchor-page-number="1" draw:z-index="1389" draw:style-name="gr156" draw:text-style-name="P37" svg:width="0.212cm" svg:height="0.212cm" draw:transform="rotate (-0.785398163397449) translate (11.6116805555556cm 9.84073611111111cm)" draw:kind="arc" draw:start-angle="-540" draw:end-angle="-450">
        <text:p/>
      </draw:circle>
      <draw:line text:anchor-type="page" text:anchor-page-number="1" draw:z-index="1390" draw:style-name="gr155" draw:text-style-name="P36" svg:x1="11.538cm" svg:y1="9.915cm" svg:x2="11.612cm" svg:y2="9.841cm">
        <text:p/>
      </draw:line>
      <draw:circle text:anchor-type="page" text:anchor-page-number="1" draw:z-index="1391" draw:style-name="gr156" draw:text-style-name="P37" svg:width="0.212cm" svg:height="0.212cm" draw:transform="rotate (0.785398163397448) translate (11.3894305555556cm 9.76488888888889cm)" draw:kind="arc" draw:start-angle="-450" draw:end-angle="-360">
        <text:p/>
      </draw:circle>
      <draw:line text:anchor-type="page" text:anchor-page-number="1" draw:z-index="1392" draw:style-name="gr155" draw:text-style-name="P36" svg:x1="11.612cm" svg:y1="9.691cm" svg:x2="11.538cm" svg:y2="9.617cm">
        <text:p/>
      </draw:line>
      <draw:circle text:anchor-type="page" text:anchor-page-number="1" draw:z-index="1393" draw:style-name="gr156" draw:text-style-name="P37" svg:width="0.212cm" svg:height="0.212cm" draw:transform="rotate (2.35619449019234) translate (11.46175cm 9.84073611111111cm)" draw:kind="arc" draw:start-angle="-450" draw:end-angle="-360">
        <text:p/>
      </draw:circle>
      <draw:line text:anchor-type="page" text:anchor-page-number="1" draw:z-index="1394" draw:style-name="gr155" draw:text-style-name="P36" svg:x1="11.388cm" svg:y1="9.617cm" svg:x2="11.314cm" svg:y2="9.691cm">
        <text:p/>
      </draw:line>
      <draw:circle text:anchor-type="page" text:anchor-page-number="1" draw:z-index="1395" draw:style-name="gr156" draw:text-style-name="P37" svg:width="0.212cm" svg:height="0.212cm" draw:transform="rotate (-2.35619449019235) translate (11.5375972222222cm 9.76488888888889cm)" draw:kind="arc" draw:start-angle="-450" draw:end-angle="-360">
        <text:p/>
      </draw:circle>
      <draw:line text:anchor-type="page" text:anchor-page-number="1" draw:z-index="1396" draw:style-name="gr155" draw:text-style-name="P36" svg:x1="11.312cm" svg:y1="9.841cm" svg:x2="11.386cm" svg:y2="9.915cm">
        <text:p/>
      </draw:line>
      <draw:circle text:anchor-type="page" text:anchor-page-number="1" draw:z-index="1397" draw:style-name="gr156" draw:text-style-name="P37" svg:width="0.212cm" svg:height="0.212cm" draw:transform="rotate (2.35619449019234) translate (11.3135833333333cm 10.1370694444444cm)" draw:kind="arc" draw:start-angle="-540" draw:end-angle="-450">
        <text:p/>
      </draw:circle>
      <draw:line text:anchor-type="page" text:anchor-page-number="1" draw:z-index="1398" draw:style-name="gr155" draw:text-style-name="P36" svg:x1="11.388cm" svg:y1="10.065cm" svg:x2="11.314cm" svg:y2="10.139cm">
        <text:p/>
      </draw:line>
      <draw:circle text:anchor-type="page" text:anchor-page-number="1" draw:z-index="1399" draw:style-name="gr156" draw:text-style-name="P37" svg:width="0.212cm" svg:height="0.212cm" draw:transform="rotate (0.785398163397448) translate (11.0878055555556cm 10.0665138888889cm)" draw:kind="arc" draw:start-angle="-540" draw:end-angle="-450">
        <text:p/>
      </draw:circle>
      <draw:line text:anchor-type="page" text:anchor-page-number="1" draw:z-index="1400" draw:style-name="gr155" draw:text-style-name="P36" svg:x1="11.164cm" svg:y1="10.141cm" svg:x2="11.09cm" svg:y2="10.067cm">
        <text:p/>
      </draw:line>
      <draw:circle text:anchor-type="page" text:anchor-page-number="1" draw:z-index="1401" draw:style-name="gr156" draw:text-style-name="P37" svg:width="0.212cm" svg:height="0.212cm" draw:transform="rotate (-0.785398163397449) translate (11.1636527777778cm 9.84073611111111cm)" draw:kind="arc" draw:start-angle="-540" draw:end-angle="-450">
        <text:p/>
      </draw:circle>
      <draw:line text:anchor-type="page" text:anchor-page-number="1" draw:z-index="1402" draw:style-name="gr155" draw:text-style-name="P36" svg:x1="11.088cm" svg:y1="9.915cm" svg:x2="11.162cm" svg:y2="9.841cm">
        <text:p/>
      </draw:line>
      <draw:circle text:anchor-type="page" text:anchor-page-number="1" draw:z-index="1403" draw:style-name="gr156" draw:text-style-name="P37" svg:width="0.212cm" svg:height="0.212cm" draw:transform="rotate (0.785398163397448) translate (10.9396388888889cm 9.76488888888889cm)" draw:kind="arc" draw:start-angle="-450" draw:end-angle="-360">
        <text:p/>
      </draw:circle>
      <draw:line text:anchor-type="page" text:anchor-page-number="1" draw:z-index="1404" draw:style-name="gr155" draw:text-style-name="P36" svg:x1="11.164cm" svg:y1="9.691cm" svg:x2="11.09cm" svg:y2="9.617cm">
        <text:p/>
      </draw:line>
      <draw:circle text:anchor-type="page" text:anchor-page-number="1" draw:z-index="1405" draw:style-name="gr156" draw:text-style-name="P37" svg:width="0.212cm" svg:height="0.212cm" draw:transform="rotate (-0.785398163397449) translate (11.1636527777778cm 9.39270833333334cm)" draw:kind="arc" draw:start-angle="-540" draw:end-angle="-450">
        <text:p/>
      </draw:circle>
      <draw:line text:anchor-type="page" text:anchor-page-number="1" draw:z-index="1406" draw:style-name="gr157" draw:text-style-name="P36" svg:x1="11.088cm" svg:y1="9.467cm" svg:x2="11.162cm" svg:y2="9.393cm">
        <text:p/>
      </draw:line>
      <draw:circle text:anchor-type="page" text:anchor-page-number="1" draw:z-index="1407" draw:style-name="gr158" draw:text-style-name="P37" svg:width="0.212cm" svg:height="0.212cm" draw:transform="rotate (-2.35619449019235) translate (11.3859027777778cm 9.46679166666667cm)" draw:kind="arc" draw:start-angle="-540" draw:end-angle="-450">
        <text:p/>
      </draw:circle>
      <draw:line text:anchor-type="page" text:anchor-page-number="1" draw:z-index="1408" draw:style-name="gr157" draw:text-style-name="P36" svg:x1="11.312cm" svg:y1="9.393cm" svg:x2="11.386cm" svg:y2="9.467cm">
        <text:p/>
      </draw:line>
      <draw:circle text:anchor-type="page" text:anchor-page-number="1" draw:z-index="1409" draw:style-name="gr158" draw:text-style-name="P37" svg:width="0.212cm" svg:height="0.212cm" draw:transform="rotate (-0.785398163397449) translate (11.46175cm 9.24277777777778cm)" draw:kind="arc" draw:start-angle="-450" draw:end-angle="-360">
        <text:p/>
      </draw:circle>
      <draw:line text:anchor-type="page" text:anchor-page-number="1" draw:z-index="1410" draw:style-name="gr157" draw:text-style-name="P36" svg:x1="11.538cm" svg:y1="9.467cm" svg:x2="11.612cm" svg:y2="9.393cm">
        <text:p/>
      </draw:line>
      <draw:circle text:anchor-type="page" text:anchor-page-number="1" draw:z-index="1411" draw:style-name="gr158" draw:text-style-name="P37" svg:width="0.212cm" svg:height="0.212cm" draw:transform="rotate (0.785398163397448) translate (11.3894305555556cm 9.31686111111111cm)" draw:kind="arc" draw:start-angle="-450" draw:end-angle="-360">
        <text:p/>
      </draw:circle>
      <draw:line text:anchor-type="page" text:anchor-page-number="1" draw:z-index="1412" draw:style-name="gr157" draw:text-style-name="P36" svg:x1="11.612cm" svg:y1="9.243cm" svg:x2="11.538cm" svg:y2="9.169cm">
        <text:p/>
      </draw:line>
      <draw:circle text:anchor-type="page" text:anchor-page-number="1" draw:z-index="1413" draw:style-name="gr158" draw:text-style-name="P37" svg:width="0.212cm" svg:height="0.212cm" draw:transform="rotate (2.35619449019234) translate (11.46175cm 9.39270833333334cm)" draw:kind="arc" draw:start-angle="-450" draw:end-angle="-360">
        <text:p/>
      </draw:circle>
      <draw:line text:anchor-type="page" text:anchor-page-number="1" draw:z-index="1414" draw:style-name="gr157" draw:text-style-name="P36" svg:x1="11.388cm" svg:y1="9.169cm" svg:x2="11.314cm" svg:y2="9.243cm">
        <text:p/>
      </draw:line>
      <draw:circle text:anchor-type="page" text:anchor-page-number="1" draw:z-index="1415" draw:style-name="gr158" draw:text-style-name="P37" svg:width="0.212cm" svg:height="0.212cm" draw:transform="rotate (0.785398163397448) translate (11.0878055555556cm 9.16869444444444cm)" draw:kind="arc" draw:start-angle="-540" draw:end-angle="-450">
        <text:p/>
      </draw:circle>
      <draw:line text:anchor-type="page" text:anchor-page-number="1" draw:z-index="1416" draw:style-name="gr157" draw:text-style-name="P36" svg:x1="11.164cm" svg:y1="9.243cm" svg:x2="11.09cm" svg:y2="9.169cm">
        <text:p/>
      </draw:line>
      <draw:circle text:anchor-type="page" text:anchor-page-number="1" draw:z-index="1417" draw:style-name="gr158" draw:text-style-name="P37" svg:width="0.212cm" svg:height="0.212cm" draw:transform="rotate (-0.785398163397449) translate (11.1636527777778cm 8.94468055555556cm)" draw:kind="arc" draw:start-angle="-540" draw:end-angle="-450">
        <text:p/>
      </draw:circle>
      <draw:line text:anchor-type="page" text:anchor-page-number="1" draw:z-index="1418" draw:style-name="gr157" draw:text-style-name="P36" svg:x1="11.088cm" svg:y1="9.019cm" svg:x2="11.162cm" svg:y2="8.945cm">
        <text:p/>
      </draw:line>
      <draw:circle text:anchor-type="page" text:anchor-page-number="1" draw:z-index="1419" draw:style-name="gr158" draw:text-style-name="P37" svg:width="0.212cm" svg:height="0.212cm" draw:transform="rotate (-2.35619449019235) translate (11.3859027777778cm 9.01876388888889cm)" draw:kind="arc" draw:start-angle="-540" draw:end-angle="-450">
        <text:p/>
      </draw:circle>
      <draw:line text:anchor-type="page" text:anchor-page-number="1" draw:z-index="1420" draw:style-name="gr157" draw:text-style-name="P36" svg:x1="11.312cm" svg:y1="8.945cm" svg:x2="11.386cm" svg:y2="9.019cm">
        <text:p/>
      </draw:line>
      <draw:circle text:anchor-type="page" text:anchor-page-number="1" draw:z-index="1421" draw:style-name="gr158" draw:text-style-name="P37" svg:width="0.212cm" svg:height="0.212cm" draw:transform="rotate (-0.785398163397449) translate (11.46175cm 8.79475cm)" draw:kind="arc" draw:start-angle="-450" draw:end-angle="-360">
        <text:p/>
      </draw:circle>
      <draw:line text:anchor-type="page" text:anchor-page-number="1" draw:z-index="1422" draw:style-name="gr157" draw:text-style-name="P36" svg:x1="11.538cm" svg:y1="9.019cm" svg:x2="11.612cm" svg:y2="8.945cm">
        <text:p/>
      </draw:line>
      <draw:circle text:anchor-type="page" text:anchor-page-number="1" draw:z-index="1423" draw:style-name="gr158" draw:text-style-name="P37" svg:width="0.212cm" svg:height="0.212cm" draw:transform="rotate (-2.35619449019235) translate (11.8339305555556cm 9.01876388888889cm)" draw:kind="arc" draw:start-angle="-540" draw:end-angle="-450">
        <text:p/>
      </draw:circle>
      <draw:line text:anchor-type="page" text:anchor-page-number="1" draw:z-index="1424" draw:style-name="gr159" draw:text-style-name="P36" svg:x1="11.762cm" svg:y1="8.945cm" svg:x2="11.836cm" svg:y2="9.019cm">
        <text:p/>
      </draw:line>
      <draw:circle text:anchor-type="page" text:anchor-page-number="1" draw:z-index="1425" draw:style-name="gr160" draw:text-style-name="P37" svg:width="0.212cm" svg:height="0.212cm" draw:transform="rotate (2.35619449019234) translate (11.763375cm 9.24277777777778cm)" draw:kind="arc" draw:start-angle="-540" draw:end-angle="-450">
        <text:p/>
      </draw:circle>
      <draw:line text:anchor-type="page" text:anchor-page-number="1" draw:z-index="1426" draw:style-name="gr159" draw:text-style-name="P36" svg:x1="11.836cm" svg:y1="9.169cm" svg:x2="11.762cm" svg:y2="9.243cm">
        <text:p/>
      </draw:line>
      <draw:circle text:anchor-type="page" text:anchor-page-number="1" draw:z-index="1427" draw:style-name="gr160" draw:text-style-name="P37" svg:width="0.212cm" svg:height="0.212cm" draw:transform="rotate (-2.35619449019235) translate (11.985625cm 9.31686111111111cm)" draw:kind="arc" draw:start-angle="-450" draw:end-angle="-360">
        <text:p/>
      </draw:circle>
      <draw:line text:anchor-type="page" text:anchor-page-number="1" draw:z-index="1428" draw:style-name="gr159" draw:text-style-name="P36" svg:x1="11.762cm" svg:y1="9.393cm" svg:x2="11.836cm" svg:y2="9.467cm">
        <text:p/>
      </draw:line>
      <draw:circle text:anchor-type="page" text:anchor-page-number="1" draw:z-index="1429" draw:style-name="gr160" draw:text-style-name="P37" svg:width="0.212cm" svg:height="0.212cm" draw:transform="rotate (-0.785398163397449) translate (11.9097777777778cm 9.24277777777778cm)" draw:kind="arc" draw:start-angle="-450" draw:end-angle="-360">
        <text:p/>
      </draw:circle>
      <draw:line text:anchor-type="page" text:anchor-page-number="1" draw:z-index="1430" draw:style-name="gr159" draw:text-style-name="P36" svg:x1="11.986cm" svg:y1="9.467cm" svg:x2="12.06cm" svg:y2="9.393cm">
        <text:p/>
      </draw:line>
      <draw:circle text:anchor-type="page" text:anchor-page-number="1" draw:z-index="1431" draw:style-name="gr160" draw:text-style-name="P37" svg:width="0.212cm" svg:height="0.212cm" draw:transform="rotate (0.785398163397448) translate (11.8374583333333cm 9.31686111111111cm)" draw:kind="arc" draw:start-angle="-450" draw:end-angle="-360">
        <text:p/>
      </draw:circle>
      <draw:line text:anchor-type="page" text:anchor-page-number="1" draw:z-index="1432" draw:style-name="gr159" draw:text-style-name="P36" svg:x1="12.06cm" svg:y1="9.243cm" svg:x2="11.986cm" svg:y2="9.169cm">
        <text:p/>
      </draw:line>
      <draw:circle text:anchor-type="page" text:anchor-page-number="1" draw:z-index="1433" draw:style-name="gr160" draw:text-style-name="P37" svg:width="0.212cm" svg:height="0.212cm" draw:transform="rotate (-0.785398163397449) translate (12.0597083333333cm 8.94468055555556cm)" draw:kind="arc" draw:start-angle="-540" draw:end-angle="-450">
        <text:p/>
      </draw:circle>
      <draw:line text:anchor-type="page" text:anchor-page-number="1" draw:z-index="1434" draw:style-name="gr159" draw:text-style-name="P36" svg:x1="11.986cm" svg:y1="9.019cm" svg:x2="12.06cm" svg:y2="8.945cm">
        <text:p/>
      </draw:line>
      <draw:circle text:anchor-type="page" text:anchor-page-number="1" draw:z-index="1435" draw:style-name="gr160" draw:text-style-name="P37" svg:width="0.212cm" svg:height="0.212cm" draw:transform="rotate (-2.35619449019235) translate (12.2819583333333cm 9.01876388888889cm)" draw:kind="arc" draw:start-angle="-540" draw:end-angle="-450">
        <text:p/>
      </draw:circle>
      <draw:line text:anchor-type="page" text:anchor-page-number="1" draw:z-index="1436" draw:style-name="gr159" draw:text-style-name="P36" svg:x1="12.21cm" svg:y1="8.945cm" svg:x2="12.284cm" svg:y2="9.019cm">
        <text:p/>
      </draw:line>
      <draw:circle text:anchor-type="page" text:anchor-page-number="1" draw:z-index="1437" draw:style-name="gr160" draw:text-style-name="P37" svg:width="0.212cm" svg:height="0.212cm" draw:transform="rotate (2.35619449019234) translate (12.2114027777778cm 9.24277777777778cm)" draw:kind="arc" draw:start-angle="-540" draw:end-angle="-450">
        <text:p/>
      </draw:circle>
      <draw:line text:anchor-type="page" text:anchor-page-number="1" draw:z-index="1438" draw:style-name="gr159" draw:text-style-name="P36" svg:x1="12.284cm" svg:y1="9.169cm" svg:x2="12.21cm" svg:y2="9.243cm">
        <text:p/>
      </draw:line>
      <draw:circle text:anchor-type="page" text:anchor-page-number="1" draw:z-index="1439" draw:style-name="gr160" draw:text-style-name="P37" svg:width="0.212cm" svg:height="0.212cm" draw:transform="rotate (-2.35619449019235) translate (12.4336527777778cm 9.31686111111111cm)" draw:kind="arc" draw:start-angle="-450" draw:end-angle="-360">
        <text:p/>
      </draw:circle>
      <draw:line text:anchor-type="page" text:anchor-page-number="1" draw:z-index="1440" draw:style-name="gr159" draw:text-style-name="P36" svg:x1="12.21cm" svg:y1="9.393cm" svg:x2="12.284cm" svg:y2="9.467cm">
        <text:p/>
      </draw:line>
      <draw:circle text:anchor-type="page" text:anchor-page-number="1" draw:z-index="1441" draw:style-name="gr160" draw:text-style-name="P37" svg:width="0.212cm" svg:height="0.212cm" draw:transform="rotate (-0.785398163397449) translate (12.3578055555556cm 9.24277777777778cm)" draw:kind="arc" draw:start-angle="-450" draw:end-angle="-360">
        <text:p/>
      </draw:circle>
      <draw:line text:anchor-type="page" text:anchor-page-number="1" draw:z-index="1442" draw:style-name="gr161" draw:text-style-name="P36" svg:x1="12.434cm" svg:y1="9.467cm" svg:x2="12.508cm" svg:y2="9.393cm">
        <text:p/>
      </draw:line>
      <draw:circle text:anchor-type="page" text:anchor-page-number="1" draw:z-index="1443" draw:style-name="gr162" draw:text-style-name="P37" svg:width="0.212cm" svg:height="0.212cm" draw:transform="rotate (-2.35619449019235) translate (12.7299861111111cm 9.46679166666667cm)" draw:kind="arc" draw:start-angle="-540" draw:end-angle="-450">
        <text:p/>
      </draw:circle>
      <draw:line text:anchor-type="page" text:anchor-page-number="1" draw:z-index="1444" draw:style-name="gr161" draw:text-style-name="P36" svg:x1="12.658cm" svg:y1="9.393cm" svg:x2="12.732cm" svg:y2="9.467cm">
        <text:p/>
      </draw:line>
      <draw:circle text:anchor-type="page" text:anchor-page-number="1" draw:z-index="1445" draw:style-name="gr162" draw:text-style-name="P37" svg:width="0.212cm" svg:height="0.212cm" draw:transform="rotate (-0.785398163397449) translate (12.8075972222222cm 9.24277777777778cm)" draw:kind="arc" draw:start-angle="-450" draw:end-angle="-360">
        <text:p/>
      </draw:circle>
      <draw:line text:anchor-type="page" text:anchor-page-number="1" draw:z-index="1446" draw:style-name="gr161" draw:text-style-name="P36" svg:x1="12.882cm" svg:y1="9.467cm" svg:x2="12.956cm" svg:y2="9.393cm">
        <text:p/>
      </draw:line>
      <draw:circle text:anchor-type="page" text:anchor-page-number="1" draw:z-index="1447" draw:style-name="gr162" draw:text-style-name="P37" svg:width="0.212cm" svg:height="0.212cm" draw:transform="rotate (0.785398163397448) translate (12.7335138888889cm 9.31686111111111cm)" draw:kind="arc" draw:start-angle="-450" draw:end-angle="-360">
        <text:p/>
      </draw:circle>
      <draw:line text:anchor-type="page" text:anchor-page-number="1" draw:z-index="1448" draw:style-name="gr161" draw:text-style-name="P36" svg:x1="12.956cm" svg:y1="9.243cm" svg:x2="12.882cm" svg:y2="9.169cm">
        <text:p/>
      </draw:line>
      <draw:circle text:anchor-type="page" text:anchor-page-number="1" draw:z-index="1449" draw:style-name="gr162" draw:text-style-name="P37" svg:width="0.212cm" svg:height="0.212cm" draw:transform="rotate (2.35619449019234) translate (12.8075972222222cm 9.39270833333334cm)" draw:kind="arc" draw:start-angle="-450" draw:end-angle="-360">
        <text:p/>
      </draw:circle>
      <draw:line text:anchor-type="page" text:anchor-page-number="1" draw:z-index="1450" draw:style-name="gr161" draw:text-style-name="P36" svg:x1="12.732cm" svg:y1="9.169cm" svg:x2="12.658cm" svg:y2="9.243cm">
        <text:p/>
      </draw:line>
      <draw:circle text:anchor-type="page" text:anchor-page-number="1" draw:z-index="1451" draw:style-name="gr162" draw:text-style-name="P37" svg:width="0.212cm" svg:height="0.212cm" draw:transform="rotate (0.785398163397448) translate (12.4336527777778cm 9.16869444444444cm)" draw:kind="arc" draw:start-angle="-540" draw:end-angle="-450">
        <text:p/>
      </draw:circle>
      <draw:line text:anchor-type="page" text:anchor-page-number="1" draw:z-index="1452" draw:style-name="gr161" draw:text-style-name="P36" svg:x1="12.508cm" svg:y1="9.243cm" svg:x2="12.434cm" svg:y2="9.169cm">
        <text:p/>
      </draw:line>
      <draw:circle text:anchor-type="page" text:anchor-page-number="1" draw:z-index="1453" draw:style-name="gr162" draw:text-style-name="P37" svg:width="0.212cm" svg:height="0.212cm" draw:transform="rotate (-0.785398163397449) translate (12.5077361111111cm 8.94468055555556cm)" draw:kind="arc" draw:start-angle="-540" draw:end-angle="-450">
        <text:p/>
      </draw:circle>
      <draw:line text:anchor-type="page" text:anchor-page-number="1" draw:z-index="1454" draw:style-name="gr161" draw:text-style-name="P36" svg:x1="12.434cm" svg:y1="9.019cm" svg:x2="12.508cm" svg:y2="8.945cm">
        <text:p/>
      </draw:line>
      <draw:circle text:anchor-type="page" text:anchor-page-number="1" draw:z-index="1455" draw:style-name="gr162" draw:text-style-name="P37" svg:width="0.212cm" svg:height="0.212cm" draw:transform="rotate (-2.35619449019235) translate (12.7299861111111cm 9.01876388888889cm)" draw:kind="arc" draw:start-angle="-540" draw:end-angle="-450">
        <text:p/>
      </draw:circle>
      <draw:line text:anchor-type="page" text:anchor-page-number="1" draw:z-index="1456" draw:style-name="gr161" draw:text-style-name="P36" svg:x1="12.658cm" svg:y1="8.945cm" svg:x2="12.732cm" svg:y2="9.019cm">
        <text:p/>
      </draw:line>
      <draw:circle text:anchor-type="page" text:anchor-page-number="1" draw:z-index="1457" draw:style-name="gr162" draw:text-style-name="P37" svg:width="0.212cm" svg:height="0.212cm" draw:transform="rotate (-0.785398163397449) translate (12.8075972222222cm 8.79475cm)" draw:kind="arc" draw:start-angle="-450" draw:end-angle="-360">
        <text:p/>
      </draw:circle>
      <draw:line text:anchor-type="page" text:anchor-page-number="1" draw:z-index="1458" draw:name="actual" draw:style-name="gr161" draw:text-style-name="P36" svg:x1="12.882cm" svg:y1="9.019cm" svg:x2="12.956cm" svg:y2="8.945cm">
        <text:p/>
      </draw:line>
      <text:p text:style-name="P1"/>
      <text:p text:style-name="P34">CLEARSCREEN</text:p>
      <text:p text:style-name="P3">HOME</text:p>
      <text:p text:style-name="P3"><text:span text:style-name="T15">lSegmento</text:span> = <text:span text:style-name="T12">9</text:span></text:p>
      <text:p text:style-name="P4"><text:span text:style-name="T16">nIterazioni</text:span> = <text:span text:style-name="T11">3</text:span></text:p>
      <text:p text:style-name="P5"><text:span text:style-name="T16">nIterazioneCorrente</text:span> = <text:span text:style-name="T2">0</text:span></text:p>
      <text:p text:style-name="P6"/>
      <text:p text:style-name="P6">PEN<text:span text:style-name="T5">UP</text:span></text:p>
      <text:p text:style-name="P6">POSITION [<text:span text:style-name="T4">200</text:span>, PAGESIZE[1]/2]</text:p>
      <text:p text:style-name="P3">HEADING <text:span text:style-name="T13">45</text:span></text:p>
      <text:p text:style-name="P15">PENSIZE 2</text:p>
      <text:p text:style-name="P6">PENDOWN</text:p>
      <text:p text:style-name="P7"/>
      <text:p text:style-name="P8">TO LineaCurva <text:span text:style-name="T15">lSegmento nIterazioni nIterazioneCorrente</text:span></text:p>
      <text:p text:style-name="P9"><text:tab/><text:span text:style-name="T2">IF nIterazioneCorrente &lt; nIterazioni [</text:span></text:p>
      <text:p text:style-name="P16"><text:tab/><text:tab/><text:span text:style-name="T1">PENCOLOR ANY</text:span></text:p>
      <text:p text:style-name="P17"><text:tab/><text:tab/><text:span text:style-name="T3">LineaCurva lSegmento nIterazioni nIterazioneCorrente+1; Tratto 1</text:span></text:p>
      <text:p text:style-name="P26"><text:tab/><text:tab/>PENUP</text:p>
      <text:p text:style-name="P18"><text:tab/><text:tab/>RIGHT 90</text:p>
      <text:p text:style-name="P17"><text:tab/><text:tab/>FORWARD <text:s/><text:span text:style-name="T15">lSegmento/3</text:span></text:p>
      <text:p text:style-name="P19"><text:tab/><text:tab/><text:span text:style-name="T6">PENDOWN</text:span></text:p>
      <text:p text:style-name="P17"><text:tab/><text:tab/><text:span text:style-name="T14">CIRCLE [lSegmento/3*2, lSegmento/3*2, 180, 270, 3]</text:span></text:p>
      <text:p text:style-name="P26"><text:tab/><text:tab/>PENUP</text:p>
      <text:p text:style-name="P20"><text:tab/><text:tab/><text:span text:style-name="T8">LEFT 90</text:span></text:p>
      <text:p text:style-name="P17"><text:tab/><text:tab/>FORWARD <text:s/><text:span text:style-name="T15">lSegmento/3</text:span></text:p>
      <text:p text:style-name="P18"><text:tab/><text:tab/><text:span text:style-name="T6">PENDOWN</text:span></text:p>
      <text:p text:style-name="P20"><text:tab/><text:tab/>RIGHT 90</text:p>
      <text:p text:style-name="P20"/>
      <text:p text:style-name="P17"><text:tab/><text:tab/><text:span text:style-name="T3">LineaCurva lSegmento nIterazioni nIterazioneCorrente+1; Tratto 2</text:span></text:p>
      <text:p text:style-name="P27"><text:tab/><text:tab/>PENUP</text:p>
      <text:p text:style-name="P18"><text:tab/><text:tab/>LEFT 90</text:p>
      <text:p text:style-name="P17"><text:tab/><text:tab/>FORWARD <text:s/><text:span text:style-name="T15">lSegmento/3</text:span></text:p>
      <text:p text:style-name="P18"><text:tab/><text:tab/><text:span text:style-name="T6">PENDOWN</text:span></text:p>
      <text:p text:style-name="P17"><text:tab/><text:tab/><text:span text:style-name="T14">CIRCLE [lSegmento/3*2, lSegmento/3*2, 90, 180, 3]</text:span></text:p>
      <text:p text:style-name="P27"><text:tab/><text:tab/>PENUP</text:p>
      <text:p text:style-name="P18"><text:tab/><text:tab/>RIGHT 90</text:p>
      <text:p text:style-name="P17"><text:tab/><text:tab/>FORWARD <text:s/><text:span text:style-name="T15">lSegmento/3</text:span></text:p>
      <text:p text:style-name="P18"><text:tab/><text:tab/><text:span text:style-name="T6">PENDOWN</text:span></text:p>
      <text:p text:style-name="P21"><text:tab/><text:tab/>LEFT 90</text:p>
      <text:p text:style-name="P19"/>
      <text:p text:style-name="P17"><text:tab/><text:tab/><text:span text:style-name="T3">LineaCurva lSegmento nIterazioni nIterazioneCorrente+1; Tratto 3</text:span></text:p>
      <text:p text:style-name="P27"><text:tab/><text:tab/>PENUP</text:p>
      <text:p text:style-name="P18"><text:tab/><text:tab/>LEFT 90</text:p>
      <text:p text:style-name="P17"><text:tab/><text:tab/>FORWARD <text:s/><text:span text:style-name="T15">lSegmento/3</text:span></text:p>
      <text:p text:style-name="P18"><text:tab/><text:tab/><text:span text:style-name="T6">PENDOWN</text:span></text:p>
      <text:p text:style-name="P17"><text:tab/><text:tab/><text:span text:style-name="T14">CIRCLE [lSegmento/3*2, lSegmento/3*2, 90, 180, 3]</text:span></text:p>
      <text:p text:style-name="P27"><text:soft-page-break/><text:tab/><text:tab/>PENUP</text:p>
      <text:p text:style-name="P18"><text:tab/><text:tab/>RIGHT 90</text:p>
      <text:p text:style-name="P17"><text:tab/><text:tab/>FORWARD <text:s/><text:span text:style-name="T15">lSegmento/3</text:span></text:p>
      <text:p text:style-name="P18"><text:tab/><text:tab/><text:span text:style-name="T6">PENDOWN</text:span></text:p>
      <text:p text:style-name="P22"><text:tab/><text:tab/>LEFT 90</text:p>
      <text:p text:style-name="P21"/>
      <text:p text:style-name="P17"><text:tab/><text:tab/><text:span text:style-name="T3">LineaCurva lSegmento nIterazioni nIterazioneCorrente+1; Tratto 4</text:span></text:p>
      <text:p text:style-name="P28"><text:tab/><text:tab/>PENUP</text:p>
      <text:p text:style-name="P18"><text:tab/><text:tab/>LEFT 90</text:p>
      <text:p text:style-name="P17"><text:tab/><text:tab/>FORWARD <text:s/><text:span text:style-name="T15">lSegmento/3</text:span></text:p>
      <text:p text:style-name="P18"><text:tab/><text:tab/><text:span text:style-name="T6">PENDOWN</text:span></text:p>
      <text:p text:style-name="P17"><text:tab/><text:tab/><text:span text:style-name="T14">CIRCLE [lSegmento/3*2, lSegmento/3*2, 90, 180, 3]</text:span></text:p>
      <text:p text:style-name="P28"><text:tab/><text:tab/>PENUP</text:p>
      <text:p text:style-name="P18"><text:tab/><text:tab/>RIGHT 90</text:p>
      <text:p text:style-name="P17"><text:tab/><text:tab/>FORWARD <text:s/><text:span text:style-name="T15">lSegmento/3</text:span></text:p>
      <text:p text:style-name="P18"><text:tab/><text:tab/><text:span text:style-name="T6">PENDOWN</text:span></text:p>
      <text:p text:style-name="P22"><text:tab/><text:tab/>LEFT 90</text:p>
      <text:p text:style-name="P10"/>
      <text:p text:style-name="P31"><text:tab/><text:tab/>LineaCurva <text:span text:style-name="T15">lSegmento nIterazioni n</text:span>IterazioneCorrente+1; Tratto 5</text:p>
      <text:p text:style-name="P28"><text:tab/><text:tab/>PENUP</text:p>
      <text:p text:style-name="P18"><text:tab/><text:tab/>RIGHT 90</text:p>
      <text:p text:style-name="P17"><text:tab/><text:tab/>FORWARD <text:s/><text:span text:style-name="T15">lSegmento/3</text:span></text:p>
      <text:p text:style-name="P18"><text:tab/><text:tab/><text:span text:style-name="T6">PENDOWN</text:span></text:p>
      <text:p text:style-name="P17"><text:tab/><text:tab/><text:span text:style-name="T14">CIRCLE [lSegmento/3*2, lSegmento/3*2, 180, 270, 3]</text:span></text:p>
      <text:p text:style-name="P29"><text:tab/><text:tab/>PENUP</text:p>
      <text:p text:style-name="P18"><text:tab/><text:tab/>LEFT 90</text:p>
      <text:p text:style-name="P17"><text:tab/><text:tab/>FORWARD <text:s/><text:span text:style-name="T15">lSegmento/3</text:span></text:p>
      <text:p text:style-name="P18"><text:tab/><text:tab/><text:span text:style-name="T6">PENDOWN</text:span></text:p>
      <text:p text:style-name="P11"><text:tab/><text:tab/>RIGHT 90</text:p>
      <text:p text:style-name="P23"/>
      <text:p text:style-name="P17"><text:tab/><text:tab/><text:span text:style-name="T3">LineaCurva lSegmento nIterazioni nIterazioneCorrente+1; Tratto 6</text:span></text:p>
      <text:p text:style-name="P29"><text:tab/><text:tab/>PENUP</text:p>
      <text:p text:style-name="P18"><text:tab/><text:tab/>RIGHT 90</text:p>
      <text:p text:style-name="P17"><text:tab/><text:tab/>FORWARD <text:s/><text:span text:style-name="T15">lSegmento/3</text:span></text:p>
      <text:p text:style-name="P18"><text:tab/><text:tab/><text:span text:style-name="T6">PENDOWN</text:span></text:p>
      <text:p text:style-name="P17"><text:tab/><text:tab/><text:span text:style-name="T14">CIRCLE [lSegmento/3*2, lSegmento/3*2, 180, 270, 3]</text:span></text:p>
      <text:p text:style-name="P29"><text:tab/><text:tab/>PENUP</text:p>
      <text:p text:style-name="P18"><text:tab/><text:tab/>LEFT 90</text:p>
      <text:p text:style-name="P17"><text:tab/><text:tab/>FORWARD <text:s/><text:span text:style-name="T15">lSegmento/3</text:span></text:p>
      <text:p text:style-name="P18"><text:tab/><text:tab/><text:span text:style-name="T6">PENDOWN</text:span></text:p>
      <text:p text:style-name="P11"><text:tab/><text:tab/>RIGHT 90</text:p>
      <text:p text:style-name="P10"/>
      <text:p text:style-name="P17"><text:tab/><text:tab/><text:span text:style-name="T3">LineaCurva lSegmento nIterazioni nIterazioneCorrente+1; Tratto 7</text:span></text:p>
      <text:p text:style-name="P29"><text:tab/><text:tab/>PENUP</text:p>
      <text:p text:style-name="P18"><text:soft-page-break/><text:tab/><text:tab/>RIGHT 90</text:p>
      <text:p text:style-name="P17"><text:tab/><text:tab/>FORWARD <text:s/><text:span text:style-name="T15">lSegmento/3</text:span></text:p>
      <text:p text:style-name="P18"><text:tab/><text:tab/><text:span text:style-name="T6">PENDOWN</text:span></text:p>
      <text:p text:style-name="P17"><text:tab/><text:tab/><text:span text:style-name="T14">CIRCLE [lSegmento/3*2, lSegmento/3*2, 180, 270, 3]</text:span></text:p>
      <text:p text:style-name="P29"><text:tab/><text:tab/>PENUP</text:p>
      <text:p text:style-name="P18"><text:tab/><text:tab/>LEFT 90</text:p>
      <text:p text:style-name="P17"><text:tab/><text:tab/>FORWARD <text:s/><text:span text:style-name="T15">lSegmento/3</text:span></text:p>
      <text:p text:style-name="P18"><text:tab/><text:tab/><text:span text:style-name="T6">PENDOWN</text:span></text:p>
      <text:p text:style-name="P11"><text:tab/><text:tab/>RIGHT 90</text:p>
      <text:p text:style-name="P19"/>
      <text:p text:style-name="P17"><text:tab/><text:tab/><text:span text:style-name="T3">LineaCurva lSegmento nIterazioni nIterazioneCorrente+1; Tratto 8</text:span></text:p>
      <text:p text:style-name="P30"><text:tab/><text:tab/>PENUP</text:p>
      <text:p text:style-name="P18"><text:tab/><text:tab/>LEFT 90</text:p>
      <text:p text:style-name="P17"><text:tab/><text:tab/>FORWARD <text:s/><text:span text:style-name="T15">lSegmento/3</text:span></text:p>
      <text:p text:style-name="P18"><text:tab/><text:tab/><text:span text:style-name="T6">PENDOWN</text:span></text:p>
      <text:p text:style-name="P17"><text:tab/><text:tab/><text:span text:style-name="T14">CIRCLE [lSegmento/3*2, lSegmento/3*2, 90, 180, 3]</text:span></text:p>
      <text:p text:style-name="P30"><text:tab/><text:tab/>PENUP</text:p>
      <text:p text:style-name="P18"><text:tab/><text:tab/>RIGHT 90</text:p>
      <text:p text:style-name="P17"><text:tab/><text:tab/>FORWARD <text:s/><text:span text:style-name="T15">lSegmento/3</text:span></text:p>
      <text:p text:style-name="P18"><text:tab/><text:tab/><text:span text:style-name="T6">PENDOWN</text:span></text:p>
      <text:p text:style-name="P24"><text:tab/><text:tab/>LEFT 90</text:p>
      <text:p text:style-name="P24"/>
      <text:p text:style-name="P17"><text:tab/><text:tab/><text:span text:style-name="T3">LineaCurva lSegmento nIterazioni nIterazioneCorrente+1; Tratto 9</text:span></text:p>
      <text:p text:style-name="P25"><text:tab/></text:p>
      <text:p text:style-name="P12"><text:tab/><text:span text:style-name="T7">][</text:span></text:p>
      <text:p text:style-name="P8"><text:tab/><text:tab/><text:span text:style-name="T10">FORWARD</text:span> <text:s/><text:span text:style-name="T15">lSegmento</text:span>/3</text:p>
      <text:p text:style-name="P12"><text:tab/><text:span text:style-name="T9">]</text:span></text:p>
      <text:p text:style-name="P13">END</text:p>
      <text:p text:style-name="P14"/>
      <text:p text:style-name="P33">SHOWTURTLE</text:p>
      <text:p text:style-name="P32"/>
      <text:p text:style-name="P31">LineaCurva <text:span text:style-name="T15">lSegmento nIterazioni n</text:span>IterazioneCorrente</text:p>
      <text:p text:style-name="P2"/>
      <text:p text:style-name="P33">HIDETURTLE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egoe UI Semilight" svg:font-family="'Segoe UI Semilight'"/>
    <style:font-face style:name="Lucida Sans1" svg:font-family="'Lucida Sans'" style:font-family-generic="swiss"/>
    <style:font-face style:name="Source Code Pro" svg:font-family="'Source Code Pro'" style:font-family-generic="modern" style:font-pitch="fixed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draw:stroke-dash draw:name="Dash_20_4" draw:display-name="Dash 4" draw:style="rect" draw:dots1="1" draw:distance="0cm"/>
    <draw:stroke-dash draw:name="Dash_20_5" draw:display-name="Dash 5" draw:style="rect" draw:dots2="1" draw:dots2-length="0.02cm" draw:distance="0.02cm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Segoe UI Semilight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7cm" style:writing-mode="page"/>
      <style:text-properties style:use-window-font-color="true" style:font-name="Segoe UI Semilight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Segoe UI Semilight" fo:font-family="'Segoe UI Semilight'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name="Segoe UI Semilight" fo:font-family="'Segoe UI Semilight'"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style:font-name="Segoe UI Semilight" fo:font-family="'Segoe UI Semilight'"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Segoe UI Semilight" fo:font-family="'Segoe UI Semilight'" style:font-size-asian="12pt" style:font-name-complex="Lucida Sans1" style:font-family-complex="'Lucida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8-09-16T18:14:06.437000000</meta:creation-date>
    <dc:date>2020-01-06T16:53:29.984000000</dc:date>
    <meta:editing-duration>PT14H14M18S</meta:editing-duration>
    <meta:editing-cycles>19</meta:editing-cycles>
    <meta:generator>LibreOffice/6.1.4.2$Windows_X86_64 LibreOffice_project/9d0f32d1f0b509096fd65e0d4bec26ddd1938fd3</meta:generator>
    <meta:document-statistic meta:table-count="0" meta:image-count="0" meta:object-count="0" meta:page-count="4" meta:paragraph-count="110" meta:word-count="257" meta:character-count="2179" meta:non-whitespace-character-count="1828"/>
  </office:meta>
</office:document-meta>
</file>