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 fo:font-size="10pt" style:font-size-asian="10pt" style:font-size-complex="10pt"/>
    </style:style>
    <style:style style:name="P2" style:family="paragraph" style:parent-style-name="Standard">
      <style:text-properties style:font-name="Source Code Pro" fo:font-size="10pt" officeooo:paragraph-rsid="001af564" style:font-size-asian="10pt" style:font-size-complex="10pt"/>
    </style:style>
    <style:style style:name="P3" style:family="paragraph" style:parent-style-name="Standard">
      <style:text-properties style:font-name="Source Code Pro" fo:font-size="10pt" officeooo:paragraph-rsid="001f767a" style:font-size-asian="10pt" style:font-size-complex="10pt"/>
    </style:style>
    <style:style style:name="P4" style:family="paragraph" style:parent-style-name="Standard">
      <style:paragraph-properties fo:break-before="page"/>
      <style:text-properties style:font-name="Source Code Pro" fo:font-size="10pt" style:font-size-asian="10pt" style:font-size-complex="10pt"/>
    </style:style>
    <style:style style:name="P5" style:family="paragraph">
      <loext:graphic-properties draw:fill-color="#00cc00" draw:opacity="0%"/>
      <style:paragraph-properties fo:text-align="center"/>
    </style:style>
    <style:style style:name="P6" style:family="paragraph">
      <style:paragraph-properties fo:text-align="center"/>
    </style:style>
    <style:style style:name="T1" style:family="text">
      <style:text-properties officeooo:rsid="001dcfcd"/>
    </style:style>
    <style:style style:name="T2" style:family="text">
      <style:text-properties officeooo:rsid="001f767a"/>
    </style:style>
    <style:style style:name="gr1" style:family="graphic">
      <style:graphic-properties draw:stroke="solid" draw:stroke-dash="Dash_20_4" svg:stroke-width="0.035cm" svg:stroke-color="#ffd700" svg:stroke-opacity="0%" draw:stroke-linejoin="round" draw:fill-color="#00cc00" draw:opacity="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solid" draw:stroke-dash="Dash_20_5" svg:stroke-width="0.035cm" svg:stroke-color="#0000ff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5" svg:stroke-width="0.035cm" svg:stroke-color="#00ffff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5" svg:stroke-width="0.035cm" svg:stroke-color="#0a0a0a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solid" draw:stroke-dash="Dash_20_5" svg:stroke-width="0.035cm" svg:stroke-color="#00ff00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solid" draw:stroke-dash="Dash_20_5" svg:stroke-width="0.035cm" svg:stroke-color="#dc143c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" style:family="graphic">
      <style:graphic-properties draw:stroke="solid" draw:stroke-dash="Dash_20_5" svg:stroke-width="0.035cm" svg:stroke-color="#00bfff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" style:family="graphic">
      <style:graphic-properties draw:stroke="solid" draw:stroke-dash="Dash_20_5" svg:stroke-width="0.035cm" svg:stroke-color="#ff1493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" style:family="graphic">
      <style:graphic-properties draw:stroke="solid" draw:stroke-dash="Dash_20_5" svg:stroke-width="0.035cm" svg:stroke-color="#9400d3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" style:family="graphic">
      <style:graphic-properties draw:stroke="solid" draw:stroke-dash="Dash_20_5" svg:stroke-width="0.035cm" svg:stroke-color="#ffd700" svg:stroke-opacity="100%" draw:stroke-linejoin="round" svg:stroke-linecap="butt" draw:textarea-horizontal-align="center" draw:textarea-vertical-align="middle" fo:padding-top="0.018cm" fo:padding-bottom="0.018cm" fo:padding-left="0.018cm" fo:padding-right="0.018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5" drawooo:display="printer" svg:width="0cm" svg:height="0cm" svg:x="9.073cm" svg:y="12.832cm" svg:viewBox="0 0 0 0" draw:points="0,0">
        <text:p/>
      </draw:polygon>
      <draw:polyline text:anchor-type="page" text:anchor-page-number="0" draw:z-index="1" draw:style-name="gr2" draw:text-style-name="P6" svg:width="0.313cm" svg:height="0.209cm" draw:transform="rotate (0.785398163397448) translate (6.98323611111111cm 14.7743333333333cm)" svg:viewBox="0 0 314 210" draw:points="0,105 105,105 105,210 210,210 210,105 105,105 105,0 210,0 210,105 314,105">
        <text:p/>
      </draw:polyline>
      <draw:polyline text:anchor-type="page" text:anchor-page-number="0" draw:z-index="2" draw:style-name="gr3" draw:text-style-name="P6" svg:width="0.313cm" svg:height="0.209cm" draw:transform="rotate (-0.785398163397448) translate (7.35541666666667cm 14.5503194444444cm)" svg:viewBox="0 0 314 210" draw:points="0,105 105,105 105,210 210,210 210,105 105,105 105,0 210,0 210,105 314,105">
        <text:p/>
      </draw:polyline>
      <draw:polyline text:anchor-type="page" text:anchor-page-number="0" draw:z-index="3" draw:style-name="gr4" draw:text-style-name="P6" svg:width="0.313cm" svg:height="0.209cm" draw:transform="rotate (0.785398163397448) translate (7.43126388888889cm 14.7743333333333cm)" svg:viewBox="0 0 314 210" draw:points="0,105 105,105 105,210 210,210 210,105 105,105 105,0 210,0 210,105 314,105">
        <text:p/>
      </draw:polyline>
      <draw:polyline text:anchor-type="page" text:anchor-page-number="0" draw:z-index="4" draw:style-name="gr5" draw:text-style-name="P6" svg:width="0.313cm" svg:height="0.209cm" draw:transform="rotate (2.35619449019234) translate (7.65527777777778cm 14.6984861111111cm)" svg:viewBox="0 0 314 210" draw:points="0,105 105,105 105,210 210,210 210,105 105,105 105,0 210,0 210,105 314,105">
        <text:p/>
      </draw:polyline>
      <draw:polyline text:anchor-type="page" text:anchor-page-number="0" draw:z-index="5" draw:style-name="gr6" draw:text-style-name="P6" svg:width="0.313cm" svg:height="0.209cm" draw:transform="rotate (-2.35619449019234) translate (7.57943055555556cm 14.4744722222222cm)" svg:viewBox="0 0 314 210" draw:points="0,105 105,105 105,210 210,210 210,105 105,105 105,0 210,0 210,105 314,105">
        <text:p/>
      </draw:polyline>
      <draw:polyline text:anchor-type="page" text:anchor-page-number="0" draw:z-index="6" draw:style-name="gr7" draw:text-style-name="P6" svg:width="0.313cm" svg:height="0.209cm" draw:transform="rotate (2.35619449019234) translate (7.20725cm 14.6984861111111cm)" svg:viewBox="0 0 314 210" draw:points="0,105 105,105 105,210 210,210 210,105 105,105 105,0 210,0 210,105 314,105">
        <text:p/>
      </draw:polyline>
      <draw:polyline text:anchor-type="page" text:anchor-page-number="0" draw:z-index="7" draw:style-name="gr8" draw:text-style-name="P6" svg:width="0.313cm" svg:height="0.209cm" draw:transform="rotate (0.785398163397448) translate (6.98323611111111cm 14.3263055555556cm)" svg:viewBox="0 0 314 210" draw:points="0,105 105,105 105,210 210,210 210,105 105,105 105,0 210,0 210,105 314,105">
        <text:p/>
      </draw:polyline>
      <draw:polyline text:anchor-type="page" text:anchor-page-number="0" draw:z-index="8" draw:style-name="gr9" draw:text-style-name="P6" svg:width="0.313cm" svg:height="0.209cm" draw:transform="rotate (-0.785398163397448) translate (7.35541666666667cm 14.1022916666667cm)" svg:viewBox="0 0 314 210" draw:points="0,105 105,105 105,210 210,210 210,105 105,105 105,0 210,0 210,105 314,105">
        <text:p/>
      </draw:polyline>
      <draw:polyline text:anchor-type="page" text:anchor-page-number="0" draw:z-index="9" draw:style-name="gr10" draw:text-style-name="P6" svg:width="0.313cm" svg:height="0.209cm" draw:transform="rotate (0.785398163397448) translate (7.43126388888889cm 14.3263055555556cm)" svg:viewBox="0 0 314 210" draw:points="0,105 105,105 105,210 210,210 210,105 105,105 105,0 210,0 210,105 314,105">
        <text:p/>
      </draw:polyline>
      <draw:polyline text:anchor-type="page" text:anchor-page-number="0" draw:z-index="10" draw:style-name="gr2" draw:text-style-name="P6" svg:width="0.313cm" svg:height="0.209cm" draw:transform="rotate (-0.785398163397448) translate (7.80344444444444cm 14.1022916666667cm)" svg:viewBox="0 0 314 210" draw:points="0,105 105,105 105,210 210,210 210,105 105,105 105,0 210,0 210,105 314,105">
        <text:p/>
      </draw:polyline>
      <draw:polyline text:anchor-type="page" text:anchor-page-number="0" draw:z-index="11" draw:style-name="gr3" draw:text-style-name="P6" svg:width="0.313cm" svg:height="0.209cm" draw:transform="rotate (-2.35619449019234) translate (8.02745833333334cm 14.4744722222222cm)" svg:viewBox="0 0 314 210" draw:points="0,105 105,105 105,210 210,210 210,105 105,105 105,0 210,0 210,105 314,105">
        <text:p/>
      </draw:polyline>
      <draw:polyline text:anchor-type="page" text:anchor-page-number="0" draw:z-index="12" draw:style-name="gr4" draw:text-style-name="P6" svg:width="0.313cm" svg:height="0.209cm" draw:transform="rotate (-0.785398163397448) translate (7.80344444444444cm 14.5503194444444cm)" svg:viewBox="0 0 314 210" draw:points="0,105 105,105 105,210 210,210 210,105 105,105 105,0 210,0 210,105 314,105">
        <text:p/>
      </draw:polyline>
      <draw:polyline text:anchor-type="page" text:anchor-page-number="0" draw:z-index="13" draw:style-name="gr5" draw:text-style-name="P6" svg:width="0.313cm" svg:height="0.209cm" draw:transform="rotate (0.785398163397448) translate (7.87929166666667cm 14.7743333333333cm)" svg:viewBox="0 0 314 210" draw:points="0,105 105,105 105,210 210,210 210,105 105,105 105,0 210,0 210,105 314,105">
        <text:p/>
      </draw:polyline>
      <draw:polyline text:anchor-type="page" text:anchor-page-number="0" draw:z-index="14" draw:style-name="gr6" draw:text-style-name="P6" svg:width="0.313cm" svg:height="0.209cm" draw:transform="rotate (2.35619449019234) translate (8.10330555555555cm 14.6984861111111cm)" svg:viewBox="0 0 314 210" draw:points="0,105 105,105 105,210 210,210 210,105 105,105 105,0 210,0 210,105 314,105">
        <text:p/>
      </draw:polyline>
      <draw:polyline text:anchor-type="page" text:anchor-page-number="0" draw:z-index="15" draw:style-name="gr7" draw:text-style-name="P6" svg:width="0.313cm" svg:height="0.209cm" draw:transform="rotate (0.785398163397448) translate (7.87929166666667cm 14.3263055555556cm)" svg:viewBox="0 0 314 210" draw:points="0,105 105,105 105,210 210,210 210,105 105,105 105,0 210,0 210,105 314,105">
        <text:p/>
      </draw:polyline>
      <draw:polyline text:anchor-type="page" text:anchor-page-number="0" draw:z-index="16" draw:style-name="gr8" draw:text-style-name="P6" svg:width="0.313cm" svg:height="0.209cm" draw:transform="rotate (-0.785398163397448) translate (8.25147222222222cm 14.1022916666667cm)" svg:viewBox="0 0 314 210" draw:points="0,105 105,105 105,210 210,210 210,105 105,105 105,0 210,0 210,105 314,105">
        <text:p/>
      </draw:polyline>
      <draw:polyline text:anchor-type="page" text:anchor-page-number="0" draw:z-index="17" draw:style-name="gr9" draw:text-style-name="P6" svg:width="0.313cm" svg:height="0.209cm" draw:transform="rotate (-2.35619449019234) translate (8.47548611111111cm 14.4744722222222cm)" svg:viewBox="0 0 314 210" draw:points="0,105 105,105 105,210 210,210 210,105 105,105 105,0 210,0 210,105 314,105">
        <text:p/>
      </draw:polyline>
      <draw:polyline text:anchor-type="page" text:anchor-page-number="0" draw:z-index="18" draw:style-name="gr10" draw:text-style-name="P6" svg:width="0.313cm" svg:height="0.209cm" draw:transform="rotate (-0.785398163397448) translate (8.25147222222222cm 14.5503194444444cm)" svg:viewBox="0 0 314 210" draw:points="0,105 105,105 105,210 210,210 210,105 105,105 105,0 210,0 210,105 314,105">
        <text:p/>
      </draw:polyline>
      <draw:polyline text:anchor-type="page" text:anchor-page-number="0" draw:z-index="19" draw:style-name="gr2" draw:text-style-name="P6" svg:width="0.313cm" svg:height="0.209cm" draw:transform="rotate (0.785398163397448) translate (8.32731944444444cm 14.7743333333333cm)" svg:viewBox="0 0 314 210" draw:points="0,105 105,105 105,210 210,210 210,105 105,105 105,0 210,0 210,105 314,105">
        <text:p/>
      </draw:polyline>
      <draw:polyline text:anchor-type="page" text:anchor-page-number="0" draw:z-index="20" draw:style-name="gr3" draw:text-style-name="P6" svg:width="0.313cm" svg:height="0.209cm" draw:transform="rotate (-0.785398163397448) translate (8.6995cm 14.5503194444444cm)" svg:viewBox="0 0 314 210" draw:points="0,105 105,105 105,210 210,210 210,105 105,105 105,0 210,0 210,105 314,105">
        <text:p/>
      </draw:polyline>
      <draw:polyline text:anchor-type="page" text:anchor-page-number="0" draw:z-index="21" draw:style-name="gr4" draw:text-style-name="P6" svg:width="0.313cm" svg:height="0.209cm" draw:transform="rotate (0.785398163397448) translate (8.77534722222222cm 14.7743333333333cm)" svg:viewBox="0 0 314 210" draw:points="0,105 105,105 105,210 210,210 210,105 105,105 105,0 210,0 210,105 314,105">
        <text:p/>
      </draw:polyline>
      <draw:polyline text:anchor-type="page" text:anchor-page-number="0" draw:z-index="22" draw:style-name="gr5" draw:text-style-name="P6" svg:width="0.313cm" svg:height="0.209cm" draw:transform="rotate (2.35619449019234) translate (8.99936111111111cm 14.6984861111111cm)" svg:viewBox="0 0 314 210" draw:points="0,105 105,105 105,210 210,210 210,105 105,105 105,0 210,0 210,105 314,105">
        <text:p/>
      </draw:polyline>
      <draw:polyline text:anchor-type="page" text:anchor-page-number="0" draw:z-index="23" draw:style-name="gr6" draw:text-style-name="P6" svg:width="0.313cm" svg:height="0.209cm" draw:transform="rotate (-2.35619449019234) translate (8.92351388888889cm 14.4744722222222cm)" svg:viewBox="0 0 314 210" draw:points="0,105 105,105 105,210 210,210 210,105 105,105 105,0 210,0 210,105 314,105">
        <text:p/>
      </draw:polyline>
      <draw:polyline text:anchor-type="page" text:anchor-page-number="0" draw:z-index="24" draw:style-name="gr7" draw:text-style-name="P6" svg:width="0.313cm" svg:height="0.209cm" draw:transform="rotate (2.35619449019234) translate (8.55133333333333cm 14.6984861111111cm)" svg:viewBox="0 0 314 210" draw:points="0,105 105,105 105,210 210,210 210,105 105,105 105,0 210,0 210,105 314,105">
        <text:p/>
      </draw:polyline>
      <draw:polyline text:anchor-type="page" text:anchor-page-number="0" draw:z-index="25" draw:style-name="gr8" draw:text-style-name="P6" svg:width="0.313cm" svg:height="0.209cm" draw:transform="rotate (0.785398163397448) translate (8.32731944444444cm 14.3263055555556cm)" svg:viewBox="0 0 314 210" draw:points="0,105 105,105 105,210 210,210 210,105 105,105 105,0 210,0 210,105 314,105">
        <text:p/>
      </draw:polyline>
      <draw:polyline text:anchor-type="page" text:anchor-page-number="0" draw:z-index="26" draw:style-name="gr9" draw:text-style-name="P6" svg:width="0.313cm" svg:height="0.209cm" draw:transform="rotate (-0.785398163397448) translate (8.6995cm 14.1022916666667cm)" svg:viewBox="0 0 314 210" draw:points="0,105 105,105 105,210 210,210 210,105 105,105 105,0 210,0 210,105 314,105">
        <text:p/>
      </draw:polyline>
      <draw:polyline text:anchor-type="page" text:anchor-page-number="0" draw:z-index="27" draw:style-name="gr10" draw:text-style-name="P6" svg:width="0.313cm" svg:height="0.209cm" draw:transform="rotate (0.785398163397448) translate (8.77534722222222cm 14.3263055555556cm)" svg:viewBox="0 0 314 210" draw:points="0,105 105,105 105,210 210,210 210,105 105,105 105,0 210,0 210,105 314,105">
        <text:p/>
      </draw:polyline>
      <draw:polyline text:anchor-type="page" text:anchor-page-number="0" draw:z-index="28" draw:style-name="gr2" draw:text-style-name="P6" svg:width="0.313cm" svg:height="0.209cm" draw:transform="rotate (2.35619449019234) translate (8.99936111111111cm 14.2504583333333cm)" svg:viewBox="0 0 314 210" draw:points="0,105 105,105 105,210 210,210 210,105 105,105 105,0 210,0 210,105 314,105">
        <text:p/>
      </draw:polyline>
      <draw:polyline text:anchor-type="page" text:anchor-page-number="0" draw:z-index="29" draw:style-name="gr3" draw:text-style-name="P6" svg:width="0.313cm" svg:height="0.209cm" draw:transform="rotate (0.785398163397448) translate (8.77534722222222cm 13.8782777777778cm)" svg:viewBox="0 0 314 210" draw:points="0,105 105,105 105,210 210,210 210,105 105,105 105,0 210,0 210,105 314,105">
        <text:p/>
      </draw:polyline>
      <draw:polyline text:anchor-type="page" text:anchor-page-number="0" draw:z-index="30" draw:style-name="gr4" draw:text-style-name="P6" svg:width="0.313cm" svg:height="0.209cm" draw:transform="rotate (2.35619449019234) translate (8.99936111111111cm 13.8024305555556cm)" svg:viewBox="0 0 314 210" draw:points="0,105 105,105 105,210 210,210 210,105 105,105 105,0 210,0 210,105 314,105">
        <text:p/>
      </draw:polyline>
      <draw:polyline text:anchor-type="page" text:anchor-page-number="0" draw:z-index="31" draw:style-name="gr5" draw:text-style-name="P6" svg:width="0.313cm" svg:height="0.209cm" draw:transform="rotate (-2.35619449019234) translate (8.92351388888889cm 13.5784166666667cm)" svg:viewBox="0 0 314 210" draw:points="0,105 105,105 105,210 210,210 210,105 105,105 105,0 210,0 210,105 314,105">
        <text:p/>
      </draw:polyline>
      <draw:polyline text:anchor-type="page" text:anchor-page-number="0" draw:z-index="32" draw:style-name="gr6" draw:text-style-name="P6" svg:width="0.313cm" svg:height="0.209cm" draw:transform="rotate (-0.785398163397448) translate (8.6995cm 13.6542638888889cm)" svg:viewBox="0 0 314 210" draw:points="0,105 105,105 105,210 210,210 210,105 105,105 105,0 210,0 210,105 314,105">
        <text:p/>
      </draw:polyline>
      <draw:polyline text:anchor-type="page" text:anchor-page-number="0" draw:z-index="33" draw:style-name="gr7" draw:text-style-name="P6" svg:width="0.313cm" svg:height="0.209cm" draw:transform="rotate (-2.35619449019234) translate (8.92351388888889cm 14.0264444444444cm)" svg:viewBox="0 0 314 210" draw:points="0,105 105,105 105,210 210,210 210,105 105,105 105,0 210,0 210,105 314,105">
        <text:p/>
      </draw:polyline>
      <draw:polyline text:anchor-type="page" text:anchor-page-number="0" draw:z-index="34" draw:style-name="gr8" draw:text-style-name="P6" svg:width="0.313cm" svg:height="0.209cm" draw:transform="rotate (2.35619449019234) translate (8.55133333333333cm 14.2504583333333cm)" svg:viewBox="0 0 314 210" draw:points="0,105 105,105 105,210 210,210 210,105 105,105 105,0 210,0 210,105 314,105">
        <text:p/>
      </draw:polyline>
      <draw:polyline text:anchor-type="page" text:anchor-page-number="0" draw:z-index="35" draw:style-name="gr9" draw:text-style-name="P6" svg:width="0.313cm" svg:height="0.209cm" draw:transform="rotate (0.785398163397448) translate (8.32731944444444cm 13.8782777777778cm)" svg:viewBox="0 0 314 210" draw:points="0,105 105,105 105,210 210,210 210,105 105,105 105,0 210,0 210,105 314,105">
        <text:p/>
      </draw:polyline>
      <draw:polyline text:anchor-type="page" text:anchor-page-number="0" draw:z-index="36" draw:style-name="gr10" draw:text-style-name="P6" svg:width="0.313cm" svg:height="0.209cm" draw:transform="rotate (2.35619449019234) translate (8.55133333333333cm 13.8024305555556cm)" svg:viewBox="0 0 314 210" draw:points="0,105 105,105 105,210 210,210 210,105 105,105 105,0 210,0 210,105 314,105">
        <text:p/>
      </draw:polyline>
      <draw:polyline text:anchor-type="page" text:anchor-page-number="0" draw:z-index="37" draw:style-name="gr2" draw:text-style-name="P6" svg:width="0.313cm" svg:height="0.209cm" draw:transform="rotate (-2.35619449019234) translate (8.47548611111111cm 13.5784166666667cm)" svg:viewBox="0 0 314 210" draw:points="0,105 105,105 105,210 210,210 210,105 105,105 105,0 210,0 210,105 314,105">
        <text:p/>
      </draw:polyline>
      <draw:polyline text:anchor-type="page" text:anchor-page-number="0" draw:z-index="38" draw:style-name="gr3" draw:text-style-name="P6" svg:width="0.313cm" svg:height="0.209cm" draw:transform="rotate (2.35619449019234) translate (8.10330555555556cm 13.8024305555556cm)" svg:viewBox="0 0 314 210" draw:points="0,105 105,105 105,210 210,210 210,105 105,105 105,0 210,0 210,105 314,105">
        <text:p/>
      </draw:polyline>
      <draw:polyline text:anchor-type="page" text:anchor-page-number="0" draw:z-index="39" draw:style-name="gr4" draw:text-style-name="P6" svg:width="0.313cm" svg:height="0.209cm" draw:transform="rotate (-2.35619449019234) translate (8.02745833333333cm 13.5784166666667cm)" svg:viewBox="0 0 314 210" draw:points="0,105 105,105 105,210 210,210 210,105 105,105 105,0 210,0 210,105 314,105">
        <text:p/>
      </draw:polyline>
      <draw:polyline text:anchor-type="page" text:anchor-page-number="0" draw:z-index="40" draw:style-name="gr5" draw:text-style-name="P6" svg:width="0.313cm" svg:height="0.209cm" draw:transform="rotate (-0.785398163397448) translate (7.80344444444444cm 13.6542638888889cm)" svg:viewBox="0 0 314 210" draw:points="0,105 105,105 105,210 210,210 210,105 105,105 105,0 210,0 210,105 314,105">
        <text:p/>
      </draw:polyline>
      <draw:polyline text:anchor-type="page" text:anchor-page-number="0" draw:z-index="41" draw:style-name="gr6" draw:text-style-name="P6" svg:width="0.313cm" svg:height="0.209cm" draw:transform="rotate (0.785398163397448) translate (7.87929166666667cm 13.8782777777778cm)" svg:viewBox="0 0 314 210" draw:points="0,105 105,105 105,210 210,210 210,105 105,105 105,0 210,0 210,105 314,105">
        <text:p/>
      </draw:polyline>
      <draw:polyline text:anchor-type="page" text:anchor-page-number="0" draw:z-index="42" draw:style-name="gr7" draw:text-style-name="P6" svg:width="0.313cm" svg:height="0.209cm" draw:transform="rotate (-0.785398163397448) translate (8.25147222222222cm 13.6542638888889cm)" svg:viewBox="0 0 314 210" draw:points="0,105 105,105 105,210 210,210 210,105 105,105 105,0 210,0 210,105 314,105">
        <text:p/>
      </draw:polyline>
      <draw:polyline text:anchor-type="page" text:anchor-page-number="0" draw:z-index="43" draw:style-name="gr8" draw:text-style-name="P6" svg:width="0.313cm" svg:height="0.209cm" draw:transform="rotate (-2.35619449019234) translate (8.47548611111112cm 14.0264444444444cm)" svg:viewBox="0 0 314 210" draw:points="0,105 105,105 105,210 210,210 210,105 105,105 105,0 210,0 210,105 314,105">
        <text:p/>
      </draw:polyline>
      <draw:polyline text:anchor-type="page" text:anchor-page-number="0" draw:z-index="44" draw:style-name="gr9" draw:text-style-name="P6" svg:width="0.313cm" svg:height="0.209cm" draw:transform="rotate (2.35619449019234) translate (8.10330555555556cm 14.2504583333333cm)" svg:viewBox="0 0 314 210" draw:points="0,105 105,105 105,210 210,210 210,105 105,105 105,0 210,0 210,105 314,105">
        <text:p/>
      </draw:polyline>
      <draw:polyline text:anchor-type="page" text:anchor-page-number="0" draw:z-index="45" draw:style-name="gr10" draw:text-style-name="P6" svg:width="0.313cm" svg:height="0.209cm" draw:transform="rotate (-2.35619449019234) translate (8.02745833333334cm 14.0264444444444cm)" svg:viewBox="0 0 314 210" draw:points="0,105 105,105 105,210 210,210 210,105 105,105 105,0 210,0 210,105 314,105">
        <text:p/>
      </draw:polyline>
      <draw:polyline text:anchor-type="page" text:anchor-page-number="0" draw:z-index="46" draw:style-name="gr2" draw:text-style-name="P6" svg:width="0.313cm" svg:height="0.209cm" draw:transform="rotate (2.35619449019234) translate (7.65527777777778cm 14.2504583333333cm)" svg:viewBox="0 0 314 210" draw:points="0,105 105,105 105,210 210,210 210,105 105,105 105,0 210,0 210,105 314,105">
        <text:p/>
      </draw:polyline>
      <draw:polyline text:anchor-type="page" text:anchor-page-number="0" draw:z-index="47" draw:style-name="gr3" draw:text-style-name="P6" svg:width="0.313cm" svg:height="0.209cm" draw:transform="rotate (0.785398163397448) translate (7.43126388888889cm 13.8782777777778cm)" svg:viewBox="0 0 314 210" draw:points="0,105 105,105 105,210 210,210 210,105 105,105 105,0 210,0 210,105 314,105">
        <text:p/>
      </draw:polyline>
      <draw:polyline text:anchor-type="page" text:anchor-page-number="0" draw:z-index="48" draw:style-name="gr4" draw:text-style-name="P6" svg:width="0.313cm" svg:height="0.209cm" draw:transform="rotate (2.35619449019234) translate (7.65527777777778cm 13.8024305555556cm)" svg:viewBox="0 0 314 210" draw:points="0,105 105,105 105,210 210,210 210,105 105,105 105,0 210,0 210,105 314,105">
        <text:p/>
      </draw:polyline>
      <draw:polyline text:anchor-type="page" text:anchor-page-number="0" draw:z-index="49" draw:style-name="gr5" draw:text-style-name="P6" svg:width="0.313cm" svg:height="0.209cm" draw:transform="rotate (-2.35619449019234) translate (7.57943055555556cm 13.5784166666667cm)" svg:viewBox="0 0 314 210" draw:points="0,105 105,105 105,210 210,210 210,105 105,105 105,0 210,0 210,105 314,105">
        <text:p/>
      </draw:polyline>
      <draw:polyline text:anchor-type="page" text:anchor-page-number="0" draw:z-index="50" draw:style-name="gr6" draw:text-style-name="P6" svg:width="0.313cm" svg:height="0.209cm" draw:transform="rotate (-0.785398163397448) translate (7.35541666666667cm 13.6542638888889cm)" svg:viewBox="0 0 314 210" draw:points="0,105 105,105 105,210 210,210 210,105 105,105 105,0 210,0 210,105 314,105">
        <text:p/>
      </draw:polyline>
      <draw:polyline text:anchor-type="page" text:anchor-page-number="0" draw:z-index="51" draw:style-name="gr7" draw:text-style-name="P6" svg:width="0.313cm" svg:height="0.209cm" draw:transform="rotate (-2.35619449019234) translate (7.57943055555556cm 14.0264444444444cm)" svg:viewBox="0 0 314 210" draw:points="0,105 105,105 105,210 210,210 210,105 105,105 105,0 210,0 210,105 314,105">
        <text:p/>
      </draw:polyline>
      <draw:polyline text:anchor-type="page" text:anchor-page-number="0" draw:z-index="52" draw:style-name="gr8" draw:text-style-name="P6" svg:width="0.313cm" svg:height="0.209cm" draw:transform="rotate (2.35619449019234) translate (7.20725cm 14.2504583333333cm)" svg:viewBox="0 0 314 210" draw:points="0,105 105,105 105,210 210,210 210,105 105,105 105,0 210,0 210,105 314,105">
        <text:p/>
      </draw:polyline>
      <draw:polyline text:anchor-type="page" text:anchor-page-number="0" draw:z-index="53" draw:style-name="gr9" draw:text-style-name="P6" svg:width="0.313cm" svg:height="0.209cm" draw:transform="rotate (0.785398163397448) translate (6.98323611111111cm 13.8782777777778cm)" svg:viewBox="0 0 314 210" draw:points="0,105 105,105 105,210 210,210 210,105 105,105 105,0 210,0 210,105 314,105">
        <text:p/>
      </draw:polyline>
      <draw:polyline text:anchor-type="page" text:anchor-page-number="0" draw:z-index="54" draw:style-name="gr10" draw:text-style-name="P6" svg:width="0.313cm" svg:height="0.209cm" draw:transform="rotate (2.35619449019234) translate (7.20725cm 13.8024305555556cm)" svg:viewBox="0 0 314 210" draw:points="0,105 105,105 105,210 210,210 210,105 105,105 105,0 210,0 210,105 314,105">
        <text:p/>
      </draw:polyline>
      <draw:polyline text:anchor-type="page" text:anchor-page-number="0" draw:z-index="55" draw:style-name="gr2" draw:text-style-name="P6" svg:width="0.313cm" svg:height="0.209cm" draw:transform="rotate (0.785398163397448) translate (6.98323611111111cm 13.43025cm)" svg:viewBox="0 0 314 210" draw:points="0,105 105,105 105,210 210,210 210,105 105,105 105,0 210,0 210,105 314,105">
        <text:p/>
      </draw:polyline>
      <draw:polyline text:anchor-type="page" text:anchor-page-number="0" draw:z-index="56" draw:style-name="gr3" draw:text-style-name="P6" svg:width="0.313cm" svg:height="0.209cm" draw:transform="rotate (-0.785398163397448) translate (7.35541666666667cm 13.2062361111111cm)" svg:viewBox="0 0 314 210" draw:points="0,105 105,105 105,210 210,210 210,105 105,105 105,0 210,0 210,105 314,105">
        <text:p/>
      </draw:polyline>
      <draw:polyline text:anchor-type="page" text:anchor-page-number="0" draw:z-index="57" draw:style-name="gr4" draw:text-style-name="P6" svg:width="0.313cm" svg:height="0.209cm" draw:transform="rotate (0.785398163397448) translate (7.43126388888889cm 13.43025cm)" svg:viewBox="0 0 314 210" draw:points="0,105 105,105 105,210 210,210 210,105 105,105 105,0 210,0 210,105 314,105">
        <text:p/>
      </draw:polyline>
      <draw:polyline text:anchor-type="page" text:anchor-page-number="0" draw:z-index="58" draw:style-name="gr5" draw:text-style-name="P6" svg:width="0.313cm" svg:height="0.209cm" draw:transform="rotate (2.35619449019234) translate (7.65527777777778cm 13.3544027777778cm)" svg:viewBox="0 0 314 210" draw:points="0,105 105,105 105,210 210,210 210,105 105,105 105,0 210,0 210,105 314,105">
        <text:p/>
      </draw:polyline>
      <draw:polyline text:anchor-type="page" text:anchor-page-number="0" draw:z-index="59" draw:style-name="gr6" draw:text-style-name="P6" svg:width="0.313cm" svg:height="0.209cm" draw:transform="rotate (-2.35619449019234) translate (7.57943055555556cm 13.1303888888889cm)" svg:viewBox="0 0 314 210" draw:points="0,105 105,105 105,210 210,210 210,105 105,105 105,0 210,0 210,105 314,105">
        <text:p/>
      </draw:polyline>
      <draw:polyline text:anchor-type="page" text:anchor-page-number="0" draw:z-index="60" draw:style-name="gr7" draw:text-style-name="P6" svg:width="0.313cm" svg:height="0.209cm" draw:transform="rotate (2.35619449019234) translate (7.20725cm 13.3544027777778cm)" svg:viewBox="0 0 314 210" draw:points="0,105 105,105 105,210 210,210 210,105 105,105 105,0 210,0 210,105 314,105">
        <text:p/>
      </draw:polyline>
      <draw:polyline text:anchor-type="page" text:anchor-page-number="0" draw:z-index="61" draw:style-name="gr8" draw:text-style-name="P6" svg:width="0.313cm" svg:height="0.209cm" draw:transform="rotate (0.785398163397448) translate (6.98323611111111cm 12.9822222222222cm)" svg:viewBox="0 0 314 210" draw:points="0,105 105,105 105,210 210,210 210,105 105,105 105,0 210,0 210,105 314,105">
        <text:p/>
      </draw:polyline>
      <draw:polyline text:anchor-type="page" text:anchor-page-number="0" draw:z-index="62" draw:style-name="gr9" draw:text-style-name="P6" svg:width="0.313cm" svg:height="0.209cm" draw:transform="rotate (-0.785398163397448) translate (7.35541666666667cm 12.7582083333333cm)" svg:viewBox="0 0 314 210" draw:points="0,105 105,105 105,210 210,210 210,105 105,105 105,0 210,0 210,105 314,105">
        <text:p/>
      </draw:polyline>
      <draw:polyline text:anchor-type="page" text:anchor-page-number="0" draw:z-index="63" draw:style-name="gr10" draw:text-style-name="P6" svg:width="0.313cm" svg:height="0.209cm" draw:transform="rotate (0.785398163397448) translate (7.43126388888889cm 12.9822222222222cm)" svg:viewBox="0 0 314 210" draw:points="0,105 105,105 105,210 210,210 210,105 105,105 105,0 210,0 210,105 314,105">
        <text:p/>
      </draw:polyline>
      <draw:polyline text:anchor-type="page" text:anchor-page-number="0" draw:z-index="64" draw:style-name="gr2" draw:text-style-name="P6" svg:width="0.313cm" svg:height="0.209cm" draw:transform="rotate (-0.785398163397448) translate (7.80344444444444cm 12.7582083333333cm)" svg:viewBox="0 0 314 210" draw:points="0,105 105,105 105,210 210,210 210,105 105,105 105,0 210,0 210,105 314,105">
        <text:p/>
      </draw:polyline>
      <draw:polyline text:anchor-type="page" text:anchor-page-number="0" draw:z-index="65" draw:style-name="gr3" draw:text-style-name="P6" svg:width="0.313cm" svg:height="0.209cm" draw:transform="rotate (-2.35619449019234) translate (8.02745833333334cm 13.1303888888889cm)" svg:viewBox="0 0 314 210" draw:points="0,105 105,105 105,210 210,210 210,105 105,105 105,0 210,0 210,105 314,105">
        <text:p/>
      </draw:polyline>
      <draw:polyline text:anchor-type="page" text:anchor-page-number="0" draw:z-index="66" draw:style-name="gr4" draw:text-style-name="P6" svg:width="0.313cm" svg:height="0.209cm" draw:transform="rotate (-0.785398163397448) translate (7.80344444444444cm 13.2062361111111cm)" svg:viewBox="0 0 314 210" draw:points="0,105 105,105 105,210 210,210 210,105 105,105 105,0 210,0 210,105 314,105">
        <text:p/>
      </draw:polyline>
      <draw:polyline text:anchor-type="page" text:anchor-page-number="0" draw:z-index="67" draw:style-name="gr5" draw:text-style-name="P6" svg:width="0.313cm" svg:height="0.209cm" draw:transform="rotate (0.785398163397448) translate (7.87929166666667cm 13.43025cm)" svg:viewBox="0 0 314 210" draw:points="0,105 105,105 105,210 210,210 210,105 105,105 105,0 210,0 210,105 314,105">
        <text:p/>
      </draw:polyline>
      <draw:polyline text:anchor-type="page" text:anchor-page-number="0" draw:z-index="68" draw:style-name="gr6" draw:text-style-name="P6" svg:width="0.313cm" svg:height="0.209cm" draw:transform="rotate (2.35619449019234) translate (8.10330555555555cm 13.3544027777778cm)" svg:viewBox="0 0 314 210" draw:points="0,105 105,105 105,210 210,210 210,105 105,105 105,0 210,0 210,105 314,105">
        <text:p/>
      </draw:polyline>
      <draw:polyline text:anchor-type="page" text:anchor-page-number="0" draw:z-index="69" draw:style-name="gr7" draw:text-style-name="P6" svg:width="0.313cm" svg:height="0.209cm" draw:transform="rotate (0.785398163397448) translate (7.87929166666667cm 12.9822222222222cm)" svg:viewBox="0 0 314 210" draw:points="0,105 105,105 105,210 210,210 210,105 105,105 105,0 210,0 210,105 314,105">
        <text:p/>
      </draw:polyline>
      <draw:polyline text:anchor-type="page" text:anchor-page-number="0" draw:z-index="70" draw:style-name="gr8" draw:text-style-name="P6" svg:width="0.313cm" svg:height="0.209cm" draw:transform="rotate (-0.785398163397448) translate (8.25147222222222cm 12.7582083333333cm)" svg:viewBox="0 0 314 210" draw:points="0,105 105,105 105,210 210,210 210,105 105,105 105,0 210,0 210,105 314,105">
        <text:p/>
      </draw:polyline>
      <draw:polyline text:anchor-type="page" text:anchor-page-number="0" draw:z-index="71" draw:style-name="gr9" draw:text-style-name="P6" svg:width="0.313cm" svg:height="0.209cm" draw:transform="rotate (-2.35619449019234) translate (8.47548611111111cm 13.1303888888889cm)" svg:viewBox="0 0 314 210" draw:points="0,105 105,105 105,210 210,210 210,105 105,105 105,0 210,0 210,105 314,105">
        <text:p/>
      </draw:polyline>
      <draw:polyline text:anchor-type="page" text:anchor-page-number="0" draw:z-index="72" draw:style-name="gr10" draw:text-style-name="P6" svg:width="0.313cm" svg:height="0.209cm" draw:transform="rotate (-0.785398163397448) translate (8.25147222222222cm 13.2062361111111cm)" svg:viewBox="0 0 314 210" draw:points="0,105 105,105 105,210 210,210 210,105 105,105 105,0 210,0 210,105 314,105">
        <text:p/>
      </draw:polyline>
      <draw:polyline text:anchor-type="page" text:anchor-page-number="0" draw:z-index="73" draw:style-name="gr2" draw:text-style-name="P6" svg:width="0.313cm" svg:height="0.209cm" draw:transform="rotate (0.785398163397448) translate (8.32731944444444cm 13.43025cm)" svg:viewBox="0 0 314 210" draw:points="0,105 105,105 105,210 210,210 210,105 105,105 105,0 210,0 210,105 314,105">
        <text:p/>
      </draw:polyline>
      <draw:polyline text:anchor-type="page" text:anchor-page-number="0" draw:z-index="74" draw:style-name="gr3" draw:text-style-name="P6" svg:width="0.313cm" svg:height="0.209cm" draw:transform="rotate (-0.785398163397448) translate (8.6995cm 13.2062361111111cm)" svg:viewBox="0 0 314 210" draw:points="0,105 105,105 105,210 210,210 210,105 105,105 105,0 210,0 210,105 314,105">
        <text:p/>
      </draw:polyline>
      <draw:polyline text:anchor-type="page" text:anchor-page-number="0" draw:z-index="75" draw:style-name="gr4" draw:text-style-name="P6" svg:width="0.313cm" svg:height="0.209cm" draw:transform="rotate (0.785398163397448) translate (8.77534722222222cm 13.43025cm)" svg:viewBox="0 0 314 210" draw:points="0,105 105,105 105,210 210,210 210,105 105,105 105,0 210,0 210,105 314,105">
        <text:p/>
      </draw:polyline>
      <draw:polyline text:anchor-type="page" text:anchor-page-number="0" draw:z-index="76" draw:style-name="gr5" draw:text-style-name="P6" svg:width="0.313cm" svg:height="0.209cm" draw:transform="rotate (2.35619449019234) translate (8.99936111111111cm 13.3544027777778cm)" svg:viewBox="0 0 314 210" draw:points="0,105 105,105 105,210 210,210 210,105 105,105 105,0 210,0 210,105 314,105">
        <text:p/>
      </draw:polyline>
      <draw:polyline text:anchor-type="page" text:anchor-page-number="0" draw:z-index="77" draw:style-name="gr6" draw:text-style-name="P6" svg:width="0.313cm" svg:height="0.209cm" draw:transform="rotate (-2.35619449019234) translate (8.92351388888889cm 13.1303888888889cm)" svg:viewBox="0 0 314 210" draw:points="0,105 105,105 105,210 210,210 210,105 105,105 105,0 210,0 210,105 314,105">
        <text:p/>
      </draw:polyline>
      <draw:polyline text:anchor-type="page" text:anchor-page-number="0" draw:z-index="78" draw:style-name="gr7" draw:text-style-name="P6" svg:width="0.313cm" svg:height="0.209cm" draw:transform="rotate (2.35619449019234) translate (8.55133333333333cm 13.3544027777778cm)" svg:viewBox="0 0 314 210" draw:points="0,105 105,105 105,210 210,210 210,105 105,105 105,0 210,0 210,105 314,105">
        <text:p/>
      </draw:polyline>
      <draw:polyline text:anchor-type="page" text:anchor-page-number="0" draw:z-index="79" draw:style-name="gr8" draw:text-style-name="P6" svg:width="0.313cm" svg:height="0.209cm" draw:transform="rotate (0.785398163397448) translate (8.32731944444444cm 12.9822222222222cm)" svg:viewBox="0 0 314 210" draw:points="0,105 105,105 105,210 210,210 210,105 105,105 105,0 210,0 210,105 314,105">
        <text:p/>
      </draw:polyline>
      <draw:polyline text:anchor-type="page" text:anchor-page-number="0" draw:z-index="80" draw:style-name="gr9" draw:text-style-name="P6" svg:width="0.313cm" svg:height="0.209cm" draw:transform="rotate (-0.785398163397448) translate (8.6995cm 12.7582083333333cm)" svg:viewBox="0 0 314 210" draw:points="0,105 105,105 105,210 210,210 210,105 105,105 105,0 210,0 210,105 314,105">
        <text:p/>
      </draw:polyline>
      <draw:polyline text:anchor-type="page" text:anchor-page-number="0" draw:z-index="81" draw:name="actual" draw:style-name="gr10" draw:text-style-name="P6" svg:width="0.313cm" svg:height="0.209cm" draw:transform="rotate (0.785398163397448) translate (8.77534722222222cm 12.9822222222222cm)" svg:viewBox="0 0 314 210" draw:points="0,105 105,105 105,210 210,210 210,105 105,105 105,0 210,0 210,105 314,105">
        <text:p/>
      </draw:polyline>
      <text:p text:style-name="P1"/>
      <text:p text:style-name="P4">CLEARSCREEN</text:p>
      <text:p text:style-name="P2">SHOWTURTLE</text:p>
      <text:p text:style-name="P1"><text:span text:style-name="T2">lSegmento</text:span> = <text:span text:style-name="T1">3</text:span><text:tab/>;dichiarazione di variabile per la lunghezza del tratto</text:p>
      <text:p text:style-name="P1"><text:span text:style-name="T2">n</text:span>Iterazioni = <text:span text:style-name="T1">3</text:span> ;dichiarazione della variabile per il numero di iterazioni <text:s/>desiderate</text:p>
      <text:p text:style-name="P1"><text:span text:style-name="T2">n</text:span>IterazioneCorrente = 0 ;dichiarazione di variabile dell’iterazione che la procedura sta eseguendo</text:p>
      <text:p text:style-name="P1"/>
      <text:p text:style-name="P1">PENUP ;la penna viene sollevata per non lasciare segni durante il posizionamento</text:p>
      <text:p text:style-name="P1">POSITION [200, PAGESIZE[1]/2] ;posizione di partenza</text:p>
      <text:p text:style-name="P1">HEADING 45; direzione di partenza (90° per un tratto da sinistra a destra) </text:p>
      <text:p text:style-name="P1">PENDOWN ;appoggia la penna sul foglio</text:p>
      <text:p text:style-name="P1">PENSIZE 1 ;dimensione del tratto</text:p>
      <text:p text:style-name="P1"><text:s text:c="7"/></text:p>
      <text:p text:style-name="P3">TO LineaCurva <text:span text:style-name="T2">lSegmento nIterazioni n</text:span>IterazioneCorrente <text:span text:style-name="T2">c</text:span>olorePenna</text:p>
      <text:p text:style-name="P1"><text:tab/>IF <text:span text:style-name="T2">n</text:span>IterazioneCorrente &lt; <text:span text:style-name="T2">n</text:span>Iterazioni [</text:p>
      <text:p text:style-name="P1"><text:s text:c="4"/><text:tab/><text:tab/>PENCOLOR <text:span text:style-name="T2">c</text:span>olorePenna</text:p>
      <text:p text:style-name="P3"><text:s text:c="5"/><text:tab/><text:tab/>LineaCurva <text:span text:style-name="T2">lSegmento nIterazioni</text:span> <text:span text:style-name="T2">n</text:span>IterazioneCorrente+1 [0,0,255] ;Tratto 1 - Se non ha <text:tab/><text:tab/><text:tab/>raggiunto il numero di iterazioni richiama la procedura aggiungendo 1 a iterazione corrente</text:p>
      <text:p text:style-name="P1"><text:s text:c="5"/><text:tab/><text:tab/>RIGHT 90 ;seguendo lo schema del modulo, dopo il primo tratto, ruota di 90° a destra e passa al tratto successivo</text:p>
      <text:p text:style-name="P3"><text:s text:c="5"/><text:tab/><text:tab/>LineaCurva <text:span text:style-name="T2">lSegmento nIterazioni</text:span> <text:span text:style-name="T2">n</text:span>IterazioneCorrente+1 [0,255,255] ;Tratto 2</text:p>
      <text:p text:style-name="P1"><text:s text:c="5"/><text:tab/><text:tab/>LEFT 90</text:p>
      <text:p text:style-name="P3"><text:s text:c="5"/><text:tab/><text:tab/>LineaCurva <text:span text:style-name="T2">lSegmento nIterazioni</text:span> <text:span text:style-name="T2">n</text:span>IterazioneCorrente+1 [10,10,10] ;Tratto 3</text:p>
      <text:p text:style-name="P1"><text:s text:c="5"/><text:tab/><text:tab/>LEFT 90</text:p>
      <text:p text:style-name="P3"><text:s text:c="5"/><text:tab/><text:tab/>LineaCurva <text:span text:style-name="T2">lSegmento nIterazioni</text:span> <text:span text:style-name="T2">n</text:span>IterazioneCorrente+1 [0,255,0] ;Tratto 4</text:p>
      <text:p text:style-name="P1"><text:s text:c="5"/><text:tab/><text:tab/>LEFT 90</text:p>
      <text:p text:style-name="P3"><text:s text:c="5"/><text:tab/><text:tab/>LineaCurva <text:span text:style-name="T2">lSegmento nIterazioni</text:span> <text:span text:style-name="T2">n</text:span>IterazioneCorrente+1 [220,20,60] ;Tratto 5</text:p>
      <text:p text:style-name="P1"><text:s text:c="5"/><text:tab/><text:tab/>RIGHT 90</text:p>
      <text:p text:style-name="P3"><text:s text:c="5"/><text:tab/><text:tab/>LineaCurva <text:span text:style-name="T2">lSegmento nIterazioni</text:span> <text:span text:style-name="T2">n</text:span>IterazioneCorrente+1 [0,191,255] ;Tratto 6</text:p>
      <text:p text:style-name="P1"><text:s text:c="5"/><text:tab/><text:tab/>RIGHT 90</text:p>
      <text:p text:style-name="P3"><text:s text:c="5"/><text:tab/><text:tab/>LineaCurva <text:span text:style-name="T2">lSegmento nIterazioni</text:span> <text:span text:style-name="T2">n</text:span>IterazioneCorrente+1 [255,20,147] ;Tratto 7</text:p>
      <text:p text:style-name="P1"><text:s text:c="5"/><text:tab/><text:tab/>RIGHT 90</text:p>
      <text:p text:style-name="P3"><text:s text:c="5"/><text:tab/><text:tab/>LineaCurva <text:span text:style-name="T2">lSegmento nIterazioni</text:span> <text:span text:style-name="T2">n</text:span>IterazioneCorrente+1 [148,0,211] ;Tratto 8</text:p>
      <text:p text:style-name="P1"><text:s text:c="5"/><text:tab/><text:tab/>LEFT 90</text:p>
      <text:p text:style-name="P3"><text:s text:c="5"/><text:tab/><text:tab/>LineaCurva <text:span text:style-name="T2">lSegmento nIterazioni</text:span> <text:span text:style-name="T2">n</text:span>IterazioneCorrente+1 [255,215,0] ;Tratto 9</text:p>
      <text:p text:style-name="P1"><text:s text:c="5"/><text:tab/>][</text:p>
      <text:p text:style-name="P1"><text:s text:c="5"/><text:tab/><text:tab/>FORWARD <text:span text:style-name="T2">lSegmento</text:span> ;TrattoCorrente = 1 ;quando l’iterazione corrente ha raggiunto il numero di iterazioni richieste la procedura disegna la linea</text:p>
      <text:p text:style-name="P2"><text:s text:c="5"/><text:tab/>]</text:p>
      <text:p text:style-name="P2">END</text:p>
      <text:p text:style-name="P1"><text:s text:c="7"/></text:p>
      <text:p text:style-name="P3">LineaCurva <text:span text:style-name="T2">lSegmento nIterazioni</text:span> <text:span text:style-name="T2">n</text:span>IterazioneCorrente [0, 0, 0] ;richiama la procedura</text:p>
      <text:p text:style-name="P1"><text:s text:c="7"/></text:p>
      <text:p text:style-name="P1">HIDETURTLE ;nasconde la tartarug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6T13:49:42.518000000</meta:creation-date>
    <dc:date>2020-01-06T15:44:45.761000000</dc:date>
    <meta:editing-duration>PT3M18S</meta:editing-duration>
    <meta:editing-cycles>2</meta:editing-cycles>
    <meta:generator>LibreOffice/6.1.4.2$Windows_X86_64 LibreOffice_project/9d0f32d1f0b509096fd65e0d4bec26ddd1938fd3</meta:generator>
    <meta:document-statistic meta:table-count="0" meta:image-count="0" meta:object-count="0" meta:page-count="2" meta:paragraph-count="39" meta:word-count="244" meta:character-count="2061" meta:non-whitespace-character-count="1682"/>
  </office:meta>
</office:document-meta>
</file>