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egoe UI Semilight" svg:font-family="'Segoe UI Semilight'"/>
    <style:font-face style:name="Lucida Sans1" svg:font-family="'Lucida Sans'" style:font-family-generic="swiss"/>
    <style:font-face style:name="Source Code Pro" svg:font-family="'Source Code Pro'" style:font-family-generic="modern" style:font-pitch="fixed"/>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
    </style:style>
    <style:style style:name="P2" style:family="paragraph" style:parent-style-name="Standard">
      <style:text-properties style:font-name="Source Code Pro" officeooo:rsid="0022b1ff" officeooo:paragraph-rsid="00132dc6"/>
    </style:style>
    <style:style style:name="P3" style:family="paragraph" style:parent-style-name="Standard">
      <style:text-properties style:font-name="Source Code Pro" officeooo:rsid="0022b1ff" officeooo:paragraph-rsid="00164481"/>
    </style:style>
    <style:style style:name="P4" style:family="paragraph" style:parent-style-name="Standard">
      <style:text-properties style:font-name="Source Code Pro" officeooo:rsid="0022b1ff" officeooo:paragraph-rsid="0013993e"/>
    </style:style>
    <style:style style:name="P5" style:family="paragraph" style:parent-style-name="Standard">
      <style:text-properties style:font-name="Source Code Pro" officeooo:rsid="0022b1ff" officeooo:paragraph-rsid="0036e862"/>
    </style:style>
    <style:style style:name="P6" style:family="paragraph" style:parent-style-name="Standard">
      <style:text-properties style:font-name="Source Code Pro" officeooo:rsid="002165de" officeooo:paragraph-rsid="00132dc6"/>
    </style:style>
    <style:style style:name="P7" style:family="paragraph" style:parent-style-name="Standard">
      <style:text-properties style:font-name="Source Code Pro" officeooo:rsid="002165de" officeooo:paragraph-rsid="0018c290"/>
    </style:style>
    <style:style style:name="P8" style:family="paragraph" style:parent-style-name="Standard">
      <style:text-properties style:font-name="Source Code Pro" officeooo:rsid="002165de" officeooo:paragraph-rsid="0013993e"/>
    </style:style>
    <style:style style:name="P9" style:family="paragraph" style:parent-style-name="Standard">
      <style:text-properties style:font-name="Source Code Pro" officeooo:rsid="002165de" officeooo:paragraph-rsid="00357a21"/>
    </style:style>
    <style:style style:name="P10" style:family="paragraph" style:parent-style-name="Standard">
      <style:text-properties style:font-name="Source Code Pro" officeooo:rsid="002165de" officeooo:paragraph-rsid="0036e862"/>
    </style:style>
    <style:style style:name="P11" style:family="paragraph" style:parent-style-name="Standard">
      <style:text-properties style:font-name="Source Code Pro" officeooo:rsid="001e50b4" officeooo:paragraph-rsid="00132dc6"/>
    </style:style>
    <style:style style:name="P12" style:family="paragraph" style:parent-style-name="Standard">
      <style:text-properties style:font-name="Source Code Pro" officeooo:rsid="0018c1e5" officeooo:paragraph-rsid="00357a21"/>
    </style:style>
    <style:style style:name="P13" style:family="paragraph" style:parent-style-name="Standard">
      <style:text-properties style:font-name="Source Code Pro" officeooo:rsid="0015588b" officeooo:paragraph-rsid="00164481"/>
    </style:style>
    <style:style style:name="P14" style:family="paragraph" style:parent-style-name="Standard">
      <style:text-properties style:font-name="Source Code Pro" officeooo:rsid="0015588b" officeooo:paragraph-rsid="00357a21"/>
    </style:style>
    <style:style style:name="P15" style:family="paragraph" style:parent-style-name="Standard">
      <style:text-properties style:font-name="Source Code Pro" officeooo:rsid="00164481" officeooo:paragraph-rsid="00164481"/>
    </style:style>
    <style:style style:name="P16" style:family="paragraph" style:parent-style-name="Standard">
      <style:text-properties style:font-name="Source Code Pro" officeooo:rsid="00164481" officeooo:paragraph-rsid="0036e862"/>
    </style:style>
    <style:style style:name="P17" style:family="paragraph" style:parent-style-name="Standard">
      <style:text-properties style:font-name="Source Code Pro" officeooo:rsid="00242795" officeooo:paragraph-rsid="0013993e"/>
    </style:style>
    <style:style style:name="P18" style:family="paragraph" style:parent-style-name="Standard">
      <style:text-properties style:font-name="Source Code Pro" officeooo:rsid="00242795" officeooo:paragraph-rsid="00132dc6"/>
    </style:style>
    <style:style style:name="P19" style:family="paragraph" style:parent-style-name="Standard">
      <style:text-properties style:font-name="Source Code Pro" officeooo:rsid="00242795" officeooo:paragraph-rsid="0036e862"/>
    </style:style>
    <style:style style:name="P20" style:family="paragraph" style:parent-style-name="Standard">
      <style:text-properties style:font-name="Source Code Pro" officeooo:rsid="0013993e" officeooo:paragraph-rsid="0013993e"/>
    </style:style>
    <style:style style:name="P21" style:family="paragraph" style:parent-style-name="Standard">
      <style:text-properties style:font-name="Source Code Pro" officeooo:rsid="0024f533" officeooo:paragraph-rsid="0024f533"/>
    </style:style>
    <style:style style:name="P22" style:family="paragraph" style:parent-style-name="Standard">
      <style:text-properties style:font-name="Source Code Pro" officeooo:rsid="00357a21" officeooo:paragraph-rsid="00357a21"/>
    </style:style>
    <style:style style:name="P23" style:family="paragraph" style:parent-style-name="Standard">
      <style:paragraph-properties fo:break-before="page"/>
      <style:text-properties style:font-name="Source Code Pro" officeooo:rsid="001e50b4" officeooo:paragraph-rsid="00132dc6"/>
    </style:style>
    <style:style style:name="P24" style:family="paragraph">
      <loext:graphic-properties draw:fill-color="#00cc00" draw:opacity="0%"/>
      <style:paragraph-properties fo:text-align="center"/>
    </style:style>
    <style:style style:name="P25" style:family="paragraph">
      <loext:graphic-properties draw:fill-color="#ffd700" draw:opacity="0%"/>
      <style:paragraph-properties fo:text-align="center"/>
    </style:style>
    <style:style style:name="P26" style:family="paragraph">
      <loext:graphic-properties draw:fill="solid" draw:fill-color="#ffd700" draw:opacity="100%"/>
      <style:paragraph-properties fo:text-align="center"/>
    </style:style>
    <style:style style:name="T1" style:family="text">
      <style:text-properties officeooo:rsid="00242795"/>
    </style:style>
    <style:style style:name="T2" style:family="text">
      <style:text-properties officeooo:rsid="0022b1ff"/>
    </style:style>
    <style:style style:name="T3" style:family="text">
      <style:text-properties officeooo:rsid="00164481"/>
    </style:style>
    <style:style style:name="T4" style:family="text">
      <style:text-properties officeooo:rsid="0018c1e5"/>
    </style:style>
    <style:style style:name="T5" style:family="text">
      <style:text-properties officeooo:rsid="001b04bd"/>
    </style:style>
    <style:style style:name="T6" style:family="text">
      <style:text-properties officeooo:rsid="001b6f46"/>
    </style:style>
    <style:style style:name="T7" style:family="text">
      <style:text-properties officeooo:rsid="00203b77"/>
    </style:style>
    <style:style style:name="T8" style:family="text">
      <style:text-properties officeooo:rsid="0022e11d"/>
    </style:style>
    <style:style style:name="T9" style:family="text">
      <style:text-properties officeooo:rsid="00231197"/>
    </style:style>
    <style:style style:name="T10" style:family="text">
      <style:text-properties officeooo:rsid="0027602c"/>
    </style:style>
    <style:style style:name="T11" style:family="text">
      <style:text-properties officeooo:rsid="00357a21"/>
    </style:style>
    <style:style style:name="T12" style:family="text">
      <style:text-properties officeooo:rsid="0036e862"/>
    </style:style>
    <style:style style:name="gr1" style:family="graphic">
      <style:graphic-properties draw:stroke="solid" draw:stroke-dash="Dash_20_5" svg:stroke-width="0.106cm" svg:stroke-color="#000000" svg:stroke-opacity="0%" draw:stroke-linejoin="round" draw:fill-color="#00cc00" draw:opacity="0%" draw:textarea-horizontal-align="center" draw:textarea-vertical-align="middle" fo:padding-top="0.053cm" fo:padding-bottom="0.053cm" fo:padding-left="0.053cm" fo:padding-right="0.053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5" svg:stroke-width="0.106cm" svg:stroke-color="#000000" svg:stroke-opacity="0%" draw:stroke-linejoin="round" draw:fill-color="#ffd700" draw:opacity="0%" draw:textarea-horizontal-align="center" draw:textarea-vertical-align="middle" fo:padding-top="0.053cm" fo:padding-bottom="0.053cm" fo:padding-left="0.053cm" fo:padding-right="0.053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solid" draw:stroke-dash="Dash_20_5" svg:stroke-width="0.106cm" svg:stroke-color="#000000" svg:stroke-opacity="0%" draw:stroke-linejoin="round" draw:fill-color="#ffd700" draw:opacity="0%" draw:textarea-horizontal-align="center" draw:textarea-vertical-align="middle" fo:padding-top="0.053cm" fo:padding-bottom="0.053cm" fo:padding-left="0.053cm" fo:padding-right="0.053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4" style:family="graphic">
      <style:graphic-properties draw:stroke="solid" draw:stroke-dash="Dash_20_4" svg:stroke-width="0.141cm" svg:stroke-color="#000000" svg:stroke-opacity="100%" draw:stroke-linejoin="round" svg:stroke-linecap="round" draw:fill="solid" draw:fill-color="#ffd700" draw:opacity="100%" draw:textarea-horizontal-align="center" draw:textarea-vertical-align="middle" fo:padding-top="0.071cm" fo:padding-bottom="0.071cm" fo:padding-left="0.071cm" fo:padding-right="0.071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olygon text:anchor-type="page" text:anchor-page-number="1" draw:z-index="0" draw:name="turtle" draw:style-name="gr1" draw:text-style-name="P24" drawooo:display="printer" svg:width="0cm" svg:height="0cm" svg:x="2.969cm" svg:y="1.318cm" svg:viewBox="0 0 0 0" draw:points="0,0">
        <text:p/>
      </draw:polygon>
      <draw:polygon text:anchor-type="page" text:anchor-page-number="1" draw:z-index="1" draw:name="turtle" draw:style-name="gr2" draw:text-style-name="P25" drawooo:display="printer" svg:width="0cm" svg:height="0cm" svg:x="2.969cm" svg:y="1.319cm" svg:viewBox="0 0 0 0" draw:points="0,0">
        <text:p/>
      </draw:polygon>
      <draw:polygon text:anchor-type="page" text:anchor-page-number="0" draw:z-index="2" draw:name="turtle" draw:style-name="gr3" draw:text-style-name="P25" drawooo:display="printer" svg:width="0cm" svg:height="0cm" svg:x="2.969cm" svg:y="1.318cm" svg:viewBox="0 0 0 0" draw:points="0,0">
        <text:p/>
      </draw:polygon>
      <draw:polygon text:anchor-type="page" text:anchor-page-number="0" draw:z-index="3" draw:name="actual" draw:style-name="gr4" draw:text-style-name="P26" svg:width="18.696cm" svg:height="27.163cm" svg:x="1.205cm" svg:y="1.318cm" svg:viewBox="0 0 18697 27164" draw:points="1764,0 1764,1411 2822,1411 2822,353 2469,353 2469,1058 2117,1058 2117,0 3175,0 3175,1411 4233,1411 4233,353 3881,353 3881,1058 3528,1058 3528,0 4586,0 4586,1411 5644,1411 5644,353 5292,353 5292,1058 4939,1058 4939,0 5997,0 5997,1411 7056,1411 7056,353 6703,353 6703,1058 6350,1058 6350,0 7408,0 7408,1411 8467,1411 8467,353 8114,353 8114,1058 7761,1058 7761,0 8819,0 8819,1411 9878,1411 9878,353 9525,353 9525,1058 9172,1058 9172,0 10231,0 10231,1411 11289,1411 11289,353 10936,353 10936,1058 10583,1058 10583,0 11642,0 11642,1411 12700,1411 12700,353 12347,353 12347,1058 11994,1058 11994,0 13053,0 13053,1411 14111,1411 14111,353 13758,353 13758,1058 13406,1058 13406,0 14464,0 14464,1411 15522,1411 15522,353 15169,353 15169,1058 14817,1058 14817,0 15875,0 15875,1411 16933,1411 16933,353 16581,353 16581,1058 16228,1058 16228,0 17286,0 17286,1411 18344,1411 18344,353 17992,353 17992,1058 17639,1058 17639,0 18697,0 18697,1764 17286,1764 17286,2822 18344,2822 18344,2469 17639,2469 17639,2117 18697,2117 18697,3175 17286,3175 17286,4233 18344,4233 18344,3881 17639,3881 17639,3528 18697,3528 18697,4586 17286,4586 17286,5644 18344,5644 18344,5292 17639,5292 17639,4939 18697,4939 18697,5997 17286,5997 17286,7056 18344,7056 18344,6703 17639,6703 17639,6350 18697,6350 18697,7408 17286,7408 17286,8467 18344,8467 18344,8114 17639,8114 17639,7761 18697,7761 18697,8819 17286,8819 17286,9878 18344,9878 18344,9525 17639,9525 17639,9172 18697,9172 18697,10231 17286,10231 17286,11289 18344,11289 18344,10936 17639,10936 17639,10583 18697,10583 18697,11642 17286,11642 17286,12700 18344,12700 18344,12347 17639,12347 17639,11994 18697,11994 18697,13053 17286,13053 17286,14111 18344,14111 18344,13758 17639,13758 17639,13406 18697,13406 18697,14464 17286,14464 17286,15522 18344,15522 18344,15169 17639,15169 17639,14817 18697,14817 18697,15875 17286,15875 17286,16933 18344,16933 18344,16581 17639,16581 17639,16228 18697,16228 18697,17286 17286,17286 17286,18344 18344,18344 18344,17992 17639,17992 17639,17639 18697,17639 18697,18697 17286,18697 17286,19756 18344,19756 18344,19403 17639,19403 17639,19050 18697,19050 18697,20108 17286,20108 17286,21167 18344,21167 18344,20814 17639,20814 17639,20461 18697,20461 18697,21519 17286,21519 17286,22578 18344,22578 18344,22225 17639,22225 17639,21872 18697,21872 18697,22931 17286,22931 17286,23989 18344,23989 18344,23636 17639,23636 17639,23283 18697,23283 18697,24342 17286,24342 17286,25400 18344,25400 18344,25047 17639,25047 17639,24694 18697,24694 18697,25753 17286,25753 17286,26811 18344,26811 18344,26458 17639,26458 17639,26106 18697,26106 18697,27164 16933,27164 16933,25753 15875,25753 15875,26811 16228,26811 16228,26106 16581,26106 16581,27164 15522,27164 15522,25753 14464,25753 14464,26811 14817,26811 14817,26106 15169,26106 15169,27164 14111,27164 14111,25753 13053,25753 13053,26811 13406,26811 13406,26106 13758,26106 13758,27164 12700,27164 12700,25753 11642,25753 11642,26811 11994,26811 11994,26106 12347,26106 12347,27164 11289,27164 11289,25753 10231,25753 10231,26811 10583,26811 10583,26106 10936,26106 10936,27164 9878,27164 9878,25753 8819,25753 8819,26811 9172,26811 9172,26106 9525,26106 9525,27164 8467,27164 8467,25753 7408,25753 7408,26811 7761,26811 7761,26106 8114,26106 8114,27164 7056,27164 7056,25753 5997,25753 5997,26811 6350,26811 6350,26106 6703,26106 6703,27164 5644,27164 5644,25753 4586,25753 4586,26811 4939,26811 4939,26106 5292,26106 5292,27164 4233,27164 4233,25753 3175,25753 3175,26811 3528,26811 3528,26106 3881,26106 3881,27164 2822,27164 2822,25753 1764,25753 1764,26811 2117,26811 2117,26106 2469,26106 2469,27164 1411,27164 1411,25753 353,25753 353,26811 706,26811 706,26106 1058,26106 1058,27164 0,27164 0,25400 1411,25400 1411,24342 353,24342 353,24694 1058,24694 1058,25047 0,25047 0,23989 1411,23989 1411,22931 353,22931 353,23283 1058,23283 1058,23636 0,23636 0,22578 1411,22578 1411,21519 353,21519 353,21872 1058,21872 1058,22225 0,22225 0,21167 1411,21167 1411,20108 353,20108 353,20461 1058,20461 1058,20814 0,20814 0,19756 1411,19756 1411,18697 353,18697 353,19050 1058,19050 1058,19403 0,19403 0,18344 1411,18344 1411,17286 353,17286 353,17639 1058,17639 1058,17992 0,17992 0,16933 1411,16933 1411,15875 353,15875 353,16228 1058,16228 1058,16581 0,16581 0,15522 1411,15522 1411,14464 353,14464 353,14817 1058,14817 1058,15169 0,15169 0,14111 1411,14111 1411,13053 353,13053 353,13406 1058,13406 1058,13758 0,13758 0,12700 1411,12700 1411,11642 353,11642 353,11994 1058,11994 1058,12347 0,12347 0,11289 1411,11289 1411,10231 353,10231 353,10583 1058,10583 1058,10936 0,10936 0,9878 1411,9878 1411,8819 353,8819 353,9172 1058,9172 1058,9525 0,9525 0,8467 1411,8467 1411,7408 353,7408 353,7761 1058,7761 1058,8114 0,8114 0,7056 1411,7056 1411,5997 353,5997 353,6350 1058,6350 1058,6703 0,6703 0,5644 1411,5644 1411,4586 353,4586 353,4939 1058,4939 1058,5292 0,5292 0,4233 1411,4233 1411,3175 353,3175 353,3528 1058,3528 1058,3881 0,3881 0,2822 1411,2822 1411,1764 353,1764 353,2117 1058,2117 1058,2469 0,2469 0,1411 1411,1411 1411,353 353,353 353,706 1058,706 1058,1058 0,1058 0,0">
        <text:p/>
      </draw:polygon>
      <text:p text:style-name="P1"/>
      <text:p text:style-name="P23">CLEARSCREEN</text:p>
      <text:p text:style-name="P19"><text:span text:style-name="T7">SHOW</text:span>TURTLE</text:p>
      <text:p text:style-name="P10"/>
      <text:p text:style-name="P6">;<text:span text:style-name="T12">INIZIALIZZAZIONE VARIABILI</text:span></text:p>
      <text:p text:style-name="P6"><text:span text:style-name="T10">lModulo</text:span> = <text:span text:style-name="T9">40</text:span></text:p>
      <text:p text:style-name="P12">nModH = <text:span text:style-name="T8">INT(</text:span>(PAGESIZE[0]-<text:span text:style-name="T6">(lModulo</text:span>*<text:span text:style-name="T6">2</text:span>.<text:span text:style-name="T5">2</text:span>5))/<text:span text:style-name="T10">lModulo)</text:span></text:p>
      <text:p text:style-name="P14"><text:span text:style-name="T10">l</text:span>ineaOrizzontale = <text:span text:style-name="T5">(nModH</text:span>*<text:span text:style-name="T10">lModulo)+(lModulo*1.25)</text:span></text:p>
      <text:p text:style-name="P14"><text:span text:style-name="T10">origineX</text:span> = <text:span text:style-name="T3">((PAGESIZE[0]-l</text:span>ineaOrizzontale<text:span text:style-name="T3">)</text:span>/2<text:span text:style-name="T3">)+(lModulo*1.25)</text:span></text:p>
      <text:p text:style-name="P12">nModV =<text:span text:style-name="T8">INT(</text:span>(PAGESIZE[1]-<text:span text:style-name="T6">(lModulo</text:span>*<text:span text:style-name="T6">2</text:span>.25))/<text:span text:style-name="T10">lModulo)</text:span></text:p>
      <text:p text:style-name="P14"><text:span text:style-name="T10">l</text:span>inea<text:span text:style-name="T3">Verticale</text:span> = <text:span text:style-name="T6">(nModV</text:span>*<text:span text:style-name="T10">lModulo)+(lModulo*1.25)</text:span></text:p>
      <text:p text:style-name="P13"><text:span text:style-name="T10">origineY</text:span> = <text:span text:style-name="T3">((PAGESIZE[1]-l</text:span>inea<text:span text:style-name="T3">Verticale)</text:span>/2<text:span text:style-name="T3">)</text:span></text:p>
      <text:p text:style-name="P13"/>
      <text:p text:style-name="P13">;<text:span text:style-name="T12">INIZIALIZZAZIONE PENNA</text:span></text:p>
      <text:p text:style-name="P6">PENSIZE <text:span text:style-name="T6">4</text:span></text:p>
      <text:p text:style-name="P2">PENCAP “round”</text:p>
      <text:p text:style-name="P11">PENJOINT "rounded"</text:p>
      <text:p text:style-name="P16">PENUP</text:p>
      <text:p text:style-name="P5">POSITION [<text:span text:style-name="T10">origine</text:span>X, <text:span text:style-name="T10">origine</text:span>Y]</text:p>
      <text:p text:style-name="P16">PENDOWN</text:p>
      <text:p text:style-name="P6">HEADING 180</text:p>
      <text:p text:style-name="P6"/>
      <text:p text:style-name="P9">TO <text:span text:style-name="T11">ModuloGreca</text:span> <text:span text:style-name="T10">lModulo</text:span> </text:p>
      <text:p text:style-name="P9"><text:tab/>FORWARD <text:span text:style-name="T10">lModulo</text:span></text:p>
      <text:p text:style-name="P6"><text:tab/>LEFT 90</text:p>
      <text:p text:style-name="P9"><text:tab/>FORWARD <text:span text:style-name="T10">lModulo</text:span>*0.75</text:p>
      <text:p text:style-name="P6"><text:tab/>LEFT 90</text:p>
      <text:p text:style-name="P9"><text:tab/>FORWARD <text:span text:style-name="T10">lModulo</text:span>*0.75</text:p>
      <text:p text:style-name="P6"><text:tab/>LEFT 90</text:p>
      <text:p text:style-name="P9"><text:tab/>FORWARD <text:span text:style-name="T10">lModulo</text:span>*0.25</text:p>
      <text:p text:style-name="P6"><text:tab/>LEFT 90 </text:p>
      <text:p text:style-name="P9"><text:tab/>FORWARD <text:span text:style-name="T10">lModulo</text:span>*0.5</text:p>
      <text:p text:style-name="P6"><text:tab/>RIGHT 90</text:p>
      <text:p text:style-name="P9"><text:tab/>FORWARD <text:span text:style-name="T10">lModulo</text:span>*0.25</text:p>
      <text:p text:style-name="P6"><text:tab/>RIGHT 90</text:p>
      <text:p text:style-name="P9"><text:tab/>FORWARD <text:span text:style-name="T10">lModulo</text:span>*0.75</text:p>
      <text:p text:style-name="P6"><text:tab/>RIGHT 90</text:p>
      <text:p text:style-name="P9"><text:tab/>FORWARD <text:span text:style-name="T10">lModulo</text:span>*0.75</text:p>
      <text:p text:style-name="P6"><text:tab/><text:span text:style-name="T2">RIGHT 90</text:span></text:p>
      <text:p text:style-name="P6">END</text:p>
      <text:p text:style-name="P6"/>
      <text:p text:style-name="P22">TO CreaCornice lModulo <text:span text:style-name="T4">nModH nModV</text:span></text:p>
      <text:p text:style-name="P20"><text:tab/>REPEAT <text:span text:style-name="T10">2</text:span> [</text:p>
      <text:p text:style-name="P7"><text:tab/><text:tab/>REPEAT <text:span text:style-name="T4">nModH</text:span> [</text:p>
      <text:p text:style-name="P6"><text:tab/><text:tab/><text:tab/><text:span text:style-name="T11">ModuloGreca</text:span> <text:span text:style-name="T11">lModulo</text:span></text:p>
      <text:p text:style-name="P6"><text:tab/><text:tab/>]</text:p>
      <text:p text:style-name="P8"><text:tab/><text:tab/>FORWARD <text:span text:style-name="T11">lModulo</text:span>*<text:span text:style-name="T1">1</text:span>.<text:span text:style-name="T1">25</text:span></text:p>
      <text:p text:style-name="P4"><text:tab/><text:tab/>RIGHT 90</text:p>
      <text:p text:style-name="P7"><text:tab/><text:tab/>REPEAT <text:span text:style-name="T4">nModV</text:span> [</text:p>
      <text:p text:style-name="P9"><text:soft-page-break/><text:tab/><text:tab/><text:tab/><text:span text:style-name="T11">ModuloGreca</text:span> <text:span text:style-name="T11">lModulo</text:span></text:p>
      <text:p text:style-name="P8"><text:tab/><text:tab/>]</text:p>
      <text:p text:style-name="P9"><text:tab/><text:tab/>FORWARD <text:span text:style-name="T11">lModulo</text:span>*<text:span text:style-name="T1">1</text:span>.<text:span text:style-name="T1">25</text:span></text:p>
      <text:p text:style-name="P4"><text:tab/><text:tab/>RIGHT 90</text:p>
      <text:p text:style-name="P20"><text:tab/>]</text:p>
      <text:p text:style-name="P17"><text:tab/></text:p>
      <text:p text:style-name="P21"><text:tab/>FILLCOLOR “gold”</text:p>
      <text:p text:style-name="P21"><text:tab/>FILL</text:p>
      <text:p text:style-name="P22">END</text:p>
      <text:p text:style-name="P22"/>
      <text:p text:style-name="P22">CreaCornice lModulo <text:span text:style-name="T4">nModH nModV</text:span></text:p>
      <text:p text:style-name="P22"/>
      <text:p text:style-name="P18">HIDETURTL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egoe UI Semilight" svg:font-family="'Segoe UI Semilight'"/>
    <style:font-face style:name="Lucida Sans1" svg:font-family="'Lucida Sans'" style:font-family-generic="swiss"/>
    <style:font-face style:name="Source Code Pro" svg:font-family="'Source Code Pro'" style:font-family-generic="modern" style:font-pitch="fixed"/>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draw:stroke-dash draw:name="Dash_20_5" draw:display-name="Dash 5" draw:style="rect" draw:dots2="1" draw:dots2-length="0.02cm" draw:distance="0.02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Segoe UI Semilight"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7cm" style:writing-mode="page"/>
      <style:text-properties style:use-window-font-color="true" style:font-name="Segoe UI Semilight"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Segoe UI Semilight" fo:font-family="'Segoe UI Semilight'"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Segoe UI Semilight" fo:font-family="'Segoe UI Semilight'"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style:font-name="Segoe UI Semilight" fo:font-family="'Segoe UI Semilight'"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Segoe UI Semilight" fo:font-family="'Segoe UI Semilight'"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9-21T09:41:46.497000000</meta:creation-date>
    <dc:date>2020-01-06T12:51:04.571000000</dc:date>
    <meta:editing-duration>PT3H51M56S</meta:editing-duration>
    <meta:editing-cycles>8</meta:editing-cycles>
    <meta:generator>LibreOffice/6.1.4.2$Windows_X86_64 LibreOffice_project/9d0f32d1f0b509096fd65e0d4bec26ddd1938fd3</meta:generator>
    <meta:document-statistic meta:table-count="0" meta:image-count="0" meta:object-count="0" meta:page-count="3" meta:paragraph-count="55" meta:word-count="113" meta:character-count="989" meta:non-whitespace-character-count="885"/>
  </office:meta>
</office:document-meta>
</file>