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1"/>
    </style:style>
    <style:style style:name="P2" style:family="paragraph" style:parent-style-name="Standard">
      <style:paragraph-properties fo:break-before="page"/>
      <style:text-properties style:font-name="Source Code Pro1"/>
    </style:style>
    <style:style style:name="P3" style:family="paragraph">
      <loext:graphic-properties draw:fill-color="#00cc00" draw:opacity="50%"/>
      <style:paragraph-properties fo:text-align="center"/>
    </style:style>
    <style:style style:name="P4" style:family="paragraph">
      <style:paragraph-properties fo:text-align="center"/>
    </style:style>
    <style:style style:name="gr1" style:family="graphic">
      <style:graphic-properties draw:stroke="solid" svg:stroke-width="0.071cm" svg:stroke-color="#000000" svg:stroke-opacity="75%" draw:stroke-linejoin="miter" draw:fill-color="#00cc00" draw:opacity="50%" draw:textarea-horizontal-align="center" draw:textarea-vertical-align="middle" fo:padding-top="0.035cm" fo:padding-bottom="0.035cm" fo:padding-left="0.035cm" fo:padding-right="0.035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71cm" svg:stroke-color="#000000" svg:stroke-opacity="100%" draw:stroke-linejoin="round" svg:stroke-linecap="round" draw:textarea-horizontal-align="center" draw:textarea-vertical-align="middle" fo:padding-top="0.035cm" fo:padding-bottom="0.035cm" fo:padding-left="0.035cm" fo:padding-right="0.035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3" svg:width="2.116cm" svg:height="2.116cm" draw:transform="rotate (0.0251327412287183) translate (14.7956965486643cm 2.41523580624157cm)" svg:viewBox="0 0 2117 2117" svg:d="M847 1288l-221 382-81-301zM1058 176l223 221-223 220-218-220zM1579 1358l-302-81 222 381zM1880 699l-427-115-269 157 426 113zM926 750l-383-221-220 383zM1499 1058l-441-441-441 441 441 441zM1058 2117zM1265 2096zM1464 2036zM1646 1939zM1806 1806zM1939 1646zM2036 1464zM2096 1265zM2117 1058zM2096 852zM2036 653zM1939 471zM1806 310zM1646 178zM1464 81zM1265 21zM1058 0zM852 21zM653 81zM471 178zM310 310zM178 471zM81 653zM21 852zM0 1058zM21 1265zM81 1464zM178 1646zM310 1806zM471 1939zM653 2036zM852 2096zM1058 1058z">
        <text:p/>
      </draw:path>
      <draw:polyline text:anchor-type="page" text:anchor-page-number="0" draw:z-index="1" draw:name="actual" draw:style-name="gr2" draw:text-style-name="P4" svg:width="11.385cm" svg:height="8.568cm" draw:transform="rotate (1.5707963267949) translate (8.26911111111111cm 14.8413611111111cm)" svg:viewBox="0 0 11386 8569" draw:points="0,2224 35,2224 71,2221 106,2215 139,2207 173,2194 205,2180 235,2163 263,2143 289,2120 314,2096 337,2069 356,2041 374,2011 388,1979 400,1946 609,1169 573,1168 538,1164 503,1157 469,1147 436,1134 404,1118 374,1099 346,1078 319,1055 295,1028 273,1000 254,970 238,938 224,907 213,873 205,840 199,804 198,769 199,734 203,699 210,663 220,630 233,596 249,564 268,534 289,506 312,480 339,455 367,434 397,415 1169,0 1138,16 1108,35 1080,56 1053,79 1028,106 1007,134 988,164 972,196 958,228 947,261 940,296 935,332 933,367 935,402 940,437 947,473 958,506 972,538 988,570 1007,600 1028,628 1051,654 1078,679 1771,1212 1762,1178 1757,1143 1753,1108 1753,1072 1757,1037 1764,1002 1773,968 1785,935 1801,903 1819,873 1840,845 1863,818 1887,794 1914,771 1942,751 1972,734 2004,720 2037,707 2071,699 2106,693 2141,690 2177,690 2212,693 2247,700 2281,709 2314,721 2346,737 2376,755 2404,776 2431,799 2455,824 2478,850 2498,878 2515,908 2529,940 2787,1658 2771,1626 2752,1596 2731,1568 2708,1542 2681,1517 2653,1496 2623,1476 2591,1461 2559,1446 2526,1436 2492,1427 2457,1422 2422,1420 2387,1422 2351,1425 2316,1432 2282,1443 2249,1455 2217,1471 2187,1490 2159,1512 2133,1535 2108,1561 2087,1589 2067,1619 2051,1651 2037,1683 2027,1716 2018,1750 2013,1785 1965,2616 1997,2600 2028,2586 2062,2575 2096,2568 2131,2563 2166,2561 2201,2563 2237,2566 2272,2574 3104,2831 3089,2799 3069,2769 3048,2741 3025,2715 2999,2690 2970,2669 2940,2649 2909,2633 2877,2619 2843,2609 2808,2602 2773,2596 2738,2595 2702,2596 2667,2602 2632,2609 2598,2619 2565,2633 2533,2649 2503,2669 2475,2690 2448,2713 2424,2739 2402,2768 2383,2798 2030,3470 2066,3463 2101,3459 2136,3459 2171,3463 2207,3468 2240,3477 2274,3489 2305,3503 2335,3521 2364,3540 2390,3563 2415,3588 2438,3614 2459,3642 2477,3672 2492,3704 2505,3738 2514,3771 2521,3806 2524,3842 2524,3877 2521,3912 2369,4808 2404,4805 2439,4798 2473,4787 2506,4773 2538,4757 2568,4738 3231,4235 3221,4202 3214,4166 3210,4131 3209,4096 3210,4060 3216,4025 3224,3992 3235,3958 3249,3926 3265,3895 3284,3865 3306,3836 3330,3810 3357,3787 3385,3766 3415,3747 3447,3731 3480,3718 3514,3708 3549,3701 3584,3697 3620,3695 3655,3697 3690,3702 3724,3711 3757,3722 4523,4048 4549,4071 4577,4092 4607,4110 4639,4126 4673,4138 4706,4147 4741,4154 4777,4157 4812,4157 4847,4156 4882,4150 4916,4142 4949,4129 5618,3831 5648,3814 5680,3799 5713,3787 5747,3778 5782,3773 5817,3769 5853,3769 5888,3773 5923,3780 5957,3789 5990,3801 6022,3817 6052,3835 6080,3856 6107,3879 6131,3903 6154,3930 6174,3958 6191,3988 6205,4020 6218,4053 6227,4087 6232,4122 6235,4157 6235,4193 6149,5117 6114,5112 6078,5108 6043,5108 6008,5112 5973,5119 5939,5128 5906,5140 5874,5156 5844,5173 5816,5195 5789,5218 5764,5242 5741,5269 5722,5297 5704,5327 5690,5359 5678,5392 5669,5426 5664,5461 5660,5496 5660,5532 5664,5567 5671,5602 5680,5636 5692,5669 5708,5701 5726,5731 5747,5759 5770,5786 5794,5810 6556,6443 6526,6426 6498,6405 6472,6382 6447,6355 6426,6327 6406,6297 6389,6265 6375,6234 6364,6200 6355,6167 6350,6131 6348,6096 6350,6061 6354,6025 6361,5990 6371,5957 6384,5923 6853,4987 6817,4987 6782,4990 6747,4997 6713,5006 6680,5018 6648,5034 6618,5052 6590,5073 6563,5096 6539,5121 6516,5147 6496,5175 6479,5205 6465,5237 6452,5271 6443,5304 6438,5339 6435,5375 6435,5410 6438,5445 6627,6482 6650,6454 6675,6429 6701,6406 6729,6385 6759,6368 6791,6352 6824,6339 6858,6329 6893,6322 6929,6318 6964,6318 6999,6320 7911,6463 7885,6486 7860,6511 7837,6537 7816,6565 7798,6595 7782,6627 7770,6660 7761,6694 7754,6729 7751,6765 7751,6800 7754,6835 7759,6870 7768,6904 7781,6937 7795,6969 7812,6999 7832,7027 7855,7054 7879,7078 7906,7101 7934,7123 7964,7140 7996,7156 8029,7168 8063,7177 8098,7184 8133,7188 8169,7188 8204,7184 8239,7179 8273,7170 8306,7158 8338,7144 8982,6779 9003,6750 9026,6724 9051,6699 9079,6676 9109,6657 9139,6639 9170,6625 9204,6615 9237,6606 9273,6600 9308,6599 9343,6599 9379,6602 9414,6609 9447,6620 9481,6632 9513,6648 9543,6666 9571,6687 9597,6710 9622,6735 9645,6763 9664,6793 9682,6823 9696,6854 9707,6888 9950,7869 9954,7904 9961,7939 9971,7973 9984,8006 9999,8038 10019,8068 10040,8096 10063,8123 10089,8147 10118,8169 10148,8188 10857,8569 10851,8534 10850,8498 10851,8463 10855,8428 10862,8393 10873,8359 10885,8326 10901,8294 10920,8264 11386,7643">
        <text:p/>
      </draw:polyline>
      <text:p text:style-name="P1"/>
      <text:p text:style-name="P2">HOME</text:p>
      <text:p text:style-name="P1">CLEARSCREEN</text:p>
      <text:p text:style-name="P1">PENSIZE 2</text:p>
      <text:p text:style-name="P1">PENCAP "round"</text:p>
      <text:p text:style-name="P1">PENJOINT "rounded"</text:p>
      <text:p text:style-name="P1"><text:s text:c="7"/></text:p>
      <text:p text:style-name="P1">REPEAT 10 [</text:p>
      <text:p text:style-name="P1"><text:tab/>REPEAT RANDOM 36 [</text:p>
      <text:p text:style-name="P1"><text:tab/><text:tab/>FORWARD 1</text:p>
      <text:p text:style-name="P1"><text:s text:c="4"/><text:tab/><text:tab/>LEFT 5</text:p>
      <text:p text:style-name="P1"><text:s text:c="4"/><text:tab/>]</text:p>
      <text:p text:style-name="P1"><text:s text:c="4"/><text:tab/>FORWARD 20+RANDOM 10</text:p>
      <text:p text:style-name="P1"><text:s text:c="4"/><text:tab/>LEFT RANDOM 270</text:p>
      <text:p text:style-name="P1"><text:s text:c="4"/><text:tab/>REPEAT RANDOM 36 [</text:p>
      <text:p text:style-name="P1"><text:s text:c="4"/><text:tab/><text:tab/>FORWARD 1</text:p>
      <text:p text:style-name="P1"><text:s text:c="4"/><text:tab/><text:tab/>RIGHT 5</text:p>
      <text:p text:style-name="P1"><text:s text:c="4"/><text:tab/>]</text:p>
      <text:p text:style-name="P1"><text:s text:c="4"/><text:tab/>FORWARD 20+RANDOM 10</text:p>
      <text:p text:style-name="P1"><text:s text:c="4"/><text:tab/>RIGHT RANDOM 270</text:p>
      <text:p text:style-name="P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number text:level="1" text:style-name="Character_20_style"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Character_20_style"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Character_20_style"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Character_20_style"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Character_20_style"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Character_20_style"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Character_20_style"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Character_20_style"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Character_20_style"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Character_20_style"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6T09:00:51.049000000</meta:creation-date>
    <dc:date>2020-01-06T09:06:17.514000000</dc:date>
    <meta:editing-duration>PT5M27S</meta:editing-duration>
    <meta:editing-cycles>1</meta:editing-cycles>
    <meta:document-statistic meta:table-count="0" meta:image-count="0" meta:object-count="0" meta:page-count="2" meta:paragraph-count="20" meta:word-count="42" meta:character-count="271" meta:non-whitespace-character-count="185"/>
    <meta:generator>LibreOffice/6.1.4.2$Windows_X86_64 LibreOffice_project/9d0f32d1f0b509096fd65e0d4bec26ddd1938fd3</meta:generator>
  </office:meta>
</office:document-meta>
</file>